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jpeg" manifest:full-path="Pictures/10000000000001F9000002C57CE6635C.jpg"/>
  <manifest:file-entry manifest:media-type="image/jpeg" manifest:full-path="Pictures/10000000000001C50000016D0F0D9497.jpg"/>
  <manifest:file-entry manifest:media-type="image/jpeg" manifest:full-path="Pictures/100000000000018A000002594BFEE15C.jpg"/>
  <manifest:file-entry manifest:media-type="image/jpeg" manifest:full-path="Pictures/10000000000001C500000253CC384959.jpg"/>
  <manifest:file-entry manifest:media-type="image/jpeg" manifest:full-path="Pictures/10000000000001380000013B4BE8050E.jpg"/>
  <manifest:file-entry manifest:media-type="image/jpeg" manifest:full-path="Pictures/10000000000001EC00000157DDDC15DB.jpg"/>
  <manifest:file-entry manifest:media-type="image/jpeg" manifest:full-path="Pictures/10000000000001C500000139CF76B0DC.jpg"/>
  <manifest:file-entry manifest:media-type="image/jpeg" manifest:full-path="Pictures/1000000000000162000001C72A4C2037.jpg"/>
  <manifest:file-entry manifest:media-type="image/jpeg" manifest:full-path="Pictures/100000000000026F0000039D8A3F34FA.jpg"/>
  <manifest:file-entry manifest:media-type="image/jpeg" manifest:full-path="Pictures/10000000000001C50000013549650C2F.jpg"/>
  <manifest:file-entry manifest:media-type="image/jpeg" manifest:full-path="Pictures/10000000000000510000003B97E61BB1.jpg"/>
  <manifest:file-entry manifest:media-type="image/jpeg" manifest:full-path="Pictures/10000000000002720000038A9FD5FEF2.jpg"/>
  <manifest:file-entry manifest:media-type="image/jpeg" manifest:full-path="Pictures/100000000000008B0000007A51778A7A.jpg"/>
  <manifest:file-entry manifest:media-type="image/jpeg" manifest:full-path="Pictures/1000000000000134000000EC0B4FEEEF.jpg"/>
  <manifest:file-entry manifest:media-type="image/jpeg" manifest:full-path="Pictures/10000000000001C500000137F8523219.jpg"/>
  <manifest:file-entry manifest:media-type="image/jpeg" manifest:full-path="Pictures/100000000000015600000200888AD421.jpg"/>
  <manifest:file-entry manifest:media-type="image/jpeg" manifest:full-path="Pictures/10000000000002760000039D326782E7.jpg"/>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scripts/>
  <office:font-face-decls>
    <style:font-face style:name="Mangal1" svg:font-family="Mangal"/>
    <style:font-face style:name="Times New Roman3" svg:font-family="'Times New Roman'" style:font-family-generic="roman"/>
    <style:font-face style:name="AngsanaUPC" svg:font-family="AngsanaUPC" style:font-family-generic="roman" style:font-pitch="variable"/>
    <style:font-face style:name="Batang" svg:font-family="Batang" style:font-family-generic="roman" style:font-pitch="variable"/>
    <style:font-face style:name="Bookman Old Style" svg:font-family="'Bookman Old Style'" style:font-family-generic="roman" style:font-pitch="variable"/>
    <style:font-face style:name="Cambria" svg:font-family="Cambria" style:font-family-generic="roman" style:font-pitch="variable"/>
    <style:font-face style:name="Gungsuh" svg:font-family="Gungsuh" style:font-family-generic="roman" style:font-pitch="variable"/>
    <style:font-face style:name="Liberation Serif" svg:font-family="'Liberation Serif'" style:font-adornments="Běžné" style:font-family-generic="roman" style:font-pitch="variable"/>
    <style:font-face style:name="Liberation Serif1" svg:font-family="'Liberation Serif'" style:font-adornments="Tučné" style:font-family-generic="roman" style:font-pitch="variable"/>
    <style:font-face style:name="Times New Roman" svg:font-family="'Times New Roman'" style:font-family-generic="roman" style:font-pitch="variable"/>
    <style:font-face style:name="Times New Roman2" svg:font-family="'Times New Roman'" style:font-adornments="obyčejné" style:font-family-generic="roman" style:font-pitch="variable"/>
    <style:font-face style:name="Times New Roman1" svg:font-family="'Times New Roman'" style:font-adornments="tučné" style:font-family-generic="roman" style:font-pitch="variable"/>
    <style:font-face style:name="Arial2" svg:font-family="Arial" style:font-family-generic="swiss" style:font-pitch="variable"/>
    <style:font-face style:name="Arial" svg:font-family="Arial" style:font-adornments="obyčejné" style:font-family-generic="swiss" style:font-pitch="variable"/>
    <style:font-face style:name="Arial1" svg:font-family="Arial" style:font-adornments="tučné" style:font-family-generic="swiss" style:font-pitch="variable"/>
    <style:font-face style:name="Arial Narrow" svg:font-family="'Arial Narrow'" style:font-family-generic="swiss" style:font-pitch="variable"/>
    <style:font-face style:name="CordiaUPC" svg:font-family="CordiaUPC" style:font-family-generic="swiss" style:font-pitch="variable"/>
    <style:font-face style:name="Dotum" svg:font-family="Dotum"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ulka6" style:family="table">
      <style:table-properties style:width="12cm" fo:margin-top="0.499cm" fo:margin-bottom="0cm" table:align="left"/>
    </style:style>
    <style:style style:name="Tabulka6.A" style:family="table-column">
      <style:table-column-properties style:column-width="1.9cm"/>
    </style:style>
    <style:style style:name="Tabulka6.B" style:family="table-column">
      <style:table-column-properties style:column-width="1.499cm"/>
    </style:style>
    <style:style style:name="Tabulka6.C" style:family="table-column">
      <style:table-column-properties style:column-width="3.75cm"/>
    </style:style>
    <style:style style:name="Tabulka6.E" style:family="table-column">
      <style:table-column-properties style:column-width="1.101cm"/>
    </style:style>
    <style:style style:name="Tabulka6.1" style:family="table-row">
      <style:table-row-properties style:row-height="0.801cm"/>
    </style:style>
    <style:style style:name="Tabulka6.A1" style:family="table-cell">
      <style:table-cell-properties fo:padding="0.097cm" fo:border-left="0.002cm solid #000000" fo:border-right="none" fo:border-top="0.002cm solid #000000" fo:border-bottom="0.002cm solid #000000"/>
    </style:style>
    <style:style style:name="Tabulka6.E1" style:family="table-cell">
      <style:table-cell-properties fo:padding="0.097cm" fo:border="0.002cm solid #000000"/>
    </style:style>
    <style:style style:name="Tabulka6.A2" style:family="table-cell">
      <style:table-cell-properties fo:padding="0.097cm" fo:border-left="0.002cm solid #000000" fo:border-right="0.002cm solid #000000" fo:border-top="none" fo:border-bottom="0.002cm solid #000000"/>
    </style:style>
    <style:style style:name="Tabulka6.A3" style:family="table-cell">
      <style:table-cell-properties fo:padding="0.097cm" fo:border-left="0.002cm solid #000000" fo:border-right="none" fo:border-top="none" fo:border-bottom="0.002cm solid #000000"/>
    </style:style>
    <style:style style:name="Tabulka6.E3" style:family="table-cell" style:data-style-name="N0">
      <style:table-cell-properties fo:padding="0.097cm" fo:border-left="0.002cm solid #000000" fo:border-right="0.002cm solid #000000" fo:border-top="none" fo:border-bottom="0.002cm solid #000000"/>
    </style:style>
    <style:style style:name="Jasta" style:family="table">
      <style:table-properties style:width="13cm" fo:margin-left="0cm" fo:margin-top="0.499cm" fo:margin-bottom="0cm" table:align="left"/>
    </style:style>
    <style:style style:name="Jasta.A" style:family="table-column">
      <style:table-column-properties style:column-width="1.748cm"/>
    </style:style>
    <style:style style:name="Jasta.B" style:family="table-column">
      <style:table-column-properties style:column-width="1.499cm"/>
    </style:style>
    <style:style style:name="Jasta.C" style:family="table-column">
      <style:table-column-properties style:column-width="1.75cm"/>
    </style:style>
    <style:style style:name="Jasta.D" style:family="table-column">
      <style:table-column-properties style:column-width="2.251cm"/>
    </style:style>
    <style:style style:name="Jasta.E" style:family="table-column">
      <style:table-column-properties style:column-width="3.251cm"/>
    </style:style>
    <style:style style:name="Jasta.F" style:family="table-column">
      <style:table-column-properties style:column-width="1.251cm"/>
    </style:style>
    <style:style style:name="Jasta.1" style:family="table-row">
      <style:table-row-properties style:row-height="0.6cm"/>
    </style:style>
    <style:style style:name="Jasta.A1" style:family="table-cell">
      <style:table-cell-properties style:vertical-align="middle" fo:padding="0.097cm" fo:border-left="0.002cm solid #000000" fo:border-right="none" fo:border-top="0.002cm solid #000000" fo:border-bottom="0.002cm solid #000000"/>
    </style:style>
    <style:style style:name="Jasta.F1" style:family="table-cell">
      <style:table-cell-properties fo:padding="0.097cm" fo:border="0.002cm solid #000000"/>
    </style:style>
    <style:style style:name="Jasta.F2" style:family="table-cell">
      <style:table-cell-properties fo:padding="0.097cm" fo:border-left="0.002cm solid #000000" fo:border-right="none" fo:border-top="none" fo:border-bottom="0.002cm solid #000000"/>
    </style:style>
    <style:style style:name="Jasta.G2" style:family="table-cell">
      <style:table-cell-properties fo:padding="0.097cm" fo:border-left="0.002cm solid #000000" fo:border-right="0.002cm solid #000000" fo:border-top="none" fo:border-bottom="0.002cm solid #000000"/>
    </style:style>
    <style:style style:name="Jasta.D13" style:family="table-cell">
      <style:table-cell-properties style:vertical-align="middle" fo:padding="0.097cm" fo:border-left="0.002cm solid #000000" fo:border-right="none" fo:border-top="none" fo:border-bottom="0.002cm solid #000000"/>
    </style:style>
    <style:style style:name="Tab_5f_Flamingo" style:display-name="Tab_Flamingo" style:family="table">
      <style:table-properties style:width="11.502cm" fo:margin-left="0cm" fo:margin-right="1.499cm" fo:margin-top="0.499cm" fo:margin-bottom="0cm" table:align="margins"/>
    </style:style>
    <style:style style:name="Tab_5f_Flamingo.A" style:display-name="Tab_Flamingo.A" style:family="table-column">
      <style:table-column-properties style:column-width="5.463cm" style:rel-column-width="31129*"/>
    </style:style>
    <style:style style:name="Tab_5f_Flamingo.B" style:display-name="Tab_Flamingo.B" style:family="table-column">
      <style:table-column-properties style:column-width="1.436cm" style:rel-column-width="8181*"/>
    </style:style>
    <style:style style:name="Tab_5f_Flamingo.C" style:display-name="Tab_Flamingo.C" style:family="table-column">
      <style:table-column-properties style:column-width="2.3cm" style:rel-column-width="13107*"/>
    </style:style>
    <style:style style:name="Tab_5f_Flamingo.D" style:display-name="Tab_Flamingo.D" style:family="table-column">
      <style:table-column-properties style:column-width="2.302cm" style:rel-column-width="13118*"/>
    </style:style>
    <style:style style:name="Tab_5f_Flamingo.1" style:display-name="Tab_Flamingo.1" style:family="table-row">
      <style:table-row-properties style:row-height="0.6cm" style:use-optimal-row-height="false"/>
    </style:style>
    <style:style style:name="Tab_5f_Flamingo.A1" style:display-name="Tab_Flamingo.A1" style:family="table-cell">
      <style:table-cell-properties style:vertical-align="middle" fo:background-color="#ffffff" fo:padding-left="0.018cm" fo:padding-right="0.018cm" fo:padding-top="0cm" fo:padding-bottom="0cm" fo:border="none">
        <style:background-image/>
      </style:table-cell-properties>
    </style:style>
    <style:style style:name="Tab_5f_Flamingo.2" style:display-name="Tab_Flamingo.2" style:family="table-row">
      <style:table-row-properties style:row-height="0.499cm" style:use-optimal-row-height="false"/>
    </style:style>
    <style:style style:name="Tab_5f_Flamingo.A2" style:display-name="Tab_Flamingo.A2" style:family="table-cell">
      <style:table-cell-properties style:vertical-align="middle" fo:background-color="#ffffff" fo:padding-left="0.018cm" fo:padding-right="0.018cm" fo:padding-top="0cm" fo:padding-bottom="0cm" fo:border-left="none" fo:border-right="none" fo:border-top="0.018cm solid #000000" fo:border-bottom="none">
        <style:background-image/>
      </style:table-cell-properties>
    </style:style>
    <style:style style:name="P1" style:family="paragraph" style:parent-style-name="tir" style:master-page-name="">
      <style:paragraph-properties fo:text-align="justify" style:justify-single-word="false" fo:hyphenation-ladder-count="no-limit" style:page-number="auto"/>
      <style:text-properties fo:hyphenate="true" fo:hyphenation-remain-char-count="3" fo:hyphenation-push-char-count="2"/>
    </style:style>
    <style:style style:name="P2" style:family="paragraph" style:parent-style-name="tir" style:master-page-name="">
      <style:paragraph-properties fo:text-align="justify" style:justify-single-word="false" fo:hyphenation-ladder-count="no-limit" style:page-number="auto"/>
      <style:text-properties style:font-name="Liberation Serif" fo:font-size="9pt" fo:hyphenate="true" fo:hyphenation-remain-char-count="3" fo:hyphenation-push-char-count="2"/>
    </style:style>
    <style:style style:name="P3" style:family="paragraph" style:parent-style-name="tir-záda" style:master-page-name="">
      <style:paragraph-properties fo:hyphenation-ladder-count="no-limit" style:page-number="auto"/>
      <style:text-properties fo:hyphenate="true" fo:hyphenation-remain-char-count="3" fo:hyphenation-push-char-count="2"/>
    </style:style>
    <style:style style:name="P4" style:family="paragraph" style:parent-style-name="náz-org1">
      <style:paragraph-properties fo:break-before="page"/>
    </style:style>
    <style:style style:name="P5" style:family="paragraph" style:parent-style-name="obr_5f_1">
      <style:paragraph-properties fo:break-before="page"/>
    </style:style>
    <style:style style:name="P6" style:family="paragraph" style:parent-style-name="tir">
      <style:paragraph-properties fo:text-align="justify" style:justify-single-word="false" fo:hyphenation-ladder-count="no-limit"/>
      <style:text-properties fo:hyphenate="true" fo:hyphenation-remain-char-count="3" fo:hyphenation-push-char-count="2"/>
    </style:style>
    <style:style style:name="P7" style:family="paragraph" style:parent-style-name="tir">
      <style:paragraph-properties fo:text-align="justify" style:justify-single-word="false" fo:hyphenation-ladder-count="no-limit"/>
      <style:text-properties style:font-name="Liberation Serif" fo:font-size="9pt" fo:hyphenate="true" fo:hyphenation-remain-char-count="3" fo:hyphenation-push-char-count="2"/>
    </style:style>
    <style:style style:name="P8" style:family="paragraph" style:parent-style-name="tir-záda">
      <style:paragraph-properties fo:hyphenation-ladder-count="no-limit"/>
      <style:text-properties fo:hyphenate="true" fo:hyphenation-remain-char-count="3" fo:hyphenation-push-char-count="2"/>
    </style:style>
    <style:style style:name="P9" style:family="paragraph" style:parent-style-name="tir-záda">
      <style:paragraph-properties fo:hyphenation-ladder-count="no-limit"/>
      <style:text-properties style:font-name="Liberation Serif" fo:font-size="9pt" fo:hyphenate="true" fo:hyphenation-remain-char-count="3" fo:hyphenation-push-char-count="2"/>
    </style:style>
    <style:style style:name="P10" style:family="paragraph" style:parent-style-name="tabul1">
      <style:text-properties fo:font-style="normal" style:font-style-asian="normal" style:font-style-complex="normal"/>
    </style:style>
    <style:style style:name="P11" style:family="paragraph" style:parent-style-name="tabul1">
      <style:paragraph-properties fo:line-height="110%"/>
      <style:text-properties fo:font-style="normal" style:font-style-asian="normal" style:font-style-complex="normal"/>
    </style:style>
    <style:style style:name="P12" style:family="paragraph" style:parent-style-name="tabul1">
      <style:paragraph-properties fo:text-align="center" style:justify-single-word="false"/>
      <style:text-properties fo:font-style="normal" style:font-style-asian="normal" style:font-style-complex="normal"/>
    </style:style>
    <style:style style:name="P13" style:family="paragraph" style:parent-style-name="text">
      <style:text-properties fo:font-style="normal" fo:font-weight="bold" style:font-style-asian="normal" style:font-weight-asian="bold" style:font-style-complex="normal" style:font-weight-complex="bold"/>
    </style:style>
    <style:style style:name="P14" style:family="paragraph" style:parent-style-name="text">
      <style:paragraph-properties fo:line-height="109%" fo:text-align="justify" style:justify-single-word="false" fo:orphans="0" fo:widows="0" fo:hyphenation-ladder-count="no-limit" fo:background-color="transparent" style:shadow="none">
        <style:tab-stops/>
        <style:background-image/>
      </style:paragraph-properties>
      <style:text-properties fo:color="#000000" fo:font-size="10.5pt" fo:font-style="normal" fo:font-weight="bold" style:font-style-asian="normal" style:font-weight-asian="bold" style:font-style-complex="normal" style:font-weight-complex="bold" fo:hyphenate="true" fo:hyphenation-remain-char-count="3" fo:hyphenation-push-char-count="2"/>
    </style:style>
    <style:style style:name="P15" style:family="paragraph" style:parent-style-name="Contents_20_4">
      <style:paragraph-properties>
        <style:tab-stops>
          <style:tab-stop style:position="13.002cm" style:type="right" style:leader-style="dotted" style:leader-text="."/>
        </style:tab-stops>
      </style:paragraph-properties>
    </style:style>
    <style:style style:name="P16" style:family="paragraph" style:parent-style-name="Heading_20_2" style:master-page-name="MSTG">
      <style:paragraph-properties style:page-number="auto"/>
    </style:style>
    <style:style style:name="P17" style:family="paragraph" style:parent-style-name="Heading_20_2">
      <style:paragraph-properties fo:break-before="page"/>
    </style:style>
    <style:style style:name="P18" style:family="paragraph" style:parent-style-name="Heading_20_3">
      <style:paragraph-properties fo:break-before="page"/>
    </style:style>
    <style:style style:name="P19" style:family="paragraph" style:parent-style-name="Contents_20_2">
      <style:paragraph-properties>
        <style:tab-stops>
          <style:tab-stop style:position="11.502cm" style:type="right" style:leader-style="dotted" style:leader-text="."/>
        </style:tab-stops>
      </style:paragraph-properties>
    </style:style>
    <style:style style:name="P20" style:family="paragraph" style:parent-style-name="obrázek" style:master-page-name="MSTG-desky">
      <style:paragraph-properties style:page-number="auto" fo:break-before="page"/>
    </style:style>
    <style:style style:name="P21" style:family="paragraph" style:parent-style-name="obrázek" style:master-page-name="MSTG-desky">
      <style:paragraph-properties style:page-number="auto"/>
    </style:style>
    <style:style style:name="P22" style:family="paragraph" style:parent-style-name="Contents_20_Heading">
      <style:paragraph-properties fo:break-before="page"/>
    </style:style>
    <style:style style:name="P23" style:family="paragraph" style:parent-style-name="tir" style:master-page-name="MSTG_5f_0">
      <style:paragraph-properties style:page-number="auto"/>
    </style:style>
    <style:style style:name="P24" style:family="paragraph" style:parent-style-name="tir">
      <style:paragraph-properties fo:text-align="justify" style:justify-single-word="false" fo:hyphenation-ladder-count="no-limit"/>
      <style:text-properties fo:hyphenate="true" fo:hyphenation-remain-char-count="3" fo:hyphenation-push-char-count="2"/>
    </style:style>
    <style:style style:name="P25" style:family="paragraph" style:parent-style-name="Contents_20_3">
      <style:paragraph-properties>
        <style:tab-stops>
          <style:tab-stop style:position="11.001cm" style:type="right" style:leader-style="dotted" style:leader-text="."/>
        </style:tab-stops>
      </style:paragraph-properties>
    </style:style>
    <style:style style:name="P26" style:family="paragraph" style:parent-style-name="obr_5f_1" style:master-page-name="MSTG_5f_0">
      <style:paragraph-properties style:page-number="auto"/>
    </style:style>
    <style:style style:name="P27" style:family="paragraph" style:parent-style-name="obr_5f_1">
      <style:paragraph-properties fo:break-before="page"/>
    </style:style>
    <style:style style:name="P28" style:family="paragraph" style:parent-style-name="Heading_20_5">
      <style:paragraph-properties fo:break-before="page"/>
    </style:style>
    <style:style style:name="P29" style:family="paragraph" style:parent-style-name="Heading_20_6">
      <style:paragraph-properties fo:break-before="page"/>
    </style:style>
    <style:style style:name="T1" style:family="text">
      <style:text-properties fo:font-weight="bold" style:font-weight-asian="bold"/>
    </style:style>
    <style:style style:name="T2" style:family="text">
      <style:text-properties fo:language="en" fo:country="US"/>
    </style:style>
    <style:style style:name="T3" style:family="text">
      <style:text-properties style:font-name="Times New Roman3"/>
    </style:style>
    <style:style style:name="T4" style:family="text">
      <style:text-properties fo:language="cs" fo:country="CZ"/>
    </style:style>
    <style:style style:name="T5" style:family="text">
      <style:text-properties style:font-name="Liberation Serif" fo:font-size="9pt"/>
    </style:style>
    <style:style style:name="T6" style:family="text">
      <style:text-properties fo:font-style="italic" style:font-style-asian="italic" style:font-style-complex="italic"/>
    </style:style>
    <style:style style:name="fr1" style:family="graphic" style:parent-style-name="Frame">
      <style:graphic-properties fo:margin-left="0cm" fo:margin-right="0cm" fo:margin-top="0cm" fo:margin-bottom="0cm" style:vertical-pos="from-top" style:vertical-rel="paragraph-content" style:horizontal-pos="center" style:horizontal-rel="paragraph-content" fo:padding="0cm" fo:border="none"/>
    </style:style>
    <style:style style:name="fr2" style:family="graphic" style:parent-style-name="Graphics">
      <style:graphic-properties style:vertical-pos="from-top" style:vertical-rel="paragraph-content" style:horizontal-pos="from-left" style:horizontal-rel="paragraph-content"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none" style:vertical-pos="from-top" style:vertical-rel="paragraph-content" style:horizontal-pos="center" style:horizontal-rel="paragraph-content" fo:padding="0.25cm" fo:border="0.035cm solid #000000" style:shadow="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none" style:vertical-pos="from-top" style:vertical-rel="paragraph-content" style:horizontal-pos="center" style:horizontal-rel="paragraph-content"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none" style:vertical-pos="from-top" style:vertical-rel="paragraph-content" style:horizontal-pos="right" style:horizontal-rel="paragraph-content"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content" style:horizontal-pos="center" style:horizontal-rel="paragraph-content"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wrap="none" style:vertical-pos="from-top" style:vertical-rel="paragraph-content" style:horizontal-pos="center" style:horizontal-rel="paragraph-content" fo:padding="0cm" fo:border="0.002cm solid #000000" style:shadow="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vertical-pos="from-top" style:vertical-rel="paragraph-content" style:horizontal-pos="center" style:horizontal-rel="paragraph-content" fo:padding="0cm" fo:border="0.002cm solid #000000" style:shadow="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0.002cm solid #000000" style:shadow="none"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background-color="transparent" style:background-transparency="100%" fo:padding="0cm" fo:border="0.002cm solid #000000" style:shadow="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style:editable="false">
        <style:columns fo:column-count="1" fo:column-gap="0cm"/>
      </style:section-properties>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draw:frame draw:style-name="fr2" draw:name="obrázky5" text:anchor-type="paragraph" svg:x="0cm" svg:y="0cm" svg:width="16cm" svg:height="23.491cm" draw:z-index="4"><draw:image xlink:href="Pictures/10000000000002760000039D326782E7.jpg" xlink:type="simple" xlink:show="embed" xlink:actuate="onLoad"/></draw:frame></text:p>
      <text:p text:style-name="P21"><draw:frame draw:style-name="fr2" draw:name="obrázky15" text:anchor-type="paragraph" svg:x="0cm" svg:y="0cm" svg:width="16cm" svg:height="23.156cm" draw:z-index="15"><draw:image xlink:href="Pictures/10000000000002720000038A9FD5FEF2.jpg" xlink:type="simple" xlink:show="embed" xlink:actuate="onLoad"/></draw:frame></text:p>
      <text:p text:style-name="P26"/>
      <text:p text:style-name="obr_5f_1"><draw:frame draw:style-name="fr3" draw:name="obrázky1" text:anchor-type="paragraph" svg:y="0cm" svg:width="8.992cm" svg:height="11.557cm" draw:z-index="0"><draw:image xlink:href="Pictures/1000000000000162000001C72A4C2037.jpg" xlink:type="simple" xlink:show="embed" xlink:actuate="onLoad"/></draw:frame></text:p>
      <text:p text:style-name="P5"><draw:frame draw:style-name="fr4" draw:name="obrázky2" text:anchor-type="paragraph" svg:y="0cm" svg:width="12.497cm" svg:height="8.712cm" draw:z-index="1"><draw:image xlink:href="Pictures/10000000000001EC00000157DDDC15DB.jpg" xlink:type="simple" xlink:show="embed" xlink:actuate="onLoad"/></draw:frame></text:p>
      <text:p text:style-name="obr-logo_5f_AVIATIK"><draw:frame draw:style-name="fr5" draw:name="obrázky3" text:anchor-type="paragraph" svg:y="0cm" svg:width="3.531cm" svg:height="3.099cm" draw:z-index="2"><draw:image xlink:href="Pictures/100000000000008B0000007A51778A7A.jpg" xlink:type="simple" xlink:show="embed" xlink:actuate="onLoad"/></draw:frame></text:p>
      <text:p text:style-name="obr-logo_5f_MUST"><draw:frame draw:style-name="fr6" draw:name="obrázky4" text:anchor-type="paragraph" svg:y="0cm" svg:width="2.057cm" svg:height="1.499cm" draw:z-index="3"><draw:image xlink:href="Pictures/10000000000000510000003B97E61BB1.jpg" xlink:type="simple" xlink:show="embed" xlink:actuate="onLoad"/></draw:frame></text:p>
      <text:p text:style-name="název-vydání"><text:span text:style-name="Standardní_20_písmo_20_odstavce"><text:span text:style-name="T1">PRAHA 199</text:span></text:span><text:span text:style-name="Standardní_20_písmo_20_odstavce"><text:span text:style-name="T1">3</text:span></text:span></text:p>
      <text:p text:style-name="P4"/>
      <text:p text:style-name="náz-org1"/>
      <text:p text:style-name="náz-org1"/>
      <text:p text:style-name="náz-org1"/>
      <text:p text:style-name="náz-org1"/>
      <text:p text:style-name="náz-org1"/>
      <text:p text:style-name="náz-org1"/>
      <text:p text:style-name="náz-org1"/>
      <text:p text:style-name="náz-org1"/>
      <text:p text:style-name="náz-org1"/>
      <text:p text:style-name="náz-org1">Název originálu:</text:p>
      <text:p text:style-name="náz-org">ERNST UDET – MEIN FLIEGERLEBEN</text:p>
      <text:p text:style-name="P1"/>
      <text:p text:style-name="P6"/>
      <text:p text:style-name="P6"/>
      <text:p text:style-name="P6"/>
      <text:p text:style-name="P6">Copyright<text:span text:style-name="T5"> © 1993 for the Czech translation by V. Škubal</text:span></text:p>
      <text:p text:style-name="P7">Copyright © 1993 for the Epilogue by V. Němeček</text:p>
      <text:p text:style-name="P7">Copyright © 1993 for Cover by P. Súkenik</text:p>
      <text:p text:style-name="P2">Copyright © 1993 for the Czech edition by MUSTANG Ltd.</text:p>
      <text:p text:style-name="P7"/>
      <text:p text:style-name="P6"><text:span text:style-name="T5">ISBN 80-85831-06-</text:span><text:bookmark-start text:name="bookmark0"/><text:span text:style-name="T5">6</text:span></text:p>
      <text:table-of-content text:style-name="Sect1" text:protected="true" text:name="Obsah1">
        <text:table-of-content-source text:outline-level="5">
          <text:index-title-template text:style-name="Contents_20_Heading">Obsah</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Obsah1_Head">
            <text:p text:style-name="P22">Obsah</text:p>
          </text:index-title>
          <text:p text:style-name="P19">Let nad nepřátelskou zemí<text:tab/>8</text:p>
          <text:p text:style-name="P19">První boje<text:tab/>19</text:p>
          <text:p text:style-name="P19">Smrt létá rychleji<text:tab/>24</text:p>
          <text:p text:style-name="P19">Richthofen<text:tab/>34</text:p>
          <text:p text:style-name="P19">Návrat domů<text:tab/>42</text:p>
          <text:p text:style-name="P19">Konec<text:tab/>50</text:p>
          <text:p text:style-name="P19">Nový start<text:tab/>60</text:p>
          <text:p text:style-name="P19">Čtyři muži v Africe<text:tab/>68</text:p>
          <text:p text:style-name="P19">Amerika za letu<text:tab/>77</text:p>
          <text:p text:style-name="P19">Na kraji světa<text:tab/>82</text:p>
          <text:p text:style-name="P19">Doslov<text:tab/>87</text:p>
          <text:p text:style-name="P25">Co čtenář v knize nenašel<text:tab/>88</text:p>
          <text:p text:style-name="P15">Bouřlivý život<text:tab/>91</text:p>
          <text:p text:style-name="P15">Znovu v uniformě<text:tab/>99</text:p>
          <text:p text:style-name="P19">Dodatky a přílohy<text:tab/>113</text:p>
          <text:p text:style-name="P15">Seznam sestřelů Ernsta Udeta<text:tab/>114</text:p>
          <text:p text:style-name="P15">Sestřely Jasta 4 v období kdy jí velel Oberleutnant Udet<text:tab/>115</text:p>
          <text:p text:style-name="P15">Udetovy karikatury a kresby<text:tab/>118</text:p>
          <text:p text:style-name="P25">Udet U 12 Flamingo<text:tab/>123</text:p>
          <text:p text:style-name="P15">Hlavní technické údaje<text:tab/>124</text:p>
          <text:p text:style-name="P25">Prameny<text:tab/>126</text:p>
        </text:index-body>
      </text:table-of-content>
      <text:p text:style-name="P6"><text:span text:style-name="T5"/></text:p>
      <text:h text:style-name="P16" text:outline-level="2">Let nad nepřátelskou zemí<text:bookmark-end text:name="bookmark0"/></text:h>
      <text:p text:style-name="text1">Hned jak jsem vstoupil do naší světnice, volal na mě už ode dveří Niehaus: „Udete, máš ihned jít k poručíku Justinovi, už dvakrát pro tebe poslal!“</text:p>
      <text:p text:style-name="text">Narovnal jsem si čapku kokardou přímo nad nos a jdu přes dlouhý kasárenský dvůr. Žáci cvičné letecké školy se vracejí z pochodového cvičení s karabinami a tornami a dupají kolem mě.</text:p>
      <text:p text:style-name="text">Přemýšlím, co mi asi Justinus chce. Dozvěděl se snad, kdo nastříkal hejtmanovu psu benzin pod ocas? Bylo by směšné, kdyby se o to staral. Vždyť konec konců byl přidělen do Darmstadtu jen proto, aby si vyhledal piloty pro svůj oddíl. S vnitřním provozem záložního leteckého oddílu nemá co dělat.</text:p>
      <text:p text:style-name="text">Stojím před úzkými dveřmi s bílým lepenkovým štítkem se jménem „Poručík Justinus“. Pak zaklepám a vstoupím.</text:p>
      <text:p text:style-name="text">Justinus leží bez saka na posteli. Sako visí přes opěradlo židle. Z druhé knoflíkové dírky svítí stuha Železného kříže. Venku před otevřeným oknem září horký letní den.</text:p>
      <text:p text:style-name="text">Stojím v pozoru.</text:p>
      <text:p text:style-name="text">„Sedněte si, Udete,“ řekne Justinus, natáhne nohu a smete ze židle kupu novin.</text:p>
      <text:p text:style-name="text">Sedám si a sleduji ho s napjatým očekáváním.</text:p>
      <text:p text:style-name="text">„Kolik je vám vlastně let?“ začíná bez úvodu.</text:p>
      <text:p text:style-name="text">„Devatenáct, pane poručíku!“</text:p>
      <text:p text:style-name="text">„Hm,“ bručí, „trochu mladý!“</text:p>
      <text:p text:style-name="text">„Ale brzy mi bude dvacet,“ dodávám spěšně. „V dubnu příštího roku.“</text:p>
      <text:p text:style-name="text">Usmívá se a kolem očí se mu tvoří vrásky. „No, to už máte nejvyšší čas,“ říká. „Jak jste se dostal k letectvu?“</text:p>
      <text:p text:style-name="text">Začínám chápat, co ode mne chce.</text:p>
      <text:p text:style-name="text">„Koncem roku 1914 jsem byl propuštěn jako dobrovolník motocyklista a hned potom jsem se hlásil u náhradního leteckého oddílu. Ale nevzali mě.“</text:p>
      <text:p text:style-name="text">„Proč?“</text:p>
      <text:p text:style-name="text">„Tehdy jsem byl ještě opravdu příliš mladý,“ připouštím váhavě. Justinus se opět usmívá: „A dál?“</text:p>
      <text:p text:style-name="text">„A pak jsem prošel výcvikem pro civilní letce u Ottových závodů v Mnichově.“</text:p>
      <text:p text:style-name="text">„Na vlastní náklady?“</text:p>
      <text:p text:style-name="text">„Můj otec zaplatil 2000 marek a dodal zařízení koupelny pro pana Ottu.“</text:p>
      <text:p text:style-name="text">Chci vyprávět dál, ale Justinus mě pohybem ruky přeruší: „Dobrá!“ Potom se vzpřímí, opře hlavu o lokty a chvíli se na mě zkoumavě dívá svýma tvrdýma modrýma očima.</text:p>
      <text:p text:style-name="text"><text:soft-page-break/>„Máte chuť jít odtud jako můj pilot?“ ptá se. Ačkoliv jsem to očekával, přesto se radostí červenám. Justinus je znamenitý chlapík. „Zatraceně řízný pes“ – říkají o něm letečtí elévové.</text:p>
      <text:p text:style-name="text">„Samozřejmě, pane poručíku!“ vykřiknu úplně proti předpisům.</text:p>
      <text:p text:style-name="text">„Můžete jít!“ propouští mě přátelsky Justinus.</text:p>
      <text:p text:style-name="text">Vstanu a řízně vojensky se loučím. Ve dveřích mě volá ještě jednou zpět.</text:p>
      <text:p text:style-name="text">„Máte dnes večer volno?“ Přikývnu. „To musíme náš sňatek zapít, Emile!“</text:p>
      <text:p text:style-name="text">„Ano, poručíku Františku,“ troufám si mu odpovědět. „Emil“ znamená v letecké řeči pilot, „František“ je pozorovatel. Ale říci jenom „Františku“ si přece jenom nedovolím.</text:p>
      <text:p text:style-name="text">Vracíme se domů ráno. Zůstal jsem venku dlouho po večerce a Justinus mě zahaluje svou důstojnickou pláštěnkou, abych mohl nerušeně projít strážemi.</text:p>
      <text:p text:style-name="text">Rozhovor s Justinem zaměstnával mé myšlenky natolik, že jsem druhý den málem havaroval v griessheimském písku při žákovských letech. Mým žákem byl velký tlustý obchodník s koloniálním zbožím, který vždycky vybíral stroj z vývrtky příliš brzy. Zapomněl jsem mu dát v kritickém okamžiku holí přes přilbu. Patřičnou ránu dostal doslova na poslední chvíli.</text:p>
      <text:p text:style-name="text">Nyní jsem už čtrnáct dní u leteckého oddílu 206 v Heiligkreuzu. Každý den uskutečňujeme s Justinem několik letů. Většinou pomáháme se zastřelováním dělostřelectva našeho úseku. Téměř vždy máme proto pod sebou stejnou krajinu, Drei Ähren a jezera – Černé a Bílé – která zastíněna tmavými vogéskými svahy září jako roztavené olovo.</text:p>
      <text:p text:style-name="text">Málokdy letíme dál. Jednou jsme však doletěli tak daleko, že jsem viděl, jak nás nad hřbetem vrchů zdraví stříška kostelní věže v Saint­‑Dié. Tady jsme působili na počátku války jako motocyklisté. Je to devět měsíců nebo devět let? Pět nás společně vytáhlo v srpnu, jenom tři se v prosinci vrátili domů. Jednoho zastřelili Francouzi, druhý si sám vzal život, nemohl vydržet válku a tvrdou, namáhavou službu. Jak je to všechno již dávno! Tak dávno, že mě často napadá, že jsem to snad prožil ne v současnosti, ale v nějakém dřívějším životě.</text:p>
      <text:p text:style-name="text">Příležitostně potkáváme také nepřítele, ale my, pozorovací letouny na sebe navzájem neútočíme. Nemáme na palubě téměř žádné zbraně. Víme to jeden o druhém, a tak se vzájemně míjíme jako lodi na jezeře.</text:p>
      <text:p text:style-name="text">Začátkem podzimu se letecká válka stala tvrdší. Dříve byly z letounů shazovány na pozemní oddíly jen ocelové šípy. Teď však byly vyrobeny pumy, jejichž účinek se téměř rovná výbuchu dělostřeleckého granátu.</text:p>
      <text:p text:style-name="text">Abychom je nepříteli důrazně předvedli, byl 14. září uskutečněn pumový útok všech letců armády na Belfort.</text:p>
      <text:p text:style-name="text">Justinus a já letíme také. Je šedivý den a teprve ve výši nějakých 3500 metrů prorážíme mraky. Tady nahoře je kupodivu pěkně, skoro bezvětří. Naše bílé „béčko“ s motorem Mercedes o 120-ti koňských silách letí jako labuť. Justinus často pátravě hledí dolů. Trhlinami v pokrývce mraků lze rozeznat zem. Náhle se ozve kovová rána, jako <text:soft-page-break/>když se u klavíru přetrhne struna. V příštím okamžiku cítíme náraz zleva, stroj se zachvěje, přejde do vývrtky a řítí se do mraků. Nad opěradlem předního sedadla se objeví bledý a tázavý Justinův obličej.</text:p>
      <text:p text:style-name="text">Krčím rameny. Sám ještě nevím, co se stalo. Vím jenom, že musím veškerou silou vyšlápnout směrové kormidlo doprava. Točím řídícím kolem, až mě bolí ruce.</text:p>
      <text:p text:style-name="text">Tisíc metrů letíme dolů, pak se stroj vyrovnává. Letí sice ještě šikmo, ale netřese se a nejde do vývrtky. Můžeme doufat, že se klouzavým letem dostaneme až na zem. To ale znamená, že padneme do zajetí, protože jsme ještě nejméně 15 km před německou frontou.</text:p>
      <text:p text:style-name="text">Dívám se, kam ukazuje Justinus. Na pravé horní nosné ploše se asi utrhl závěs, na němž je zachyceno výztužné lano. Třepetá se ve větru a tlakem vzduchu se nadouvá horní potah nosné plochy.</text:p>
      <text:p text:style-name="text">Letíme na východ ke švýcarské hranici. Občas přidám trochu plynu, abychom neztráceli výšku. To však způsobuje, že se stroj naklání stále víc a víc na stranu. Obávám se, že se znovu dostanu do vývrtky, a tak musím plyn znovu ubrat.</text:p>
      <text:p text:style-name="text">Nad Montbéliardem vylétáme z mraků. Výškoměr ukazuje 1800 metrů a švýcarská hranice je vzdálena víc než 12 km. Zdá se, že je vyloučené, abychom se k ní dostali včas.</text:p>
      <text:p text:style-name="text">Justinus vstává, pomalu se souká ze svého sedadla ven na pravou nosnou plochu a protahuje se až ke krajní vzpěře. Tam si sedá tak, že se mu nohy kývají ve vzduchu. Srdce mi tluče až v hrdle, když se na to dívám. Jsme ve výši 1600 metrů.</text:p>
      <text:p text:style-name="text">Přidávám opět plyn, stroj se naklání na stranu. Je znát, že díky Justinovi se situace trochu zlepšila, ale nestačí to. Dlouho řízení neudržím. Cítím, jak mi pažemi probíhá chvění. Dávám Justinovi znamení. Moje ruka se zmítá jako utržený motorový píst v křeči sem a tam. „Pojď sem! Pojď!“ křičím. Na poručíkovu hodnost a na všechno ostatní zapomínám.</text:p>
      <text:p text:style-name="text">Justinus se vrací. Pomalu se plazí přes příkře nakloněnou nosnou plochu dovnitř.</text:p>
      <text:p text:style-name="text">Několik silných úderů otřese strojem, tenká dřevěná přepážka pozorovatelova sedadla se tříští. Objevují se dvě ruce, dvě krvácející ruce, rozdrásané roztříštěným dřevem. Hmatají ve vzduchu a chápou se řízení. Justinus je tu, Justinus mi pomáhá!</text:p>
      <text:p text:style-name="text">Jeho bledý obličej, od námahy pokrytý krůpějemi potu, se objevuje na okamžik nad otvorem. „Musíme vydržet, hochu!“ řve… „Tam na tu stranu, do Švýcarska!“ Jsme ve výšce 1000 metrů, vzdáleni osm kilometrů od hranic.</text:p>
      <text:p text:style-name="text">Země pod námi je válkou zcela nedotčena. Vesnice s červenými taškovými střechami, zasazené do šťavnaté zeleně ovocných stromů, živá šachovnice polí.</text:p>
      <text:p text:style-name="text">Vtom sebou trhnu. Středem pole probíhá ostnatý drát, zásek, který Švýcarsko zřídilo proti zběhům. Ve výši 600 metrů míjíme u Saint­‑Dizier hranici.</text:p>
      <text:p text:style-name="text">„Švýcarsko!“ křičím. Justinův obličej se objeví opět nad roztříštěnou stěnou pozorovatelova sedadla. „Do Německa!“ volá.</text:p>
      <text:p text:style-name="text"><text:soft-page-break/>Plyn, klouzavý let, plyn, klouzavý let. Letíme docela nízko nad krajinou. Ve vesnicích zůstávají lidé stát na ulicích a s otevřenými ústy ukazují nahoru. To je asi Courtemaiche, Vedlincourt a potom – zase ostnatý drát. Hranice vedoucí do Německa!</text:p>
      <text:p text:style-name="text">Přistáváme na čerstvě zoraném poli. Vyskakujeme z letadla, díváme se na sebe a najednou propadáme opojení. Nejsme už poručík Justin ani letec Udet, ale jen „František“ a „Emil“, dva kluci, kteří poskakují jako Siouxové okolo mučednického kůlu, vyhrabávají hroudy a házejí je po sobě, jako by to byly sněhové koule.</text:p>
      <text:p text:style-name="text">Vzápětí přibíhají lidé, kteří sledovali naše přistání. Chováme se tedy opět důstojně. Justinus pověřuje jednoho cyklistu, aby z nejbližší vesnice zatelefonoval do Heiligkreuzu.</text:p>
      <text:p text:style-name="text">Kruh zvědavců se stále zvětšuje, chodíme kolem letadla sem a tam. Justinus mě chytí za rameno: „Víš co? Dáme si tu udělat nový závěs a poletíme zpátky sami.“</text:p>
      <text:p text:style-name="text">„Výborný nápad!“</text:p>
      <text:p text:style-name="text">Vesnický kovář si prohlíží součást se svraštělým čelem. „Během tří hodin máte nový,“ říká. Jdeme zpět k letadlu a lidé běží za námi, jako bychom byli provazolezci.</text:p>
      <text:p text:style-name="text">Po silnici se přiřítilo šedivé auto a zastavuje u nás. Vystupuje z něho důstojník. Shromáždění, které nás obklopuje, mu uvolňuje cestu. Přichází k nám štábní důstojník letectva.</text:p>
      <text:p text:style-name="text">Justinus podává hlášení. Štábní důstojník nám oběma potřásá rukou. „Skvěle jste to provedli, hoši.“ Pak přistoupí ke stroji. „A kde je porucha?“ Justinus září radostí. „Už se opravuje, pane hejtmane!“ Štábní důstojník vyjede: „Co­‑o?“ Je zlostí celý bez sebe. Taková vada materiálu musí být předložena zkušebnímu úřadu. To bychom přece museli vědět!</text:p>
      <text:p text:style-name="text">Vstupujeme do jeho auta a mlčky jedeme v rozmrzelé náladě k vesnickému kováři. Přichází nám vstříc s řemeslnickou pýchou v širokém obličeji. „Tady to máte!“ podává nám hotový závěs. „A kde je starý?“ Otázka štábního důstojníka zní opravdu ostře. Kovář ukazuje palcem přes rameno do dvora. Vrata jsou otevřená a za nimi vidíme vysokou hromadu hnoje, na které kdákají slepice.</text:p>
      <text:p text:style-name="text">„No tak, dejte se do hledání!“ pobízí mě štábní důstojník. Jdu na dvůr, Justinus se mnou. Závěs nalézáme snadno, leží docela nahoře na hnoji. Omýváme ho u studny a přinášíme hejtmanovi. Chvilku jej prohlíží a zastrčí do kapsy svého kabátu. Zaplatíme tedy kováři a nastupujeme do auta. Máme jet společně do Mülhausenu. Kovář se za námi dívá a myslí si své.</text:p>
      <text:p text:style-name="text">Štábní důstojník vypadá stále velice rozhněvaně: „Palice dubový!“ mumlá si pro sebe. Potom se uklidní a pojednou se k nám obrací téměř laskavě laskavě:</text:p>
      <text:p text:style-name="text">„Promiňte, že jsem se tak rozčílil, pánové, ale právě dnes měli nehodu dva kamarádi z vašeho oddílu, poručík Winter a místošikovatel Preiss. Zřítili se nad Hartmannsweilerkopfem. Příčinou byla pravděpodobně stejná – vada materiálu. Oba jsou mrtví!“</text:p>
      <text:p text:style-name="text">Na naši radost padá stín.</text:p>
      <text:p text:style-name="text"><text:soft-page-break/>O týden později denní rozkaz oznamuje:„Poručík Justinus obdržel Železný kříž I. třídy, svobodník Udet Železný kříž II. třídy, neboť zachránili vlasti letoun.“</text:p>
      <text:p text:style-name="text2">Zase se chystá let bombardovacích letounů. Tentokrát má směřovat proti řadě opevněných vogéských hnízd. Let může trvat dost dlouho, a proto jsou nádrže na benzin naplněny až po okraj, mimoto máme na palubě dvě strojní pušky. Francouzští stíhací letci jsou prý nebezpeční. Mluví se dokonce o Pégoudovi.</text:p>
      <text:p text:style-name="text">Už při startu to pozoruji: Stroj se zvedá ze země jen s námahou, jako těžký pták, kterého jen stěží unesou křídla. Strojní pušky, plné nádrže benzinu, nová radiostanice, pumy – to vše nás táhne dolů. Velkou stoupavou zatáčkou nabíráme výšku. Pod námi je letiště, kus zeleného trávníku a mdlá šeď stanů. Stoupáme pomaleji než jindy – sto metrů – dvě stě.</text:p>
      <text:p text:style-name="text">Právě nad stany stroj otáčím. Už se však nevyrovnává, ale naklání se na levé křídlo. Stáčím doprava, nadarmo, kormidlo neposlouchá. Ztráta rychlosti! V nejbližším okamžiku se stroj naklání hlavou dolů a v úzké spirále se s hukotem řítí k zemi.</text:p>
      <text:p text:style-name="text">„Justinus,“ bleskne mi hlavou, „proboha, Justinus je ztracen! Narazíme­‑li, vrazí se motor dozadu a odřízne mu obě nohy.“ Strhávám výškové kormidlo na prsa a vyšlapuji a vyšlapuji… Přede mnou se ze sedadla pozorovatele natahuje ruka a sahá k výztužné pyramidě. Jediným trhnutím vyprošťuje Justinus své tělo ze sedadla a sedá si na bobek nahoru na opěradlo. „Udete,“ křičí, „Udete – U – U…“</text:p>
      <text:p text:style-name="text">Volání přeruší klokotavý zvuk a praskot. Před očima se mi dělá černo, v hlavě zní mohutný zvon…</text:p>
      <text:p text:style-name="text">A potom po dlouhé, dlouhé době slyším hlas: „Ste eště naživu, pane Udet?“</text:p>
      <text:p text:style-name="text">Nade mnou se sklání tlustá tvář mého mechanika Behrenda s otcovsky starostlivými vráskami. Pak mě popadnou čtyři silné paže a tahají mě ze spleti dřeva a ocele. Mé koleno tam však pevně uvízlo a hrozně bolí. Je třeba nejdříve uvolnit sevření ocelových tyčí.</text:p>
      <text:p text:style-name="text">„Kde je Justinus?“</text:p>
      <text:p text:style-name="text">Behrend ukazuje na trávník. Tam leží na zádech Justinus obličejem obrácen k nebi. Oči má zavřené.</text:p>
      <text:p text:style-name="text">„Žije?“ křičím.</text:p>
      <text:p text:style-name="text">Behrend mne uklidňuje: „Nebojte se, ten má tuhej kořínek, už se po vás ptal.“</text:p>
      <text:p text:style-name="text">Potom mě odnášejí čtyři lidé a pokládají opatrně na trávník těsně vedle Justina.</text:p>
      <text:p text:style-name="text">Dlouhou chvíli ležím bez hnutí s očima upřenýma na bleděmodré nebe. Cítím pod sebou vlhkou, chladivou trávu a pevnou zem. Pomalu otáčím hlavu k Justinovi. Oči má stále ještě zavřené a po bradě mu od úst stéká tenká nitka krve. Snad přece…</text:p>
      <text:p text:style-name="text">Vtom jsem si všiml, jak se ke mně po trávníku sune jeho ruka. Zvolna k ní přibližuji svou, až se obě spojí v pevném přátelském stisku. Chvíli nikdo z nás nepromluví ani slovo.</text:p>
      <text:p text:style-name="text">Pak tiše řeknu:„Poručíku Justine… Justine, kamaráde!…“</text:p>
      <text:p text:style-name="text"><text:soft-page-break/>Za námi u letounu pracují mechanici. „No, ti měli z pekla štěstí, že pumy nevybuchly,“ slyším Behrendův hlas.</text:p>
      <text:p text:style-name="text">A potom přicházejí muži od sanity, pokládají nás na nosítka a jako pecny chleba strkají do auta. V Colmaru v nemocnici nás od sebe rozdělí.</text:p>
      <text:p text:style-name="text">Justinus, který byl při nárazu stroje odmrštěn stranou, utrpěl lehká zranění. Já jsem to odnesl vymknutým kolenem. Visí na něm závaží a musím delší čas nehybně ležet v posteli.</text:p>
      <text:p text:style-name="text">Po deseti dnech smím poprvé vstát. Zkouším se belhat po chodbě. Po celou dobu jsem nedostal z domova žádný dopis a nenavštívil mě žádný kamarád z mého oddílu. Jako bych pro ostatní zmizel ze světa. Je to opravdu divné.</text:p>
      <text:p text:style-name="text">Po dalších čtyřech dnech jsem přesvědčil lékaře, že musím zpět k oddílu. Udiveně povytáhl obočí, ale konečně – nejsem žádný pěšák a noha není jeho. A tak jsem nazítří propuštěn.</text:p>
      <text:p text:style-name="text">První, koho jsem potkal na letišti, byl kamarád, s nímž jsem často jezdil společně na dovolenou do Colmaru, pilot našeho oddílu. Volám na něho, ale on rozpačitě pozdravil a spěchal dál. Může to být jen náhoda, ale ti tři, kteří stojí tamhle před velkým stanem, se ode mne odvracejí docela očividně.</text:p>
      <text:p text:style-name="text">Konečně jsem zastihl Behrenda. Škrábe se výmluvně na hlavě a táhne mě do kouta mezi stany. Ano, je to zatracená historie! Hned, jakmile jsme se zřítili, vedoucí oddílu popadl telefon a zavolal leteckého štábního důstojníka. Strašně se rozčiloval: svobodník Udet prý právě teď udělal lehkomyslně zatáčku a zřítil se. Prosí o okamžité vystřídání a přísné potrestám. „Co nejpřísnější potrestání!“ křičel; v kanceláři to všichni slyšeli. Můj nástupce už se dostavil a já si mohu dojít pro své papíry. Jsem přeložen zpět na letiště v Neubreisachu.</text:p>
      <text:p text:style-name="text">Behrend lítostivě kývá tlustou hlavou. Poděkoval jsem mu a cestou domů se stavím ještě v kanceláři. Odpoledne trávím na pohovce, churavou nohu nataženou před sebou. Bytná mně mezitím plačky skládá kufry. Byl jsem vždycky dobrým nájemníkem, už také proto, že jsem si nikdy neodpočítal z nájemného prášek proti hmyzu.</text:p>
      <text:p text:style-name="text">Někdo klepe na dveře. Na prahu stojí Justinus. Jde ke mně, a když se chci vzpřímit, zatlačí mě zpátky do zeleného plyše.</text:p>
      <text:p text:style-name="text">„No vidíš, chlapče,“ říká přívětivě, „to už tak chodí. Jednou jsi nahoře, podruhé dole. Proto jsme u letců.“</text:p>
      <text:p text:style-name="text">Poklepe mi na rameno a vtiskne do ruky velkou krabici cigaret. Nezdrží se dlouho, musí ihned startovat k výzvědnému letu s mým nástupcem.</text:p>
      <text:p text:style-name="text">Justina jsem už nikdy nespatřil. Padl v sedmnáctém roce jako stíhací letec na západní frontě.</text:p>
      <text:p text:style-name="text2">Do leteckého parku v Neubreisachu se dostávám za tmy.</text:p>
      <text:p text:style-name="text"><text:soft-page-break/>„Aha, tady máme toho pána, který dělal zatáčky,“ přijímá mě šikovatel a písaři se šklebí. Protože je pozdě, odcházím do pokoje, abych si donesl ložní prádlo. V noci nemohu vůbec usnout.</text:p>
      <text:p text:style-name="text">Druhý den ráno nastupují letečtí žáci venku na dvoře a já musím zůstat v baráku. Pak pro mě jeden přijde a odvádí mě. Jdu, jako bych měl nohy gumové. Hejtman stojí před nastoupenou jednotkou a mračí se.</text:p>
      <text:p text:style-name="text">„Čelem vzad!“ velí, když stojím šest kroků před ním. S chladnou zvědavostí si mě prohlíží sto párů očí.</text:p>
      <text:p text:style-name="text">„Podívejte se na něho!“ hřmí hlas za mnou. „To je hoch, který svým nesvědomitým létáním rozbil nový, cenný stroj a vážně ohrozil život svého pozorovatele!“</text:p>
      <text:p text:style-name="text">Letečtí žáci se na mě dívají, jako bych právě spáchal otcovraždu.</text:p>
      <text:p text:style-name="text">Zašustí papír a hejtman chladně předčítá: „Svobodník Udet se trestá sedmi dny středního vězení, protože lehkomyslným letem v křivce ohrozil život svého pozorovatele a zničil cenný stroj. Pouze s ohledem na jeho dosavadní dobré chování v poli nebyl vynesen trest vyšší.“</text:p>
      <text:p text:style-name="text">„Ať vám to všem slouží za výstrahu!“ dodává hřímavým hlasem. Pak se otočí ke mně: „Odchod!“</text:p>
      <text:p text:style-name="text">Odevzdávám ve světnici ložní prádlo a jdu si pro komisárek. Tohle mně má vystačit na sedm dní. Pak přichází poddůstojník s karabinou na rameni a odvádí mě.</text:p>
      <text:p text:style-name="text">Cesta k vojenskému vězení vede středem městečka. Jdeme po silnici, napřed já, za mnou poddůstojník. Mnozí z těch, kteří nás potkávají, se zastavují a zvědavě nás sledují.</text:p>
      <text:p text:style-name="text">Vojenské vězení je stará pevnostní stavba, tmavá a nevlídná. Vězeňský úředník, divous s plnovousem, provází svou práci neustálým řečněním. „Aby ses nemohl oběsit,“ povídá, když mi odnímá šle. „Aby ses nemohl probodnout,“ když odevzdávám kapesní nůž. „A teď zuby.“</text:p>
      <text:p text:style-name="text">„Jak to, zuby?“ ptám se.</text:p>
      <text:p text:style-name="text">„Aby sis ve spánku neprokousl hrdlo.“</text:p>
      <text:p text:style-name="text">Všichni se smějí, ale mně do smíchu není.</text:p>
      <text:p text:style-name="text">Cela je malá, holá, s dřevěnou pryčnou, podnožkou a umyvadlem, jinak nic. Zamřížovaným oknem je vidět jen malý kousek nebe, jako z hluboké studně.</text:p>
      <text:p text:style-name="text">Zarachotí klíč a jsem sám, sám se svými myšlenkami. Jak dlouho, nevím. Pak zaskřípou na kamenných dlaždicích chodby kroky a dveře se prudce otevřou. Hlídka. Vyskočím a stojím v pozoru.</text:p>
      <text:p text:style-name="text">Vedoucí, starší šikovatel, zavelí: „Opakujte. Svobodník Udet… “ Jeho hlas mohutně zní v prázdném prostoru…</text:p>
      <text:p text:style-name="text">„Svobodník Udet…“ opakuji. Ostře mi předříkává slovo za slovem:„…odpykává sedm dní… středního vězení… protože… lehkomyslným letem v křivce… ohrozil… život… svého pozorovatele… a zničil cenný stroj.“</text:p>
      <text:p text:style-name="text"><text:soft-page-break/>Hlídka odchází, ale večer přijde zas. A vedoucí opět začíná: „Svobodník Udet… odpykává…“</text:p>
      <text:p text:style-name="text">Příští den umím větu zpaměti a odříkávám ji bez vyzvání. Během svého uvěznění musím tak učinit čtrnáctkrát, protože hlídka chodí dvakrát denně.</text:p>
      <text:p text:style-name="text">První oběd nechávám netknutý. Jsou to kroupy, nemastné, neslané, kterým se ve vězeňské hantýrce říká „modrý Jindřich“. Dozorce se zrzavými vousy odnáší plechovou misku zcela lhostejně zpět.</text:p>
      <text:p text:style-name="text">„Chuť přijde časem,“ konstatuje suše, když vychází ze dveří.</text:p>
      <text:p text:style-name="text">Večer mi hodí do cely žíněnku, která je nacpána vřesem. Nebe ve čtyřúhelníku okénka zhasíná a já se ukládám ke spánku. Najednou cítím bodnutí na stehně, hned nato na levém rameni… Štěnice.</text:p>
      <text:p text:style-name="text">Je to dlouhá noc. Chvíli spím na holé pryčně, chvíli na žíněnce na podlaze, nakonec na dlaždicích.</text:p>
      <text:p text:style-name="text">Štěnice jsou zlé, ale myšlenky ještě horší. Zamřížované okenní otvory zachycují všechny zvuky a každý šramot v cele zesilují. Připadají mi jako velké uši, připevněné na šedivých stěnách vězení.</text:p>
      <text:p text:style-name="text">Letiště je těsně vedle. Od časného rána slyším třaskavý hlomoz spouštěných motorů a hluboké, jako varhany znějící bzučení, když vrtule rozrážejí vzduch. Já však už nikdy nebudu mít v rukách řídící páku letadla, už nikdy neuvidím, jak se země pode mnou propadá v modravém soumraku.</text:p>
      <text:p text:style-name="text">Co jsem to vlastně udělal? Provedl zatáčku. Ovšem provádět zatáčky je zakázáno. Před měsícem postavili Riegera před válečný soud a odsoudili ho na rok do pevnosti, protože nad letištěm prováděl zatáčky. Rozhodnutí válečného soudu znělo: Porušení předpisů za přítomnosti shromážděného mužstva. Já jsem vyvázl s mírným trestem. Není však celý ten zákaz papírový nesmysl, vynalezený za psacím stolem lidmi, kteří jakživi neseděli u kormidla?</text:p>
      <text:p text:style-name="text">Cítím se potrestán neprávem. Mohu si však stěžovat? Nedal můj vlastní pád za pravdu těm, kdo zákaz vydali? Otázky, otázky – a žádná odpověď. Myslím na své rodiče. Můj otec to nedal nikdy najevo, ale vím, jak byl hrdý na to, že jsem pilotem. A teď mě pošlou pryč jako nežádoucího. Ale nejtrpčí je přece jen pomyšlení, že už nikdy zřejmě nebudu smět létat.</text:p>
      <text:p text:style-name="text">Sedm dní se táhlo jako sedm let.</text:p>
      <text:p text:style-name="text">Poslední ráno přichází rudovous a přináší mi kávu. Tvářím se odmítavě, nemám chuť.</text:p>
      <text:p text:style-name="text">„Je to zahrnuto do ubytování,“ nutí mě.</text:p>
      <text:p text:style-name="text">Mě ale všechno táhne co nejrychleji na letiště, musím zpět k oddílu, musím vědět, co se mnou bude dál. Jistě budu muset nastoupit do pisárny: „Svobodník Udet, který odpykal sedm dní středního žaláře, protože…“ to bude od nynějška za mnou řinčet jako řetěz.</text:p>
      <text:p text:style-name="text">Dopadlo to ale jinak.</text:p>
      <text:p text:style-name="text"><text:soft-page-break/>V leteckém parku všechno vzrušeně pobíhá sem a tam, nikdo si mě nevšímá. Ráno byl dán rozkaz k leteckému útoku na Belfort se všemi stroji, které jsou k dispozici. Poslední právě odstartovaly, všichni jsou rozrušeni velkou událostí.</text:p>
      <text:p text:style-name="text">„Hej, svobodníku,“ křičí kdosi za mnou. Otočím se. Je to jakýsi neznámý poručík, nejspíš přišel do leteckého parku teprve v posledních dnech.</text:p>
      <text:p text:style-name="text">„Jste pilot?“ vychrlí na mne bez dechu. Klíčí ve mně naděje.</text:p>
      <text:p text:style-name="text">„Ano, pane poručíku.“</text:p>
      <text:p text:style-name="text">„No tak, člověče,“ udiveně potřese hlavou. „Honem, honem, běžte už, je nejvyšší čas odstartovat.“</text:p>
      <text:p text:style-name="text">Běžíme vedle sebe k halám. Stojí tam starý stroj L.V.G.</text:p>
      <text:p text:style-name="text">Právě doplňují benzín. Poručík srší horlivostí, prohání mechaniky. Letadlo je v mžiku připraveno ke startu a naloženo malými bombami. Nasedáme.</text:p>
      <text:p text:style-name="text">„Hotovo?“</text:p>
      <text:p text:style-name="text">„Hotovo.“</text:p>
      <text:p text:style-name="text">„Vpřed!“</text:p>
      <text:p text:style-name="text">Několik poskoků po trávníku, pak se stroj zvolna odpoutává od země. Letíme.</text:p>
      <text:p text:style-name="text">Je to stará, oškubaná vrána, kterou teď máme na krku. Pravděpodobně vyřazený školní stroj. Ale nikdy předtím na mě nepůsobil zázrak létání tak silně a hluboce jako v těchto okamžicích. Pod námi vrchy, prorvané hlubokými roklemi, místy pokryté tmavými jehličnatými lesy nebo pestrou paletou podzimního listí. Je teplý den pozdního podzimu. Vítr tiše zpívá ve výztužných lanech, před námi tichá, bílá oblaka, vrůstající do modrého nebe.</text:p>
      <text:p text:style-name="text">Útok našich letadel vyvolal u nepřítele poplach. Od Belfortu nám letí vstříc dvě nepřátelská letadla typu Farman a jednoplošník Morane. Boj by byl beznadějný. Nemáme na palubě žádný kulomet a náš starý stroj se jen pomalu škrábe do výše 1800 metrů.</text:p>
      <text:p text:style-name="text">Pozorovatel se obrací a ukazuje na jih. Zahýbáme stranou. Je poledne, letíme právě proti slunci.</text:p>
      <text:p text:style-name="text">Nad Montreaux začíná být můj „František“ neklidný. Dole leží skladiště a kasárny, poslední příležitost k účelnému použití našich bomb. Jako dravý pták dělám veliké kruhy nad městem. Zdá se, že můj pozorovatel má vlastní techniku vrhání bomb. Nehází je přes palubu, otvírá malý prostor pod svým sedadlem a pouští je odtud přímo dolů. Zvláštní způsob, avšak velice účinný. Nakloněn přes palubu vidím, jak se dole rozletěly tašky jedné střechy. Oblak kouře stoupá vzhůru.</text:p>
      <text:p text:style-name="text">Najednou se pozorovatel otočí a zděšeně ukazuje pod sebe. Pomalu chápu: jedna bomba mu vyklouzla a zůstala vězet v podvozku. Slabý otřes stačí, aby se vznítila. Její nálož zničí nás oba i letadlo.</text:p>
      <text:p text:style-name="text">Opatrně zavádím stroj do levé zatáčky. ‘Létání v zatáčkách zakázáno!‘ probíhá mi hlavou. Přál bych si, aby velitel našeho leteckého parku seděl teď u kormidla.</text:p>
      <text:p text:style-name="text">Bomba sleduje pohyb letadla, klouže doleva a zůstává ležet. Dělám pravou zatáčku. Bomba se sune jako na závěsové tyči.</text:p>
      <text:p text:style-name="text"><text:soft-page-break/>Pozorovatel zmizel ze svého sedadla. Klekl si na podlahu a prostrčil jednu nohu dírou. Zoufale loví bombu podél osy, ale nemůže na ni dosáhnout.</text:p>
      <text:p text:style-name="text">Poslední prostředek: navedu letadlo na kolmý let, první ve své životě. Stará bedýnka poslouchá jen těžkopádně, letíme skoro kolmo vzhůru k nebi.</text:p>
      <text:p text:style-name="text">Povedlo se. Bomba se uvolnila. Uvádím stroj opět do rovnováhy a dívám se za ní. Dopadla na pole a vzápětí už kusy hlíny tryskají vzhůru jako fontána.</text:p>
      <text:p text:style-name="text">Otáčíme a letíme zpátky k leteckému parku. Můj „František“ ještě stále vesluje nohou ve vzduchu a tváří se zoufale. Uvázla mu v těsném prostoru. Zůstane tak uvězněna nejspíše až do přistání. Před modravým hřbetem vrchů se vynořuje hvězdice pevnosti Neubreisachu, letiště.</text:p>
      <text:p text:style-name="text">Přicházejí montéři, doprovázeni několika leteckými žáky. Jsme poslední, kteří se vracejí z náletu na Belfort. Vylézáme z letadla, pozorovatel mi potřásá rukou:</text:p>
      <text:p text:style-name="text">„Těší mě, že jsem se s vámi seznámil.“</text:p>
      <text:p text:style-name="text">Přes pole k nám přibíhá ordonanční voják. Mám ihned přijít do kanceláře.</text:p>
      <text:p text:style-name="text">V písárně sedí hejtman, který mi před nastoupeným mužstvem tak vyčinil. Srazím podpatky a hlásím:</text:p>
      <text:p text:style-name="text">„Svobodník Udet se vrátil z vězení! “</text:p>
      <text:p text:style-name="text">Dlouho se na mě dívá a pak řekne: „Jste přeložen k velitelství jednomístných bojových letadel do Habsheimu. Váš stroj dojde ve dvou dnech, pak můžete odletět.“</text:p>
      <text:p text:style-name="text">Hmátne po aktech a listuje v nich, jako bych tu nebyl. Chvíli ještě stojím bez dechu, jak mě ta zpráva překvapila. Hejtman vzhlédne od svých papírů: „Odchod!“</text:p>
      <text:p text:style-name="text">Vycházím z kanceláře ven. Nad letištěm svítí odpolední slunce. Je právě doba odpočinku, všechno ztichlo a rozhostil se klid jako v neděli. Stojím před budovou a stále ještě se nemohu vzpamatovat.</text:p>
      <text:p text:style-name="text">Letcem na jednomístném letadle? Stíhacím letcem? To, o čem každý z nás sní? To nelze pochopit, to prostě nelze pochopit!</text:p>
      <text:p text:style-name="text">Kolem jde ordonanc z kanceláře se dvěma konvicemi na kávu. „Tak co, pane stíhací letče,“ šklebí se a staví konvice na zem.</text:p>
      <text:p text:style-name="text">Lidé z kanceláře jsou vševědoucí, a mají­‑li co kouřit, bývají i sdílní. Přidržím mu otevřené pouzdro s cigaretami. Porozuměl ihned. S vychytralým postranním pohledem bere tři cigarety, nedočkavě si jednu zapálí a vypravuje, že dnes ráno volal štábní důstojník z Mülhausenu, zda se už svobodník Udet vrátil z vězení. Všude mě hledali, až mechanici řekli, že jsem odletěl s poručíkem Hartmannem k bombovému náletu na Belfort. To bylo hlášeno do Mülhausenu. „Přímo z vězení?“ ptal se štábní důstojník. „Přímo z vězení,“ odpověděl hejtman. Nato v Mülhausenu zavěsili. Za dvě hodiny přišel rozkaz, že se svobodník Udet překládá k posádce jednomístných letadel v Habsheimu. „Víc štěstí než rozumu,“ bručel hejtman, když pokládal sluchátko.</text:p>
      <text:p text:style-name="text">Ordonanc bere konvice. „No tak, mnoho zdaru, pane stíhací letče,“ řekne a odbíhá.</text:p>
      <text:p text:style-name="text"><text:soft-page-break/>Když vyjde na oblohu slunce, oteplí se i v údolí. Letečtí elévové, kteří se na mě dívali jako na prašivého, teď ke mně přicházejí. Stíhací letec v Habsheimu! Ptají se, kde jsem obdržel svůj železný kříž. Polichocen se s nimi dávám do hovoru.</text:p>
      <text:p text:style-name="text">Za dva dny je na místě můj stroj, zbrusu nový Fokker. Vypadá graciézně, je štíhlý jako sokol. Staré „béčko“, na němž jsem u dvěstěšestky létal, působí vedle něho těžkopádným dojmem.</text:p>
      <text:p text:style-name="text">Když se chystám k odletu, obklopí mě polovina leteckých elévů.</text:p>
      <text:p text:style-name="text">„Stále pilně cvičit, hoši!“ křičím na ně a mávám jim.</text:p>
      <text:p text:style-name="text">Brzdící špalky jsou odstraněny, motor hučí a já se pomalu zvedám od země. Jsem sotva metr nad zemí, když se začne stroj stáčet doprava. Trhám řídící pákou doleva, ale nemohu jí pohnout. Celou silou se o ni opírám, neděje se nic, zhola nic. Letecká hala letí nezadržitelně proti mně, náraz… Kolem mě létají třísky.</text:p>
      <text:p text:style-name="text">Chvíli sedím nehybně, jsem ochromen leknutím. Potom s roztřesenými koleny vylézám z letadla. Nestalo se mi nic, ale stroj je v troskách.</text:p>
      <text:p text:style-name="text">Přes pole přibíhají letečtí žáci a mechanici. Všichni viděli mojí nehodu. Přiběhli dokonce i z baráků a z kanceláře. Obstupují mě a zvědavě si prohlížejí stroj. Několik se jich ke mně přihrne s otázkami, ale nemohu odpovídat… Stojím němě, všechno se ve mně chvěje.</text:p>
      <text:p text:style-name="text">Přichází hejtman a podívá se na mě.</text:p>
      <text:p text:style-name="text">„No ovšem,“ zavrčí, jako by nic jiného neočekával. Koktám: „Řídící páka byla blokována, nemohl jsem řídit.“</text:p>
      <text:p text:style-name="text">„Necháme vyšetřit,“ říká a dává pokyn správci dílny.</text:p>
      <text:p text:style-name="text">Odcházím do ubytovny. Postavím se k oknu, ale nevnímám nic z toho, co se děje venku. Chci být sám. Ostatní to respektují, chápou, jak se cítím bídně.</text:p>
      <text:p text:style-name="text">Večer je oznámen výsledek šetření. Bowden od kulometu se zavěsil na rozvodovou desku přívodu benzinu a blokoval řízení. Jsem ospravedlněn, nehodu jsem nezavinil.</text:p>
      <text:p text:style-name="text">Dělmistr vyfotografoval letadlo a letecký park mi přiděluje jiné. Ale tentokrát je to starý Fokker.</text:p>
      <text:p text:style-name="text">Druhý den odlétám do Habsheimu. Na letišti není kromě mechaniků nikdo. Je šedivé, mlhavé ráno.<text:bookmark-start text:name="bookmark1"/></text:p>
      <text:h text:style-name="Heading_20_2" text:outline-level="2">První boje<text:bookmark-end text:name="bookmark1"/></text:h>
      <text:p text:style-name="text1">Posádka jednomístných letadel v Habsheimu se skládá ze čtyř pilotů. Vedoucím je poručík Pfaelzer a mimo mě létají ještě nadšikovatel Weingaertner a poddůstojník Glinkermann. Samí mladí lidé. Žijeme si královsky v opuštěné vile jednoho bohatého Američana, který na počátku války uprchl.</text:p>
      <text:p text:style-name="text">Brzy jsme se spřátelili. Zejména Weingaertnerovi nedělá potíže krátce po seznámení se s každým skamarádit. Glinkermann má povahu vážnější a uzavřenější. Přesto si večer rád posedí s mechaniky, bafá z fajfky a upřeně sleduje bílé chuchvalce mlhy, které vystupují z luk.</text:p>
      <text:p text:style-name="text">Se svými stále ošoupanými ovinovačkami, z nichž věčně vyčuhoval kus bílých podvlékaček, byl pro mnohé určitě směšnou figurkou. Byl však dobrým letcem, jedním z nejlepších, jaké jsem kdy poznal.</text:p>
      <text:p text:style-name="text">Služba není příliš náročná. Létáme hodinovou závoru, jednou až dvakrát za den. Nepřítele potkáváme jen zřídka. Pod jasným a studeným prosincovým nebem země zvoní mrazem. Ale když se dobře nabalíme a obličej natřeme tukem, je létání zábavou, skoro jako sáňkování na oblacích.</text:p>
      <text:p text:style-name="text">Nahoře ve Flandrech a v Champagni, kde se tvrdě bojuje, umírají denně na obou stranách piloti. Mluví se tam s trochou pohrdání i závisti o spícím vojsku ve Vogésách.</text:p>
      <text:p text:style-name="text">Jednou ráno mě zburcoval poplach neobvykle brzy. B. A. K. vpředu hlásí, že naše linie přeletělo letadlo typu Caudron a zamířilo k našemu letišti.</text:p>
      <text:p text:style-name="text">Nastoupil jsem do svého letadla a nastartoval. Nebe je zamračené a oblaka táhnou nízko, sotva 400 metrů. Šedivou mlhou stoupám stále výš.</text:p>
      <text:p text:style-name="text">Ve 2000 metrech se už nade mnou klene hluboké, ocelově modré nebe. Září na něm podivně bledé prosincové slunce.</text:p>
      <text:p text:style-name="text">Docela vzadu na západě jsem nad pokrývkou mračen zpozoroval bod. Vypadá jako loď plující na mořském obzoru. Caudron! Mířím přímo k němu. Blížíme se k sobě tak rychle, že už brzy rozeznávám oba motory i úzkou gondolu, která visí mezi široce rozepjatými křídly. Letíme proti sobě ve stejné výši.</text:p>
      <text:p text:style-name="text">Je to proti všem pravidlům hry. Caudron je letadlo průzkumné, zatímco já letím na stíhačce. Stisknutím jednoho knoflíku na řídící páce mohu zahájit kulometnou palbu a nepřítele ve vzduchu zničit. Jistě to ví, přesto však letí stále přímo na mě.</text:p>
      <text:p text:style-name="text">Už je tak blízko, že mohu rozeznat hlavu pozorovatele. Se svými hranatými brýlemi vypadá jako obrovský podivný hmyz, který na mě útočí a chce mě zabít.</text:p>
      <text:p text:style-name="text">Nastává chvíle, kdy bych měl střílet. Ale nemohu. Jako by hrůza ochromila moje paže a její spáry vyrvaly z mozku každou myšlenku. Krev mi tuhne v žilách. Sedím strnule a jako bych byl očarován, letím dál přímo ke Caudronu. V tom zaštěká kulomet. Vzápětí slyším kovový zvuk úderů do mého stroje, který se celý chvěje. Cítím silnou <text:soft-page-break/>ránu do tváře, a když mechanicky sáhnu po brýlích, nahmatám rukou plnou krve jen střepiny. Tisknu řídící páku, stáčím nos letadla dolů a nořím se do mračen. Točí se mi hlava. Co se to jen proboha stalo?</text:p>
      <text:p text:style-name="text">Zbaběle jsem selhal, přiznávám si. Naštěstí to nikdo neviděl, uvědomuji si s úlevou.</text:p>
      <text:p text:style-name="text">Přistávám na letišti. Nečekám na pomoc přibíhajících mechaniků a spěchám na ubikace.</text:p>
      <text:p text:style-name="text">Voják ze zdravotního oddílu mně odstraňuje pinzetou střepy skla z brýlí, zaseknuté do tváře. Mělo by to vlastně bolet, ale necítím nic.</text:p>
      <text:p text:style-name="text">Nahoře ve svém pokoji se vrhnu na postel s přáním všechno zaspat. Ale pronásledují mě neodbytné myšlenky. Je člověk slaboch, když při prvním úleku selže? Ne, to je věc nervů, to se může stát každému. Příště to bude lepší. Ale pro mé svědomí je to příliš laciné vysvětlení. Soudí mě tvrdě: selhal jsi, protože jsi myslel především na sebe a bál ses o svůj život.</text:p>
      <text:p text:style-name="text">V tomto okamžiku chápu podstatu vojáctví.</text:p>
      <text:p text:style-name="text">Být vojákem znamená myslet víc na nepřítele a na vítězství než na sebe. Možná, že hranice mezi mužem a zbabělcem je úzká jako ostří nože. Skutečný muž proto musí v sobě najít v rozhodném okamžiku sílu potlačit živočišný strach, který sedí v každém z nás. Neboť kdo se mu poddá, je ztracen pro společenství odvážných, kde platí čest, povinnost a vlastenectví.</text:p>
      <text:p text:style-name="text">Přistupuji k oknu a dívám se dolů. Před domem se prochází Weingaertner s Glinkermannem. Přemýšlím, zda i oni – tak jako právě teď já – stáli někdy zahanbeni sami před sebou.</text:p>
      <text:p text:style-name="text">Ale slibuji si, že od této chvíle budu opravdovým vojákem. Chci co nejlépe létat, co nejpřesněji střílet, chci být lepší než moji kamarádi a odčinit tak svou hanbu.</text:p>
      <text:p text:style-name="text">Společně s Behrendem, který mě následoval do Habsheimu, jsme na tom ihned začali pracovat. Zhotovili jsme siluetu letadla typu Nieuport v poloze, jak ho vidím při útoku.</text:p>
      <text:p text:style-name="text">Večer, když letecký provoz končí, stavím náš terč doprostřed prostranství. Z výšky 300 metrů na něj útočím kolmým střemhlavým letem, ve 100 metrech zahajuji palbu. Teprve těsně u země stroj opět podrovnám, znovu stoupám do výše a hra začíná nanovo. Behrend musí počítat zásahy a signalizovat mi je. Zásahy do motoru se počítají dvojnásob a deset zásahů mu vynáší jedno pivo. Střely často uváznou. Na odstranění poruch pracujeme s Behrendem někdy až pozdě do noci.</text:p>
      <text:p text:style-name="text">Potom se výsledky zlepšují, dokonce překvapivě rychle. Mám velkou radost až do chvíle, kdy zjistím, že mi Behrend tužkou pomáhá. Z kamarádství ke mně, tvrdí. Já si ale myslím, že z lásky k pivu.</text:p>
      <text:p text:style-name="text">Zanedlouho přichází nařízení, že se musí šetřit municí, a tak musím své cvičné lety omezit. Zato teď častěji podnikáme útoky na francouzské zákopy ze vzduchu.</text:p>
      <text:p text:style-name="text"><text:soft-page-break/>Jednou večer při takovém náletu jsem se opozdil. Bylo to na severu, těsně u Thannu, a kulometná hnízda umístěná v borovém lese poskytovala lákavý cíl.</text:p>
      <text:p text:style-name="text">Když jsem se vracel zpět na letiště, byla noc. Dole zapálili smolné pochodně, aby mi posvítili na cestu domů. Jejich červené, neklidné světlo se chvěje nad letištěm.</text:p>
      <text:p text:style-name="text">Jdu na přistání, ale terén je nepřehledný. Havaroval jsem. Sice jen lehce, poškozen je pouze podvozek, ale přesto je můj stroj přinejmenším na jeden den vyřazen z boje.</text:p>
      <text:p text:style-name="text">Objednávám Behrenda a druhého mechanika na zítřek na půl pátou ráno na letiště. Behrend protáhne obličej. Jedná se totiž o neděli, a má­‑li v ten den pracovat, okamžitě se v něm probudí pobožnost.</text:p>
      <text:p text:style-name="text">Když začínáme s prací, leží nad letištěm olověné, šedivé ráno. Okolní potemnělá krajina je vroubena téměř hrozivě vyhlížejícím černým lesem. Holé dřevěné stěny malých leteckých domků svítí bledým leskem. Je to zvláštní atmosféra. Mám pocit, že ve vzduchu visí cosi neobyčejného. Jen nevím, bude­‑li to něco dobrého či špatného.</text:p>
      <text:p text:style-name="text">V šest hodin se rozezní kostelní zvony v okolních vsích a přes pahorky doléhá zvonění až k nám. Vychází slunce a v hale je takové vedro, že se potíme dokonce i ve svých tenkých montérkách. Pracujeme mlčky a v poledne jsme hotovi. Behrend a jeho kamarád se rychle loučí, protože ještě chtějí stihnout vlak do Mülhausenu.</text:p>
      <text:p text:style-name="text">Všude je úplné ticho. Všichni jsou na dovolené na druhé straně města. Na oběd jdu do svého bytu a obědvám sám. Kávu si dávám donést do zahrady. Sedím tam na zahradní stoličce, kouřím a koukám pánubohu do oken.</text:p>
      <text:p text:style-name="text">V půl čtvrté přiběhne telefonista s hlášením leteckého pozorovatele z nejpřednějšího zákopu. Francouzská letadla pronikla liniemi a blíží se rychle k Altkirchu.</text:p>
      <text:p text:style-name="text">Skočím do auta a spěchám na letiště. Ani příliš nepřemýšlím, ale něco mi říká, že jde do tuhého.</text:p>
      <text:p text:style-name="text">Stroj je připraven ke startu a mechanici pobíhají okolo. Telefonista byl natolik duchapřítomný, že zalarmoval na letišti všechno, co mělo nohy. Vyšplhal jsem do sedadla a odstartoval.</text:p>
      <text:p text:style-name="text">Stoupám strmě do výše. Musím se dostat co možná nejvýš, abych byl v boji ve výhodě. Ve 2800 metrech zamířím na západ k linii fronty.</text:p>
      <text:p text:style-name="text">Právě když jsem nad Altkirchem, je vidím. Počítám – jeden, dva, tři, čtyři. To snad není pravda! Ty černé body jsou asi kapky oleje odstřikující z motoru. Sahám po brýlích a rychle přejíždím skla rukavicí. Ale ne, body tam zůstávají a zvětšují se.</text:p>
      <text:p text:style-name="text">Je jich sedm v jedné řadě a za nimi se vynořuje nová vlna, ještě pět a ještě… Blíží se, docela jasně se rýsují na žlutavém závoji odpoledního nebe. Napočítal jsem dvaadvacet bombardovacích letadel typu Caudron a Farman. Hučí jako roj rozdrážděných sršňů a rychle se blíží. Letí ještě bez jakékoli formace, jak to právě jde. Vysoko nad ostatními jako královna roje hřmí mohutný stroj typu Voisin.</text:p>
      <text:p text:style-name="text">Přitáhnu páku výškového kormidla. Blížíme se k sobě strašnou rychlostí. Jistě mě zpozorovali, ale dělají, jako bych tu nebyl. Nestoupají ani o centimetr a udržují svůj směr východoseverovýchodně na Mülhausen.</text:p>
      <text:p text:style-name="text"><text:soft-page-break/>Ohlížím se, modrá nebeská báň je pustá. Žádný kamarád z Habsheimu za mnou neletí. Jsem sám.</text:p>
      <text:p text:style-name="text">U Bumhauptu jsem je dostihl. Zatočil jsem 300 metrů nad nimi a vřadil se do jejich směru.</text:p>
      <text:p text:style-name="text">Nakláním se přes palubu a vidím pod sebou eskadru, která čítá dvacet tři strojů. V jejich středu letí obrovský Farman. Mezi nosnými plochami jsou vidět pruhy země, modré břidlicové střechy a červené cihly. Teď už nemohu couvnout. Srdce mi bije až v hrdle a ruce, které svírají kormidlo, jsou vlhké. Jeden proti třiadvaceti!</text:p>
      <text:p text:style-name="text">Můj Fokker letí nad eskadrou a sleduje svou oběť jako lovecký pes. Pronásleduje ji, ale neútočí. Mám jedinou jistotu: jestliže nevyužiji této chvíle k boji, pak bude navždy konec se stíhacím létáním a nezbude mi nic jiného, než požádat, abych byl z oddílu odvolán.</text:p>
      <text:p text:style-name="text">Jsme nad Dornbachem těsně před Mülhausenem. V zahradních kavárnách vesnických hostinců sedí lidé. Jsou jako pestré skvrny v hnědavé zeleni krajiny. Pobíhají sem a tam, gestikulují a ukazují nahoru.</text:p>
      <text:p text:style-name="text">Překonávám poslední zábrany.</text:p>
      <text:p text:style-name="text">Od této chvíle vidím už jen jedinou věc, velikého Farmana uprostřed nepřátelské formace. Zvyšuji rychlost a s naplno běžícím motorem se řítím dolů. Nepřátelský stroj přede mnou roste, je obludně velký, jako bych se díval mikroskopem. Vidím koženou leteckou přilbu pozorovatele. Teď se vzpřímil, natočil kulomet do výše a míří jím na mě.</text:p>
      <text:p text:style-name="text">Ze vzdálenosti osmdesáti metrů už bych mohl střílet. Ale musím mít úplnou jistotu. Vpřed, ještě blíž, padesát metrů, čtyřicet, třicet… Teď je ta pravá chvíle! Spouštím palbu.</text:p>
      <text:p text:style-name="text">Zřetelně vidím, jak nepřátelské letadlo kolísá. Z výfuku vyskočí modravý plamen, rychle se šíří a nechává za sebou bílý pruh kouře. Vyhrál jsem, zasáhl jsem benzinovou nádrž.</text:p>
      <text:p text:style-name="text">Vzápětí slyším kovový zvuk, jak do stěny vedle mě narážejí kulky. Otočím hlavu a vidím za sebou dva Caudrony, které mě zasypávají střelami. Jsem zcela klidný. Jde to jako při cvičení na letišti. Stlačit řídící páku, let střemhlav dolů a pryč! O 300 metrů níž končím pád a letím rovně. Kolem mě se do hloubky řítí trup Farmanu jako obrovská pochodeň shozená z nebe. Za ním se táhne černý oblak kouře, z něhož šlehají jasné plameny. Pak se kolem mě mihne muž s nohama a rukama roztaženýma jako žába. Pozorovatel.</text:p>
      <text:p text:style-name="text">V té chvíli nevnímám, že to jsou lidé. Cítím jen jedno, triumf z vítězství. Železný kruh svírající má prsa se láme, srdce tluče mocnými údery a v těle se mi rozproudila krev.</text:p>
      <text:p text:style-name="text">Vzduch nade mnou je naplněn hřměním motorů a prudkým štěkáním kulometů. Z Habsheimu vzlétla všechna letadla, která byla k dispozici, a vrhla se na nepřítele. Pod jejich zuřivým náporem ztratila francouzská eskadra svou formaci. Rozpoutala se <text:soft-page-break/>řada jednotlivých soubojů. Kam se člověk podívá, vidí letadla, která kolem sebe krouží v bláznivém víru boje.</text:p>
      <text:p text:style-name="text">Jeden osamocený, nikým nepronásledovaný Caudron spěchá k západu. Ženu se za ním na plný plyn. Opojení z prvního vítězství minulo. Uvažuji střízlivě a vím, že zničení nepřítele není nic jiného než taktická úloha. Ze vzdálenosti 150 metrů zahajuji palbu, je to však příliš daleko. Z 80-ti metrů to zkouším druhou sérií výstřelů znovu. Tentokrát mohu účinek zřetelně sledovat. Caudron se zachvěje, u pravého motoru se objeví malý oblak kouře, otáčení vrtule se zpomaluje, až se nakonec úplně zastaví.</text:p>
      <text:p text:style-name="text">Pilot letadla se ohlédl a zpozoroval mě. Vzápětí uniká kolmým letem střemhlav.</text:p>
      <text:p text:style-name="text">Zůstávám nad ním. Letí už jen s jedním motorem a nemůže mi uniknout.</text:p>
      <text:p text:style-name="text">Dostal jsem se k němu tak blízko, že cítím proud vzduchu od jeho vrtule. Střílím znovu. Pilot v letadle přede mnou sebou trhne a padá dopředu na řídící páku. Vtom se mi v hlavni vzpříčil náboj, jak se při letu střemhlav uvolnily v pásu patrony. Oběma rukama marně buším do kulometu. Zůstává němý.</text:p>
      <text:p text:style-name="text">Nejsem proto schopen dalšího boje, musím se od protivníka odpoutat a vracím se domů.</text:p>
      <text:p text:style-name="text">V 5 hodin 25 minut jsem přistál na habsheimském letišti. Všechno se odehrálo prakticky v jedné hodině. Startovali jsme ve 4 hodiny 16 minut.</text:p>
      <text:p text:style-name="text">Uprostřed startovní dráhy vidím habsheimského velitele Mackenthuna. Stojí široce rozkročený a s dalekohledem přiloženým k oku sleduje vzdušné boje.</text:p>
      <text:p text:style-name="text">Jdu přímo k němu: „Podšikovatel Udet, vracím se z letu proti nepříteli. Sestřelil jsem dvoumístný Farman.“ Hejtman sejme dalekohled a s kamennou tváří, v níž se nepohne jediný sval, řekne: „Naše velkoletadlo se právě zřítilo nad Napoleonovým ostrovem. “</text:p>
      <text:p text:style-name="text">Vím, že letadlo pilotoval nejlepší Mackenthunův přítel, poručík Kurth. Zdravím a odcházím do hal.</text:p>
      <text:p text:style-name="text">Teprve večer si můžeme udělat přehled o výsledku boje. Odrazili jsme první velký letecký útok v dějinách. Na straně našich linií jsme sestřelili pět francouzských letadel. Z devíti důstojníků, kteří v poledne vzlétli, se večer vrátili jen tři. „Tu finiras aussi a <text:span text:style-name="T3">ľ</text:span>ille Napoléon!“ se stává na druhé straně okřídleným rčením, chce­‑li někdo podniknout krkolomný, odvážný kousek.</text:p>
      <text:p text:style-name="text">Od nás se nevrátili tři: Kurth, Hopffgarten a Wallat z oddílu 48. S velkoletadlem AGG napadli Farman, v manévrovém boji se s ním srazili a společně se v troskách zřítili do hloubky. Bylo to nad Napoleonovým ostrovem 18. března 1916.</text:p>
      <text:p text:style-name="text">Naše okna v habsheimské vile zůstávají jasně osvětlena dlouho do noci. S elánem mládí oslavujeme své vítězství. Pfaelzer, Weingaertner, Glinkermann i já jsme sestřelili po jednom letadle. Pravda, byli toho dne i mrtví, ale my jsme mezi nimi tentokrát nebyli.<text:bookmark-start text:name="bookmark2"/></text:p>
      <text:h text:style-name="Heading_20_2" text:outline-level="2">Smrt létá rychleji<text:bookmark-end text:name="bookmark2"/></text:h>
      <text:p text:style-name="text1">V poledne přišel rozkaz k přesunu celého oddílu. Do večera máme sbaleno a na nádraží v Mülhausenu čekáme na odjezd. Perón je plný. Lampy jsou zatemněné proti pozorování shora. V jejich slabém světle vypadají lidé neobvykle bledě. Mnoho žen pláče. V Mülhausenu jsme strávili každou volnou chvíli a za dva roky našeho pobytu jsme s městem srostli tak, jako bychom se zde narodili.</text:p>
      <text:p text:style-name="text">S Esserem, s nímž jsem ve stejném oddílu, se přijela rozloučit jeho nevěsta z Freiburgu. Má nepřístupný výraz v obličeji, a přestože nepláče, koutky jejích krásných úst se chvějí. Když spolu rozmlouvají u okénka vagónu, říká jenom: „Dej pozor na své rukavice a prádlo.“ Jistě by mu však ráda šeptala něco docela jiného.</text:p>
      <text:p text:style-name="text">Potom se již vlak pomalu rozjíždí do noci. Cíl jízdy neznáme, jenom tušíme, že nastává konec pohodlí. Pravděpodobně budeme nasazeni na nějakém ožehavém bodě fronty. Tento pocit nás naplňuje napětím a vzrušením. Vkrádají se však i tiché obavy, zda jsme schopni splnit požadavky velkého leteckého boje.</text:p>
      <text:p text:style-name="text">Tři dny a tři noci jsme posunováni za frontou sem a tam, jako na ohromném roztřiďovacím nádraží. Kolem nás duní vlaky muniční a také nemocniční, plné neviditelného utrpení, skrytého za bíle natřenými okny.</text:p>
      <text:p text:style-name="text">Třetí den večer vystupujeme z vagónů. Rozhlížíme se po nádraží a tázavě se na sebe díváme. „Lause­‑Champagne“, bručí náš velitel.</text:p>
      <text:p text:style-name="text">Padá jemný, chladný déšť a zahaluje širokou rovinu do bezútěšné šedi. V březnovém větru mrzne několik topolů podél silnice.</text:p>
      <text:p text:style-name="text">Jsme ubytováni v malé vesnici La Selve. Bydlím na jednom pokoji s Esserem. Místnost je ubohá, ale Esser si ví rady. Společně se svým buršem přivleče z opuštěného zámku červené sametové záclony a ověsí jimi stěny. Ze surového hedvábí noční košile zhotoví chránítko na lampu. Tím se do našeho pokoje dostává alespoň trochu komfortu.</text:p>
      <text:p text:style-name="text">Proti nám je umístěna elita francouzského letectva. Má tam být dokonce i Nungesser a Guynemer, „eso všech es“, francouzský Richthofen. Létají na jednomístných letadlech typu Spad s motorem Hispano o 180 koních. Je to rychlý, velmi snadno ovladatelný stroj. Nad našimi žraloky a albatrosy má převahu zejména při letu střemhlav, kdy se naše nosné plochy začínají třást. Může pak dojít k uvolnění jejich součástí a rozpadu. Stabilnější Spad snáší toto zatížení bez námahy.</text:p>
      <text:p text:style-name="text">Také nepřátelská pozemní ochrana je tu lépe vycvičena než dole ve Vogésách. Poznal jsem to hned při prvním frontovém letu. Protiletecký kulomet mi roztříštil přední nosník a měl jsem co dělat, abych stroj dostal domů.</text:p>
      <text:p text:style-name="text">Téměř všechny letecké boje jsou bezvýsledné a naše nálada se každým dnem zhoršuje. Večer sedím s Esserem v naší boudě. Jeho vynalézavý burš někde sehnal sta<text:soft-page-break/>rý gramofon. Amplión jsme ovinuli chuchvalcem látky, abychom ztlumili jeho hlas. Zní nyní melancholicky jako vzdálený dívčí zpěv.</text:p>
      <text:p text:style-name="text">Esser sedá ke gramofonu každý den, píše své nevěstě a plánuje jejich společnou budoucnost.</text:p>
      <text:p text:style-name="text">Dne 16. dubna jsme zaznamenali první úspěch. Glinkermann sestřelil jeden Caudron, Esser jeden Nieuport. Potom začal pronásledovat další nepřátelské letadlo a zmizel směrem na západ. Toho dne jsme o něm už nic neslyšeli a já zůstal v noci v pokoji s červenými sametovými závěsy sám.</text:p>
      <text:p text:style-name="text">Příští den v poledne nám zatelefonovali z prvního zákopu. Velitel našeho oddílu tam ihned odjel a až večer se vrátil zpět. Uvnitř auta měl pytel, který byl tak malý, jako by v něm leželo mrtvé dítě. To bylo vše, co z Essera zbylo.</text:p>
      <text:p text:style-name="text">Velitel napsal rodičům a mně připadl úkol napsat do Freiburgu jeho milé. Je to nesnadný dopis. Nejobtížnější, jaký jsem kdy psal. Budu však muset napsat ještě mnoho takových.</text:p>
      <text:p text:style-name="text">Ráno po Esserově pohřbu ke mně přišel Puz. Jeho kulatý, tuponosý obličej je plný soucitu.</text:p>
      <text:p text:style-name="text">„Víš, kámo,“ povídá mi, „musí to být strašné zůstat v pokoji s prázdnou postelí. Jestli chceš, tak se k tobě přistěhuji.“</text:p>
      <text:p text:style-name="text">Potřásli jsme si rukama a večer snímá sluha ze dveří úzkou bílou vizitku. Tam, kde dříve bylo „Poručík Esser“, stojí teď „Poručík Haenisch“.</text:p>
      <text:p text:style-name="text">24. dubna jsem dobyl své první vítězství na této frontě. Nad Chavignonem jsem potkal jeden Nieuport. Po krátkém boji jsem ho v plamenech sestřelil. Jeho trosky zmizely v trychtýři na poli. Je to mé páté uznané letecké vítězství, protože po prvním boji nad Mülhausenem jsem sundal v Habsheimu ještě tři nepřátelská letadla.</text:p>
      <text:p text:style-name="text">O dva dny později, 26. dubna, mám narozeniny. Pozval jsem všechny kamarády k sobě do červeného salónu. S Behrendovou pomocí jsme upekli tři bábovky, opatřili kakao a obojí přichystali na velký, bíle prostřený stůl.</text:p>
      <text:p text:style-name="text">Sedíme, povídáme si a čekáme na svého velitele, nadporučíka Reinholda.</text:p>
      <text:p text:style-name="text">Ve dvě hodiny startoval k hlídkovému letu spolu se dvěma dalšími piloty. Ti dva se vrátili o hodinu později, ale Reinholda ztratili v průběhu leteckého boje z očí. Ponořil se do mračen při pronásledování prchajícího nepřítele.</text:p>
      <text:p text:style-name="text">Oba jsou v rozpacích. Situaci vylíčili bezesporu pravdivě, ale necítí se dobře. Vzdušná formace totiž tvoří neoddělitelný celek. Každý je zodpovědný za život svého velitele a musí ho hájit jako svůj vlastní. To proto, aby vedoucí útočného klínu měl krytá záda a mohl se soustředit jen na útok.</text:p>
      <text:p text:style-name="text">V půl čtvrté jsem rozhodl: „Tak hoši, pusťte se do toho. Dál už čekat nebudeme. Když přijde pozdě, bude dojídat zbytky.“</text:p>
      <text:p text:style-name="text">Dávají se do jídla. Třebaže mají hlad a koláče jsou dobré, nechávají od každého dva kousky.</text:p>
      <text:p text:style-name="text"><text:soft-page-break/>Nikdo o Reinholdovi nemluví, ale všichni na něj myslí. Lze to poznat z hovoru, který často vázne. Vedeme ho jen proto, aby řeč nestála.</text:p>
      <text:p text:style-name="text">V pět hodin zazvoní polní telefon. Glinkermann, který sedí nejblíž, zvedá sluchátko a očima mi dává znamení. Ostatní to zahlédli a v pokoji se rozhostilo mrtvé ticho.</text:p>
      <text:p text:style-name="text">Na druhém konci drátu slyším nevzrušený hlas: „Nepohřešujete letce?“</text:p>
      <text:p text:style-name="text">„Ano, ovšem,“ rychle odpovídám.</text:p>
      <text:p text:style-name="text">Na druhé straně je dlouho ticho. Domlouvají se šeptem, chytám jen útržky slov: „Jak vypadal, ty vole?“</text:p>
      <text:p text:style-name="text">Pak se znovu ozve hlas: „Nebyl bez letecké kukly?“</text:p>
      <text:p text:style-name="text">Vzpomínám si, že Reinhold nosil vždy jen prostou vojenskou čapku, přes kterou si přetahoval chránítka na uši.</text:p>
      <text:p text:style-name="text">„Ano,“ křičím. „Je nadporučík Reinhold u vás?“</text:p>
      <text:p text:style-name="text">„Nenašli jsme žádné papíry.“ Na konci drátu se zas tiše domlouvají: „Jaké bylo vlastně číslo pluku, Otto?“ A pak mně sdělují: „Na náramenících bylo sto třicet pět.“</text:p>
      <text:p text:style-name="text">„Mrtev?“</text:p>
      <text:p text:style-name="text">„Ano.“</text:p>
      <text:p text:style-name="text">„Kde jste? Přijedeme ihned!“</text:p>
      <text:p text:style-name="text">„U Liervalu. Letadlo uvidíte už z dálky.“</text:p>
      <text:p text:style-name="text">Zavěsím a dívám se na ostatní. Jsou bledí a vážní. „Jedeme,“ říkám. Běžíme k autu a co možná nejrychleji ujíždíme po rozstřílené silnici do Liervalu.</text:p>
      <text:p text:style-name="text">Reinholdův stroj leží uprostřed pole. Je skoro nepoškozen. Vypadá, jako by byl okamžitě schopen letu.</text:p>
      <text:p text:style-name="text">Běžíme přes pole k letadlu. Pěšáci nám podávají zprávu o Reinholdovi. Seděl u kormidla s pravou rukou na spoušti kulometu. V jeho obličeji se ještě zračilo napětí posledního boje – levé oko přimhouřené, pravé široce otevřené, jako by právě mířil na svého nepřítele.</text:p>
      <text:p text:style-name="text">Tak jej překvapila smrt. Kulka mu vzadu provrtala hlavu a vpředu mezi obočím opět vylétla ven. Oba otvory jsou docela malé.</text:p>
      <text:p text:style-name="text">Zvedáme mrtvého a bereme jej sebou. „Tak bych chtěl taky umřít,“ říká mi Glinkermann.</text:p>
      <text:p text:style-name="text2">O několik dní později k nám přišel nový velitel letky, poručík Gontermann. Provází ho skvělá pověst. Sestřelil dvanáct letadel a šest připoutaných balónů. Platí za předního odborníka pro „připoutaná prasata“. V tomto směru se mu v armádě nikdo nevyrovná.</text:p>
      <text:p text:style-name="text">Jeho taktika je pro nás nová a dost překvapující. Dřív než začne střílet, zdolá svého protivníka letecky. Pak potřebuje nejvýš tucet výstřelů, aby nepřítele ve vzduchu zničil. Přiblíží se k němu až na dvacet metrů a letí ve vzdušném víru vrtule soupeřova stroje.</text:p>
      <text:p text:style-name="text">Z poručíkova širokého selského obličeje vyzařuje vyrovnaný klid. Téměř nikdy neprojevuje vzrušení. Je hluboce věřící. Jen jedna věc ho dokáže zcela vyvést z míry. Rozčílí ho každý zásah, který najde na svém stroji po přistání. Vidí v tom důkaz <text:soft-page-break/>nedokonalosti svého leteckého umění. Podle jeho mínění se při správně vedeném leteckém boji nesmí protivník nikdy dostat k výstřelu. V tomto ohledu je zcela jiný než Richthofen. Červený baron přijímá hlášení mechaniků o nepřátelských zásazích na svém letadle s úsměvem a pokrčením ramen.</text:p>
      <text:p text:style-name="text">Téměř současně s Gontermannovým příchodem je letka přeložena z La Selve do Boncourtu, do starého francouzského zámku uprostřed rozlehlého parku.</text:p>
      <text:p text:style-name="text">Majitel, starší venkovský šlechtic, tam žije se ženou a dvěma dcerami. Stáhli se do zadních pokojů a nám přenechali přední okázalé komnaty. Pravděpodobně nás nenávidí, ale chovají se vcelku korektně. Potkáme­‑li někoho z nich venku, pozdraví s ledově chladnou zdvořilostí.</text:p>
      <text:p text:style-name="text">Naše vztahy se však poněkud změnily po této příhodě: U oběda nám Gontermann vyprávěl, zastihl venku zámeckého pána, který plakal. Jeho dcery prý musí každý den chodit dolů do vesnice na polní práce. Místní velitel, svobodník, je šikanuje, jak může. K mladší, hubené patnáctileté žabce, se prý dokonce choval nemravně. Gontermann slíbil, že to vyšetří. Už v okamžiku, kdy nám událost líčí, je jeho obličej rudý zlostí.</text:p>
      <text:p text:style-name="text">Odpoledne přiklusal svobodník na tlusté venkovské kobyle. Seděli jsme u kávy pod stromy v parku. Okna Gontermannova pokoje byla otevřena, takže jsme slyšeli každé slovo.</text:p>
      <text:p text:style-name="text">„Byla na vás podána stížnost,“ začíná Gontermann rozhovor. Mluví docela klidně, jen poněkud hlasitěji než jindy. „Necháváte prý ženy příliš dlouho a těžce pracovat.“</text:p>
      <text:p text:style-name="text">„Na to mám právo, pane poručíku.“ Svobodníkův tón je vyzývavě sebevědomý.</text:p>
      <text:p text:style-name="text">„Jak to?“</text:p>
      <text:p text:style-name="text">„Jsou­‑li ženy drzé a vzdorovité, musí být potrestány.“</text:p>
      <text:p text:style-name="text">Gontermannův hlas zesílil. „Kromě toho jste se prý choval vůči několika ženám neslušně. Například vůči malé komtese zde ze zámku,“ dodává po krátké odmlce.</text:p>
      <text:p text:style-name="text">„Z toho nejsem povinen skládat panu poručíkovi účty. Místním velitelem jsem zde já…“</text:p>
      <text:p text:style-name="text">V příštím okamžiku zařval Gontermann tak silně, až jsme sebou trhli.</text:p>
      <text:p text:style-name="text">„Cože jste? Špinavé prase! Dobytek! Chlap, který by měl být postaven ke zdi! My zde bojujeme čestnými zbraněmi proti čestnému nepříteli a takový lump tady poskvrňuje naši dobrou věc.“</text:p>
      <text:p text:style-name="text">Je to jako středověká poprava. Plných pět minut nepřetržitě Gontermann bičuje svou oběť a nakonec rozhodne: „Dám vás postavit před válečný soud! Ven!“</text:p>
      <text:p text:style-name="text">Svobodník probíhá kolem nás. Jeho bledý obličej je pokrytý potem. V rozčilení ani nepozdraví a zapomíná zde i svého koně.</text:p>
      <text:p text:style-name="text">Pak přichází Gontermann. Je už zase úplně klidný.</text:p>
      <text:p text:style-name="text">Večer startujeme k hlídkovému letu. Gontermann sestřelil jeden Nieuport a já jeden Spad. Je to mé šesté vítězství.</text:p>
      <text:p text:style-name="text">Příští den v poledne mi Behrend, který bydlí s ostatními mechaniky dole ve vsi, sděluje, že tamního místního velitele ráno odvedli polní četníci. Gontermannův vliv je <text:soft-page-break/>zřejmě mnohem větší než jeho vojenská hodnost. Nahoře asi vědí, jaký poklad v něm mají. Za čtrnáct dní, co je u našeho oddílu, sestřelil osm nepřátelských letadel.</text:p>
      <text:p text:style-name="text">Pak dostává řád „Pour le Mérite“ a čtyři týdny dovolené. Večer před odjezdem mi předává až do svého návratu vedení letky.</text:p>
      <text:p text:style-name="text2">Létáme každý den, pokud to počasí dovolí. Většinou ráno, v poledne a večer. Skoro vždy jsou to hlídkové lety. K opravdovým bojům dochází zřídka. Francouzi pracují ve vzduchu velmi opatrně, ale jsou takticky neobyčejně obratní. Všichni máme pocit, že nepřítel má nad námi převahu nejen kvalitou strojů. Dvacet měsíců zkušeností v bojích na frontě a tvrdý výcvik v nesčetných leteckých bojích je náskok, který přece jen nelze tak lehce dohonit.</text:p>
      <text:p text:style-name="text">25. května létáme závoru. Letíme jako vždycky v klínové formaci. Já vedu, za mnou letí bratři Wendelové, potom Puz a Glinkermann.</text:p>
      <text:p text:style-name="text">Jsme ve výši asi 2000 metrů. Nebe je jako čistě vymetené, je. docela nahoře je vidět několik bílých prachových obláčků. Pere do nás polední slunce a po nepříteli ani vidu ani slechu. Občas se otáčím a zdravím ostatní, kteří letí za mnou. Bratři Wendelové, Puz, Glinkermann. Všechno se zdá v pořádku.</text:p>
      <text:p text:style-name="text">Nevím, jestli existuje šestý smysl, ale najednou se mě zmocňuje pocit, že nám hrozí nebezpečí. Provedu poloviční zatáčku a v tom okamžiku vidím, jak těsně vedle mě, sotva dvacet metrů, se objevil Puzův stroj v kouři a plamenech. Puz sedí uprostřed žáru strnule a vzpřímeně, s hlavou obrácenou ke mně. Teď jako v křeči zvedá pravou ruku k letecké přilbě. Vypadá to, jako by mě naposled zdravil.</text:p>
      <text:p text:style-name="text">„Puzi,“ volám, „Puzi!“</text:p>
      <text:p text:style-name="text">V tom se jeho letadlo roztrhlo, trup se jako planoucí meteor řítí kolmo do hloubky a odtržené nosné plochy víří za ním.</text:p>
      <text:p text:style-name="text">Je mi, jako bych dostal ránu palicí. Strnule zírám přes palubu za troskami.</text:p>
      <text:p text:style-name="text">Jakási stíhačka se dostává do mého zorného pole, závratnou rychlostí se žene pět set metrů pode mnou na západ. Kokardy svítí vzhůru výsměšně jako oči. Je to jasné, to může být jen Guynemer.</text:p>
      <text:p text:style-name="text">Řítím se za ním dolů. Musím ho dostat. Ale nosné plochy Albatrosu nevydrží let střemhlav, začínají se chvět a chvění se stále stupňuje. Mám obavy, že se můj stroj ve vzduchu rozlomí.</text:p>
      <text:p text:style-name="text">Vzdávám pronásledování a vracím se domů. Ostatní už přistáli. Stojí v hloučku a polohlasem stísněně rozmlouvají. Glinkermann se drží stranou od ostatních. Stojí pohroužený v myšlenkách a črtá holí do písku figury. Jeho pes mu otírá čumák o koleno. On si ale zvířete nevšímá, je zcela zabrán do svých úvah.</text:p>
      <text:p text:style-name="text">Když se přiblížím, zvedne hlavu a podívá se na mě: „Nesmíš se na mě zlobit,“ řekne. „Opravdu jsem tomu nemohl zabránit. Zaútočil na nás náhle shora, přímo ze slunce, a než jsem zpozoroval, co se děje, bylo už po všem.“</text:p>
      <text:p text:style-name="text"><text:soft-page-break/>Jeho obličej vypadá ztrápeně. Znám ho. Vím, že ho ještě po dlouhé týdny budou pronásledovat výčitky. Letěl za Puzem a jen on by tomu snad byl mohl zabránit.</text:p>
      <text:p text:style-name="text">Vím však také, jaký je Glinkermann obětavý kamarád. Letím­‑li s ním, cítím se naprosto bezpečně. Spíš by se dal rozstřílet na kusy, než by mi, byť jen na okamžik, nechal nekrytá záda.</text:p>
      <text:p text:style-name="text">„Nech to být, Glinkerle,“ říkám a kladu mu ruku na rameno, „za to nemůže buď nikdo, anebo na tom máme stejnou vinu všichni.“</text:p>
      <text:p text:style-name="text2">Smrt létá rychleji…</text:p>
      <text:p text:style-name="text">Přichází ordonanc a probouzí mě z odpoledního spánku. Došlo telefonické hlášení z Mortiersu, že se tam zřítilo letadlo. Pilot, podšikovatel Müller, je mrtev.</text:p>
      <text:p text:style-name="text">Ihned jsem se tam rozjel. Přijalo mě několik starých příslušníků domobrany, šedivých a zvětralých jako hlína v Champagne. Zavedli mě do kůlny, kde předtím uložili mrtvého. Jeho obličej je docela klidný a pokojný, jistě měl lehkou smrt. Seznámili mě s průběhem neštěstí a mohl jsem se vrátit do Boncourtu.</text:p>
      <text:p text:style-name="text">Na letišti je nezvyklé ticho. Odpoledne všichni odletěli a teď k večeru se vracejí zpět, po dvou, po třech.</text:p>
      <text:p text:style-name="text">Glinkermann mezi nimi není.</text:p>
      <text:p text:style-name="text">Oba letci, kteří letěli s ním, ho ztratili z očí. Zmizel jim v mraku směrem na západ.</text:p>
      <text:p text:style-name="text">Stará, hořká písnička…</text:p>
      <text:p text:style-name="text">Na letišti, zabodnutá v měkkém trávníku, trčí vycházková hůl. Na ní je zavěšena vojenská čapka, Glinkermannův talisman. Vždy, když startuje, ji tam nechává a nasadí si ji opět po přistání. Jeho ovčácký pes, velký jako vlk, nepokojně pobíhá okolo hole. Když jdu přes letiště, běží za mnou. To jindy nedělává. Lpí jen na Glinkermannovi a chňape po každém, kdo se k němu přiblíží. Jeho vlhký, chladný čenich se lísá k mé ruce.</text:p>
      <text:p text:style-name="text">Jen stěží se ovládám, ale Gontermann mi odevzdal oddíl a nikdo na mně nesmí poznat slabost.</text:p>
      <text:p text:style-name="text">V kanceláři nařizuji, aby se všem dosažitelným formacím před námi telefonovalo, zda vpředu nepřistál nějaký německý letec.</text:p>
      <text:p text:style-name="text">„Všem?“ ptá se písař.</text:p>
      <text:p text:style-name="text">„Všem, samozřejmě všem!“ křičím na něj. Hned na to se ale ovládnu a snažím se dodat co nejklidněji: „Najdete­‑li nějakou stopu, dejte mi hned vědět. Budu ve svém pokoji.“</text:p>
      <text:p text:style-name="text">Pomalu přichází noc. Sedím u otevřeného okna a dívám se do houstnoucí tmy. Úzký lesklý srpek měsíce stoupá nad koruny stromů v parku. Cvrčci cvrkají nesnesitelně pronikavě a hlasitě. Je dusno, asi bude pršet.</text:p>
      <text:p text:style-name="text">Glinkermannův pes je u mě ve světnici. Nepokojně běhá ke dveřím a zase zpět a občas tiše zavyje.</text:p>
      <text:p text:style-name="text"><text:soft-page-break/>Glinkermanne, kamaráde! Před osmi dny jsi sestřelil jeden Spad, který mi seděl v týle, a den nato jsem já zahnal nepřítele, který pronásledoval tebe. Musíš se vrátit, nesmíš mě nechat samotného.</text:p>
      <text:p text:style-name="text">V deset hodin vpadne do pokoje ordonanc: „Pane poručíku, ihned k telefonu, volá pěší stráž u Orguevalles!“</text:p>
      <text:p text:style-name="text">Ozve se hluboký, temný hlas. Ano, spadlo u nich německé letadlo. Pilot měl černé vlasy uprostřed rozčísnuté. Nic víc mi nemohou sdělit, protože všechno shořelo.</text:p>
      <text:p text:style-name="text">Pes vyje tak hlasitě, že ho musím dát odvést ven. Rozsvítím svou stolní lampu a nechávám si službou přinést Glinkermannovu pozůstalost, ošoupanou náprsní tašku. Je v ní trochu peněz, obrázek nějaké dívky a dopis, který začíná: „Miláčku…“ Už ho nestihl dokončit.</text:p>
      <text:p text:style-name="text">Za okny je černá noc. K ránu začíná pršet a vítr těžce haraší v mokrých listech stromů.</text:p>
      <text:p text:style-name="text">Další den dopoledne vjíždí do dvora žebřinový vůz a na něm leží dřevěná bedna. Uložili jsme ji v Glinkermannově stanu, klademe na ni jeho starou vojenskou čapku a pokrýváme holé dřevo květinami a zelení.</text:p>
      <text:p text:style-name="text">Za dva dny nato je Glinkermann pochován. Den po jeho smrti došlo k oddílu jeho jmenování poručíkem. Měl by z toho velikou radost, kdyby se toho byl dožil. Jmenování posílám po vojáku z Mülhausenu jeho rodičům. Ten bere s sebou také psa, který se vzpírá packami o zem a z Glinkermannova stanu musí být násilím odvlečen. Ještě na odjíždějícím voze žalostně vyje. Svému příteli zůstává věrný docela jako člověk.</text:p>
      <text:p text:style-name="text">4. června padne podšikovatel Eichenhauer. Píšu ten den Grashoffovi, starému kamarádu z habsheimských dob: „Rád bych na jinou frontu, rád bych se dostal k tobě.“ Jsem poslední ze stíhací skupiny 15, poslední z těch, kteří tenkrát odjeli z Mülhausenu do Champagne.</text:p>
      <text:p text:style-name="text2">Stíhací skupina 15, která vznikla ze staré posádky jednomístných letadel v Habsheimu, má už jen čtyři letadla, tři podšikovatele a mě jako vedoucího. Skoro pořád létáme sami. Jen tak můžeme plnit všechny služební povinnosti.</text:p>
      <text:p text:style-name="text">Na frontě je živo. Tvrdí se, že tam naproti připravují ofenzívu. Každý den jsou na nebe v dlouhých řadách vypouštěny nepřátelské balóny jako girlandy oblaků. Bylo by dobře, kdyby se nám podařilo aspoň jeden z nich pro výstrahu ostatním zničit.</text:p>
      <text:p text:style-name="text">Startuji časně zrána, abych mohl na balón zaútočit se sluncem v zádech. Letím tak vysoko jako nikdy předtím. Výškoměr ukazuje 5000 m. Vzduch je průzračný a ledově chladný.</text:p>
      <text:p text:style-name="text">Kraj pode mnou vypadá jako ohromné akvárium. Nad Liervalem, kde padl Reinhold, se vznáší balón. Houpá se ve vzduchu jako malá vodní blecha.</text:p>
      <text:p text:style-name="text"><text:soft-page-break/>Na západě se objevil malý černý bod a míří ke mně. S ubývající vzdáleností rychle roste. Je to nepřátelská stíhačka Spad. Osamělý jedinec – jako já – který se vydal za svou kořistí. Vzpřímil jsem se na sedadle a chystám se k boji.</text:p>
      <text:p text:style-name="text">Útočíme proti sobě ve stejné výši. Letíme s hukotem docela těsně kolem sebe. Nepřátelský stroj se jasně leskne na slunci.</text:p>
      <text:p text:style-name="text">Zatáčím vlevo. Pak kolem sebe začínáme kroužit. Zdola to asi vypadá, jako když dva velcí draví ptáci předvádějí svou milostnou hru, ale zde nahoře je to hra na život a na smrt. Ten, komu se dřív dostane nepřítel do týlu, je ztracen. Jednoplošník se svými pevně zamontovanými kulomety může totiž střílet jen dopředu. Zezadu je bezbranný.</text:p>
      <text:p text:style-name="text">Několikrát proletíme kolem sebe tak těsně, že zřetelně rozeznávám úzký bledý obličej v kožené přilbě. Na trupu letadla mezi křídly je černými písmeny napsáno jakési slovo. Když kolem mě letí po páté tak těsně, že mým strojem otřásá vítr způsobený jeho vrtulí, mohu nápis přečíst: Vieux – starý. To je Guynemerův znak!</text:p>
      <text:p text:style-name="text">Ano, takto létá na nepřátelské straně fronty jen jeden muž, Guynemer. Ten, který sestřelil třicet Němců, který loví vždy sám jako všichni nebezpeční dravci, který napadá shora přímo ze slunce, v mžiku nepřítele sestřelí a zmizí. Tak také dostal Puze. Vím, že je to boj na život a na smrt.</text:p>
      <text:p text:style-name="text">Vytočím poloviční lopink, abych na něho mohl zaútočit shora. Ihned pochopil a nasadí rovněž do lopinku. Pokusím se o kolmý pád a Guynemer mě v něm následuje.</text:p>
      <text:p text:style-name="text">Jednou při zatáčce mě na pár vteřin zachytí do palebného pole. Olověné krupobití třaská do pravého křídla a jasně zvoní o podpěrky.</text:p>
      <text:p text:style-name="text">Zkouším všechno, co umím, nejužší zatáčky, kolmé pády, klouzání po křídle. Avšak soupeř bleskurychle uhodne každý můj pohyb a hbitě na něj reaguje. Ponenáhlu poznávám, že má nade mnou převahu. Nejenže jeho stroj je lepší, ale také muž, který v něm sedí, umí víc než já. Ale nevzdávám to.</text:p>
      <text:p text:style-name="text">Další zatáčka. Na okamžik se ocitne v mé palebné čáře. Stisknu spoušť. Nic, kulomet mlčí. Střela uvázla.</text:p>
      <text:p text:style-name="text">Levicí svírám dál řídicí páku a pravicí se snažím náboj uvolnit. Nadarmo, nic se neděje.</text:p>
      <text:p text:style-name="text">Na okamžik pomyslím, že bych mohl uniknout letem střemhlav dolů. Při takovém soupeři by to ale bylo beznadějné. Hned by mi seděl v týle a sestřelil by mě.</text:p>
      <text:p text:style-name="text">Létáme tedy dál v zatáčkách kolem sebe. Byl by to obdivuhodný let, kdyby v sázce nebylo všechno. Ještě nikdy nebyl žádný z mých protivníků takticky tak chytrý. Na pár vteřin dokonce zapomínám, že ten naproti je můj nepřítel. Připadá mi, jako bych cvičil nad naším letištěm se zkušeným kamarádem. Ale to je jen na pár vteřin.</text:p>
      <text:p text:style-name="text">Osm minut kroužíme navzájem kolem sebe. Je to nejdelších osm minut mého života.</text:p>
      <text:p text:style-name="text">Teď si lehl naznak a frčí přímo přese mě. Pustil jsem na okamžik kormidlo a buším oběma rukama do kulometu. Je to primitivní prostředek, ale někdy to pomůže. Guyne<text:soft-page-break/>mer shora zpozoroval tento pohyb. Jistě jej zpozoroval! Teď ví, v jaké jsem bryndě, že jsem bezbrannou kořistí.</text:p>
      <text:p text:style-name="text">Opět prolétá na zádech těsně nade mnou. A tu vystrčí ruku a pozdraví mě. Docela lehce pokyne a střemhlavým letem se ponoří dolů na západ, směrem ke své linii fronty.</text:p>
      <text:p text:style-name="text">Domů letím jako omámený.</text:p>
      <text:p text:style-name="text">Někteří lidé tvrdí, že Guynemer měl tehdy sám závadu na kulometech. Jiní se domnívají, že se obával, abych do něho ze zoufalství svým strojem nevrazil. Ale já vím své. Věřím, že ještě dnes zbyl na světě kus rytířského hrdinství starých časů. A proto alespoň teď kladu pomyslný věnec na neznámý Guynemerův hrob.</text:p>
      <text:p text:style-name="text">19. června se vrátil Gontermann zpět z dovolené. Jen pevněji stiskl rty, když jsem mu podával zprávu o osudu letky v minulých týdnech. „Takže jsme zůstali už jen my dva, Udete,“ řekl.</text:p>
      <text:p text:style-name="text">Nenašel jsem v té chvíli odvahu říci mu o svém dopisu Grashoffovi. Rozhovor o něm odkládám na večer.</text:p>
      <text:p text:style-name="text">Hned odpoledne provádí Gontermann svůj první frontový let. Sestřelil jednoho protivníka a sám dostal do stroje dvanáct zásahů. Jsem na letišti, když přistává, a jdu s ním k zámku.</text:p>
      <text:p text:style-name="text">Poprvé ho vidím bezprostředně po boji. Jeho tvář je velmi bledá a pokrytá potem. Neochvějný klid, který z něho obvykle vyzařuje, zmizel. Vidím před sebou člověka, jehož nervy jsou napjaté k prasknutí. V mých očích se tím neshodil, naopak je mi teď bližší. Ještě více obdivuji sebekázeň, s jakou se jindy drží na uzdě.</text:p>
      <text:p text:style-name="text">Po cestě domů tiše kleje sám pro sebe. Nepřátelské zásahy do jeho letadla ho rozčilily.</text:p>
      <text:p text:style-name="text">„Kdo střílí, musí počítat s tím, že mu to taky někdo vrátí,“ snažím se ho uklidnit.</text:p>
      <text:p text:style-name="text">Jdeme po skřípajícím písku v parku směrem k budově. Stojí tu bíle natřený zahradní stolek. Gontermann se zastavuje, zdvíhá ze země list a hrst oblázků. Položí list na stůl a shora na něj pomalu spouští malé kamínky. Pokaždé, když křemínek narazí na plech stolu, ozve se jasný zvuk.</text:p>
      <text:p text:style-name="text">„Vidíte, Udete,“ říká a ukazuje na list, „tak je to. Kulky padají z boží ruky, přicházejí k nám stále blíž a blíž, až nás pak jednou zasáhnou. A zasáhnou nás zcela určitě.“</text:p>
      <text:p text:style-name="text">Prudkým pohybem ruky smete všechno ze stolu. Dívám se na něho ze strany. Je hluboce rozrušen. Jsem v jeho přítomnosti trochu nesvůj, a mé přání odejít odtud je najednou ještě živější. Celé ovzduší v Boncourtu mě tíží, je příliš naplněno smutnými vzpomínkami.</text:p>
      <text:p text:style-name="text">„Rád bych se hlásil k letce 37,“ vypravím ze sebe.</text:p>
      <text:p text:style-name="text">Gontermann vykřikne: „Chcete mne opustit?“ Zní to velmi vyčítavě. Ale hned se zas ovládne, jeho tvář ztvrdne a pak prohlásí ledově: „Samozřejmě, nebudu vám dělat žádné potíže, poručíku Udete!“</text:p>
      <text:p text:style-name="text"><text:soft-page-break/>Cítím velmi dobře, co si myslí. „Jsou tam staří kamarádi z Habsheimu,“ vysvětluji tiše, „poslední z posádky jednomístných bojových letadel. Novou zálohu bych tady samozřejmě předem zaučil.“</text:p>
      <text:p text:style-name="text">Gontermann chvíli mlčí. Pak ke mně vztáhne ruku: „Je škoda, že u mě nezůstanete, Udete, ale dovedu vás dobře pochopit.“</text:p>
      <text:p text:style-name="text">Tři měsíce nato Gontermann zahynul. Zemřel jako mnozí z našich nejlepších, bez vlastního zavinění. Jeho trojplošník ztratil právě nad letištěm jednu nosnou plochu a zřítil se. Za dvacet čtyři hodin Gontermann v bezvědomí zemřel. Byla to vcelku milosrdná smrt.<text:bookmark-start text:name="bookmark3"/></text:p>
      <text:h text:style-name="Heading_20_2" text:outline-level="2">Richthofen<text:bookmark-end text:name="bookmark3"/></text:h>
      <text:p text:style-name="text1">Už šest týdnů jsem vedoucím stíhací letky 37. Táboříme ve Wynghene, malém městečku uprostřed flanderských bažin. Krajina je velmi nepřívětivá, posetá hrboly a příkopy s vodou, každé nouzové přistání zde znamená havárii. Vylétneme­‑li do větší výše, můžeme dohlédnout až k Ostende a k šedivě zelenému moři, které se na severu prostírá až po obzor.</text:p>
      <text:p text:style-name="text">Mnozí v letce se divili tomu, že Grashoff po přeložení do Makedonie přenechal velení právě mně. Byli zde totiž letci starší jak lety, tak služební hodností.</text:p>
      <text:p text:style-name="text">Ale přislíbil mi to tenkrát na podzim, když jsem nad Lensem srazil tři Angličany. Byl to úspěch založený na překvapení – ve stylu Guynemera. Zaútočil jsem na ně ze slunce, napadl posledního vlevo, vyřídil ho pěti výstřely, potom nejbližšího a konečně vedoucí letadlo. Oba další byli tak překvapeni, že se ani nedostali k výstřelu.</text:p>
      <text:p text:style-name="text">Všechno netrvalo déle než dvacet vteřin, zrovna jako tehdy s Guynemerem. Člověk se musí jako stíhací letec ve válce perfektně naučit svému řemeslu nebo prohraje vše. Třetí možnost neexistuje.</text:p>
      <text:p text:style-name="text">Když jsem přistál, byl už Grashoff rozhodnut: „Půjdu­‑li jednou odtud, hochu, zdědíš letku ty.“</text:p>
      <text:p text:style-name="text">Tak jsem se stal vedoucím stíhací skupiny 37.</text:p>
      <text:p text:style-name="text">Proti nám letí Angličané, mladí, řízní chlapi. Jdou do všeho a obvykle bojují až do posledního dechu. Ale my jsme rovnocenní protivníci. Tísnivý pocit, který nás ochromoval v Boncouru, zmizel. Letka má za sebou celou řadu vítězství, já sám mám na kontě devatenáct sestřelů.</text:p>
      <text:p text:style-name="text">S přibližující se zimou stále víc usíná letecký provoz. Nejsou vzácné dešťové a sněhové plískanice, a i když neprší, těžké mraky táhnou tak nízko, že se nedá létat a služba odpadá.</text:p>
      <text:p text:style-name="text">Sedíme doma na ubikacích. Bydlím ve vile jistého továrníka s krajkami. Když sedím u okna, vídávám pokřivené ubohé postavy domácích dělníků, jak se plouží sněhem, aby odevzdali svoji práci.</text:p>
      <text:p text:style-name="text">Syn majitele domu nastoupil na druhé straně u britských letců, v Royal Flying Corps. Ale ti lidé se na mě proto nezlobí. „On dělá svou povinnost, vy zase svou.“ Takové je jejich stanovisko, je rozumné a jasné.</text:p>
      <text:p text:style-name="text">Na jaře 1918 probíhá německou frontou od Flander až po Vogésy neklid. Není to jenom jarem. Všude mezi důstojníky a mužstvem se mluví o veliké ofenzívě, která začne prý co nejdříve. Nikdo však nic přesného neví. 15. března dostává letka rozkaz ihned naložit mužstvo i letadla. Místo určení není známé, ale všichni víme, že ofenzíva začíná.</text:p>
      <text:p text:style-name="text2"><text:soft-page-break/>Rozbíjíme letecké stany na silnici do Le Cateau. Padá jemný, drobný déšť a všechno v okolí v něm postupně šedne. Oblékl jsem si svou koženou bundu a pomáhám mechanikům zatloukat stanové kolíky.</text:p>
      <text:p text:style-name="text">Po silnici přijíždí auto. Nikdo se po něm ani neohlédne, protože jich tudy projíždí mnoho. Pracujeme mlčky a usilovně dál.</text:p>
      <text:p text:style-name="text">Vtom mi někdo poklepe na rameno. Otočím se a poznávám Richthofena.</text:p>
      <text:p text:style-name="text">Déšť mu stéká po brigadýrce i po obličeji. „Zdar Udete! “ zdraví rytmistr a dotkne se čapky. „Hezky svinské počasí, co?“</text:p>
      <text:p text:style-name="text">Němě zdravím a pozoruji při tom jeho klidný obličej i velké chladné oči, zpola přikryté těžkými víčky. Tento muž sestřelil již šedesát sedm nepřátel. Je nejlepší z nás.</text:p>
      <text:p text:style-name="text">Auto nechal dole na silnici a sám se přes hustý déšť vyšplhal za mnou do úbočí.</text:p>
      <text:p text:style-name="text">Čekám, co bude dál.</text:p>
      <text:p text:style-name="text">„Kolik sestřelů teď vlastně máte, Udete?“</text:p>
      <text:p text:style-name="text">„Devatenáct uznaných, jeden ohlášený,“ odpovídám.</text:p>
      <text:p text:style-name="text">Dloubá svou dřevěnou vycházkovou hůlkou ve vlhkém listí.</text:p>
      <text:p text:style-name="text">„Hm, tedy dvacet,“ opakuje. Vzhlédne a zkoumavě mě pozoruje.</text:p>
      <text:p text:style-name="text">„Pak byste byl vlastně zralý pro nás. Máte chuť?“</text:p>
      <text:p text:style-name="text">Zda mám chuť? Samozřejmě že ano. Dokonce ohromnou. A kdyby bylo po mém, ihned bych sebral své věci a jel s ním. Naše letka 37 není sice nejhorší, ale Richthofenova je skutečná elita.</text:p>
      <text:p text:style-name="text">„Ano, pane rytmistře,“ ujišťuji ho a potřásáme si rukama.</text:p>
      <text:p text:style-name="text">Dívám se za ním, jak jeho vysoká štíhlá postava sestupuje po strmém úbočí a mizí za nejbližším záhybem cesty v závoji deště.</text:p>
      <text:p text:style-name="text">„No tak, to bysme měli dobrý,“ říká Behrend, když dřepím opět vedle něho a zatloukám dřevěné kolíky do země.</text:p>
      <text:p text:style-name="text">Na celé frontě existuje opravdu jediná taková eskadra, jakou má Richthofen. A nyní poznávám tajemství jejího úspěchu.</text:p>
      <text:p text:style-name="text">Ostatní letky bydlí v zámcích nebo malých osadách, dvacet, třicet kilometrů za frontou. Richthofenova bydlí v barácích z vlnitého plechu, které je možno v několika málo hodinách složit a opět postavit. Zřídkakdy jsou víc než dvacet kilometrů za nejpřednější linií. Jiné letky startují dvakrát až třikrát za den, Richthofen a jeho muži vzlétají denně pětkrát. Jiné skupiny za špatného počasí zastavují letecký provoz, ale zde se létá téměř vždycky.</text:p>
      <text:p text:style-name="text">Nejvíce mě však překvapila bojová stanoviště. Je to vynález Bölckeho, starého mistra německého letectví. Richthofen byl jeho nejnadanější žák a převzal jeho taktiku.</text:p>
      <text:p text:style-name="text">Na nepřítele čekáme několik málo kilometrů za frontou. Často bezprostředně v oblasti dopadu nepřátelských granátů sedíme plně ustrojeni na lehátkách na volném poli a letadla máme připravena ke startu. Jakmile se na obzoru objeví protivník, letíme vzhůru. Jeden, tři nebo celá letka.</text:p>
      <text:p text:style-name="text"><text:soft-page-break/>Hned po boji přistáváme, natáhneme se opět na polní lehátka, prohlížíme dalekohledem nebe a čekáme na další nepřátelská letadla. Hlídkové lety neprovádíme, Richthofen si na ně nepotrpí. V platnosti nechává pouze výzvědné lety do nepřátelského zázemí. „Držení stráže ve vzduchu oslabuje bojechtivost stíhacích letců,“ říkává. Proto startujeme pouze k leteckým bojům.</text:p>
      <text:p text:style-name="text">V deset hodin jsem dorazil k eskadře, ve dvanáct už poprvé startuji se stíhací letkou 11. Kromě ní patří k eskadře ještě letky 4, 6 a 10. Letku 11 vede Richthofen. Záleží mu na tom, aby sám vyzkoušel každého nového pilota.</text:p>
      <text:p text:style-name="text">Startuje nás pět, vpředu letí rytmistr a za ním piloti Just s Gussmannem. Scholz a já tvoříme zadní voj. Poprvé letím na trojplošníku Fokker. Směřujeme na západ ve výšce asi 500 metrů nad krajinou posetou trychtýři výbuchů.</text:p>
      <text:p text:style-name="text">Nad rozstříleným městem Albertem krouží těsně pod mraky jeden anglický dělostřelecký pozorovací stroj R. E. Jistě zastřeluje své baterie. Protože jsme o něco níže než on, pokračuje klidně ve svých kruzích.</text:p>
      <text:p text:style-name="text">Vyměním rychlý pohled se Scholzem a ten přikývne. Opouštím letku a letím na Tommyho.</text:p>
      <text:p text:style-name="text">Napadám ho zpředu. Útočím zdola jako žralok, pálím na docela krátkou vzdálenost. Jeho motor je provrtán kulkami. Nakloní se a hned nato se rozpadne ve vzduchu. Hořící trosky se zřítily dolů těsně u Albertu. Za chvíli jsem opět u letky a letíme dále směrem k nepříteli. Scholz mi radostně zamával. Zpozoroval to také rytmistr. Zdá se, že má oči všude. Otáčí hlavu a uznale pokývne.</text:p>
      <text:p text:style-name="text">Vpravo pod námi vede remešská silnice. Stromy jsou ještě holé. Jako mřížovím vidíme, jak dole pochodují nepřátelské anglické oddíly. Táhnou na západ. Jsou na ústupu před naší ofenzívou. Těsně nad vrcholky stromů letí podél cesty řetěz anglických jednomístných letadel Sopwith – Camel. Mají asi za úkol chránit remešskou silnici jako hlavní tepnu nepřátelského ústupu.</text:p>
      <text:p text:style-name="text">Mám sotva čas, abych si ten obraz uvědomil, když tu zafičí Richthofenův červený Fokker střemhlavým letem dolů. Všichni letíme za ním.</text:p>
      <text:p text:style-name="text">‘Velbloudi‘ se rozlétnou jako kuřata, když mezi ně vrazí jestřáb. Jde to tak rychle, že se sotva dá mluvit o leteckém boji. Stroj, který si vzal na mušku rytmistr, už nemůže uniknout. Jeden okamžik se zdá, že do něj narazí, odhaduji, že je od něj vzdálen tak deset metrů. Sopwithem náhle proběhne chvění a stroj je stržen dopředu. Vzňal se benzín a letadlo padá v kouři a v plamenech na pole vedle silnice.</text:p>
      <text:p text:style-name="text">Richthofen letí jako ocelový klín letky dál strmým, klouzavým letem dolů nad remešskou silnicí. Pak letí při zemi ve výši deseti metrů a oba jeho kulomety nepřetržitě střílejí na lidské kolony na silnici. Držíme se stále za ním a střílíme ze všech hlavní. Zdá se, že oddíl ochromila panická hrůza. Jen několik lidí se vrhá do silničních příkopů, většina však padá při pochodu.</text:p>
      <text:p text:style-name="text">Na konci silnice vytočí rytmistr malou zatáčku a ještě jednou letí nad vrcholky stromů při silnici. Nyní můžeme zřetelně pozorovat následky našeho prvního útoku. <text:soft-page-break/>Koně se splašili a děla, která se zastavila, uzavírají jako zeď cestu hrnoucí se lidské záplavě.</text:p>
      <text:p text:style-name="text">Tentokrát na naši střelbu zdola odpovídají. Pěšáci se svými puškami si nás vzali na mušku a ze silničních příkopů na nás štěká kulomet. Avšak rytmistr přesto neletí ani o metr výš, ačkoli jsou jeho nosné plochy proráženy střelami. My všichni se držíme těsně za ním a znovu střílíme. Celá letka tvoří jedno tělo, podřízené jeho vůli. Tak to má být.</text:p>
      <text:p text:style-name="text">Když opouští silnici a stoupá vzhůru, následujeme ho. V 500 metrech letíme domů. Přistáváme v půl jedné. Je to od rána třetí Richthofenův start.</text:p>
      <text:p text:style-name="text">Když se můj stroj zastavuje, čeká už rytmistr na letišti. Přichází ke mně s úsměvem na úzkých rtech.</text:p>
      <text:p text:style-name="text">„Střílíte vždycky tak zpředu, Udete?“ ptá se. Z jeho tónu je slyšet jisté uznání.</text:p>
      <text:p text:style-name="text">„Měl jsem s tím několikrát úspěch,“ odpovídám pokud možno co nejlhostejněji.</text:p>
      <text:p text:style-name="text">Opět se usmívá a obrací se k odchodu. „Ostatně, letku 11 můžete převzít už zítra,“ říká mi přes rameno.</text:p>
      <text:p text:style-name="text">Že u něho dostanu letku, to jsem věděl předem, ale forma sdělení mě poněkud zarazila.</text:p>
      <text:p text:style-name="text">Scholz mě udeří na rameno: „Člověče, máte u rytmistra dobré oko.“</text:p>
      <text:p text:style-name="text">„Nezdá se mi,“ odpovídám bručivě.</text:p>
      <text:p text:style-name="text">Ale vím, že je to tak. Jenom je třeba si zvyknout na to, že jeho uznání je vždycky úplně věcné, bez jakékoli sentimentality. Oceňuje každého muže podle toho, co pro společnou věc vykoná. A pak snad ještě podle jeho vlastností jako kamaráda. Kdo tu obstojí, pro toho se dovede celou svou osobností plně zasadit. Kdo selže, toho nechá padnout. Kdo se při letu proti nepříteli projeví jako zbabělec, musí ještě téhož dne eskadru opustit.</text:p>
      <text:p text:style-name="text">Jistě, Richthofen jí, pije a spí jako ostatní, ale dělá to jen proto, aby mohl bojovat. Když někdy vázne přísun potravin, posílá vzorného adjutanta Bodenschatze se starým letadlem dozadu, aby provedl rekvizici. Bodenschatz sebou pokaždé bere celou sbírku fotografií s vlastnoručním Richthofenovým podpisem. Je na nich napsáno: Věnováno milému druhu v boji. Na proviantních úřadech v etapě mají neobyčejně vysokou cenu a lidé si jich tam váží. Však také u eskadry nikdy nescházejí salámy ani šunky.</text:p>
      <text:p text:style-name="text">Několik říšských poslanců se u nás ohlásilo na návštěvu. Přijíždějí k večeru ve velké limuzíně. Tváří se slavnostně a jejich chování je plné důstojnosti. Jeden z nich má dokonce žaket a při každém pohybu se mu šosy houpají jako ocásek konipáska.</text:p>
      <text:p text:style-name="text">Při večeři v kasinu ustavičně mluví, až z toho letce brní uši. Richthofen poslouchá s nehybnou tváří, když jeden z nich začíná svůj proslov: „Když tak ve svém letadle letíte proti nepříteli, pane barone…“</text:p>
      <text:p text:style-name="text">Po několika lahvích vína začínají poslanci mluvit o hrdinné mládeži a o vlasti. Sedíme kolem stolu se sklopenýma očima. Aniž to dovedeme vyjádřit slovy, cítíme, že to není vhodné téma pro takové klábosení. Konečně se pánové mají k odchodu. Spí <text:soft-page-break/>v malých barácích z vlnitého plechu, zrovna jako my, aby mohli doma líčit své zážitky z fronty.</text:p>
      <text:p text:style-name="text">Stojíme v hloučcích na letišti, dokud světlo za malými okny nezhasne. „Vlastně,“ míní Maushacke, „měli bychom jim zprostředkovat nějaký opravdový válečný zážitek, když se zítra zase vracejí domů.“ Scholz mrkne pravým okem a poznamená lakonicky: „Nálet!“ Nic víc a všichni hned rozumějí.</text:p>
      <text:p text:style-name="text">Přineseme žebřík a opatrně jej opřeme o barák, kde spí zástupci lidu. Wölffchen vyšplhá jako kočka nahoru ke komínu, po zuby vyzbrojen světelnými pistolemi a třaskavou municí.</text:p>
      <text:p text:style-name="text">Měsíc je v úplňku a my jsme se skryli ve stínu ostatních baráků. Nečekáme dlouho a už se ozývají zvnitřku detonace, prskání a praskot, vzápětí provázené vyděšenými výkřiky. Ze dveří se vyřítí tři postavy ve vlajících bílých košilích. Rytmistr se směje, až mu po tvářích tečou slzy.</text:p>
      <text:p text:style-name="text">„Nálet! Zpátky do baráků!“ zahřmí mocný hlas nad letištěm a tři bílé postavy překotně mizí zase za dveřmi.</text:p>
      <text:p text:style-name="text">Druhý den ráno má návštěva velmi naspěch, ani u nás neposnídá. Ještě dlouho potom se smějeme. Zábavy je tady málo, a když se nějaký fór podaří, o to víc se tím bavíme. Dokonce i později ke konci války, když jsme bojovali už z posledních sil, jsme vítali každé rozptýlení.</text:p>
      <text:p text:style-name="text">O jedno se postaral náš zajatec v Bernes.</text:p>
      <text:p text:style-name="text">Bratr našeho rytmistra Lothar von Richthofen sestřelil jednoho anglického majora a ten spadl právě vedle našeho tábora. Pěchota nebyla nablízku, a tak jsme ho jako zajatce drželi u nás.</text:p>
      <text:p text:style-name="text">K večeři se objevil v kasinu s Richthofenem a představil se nám. Byl to štíhlý, trochu hranatý chlapík sportovního typu. Z jeho přívětivého, ale trochu zdrženlivého chování bylo patrné, že jde o typického gentlemana.</text:p>
      <text:p text:style-name="text">Hovoříme o koních, psech a letadlech. O válce nemluvíme, Angličan je naším hostem a nechceme u něho vzbudit dojem, že ho vyslýcháme.</text:p>
      <text:p text:style-name="text">Uprostřed zábavy se šeptem obrátí ke svému sousedu, pak vstane a jde ven. Lothar za ním hledí trochu znepokojeně.</text:p>
      <text:p text:style-name="text">„Kam to jde?“</text:p>
      <text:p text:style-name="text">„Ptal se: I beg your pardon, where is the loo?“ (Promiňte, prosím, kde je tu záchod?) vysvětluje Mausezahn.</text:p>
      <text:p text:style-name="text">Znejistěli jsme. Záchod je umístěn na konci rokle, v níž leží tábor, vzdálený asi tři minuty chůze, za ním se prostírá les. Pro sportovce není nic snazšího, než odtud utéci.</text:p>
      <text:p text:style-name="text">Názory se různí. Maushacke, dobře živený Brunšvičan, je nejhorlivější. Rozhodl se jít ven za ním, ale Lothar odporuje: „Jednali jsme dosud s tím člověkem jako s hostem a nemáme sebemenší důvod pochybovat o jeho slušnosti.“</text:p>
      <text:p text:style-name="text">Ale klidní nejsme. Koneckonců jsme za zajatce odpovědni. Jestli uteče, bude malér.</text:p>
      <text:p text:style-name="text"><text:soft-page-break/>Jeden z nás přistoupí k oknu a dívá se za Angličanem. Za několik vteřin se nás seskupí kolem něho celý hlouček.</text:p>
      <text:p text:style-name="text">Angličan kráčí dlouhými kroky přes prostranství. Pak se zastaví, zapaluje si cigaretu a rozhlíží se.</text:p>
      <text:p text:style-name="text">Okamžitě jdeme do podřepu. Pohostinnost je svatá a naše nedůvěra by ho mohla urazit.</text:p>
      <text:p text:style-name="text">Host už mizí za prkennou stěnou domečku.</text:p>
      <text:p text:style-name="text">Uklidňuje nás, že jsou škvírou nad podlahou vidět jeho hnědé střevíce.</text:p>
      <text:p text:style-name="text">Avšak Maushackův detektivní smysl pracuje na plné obrátky.</text:p>
      <text:p text:style-name="text">„Hoši,“ šeptá bez dechu, „ten tam už nestojí ve svých botách. Vyzrál na nás a jen tak v ponožkách zmizel. Nemůže přece takhle stát v botách, když…“</text:p>
      <text:p text:style-name="text">Předvádí nám, jak by měl mít vlastně nohy při této činnosti.</text:p>
      <text:p text:style-name="text">Zatím však Angličan vychází a vrací se k nám. V hlubokém předklonu se plížíme zpět na svá místa. Když vstupuje, tlacháme už zase o koních, psech a letadlech.</text:p>
      <text:p text:style-name="text">„Nikdy bych si neodpustil, kdybych zklamal takové hostitele,“ praví anglický major a připíjí nám se sotva patrným úsměvem. Děkujeme vážně a slavnostně.</text:p>
      <text:p text:style-name="text">Příští ráno odvádí malý, zarostlý domobranec našeho zajatce. Ten se ještě několikrát otočí a mává nám.</text:p>
      <text:p text:style-name="text">O pět dní později přináší Mayerchen z Gentu zajímavou zprávu. Jakýsi anglický zajatec přepadl svého strážce a uprchl v německé uniformě. Všechno se odehrálo na klozetu jedoucího rychlíku, kde také našli průvodce zavřeného.</text:p>
      <text:p text:style-name="text">„Byl to major?“ ptá se Mausezahn vzrušeně.</text:p>
      <text:p text:style-name="text">„Ty jsi jasnovidec, člověče!“ vyhrkne Meyerchen. „Skutečně, byl to anglický major.“</text:p>
      <text:p text:style-name="text">„Tedy přece z WC!“ křičí Mausezahn.</text:p>
      <text:p text:style-name="text">Meyerchen je zjevně zaražený, ale my se smějeme, až se za břicha popadáme.</text:p>
      <text:p text:style-name="text">Létáme každý den, buď sami nebo v letce. A skoro pokaždé bojujeme.</text:p>
      <text:p text:style-name="text">28. března letím s Gussmannem. Jde o výzvědný let k městu Albertu. Je odpoledne a slunce se už kloní k západu. Přesto ještě oslňuje. Musíme si občas zastřít dlaní oči a pátrat po nepříteli na obzoru. Nemůžeme připustit nečekané přepadení. Mrtvý Guynemer dal celé frontě školu.</text:p>
      <text:p text:style-name="text">Přesto se najednou nad námi objeví anglické letadlo. Útočí na Gussmanna, který uniká a tlačí stroj dolů. Vidím, jak kolem sebe krouží o sto metrů níž. Hledám místo, odkud bych Angličana mohl dostat, aniž bych zasáhl Gussmanna.</text:p>
      <text:p text:style-name="text">Na okamžik zvedám hlavu a vidím druhého Angličana, jak míří na mne. Je vzdálen sotva 150 metrů. V 80-ti metrech zahajuje palbu. Uniknout nelze, letím přímo na něho. Pálíme na sebe navzájem kulomety.</text:p>
      <text:p text:style-name="text">Chybí už jen dvacet metrů. Vypadá to, jako by se naše stroje měly v příští vteřině srazit. V posledním okamžiku uhne a přeletí těsně nade mnou. Vzdušný vír jeho vrtule zalomcuje mým strojem a ovane mě zápach ricínového oleje.</text:p>
      <text:p text:style-name="text"><text:soft-page-break/>Vytočím krátkou zatáčku a připravuji se na manévrový boj. Ale soupeř se rovněž otočil. Znovu střílíme a letíme proti sobě jako dva turnajoví rytíři se založenými dřevci. Tentokrát přeletím já jeho.</text:p>
      <text:p text:style-name="text">Znovu zatáčíme a řítíme se proti sobě. Vzduch je prošpikován střelami. Přeletí na dlaň přese mne. Na trupu jeho letadla čtu černě napsané číslo 8224.</text:p>
      <text:p text:style-name="text">Když letíme takto po čtvrté, cítím jak mi vlhnou ruce. Můj protivník je muž, který bojuje svůj největší boj. Buď on nebo já. Pro jednoho z nás je tento zápas poslední.</text:p>
      <text:p text:style-name="text">Při pátém střetu mám nervy napjaté k prasknutí, ale hlavu mám jasnou. Beru ho na mušku a mířím přímo na něho. Tentokrát se už boj musí rozhodnout. Neuhnu ani o píď.</text:p>
      <text:p text:style-name="text">Ještě se mi bleskově vynoří vzpomínka na letecký souboj, který jsem viděl u Lensu. Oba stroje se při útoku srazily. Trupy letadel se jako jeden balvan zřítily do hloubky. Jenom křídla letěla ještě kus dál, než dopadla na zem.</text:p>
      <text:p text:style-name="text">Zuřivě se proti sobě řítíme. Neztratí­‑li teď nervy, jsme ztraceni oba!</text:p>
      <text:p text:style-name="text">V poslední chvilce uhýbá. Pokouší se o únik, ale to už ho zasáhne má palba. Jeho stroj se vztyčí, převrátí se naznak a mizí v obrovském trychtýři po granátu. Hlína tryská vzhůru a všechno zahaluje kouř. Dvakrát obkroužím místo, kde se zřítil. Dole vidím naše pěšáky, kteří na mě křičí a mávají mi.</text:p>
      <text:p text:style-name="text">Letím domů se silně pocuchanými nervy, celý zpocený. Zároveň cítím ošklivou bodavou bolest v uších.</text:p>
      <text:p text:style-name="text">Nikdy jsem se nestaral o sestřelené nepřátele. Kdo se bije, nesmí se dívat na rány, které zasazuje. Ale tentokrát bych chtěl svého soupeře poznat.</text:p>
      <text:p text:style-name="text">Za soumraku vyjíždím do polního lazaretu, který leží blízko města, kde se zřítil. Pravděpodobně ho tam dopravili.</text:p>
      <text:p text:style-name="text">Nechávám si zavolat lékaře. Jeho bílý plášť vypadá ve světle karbidové lampy téměř strašidelně. Můj protivník byl zasažen do hlavy a na místě mrtev. Lékař mi odevzdává jeho náprsní tašku.</text:p>
      <text:p text:style-name="text">Beru do ruky navštívenky: „Poručík C. R. Maasdorp, Ontario, RFC 47“. Tedy od Royal Flying Corps. Pak je tu podobenka staré paní a dopis, ve kterém stojí: „Nesmíš dělat tolik letů proti nepříteli. Mysli přece na otce a na mne.“</text:p>
      <text:p text:style-name="text">Sanitní voják vyřízl číslo letadla a přinesl mi je. Jsou na něm malé krůpěje krve.</text:p>
      <text:p text:style-name="text">Jedu zpět k letce. Nemůžeme přece myslet na to, že každého, koho jsme sestřelili, oplakává matka.</text:p>
      <text:p text:style-name="text">V dalších dnech se mé bolesti v uších stále zhoršují. Připadá mi, jako by někdo uvnitř lebky pracoval vrtákem a dlátem. 6. dubna jsem opět sestřelil jednoho ‘velblouda‘ z nepřátelské eskadry. Je to mé dvacáté čtvrté vítězství.</text:p>
      <text:p text:style-name="text">Když přistávám, jsem tak ohlušen bolestí, že se sotva držím na nohou. Vrávorám do ubikace a míjím bez pozdravu Richthofena.</text:p>
      <text:p text:style-name="text">Lékaře u eskadry nemáme, přidělili nám jen jednoho saniťáka. Je to sympatický tlustý chlapík, ale ze svého řemesla toho příliš neumí. Řádí mi různými nástroji v uchu tak, že vidím všechny svaté. „Ucho je plné hnisu,“ říká konečně.</text:p>
      <text:p text:style-name="text"><text:soft-page-break/>Dveře se otevřou a na prahu stojí rytmistr.</text:p>
      <text:p text:style-name="text">„Udete, copak je to s vámi?“ Saniťák mu vysvětluje, jak na tom jsem.</text:p>
      <text:p text:style-name="text">Rytmistr mi poklepá na rameno. „Tak teď toho necháte, Udete!“ Snažím se protestovat: „Snad to přejde i tak.“ Ale rytmistr mě přeruší: „Zítra odjedete, v poli mohou být jen zdraví muži.“</text:p>
      <text:p text:style-name="text">Připadá mi nemožné, právě v době, kdy se všechno daří, opustit novou letku. Ví to i Richthofen, protože víceméně všichni věříme na zákon série. Proto mě druhý den sám odvádí ke starému dvousedadlovému letadlu, kterým létáme do zázemí. Zůstává stát na letišti a mává mi čapkou. Jeho plavé vlasy ve slunci září.<text:bookmark-start text:name="bookmark4"/></text:p>
      <text:h text:style-name="Heading_20_2" text:outline-level="2">Návrat domů<text:bookmark-end text:name="bookmark4"/></text:h>
      <text:p text:style-name="text1">Vlak přijel do Mnichova časně ráno. Město ještě spí, ulice jsou liduprázdné a obchody zavřené. Jen občas už někde vytáhnou roletu. Loudám se Kaufingerovou ulicí kolem Stachusu. „Tak jsem zase doma,“ myslím si, ale skutečný pocit domova, bývalou důvěrnost s věcmi zatím necítím. Probouzející se město jev ranním šeru cizí a vzdálené.</text:p>
      <text:p text:style-name="text">Zajdu do trafiky a telefonuji svému otci do kanceláře. Chodí do práce velmi brzy. Potrpí si na to, aby tam byl vždy první.</text:p>
      <text:p text:style-name="text">„Erni,“ vydechne překvapeně, „ty jsi přijel?“</text:p>
      <text:p text:style-name="text">Domluvili jsme se, že matce zatím nic neřekneme, a že pro něj přijdu do továrny krátce před polední pauzou. Předtím chci ještě zajít k lékaři.</text:p>
      <text:p text:style-name="text">Je to náš starý rodinný doktor a vítá mě halasně a nadšeně. U někoho jiného by to mohla být společenská přetvářka. Vím však dobře, že jeho bezprostřednost je opravdová. Je z lidí, kteří si rádi přihnou, a takoví se snad ani neumějí přetvařovat.</text:p>
      <text:p text:style-name="text">Pak mě prohlédne a zvážní: „Konec s létáním, mladý muži, bubínek je hotovej. Máš zánět středního ucha.“</text:p>
      <text:p text:style-name="text">„To přece není možné!“ Přes všechno úsilí se mi trochu třese hlas.</text:p>
      <text:p text:style-name="text">„No, klid,“ poklepe mi smířlivě na rameno, „uvidíme, co se s tím dá ještě udělat. Ale nejlepší by bylo, kdybychom zůstali na zemi a dbali trochu na životosprávu.“</text:p>
      <text:p text:style-name="text">Návštěva mě zničila. Po cestě k otci se mi hlavou honí neveselé myšlenky. Nedovedu si představit, že bych už neměl létat. To by bylo stejné, jako kdybych měl nadosmrti chodit s černými brýlemi a slepeckou holí. A tak jsem se rozhodl, že se radami lékaře budu řídit jen tak dlouho, pokud to sám budu považovat za nutné.</text:p>
      <text:p text:style-name="text">Svého otce jsem našel v účtárně. Hned se zvedl od psacího stolu a jde mi dlouhými kroky vstříc.</text:p>
      <text:p text:style-name="text">„Můj milý chlapče!“ vítá mě a podává mi obě ruce.</text:p>
      <text:p text:style-name="text">Okamžik stojíme proti sobě a díváme se na sebe. Pak otec začíná trochu udýchaně mluvit. Tedy winchestrovka, ukořistěná seržantu Barletovi, kterou jsem mu poslal, je bezvadná, dvakrát už s ní šel na srnce.</text:p>
      <text:p text:style-name="text">Jak jednoduché to mají Francouzi. Nestydí se a při vítání i loučení se objímají a líbají, ať je to kdekoli. Vídal jsem to často na nádražích.</text:p>
      <text:p text:style-name="text">Posadili jsme se ke stolu, každý z jedné strany, a otec pokračuje:</text:p>
      <text:p text:style-name="text">„Teď si vzpomínám, nedávno mě v noci napadla jedna věc. Psal jsi o tom, že jsi nemohl sestřelit jeden Caudron, ačkoli jsi ho určitě zasáhl. Nebyl ten stroj opancéřovaný?“</text:p>
      <text:p text:style-name="text">„Ne, rozhodně ne,“ zavrtím hlavou.</text:p>
      <text:p text:style-name="text"><text:soft-page-break/>„Ale to přece nemůžeš vědět jistě. Několikrát už mě napadlo, že bychom také měli mít opancéřovaná letadla, alespoň v místech, kde sedí pilot a kde je motor. Bylo by to rozhodně bezpečnější.“</text:p>
      <text:p text:style-name="text">Vysvětluji, že je to možné u dělostřelců, ale u letců ne. Pancéřované letadlo by bylo příliš těžké a nevystoupilo by přes tisíc metrů.</text:p>
      <text:p text:style-name="text">„To není tak důležité. Hlavní věc je přece život člověka.“</text:p>
      <text:p text:style-name="text">„Ale tatínku,“ namítám, „jakou máš představu o letectví?“</text:p>
      <text:p text:style-name="text">Radost v jeho očích trochu pohasla.</text:p>
      <text:p text:style-name="text">„No, asi máš pravdu,“ říká unaveně a v tom okamžiku cítím, jak mě zaplavuje vlna studu a lítosti. Mám pro něho tak málo pochopení. Vymýšlí pancéřové kryty jen proto, že se o mě bojí. Nezaslouží si tak příkré odmítnutí.</text:p>
      <text:p text:style-name="text">„U Kruppa prý však nyní zkoušejí nový lehký kov, mnohem odolnější proti prostřelení,“ snažím se znovu navázat rozhovor, ale otec odmítá: „No, už toho necháme a zatelefonujeme matce, že přivedu hosta, aby prostřela ještě pro jednoho.“</text:p>
      <text:p text:style-name="text">Konečně přicházím domů. Otec vstupuje první. Slyším cinkot nožů a vidliček, jak maminka prostírá, a pak její hlas.</text:p>
      <text:p text:style-name="text">„Už jsi četl zprávy z fronty? Náš Erni sestřelil svého dvacátého čtvrtého protivníka.“ Neudržím se už a běžím k ní. Matka odhodí nože a vidličky na stůl a ležíme si v náručí. Po chvíli bere mou hlavu do dlaní a starostlivě se ptá: „Ty jsi nemocný, viď?“ „Nic to není, jen uši.“</text:p>
      <text:p text:style-name="text">Je zvláštní, jak se rychle uklidní. Odjakživa skálopevně věří, že se mi v této válce nemůže stát nic zlého. Věří tomu s takovou jistotou, jako by jí to byl přislíbil sám Pán Bůh. Často se nad tím musím pousmát, ale její dětská víra mě dojímá a stane se, že přesvědčí a uklidní mnohdy i mě.</text:p>
      <text:p text:style-name="text">Při obědě odpovídám na tisíce otázek, ale vyprávím jen o tom, co považuji za vhodné. O posledním boji s Maasdorpem nemluvím. Nechci znepokojit otce a kromě toho mi nesedí vypravovat při jídle o chlapíkovi s hrdinným srdcem, který padl mou rukou.</text:p>
      <text:p text:style-name="text">Ano, teď už jsem opravdu doma. Ten pocit mě obklopuje jako teplá lázeň, všechno se uvolňuje, člověk dlouho spí, hodně jí a nechá se hýčkat. Do města chodím v prvních dnech jen zřídka. Co bych tam dělal? Moji kamarádi jsou na frontě a toulat se jen tak mezi cizími lidmi mě nebaví.</text:p>
      <text:p text:style-name="text">Jenom ke starému Bergenovi bych měl zajít, ale z této návštěvy mám strach. Zpráva o Ottově zřícení prý starého pána zdrtila. Co bych mu měl říct, abych ho potěšil? Skutečně je lehčí bojovat, než nečinně přihlížet a dívat se na rány, které válka zasadila.</text:p>
      <text:p text:style-name="text">K lékaři chodím každý den. Není s průběhem léčení příliš spokojen. Už si to neberu tak jako poprvé a nechávám ho mluvit.</text:p>
      <text:p text:style-name="text"><text:soft-page-break/>Jednou ráno, když jsem se vracel z konzultace, potkal jsem ve dvorní zahradě Lo. Známe se z dřívějška z několika společných výletů s ostatními. Také jsme spolu párkrát tančili.</text:p>
      <text:p text:style-name="text">Jdeme kousek spolu. Ve vzorkovaných hedvábných šatech vypadá, jako by rozkvetla právě dnes ráno. Při pohledu na ni nemohu vůbec uvěřit, že je válka. Začne ale vypravovat, že pracuje jako pomocná milosrdná sestra v lazaretu. Na jejím oddělení leží muž s prostřelenou míchou, který už po řadu měsíců umírá. Jezdí za ním jeho příbuzní a vždy se s ním rozloučí. On však žije dál, navzdory tvrzení lékařů, že musí umřít.</text:p>
      <text:p text:style-name="text">„Nebudeme se radši bavit o něčem jiném?“ trochu drsně ji přeruším.</text:p>
      <text:p text:style-name="text">Dívá se na mě s údivem a je uražená. Našpulí se jako dítě, kterému jste vzali kus čokolády. Ale po cestě domů se znovu usmíříme a domluvíme se, že se setkáme večer v ‘Radničním sklepě‘.</text:p>
      <text:p text:style-name="text2">Odpoledne jdu k Bergenovým. Dál už tu návštěvu nelze odkládat. Služebná mě hned uvádí do pokoje, kde sedí starý Bergen u novin. Zůstal docela sám, Hans i Klaus jsou na frontě a jeho paní je už dávno mrtvá. Skládá noviny a dívá se na mě přes skřipec. Jeho obličej strašně zestárnul, je úplně apatický a jeho bílá bradka vypadá jako zasněžený rampouch.</text:p>
      <text:p text:style-name="text">Jak bezbranný je člověk před bolestí druhého!</text:p>
      <text:p text:style-name="text">„Chtěl jsem, kvůli Ottovi…“ koktám.</text:p>
      <text:p text:style-name="text">Zarazí mě odmítavým gestem.</text:p>
      <text:p text:style-name="text">„Já vím, Arnošte, ty jsi chtěl ještě jednou navštívit Ottu.“ Vstává a potřásá mi rukou. „Pojď!“</text:p>
      <text:p text:style-name="text">Otvírá dveře a stoupá přede mnou po schodech. Ocitám se v Ottově mansardě, kterou obýval jako školák.</text:p>
      <text:p text:style-name="text">„Tak,“ říká Bergen a třesoucí se rukou ukáže kolem sebe, „můžeš si to tu všechno prohlédnout.“</text:p>
      <text:p text:style-name="text">Potom se otočí a odchází. Ozvěna jeho kroků slábne a já jsem najednou sám – sám s Ottou.</text:p>
      <text:p text:style-name="text">V malém pokoji je všechno jako dřív. Ve vitrínce a na polici jsou modely letadel, které Otto sestrojil. Vypadají zajímavě, jsou tu zastoupeny všechny známé typy z tehdejší doby, napodobené přesně do nejmenšího detailu.</text:p>
      <text:p text:style-name="text">Přistupuji k dětskému psacímu stolku, který je potřísněný inkoustem. Zvedám zelené víko a nacházím zde modré školní sešity, deníky ‘Aeroklubu Mnichov 1909‘. Bylo nám od deseti do třinácti let, když jsme každou středu společně na našem špejcharu sestrojovali modely nejznámějších letadel. Výrobky jsme pak předváděli v neděli večer u městského potoka nebo u Isery. Ottovy modely vypadaly vždy nejlépe, ale moje letadla, ošklivá jak zmoklí vrabci, létala nejdále. Měl jsem v tomhle vždy štěstí. Otto ve funkci kronikáře klubu všechno zaznamenával úhledným dětským písmem. <text:soft-page-break/>„Aviatik pan Ernst Udet obdržel první cenu za zdařilý let modelu U II. přes kanál,“ je tu napsáno, protože můj typ přeletěl bez havárie Iseru.</text:p>
      <text:p text:style-name="text">Všechno tu leží vedle sebe uspořádáno tak, jako by to býval Otto uklidil, dříve než navždy odešel.</text:p>
      <text:p text:style-name="text">Našel jsem i dopisy, které jsem mu psal. Všechny jsou svázané a opatřené daty. Docela nahoře leží poslední i s obálkou. Sděloval jsem mu v něm, že se mi konečně podařilo dostat ho k naší letce. „Hurá, Otto!“ končí dopis.</text:p>
      <text:p text:style-name="text">Jsou zde také naše kresby. Pravou polovinu dělal vždycky on, levou já. Vedle leží fotografie. Jsou pohromadě všechny od prvních naivních dětských obrázků. Zachytil dokonce i ‘Letecký den zdola‘. Skočil jsem s prvním samostatně konstruovaným kluzákem aeroklubu. Zřítil jsem se k zemi a letadlo poškodil. Willi Götz, náš předseda, oznámil dole přihlížejícím divákům, že zemská přitažlivost v našem kraji je příliš silná. Pak jsou tu skupinové fotografie z dob prvních studentských lásek, z tanečních, a pak válka. Já jako motocyklista, v prvním leteckém obleku, a po prvním sestřelu. Pod každou fotografií datum a okrouhlým písmem uvedeno, co představuje. Prožíval se mnou můj život.</text:p>
      <text:p text:style-name="text">Na chlapeckém přátelství je něco zvláštního. Za nic na světě bychom nikdy nedali ani slůvkem znát, že se máme rádi. Teprve teď to začínám lépe chápat.</text:p>
      <text:p text:style-name="text">Zavírám stolek a sestupuji po schodech dolů. Starý Bergen už zas sedí u svých časopisů. Vstává a podává mi ruku, bez stisku a tepla. „Chceš­‑li mít něco z Ottových věcí, Erni, můžeš si to vzít. Měl tě přece ze všech svých přátel nejraději.“</text:p>
      <text:p text:style-name="text">Odvrací se a čistí si skřipec.</text:p>
      <text:p text:style-name="text">Chvíli ještě postojím na schodišti a utírám si slzy. Pak teprve vycházím na ulici.</text:p>
      <text:p text:style-name="text">Bylo mi tehdy jednadvacet let a Otto byl můj nejlepší kamarád.</text:p>
      <text:p text:style-name="text2">Večer se scházím s Lo v ‘Radničním sklepě‘. Oblékl jsem si civilní šaty. Alespoň pro tento večer bych rád zapomněl, že je válka. Ale Lo je dotčena, protože nevypadám dost hrdinsky.</text:p>
      <text:p text:style-name="text">Jíme tuhé, šlachovité telecí maso a velké, namodralé brambory bez chuti. Jen víno je vyzrálé a sladké jako před válkou.</text:p>
      <text:p text:style-name="text">Jde kolem stará žena s košíkem růží. Lo šilhá po květinách. „Tobě se snad líbí?“ šeptám jí, „vždyť jsou přece všechny na drátě.“</text:p>
      <text:p text:style-name="text">Stařena to ale slyšela, postavila svůj koš před nás a spustila: „No todlec je mi pěkný,“ křičí s rukama vbok, „takovej ulízanej panáček, sedí si tady nafintěnej a chce starou ženskou připravovat vo vejdělek. Patřejí do štelunků, mladej pane, aby věděli!“</text:p>
      <text:p text:style-name="text">U sousedních stolů si toho povšimli a pokukují po nás. Kdybych byl ulejvákem, bylo by to víc než nepříjemné. Takhle se ale docela obstojně bavím. Lo však zrudla až po kořínky vlasů.</text:p>
      <text:p text:style-name="text">„No,“ povídám babce, „tak sem tedy dejte dvě květiny.“</text:p>
      <text:p text:style-name="text"><text:soft-page-break/>Změna je zázračná. Zlost zmizela jako mávnutím proutku a stařena se se sladkým úsměvem rychle přebírá ve svých květinách.</text:p>
      <text:p text:style-name="text">„No nic ve zlým, mladej pane,“ breptá, „to vidí přece i slepej, že sou eště moc mladej na frontu. To člověk holt tak řekne ve svej zlosti. To se stačí jen podívat,“ obrací se k ostatním hostům, „to přece musí vidět i každý dítě, že tenhle hošík byl sotva biřmovanej.“</text:p>
      <text:p text:style-name="text">Naznačuji jí, aby toho nechala. Lo má na čele mezi obočím malou, zlou vrásku. „Jako biřmovanec!“ sykne opovržlivě.</text:p>
      <text:p text:style-name="text">Uchopím její útlou, snědou ruku, která spočívá na bílé desce stolu.</text:p>
      <text:p text:style-name="text">„Víš,“ říkám, „rád bych byl jednou s tebou sám, někde daleko od všeho.“</text:p>
      <text:p text:style-name="text">Nebyla připravená na tu změnu. Je tak překvapená, že téměř mohu číst myšlenky, které se jí honí hlavou.</text:p>
      <text:p text:style-name="text">„Museli bychom odjet,“ pokračuji, „někam do přírody. Snad na Starnbergerské jezero. Pozval mě tam Gustav Otto. Nebo ještě dál do hor.“ A vykládám jí, jak si to představuji. „Chtěl bych být úplně volný, bydlet někde u lesa, jako bychom byli v úplně jiném světě.“</text:p>
      <text:p text:style-name="text">Nejprve se usmívá, pak sevře rty.</text:p>
      <text:p text:style-name="text">„Ale to přece nejde, co by tomu řekli naši.“</text:p>
      <text:p text:style-name="text">„Promiň, prosím,“ ustupuji, „zapomněl jsem venku na společenské mravy.“</text:p>
      <text:p text:style-name="text">Vracíme se domů. Je vlhká, teplá noc. Vítr šustí v korunách stromů. Pod jednou z luceren zůstane Lo stát a pohladí mě po rameni: „Nesmíš se zlobit…“</text:p>
      <text:p text:style-name="text">Pokrčím rameny: „Zlobit? To ne.“</text:p>
      <text:p text:style-name="text">Mám ale pocit, že něco není v pořádku. Život na frontě mě očividně poznamenal. To, co kdysi bylo důležité, teď ztrácí význam. Můj život vyplňují jiné věci. Tady však lidé zůstali stát. Nedovedu říci přesně proč, ale cítím, že jsem zatoužil po svých kamarádech.</text:p>
      <text:p text:style-name="text">Rodiče Lo bydlí u Propylejí. U mřížoví zahrady zůstává Lo stát, ale já se s ní rychle loučím korektním polibkem ruky.</text:p>
      <text:p text:style-name="text">V příštích dnech chodím sám. Mám mizernou náladu. Na frontu se ještě nemohu vrátit. Doktor na mě ostře vyjel, když jsem o tom začal. A tady si připadám dočista k ničemu.</text:p>
      <text:p text:style-name="text">Když večer přicházím domů, rodiče už spí.</text:p>
      <text:p text:style-name="text">Jednoho večera však u nás ještě svítí všechna okna. Vyběhnu po schodech nahoru a ve dveřích už mě vítá matka. Je celá rozzářená a tváře jí radostí jen hoří. Mává kusem papíru. Došel telegram od eskadry a rodiče už vědí, že jsem dostal řád ‘Pour le Mérite‘.</text:p>
      <text:p text:style-name="text">Mám opravdovou radost, ačkoli mě to tolik nepřekvapuje. Při určitém počtu sestřelů totiž skoro automaticky spadne na prsa i ‘Pour le Mérite‘. Ale při pohledu na matku se cítím být skutečně šťastný. Je úplně nadšená a přinutila všechny, aby počkali, až se vrátím domů. Dokonce i mou malou sestřičku. Ta vystřihla řád z papíru, protáhla jím nitku a věší mi jej teď kolem krku. Je tak ospalá, že sotva vidí na oči.</text:p>
      <text:p text:style-name="text"><text:soft-page-break/>Otec mi gratuluje podáním ruky a otvírá láhev vína Steinberger Kabinett, 1884. Tím řekl všechno, neboť tohle víno je rodinnou svátostí. Je zlatožluté a husté jako olej, provonělo celý pokoj. Přiťukáváme si na vítězný konec války a na mír. „Na dobrý mír!“ říká otec.</text:p>
      <text:p text:style-name="text">Nazítří ráno hned, jak se probudím, myslím na Lo. Kdybych tu teď měl ‘Pour le Mérite‘, vzal bych si ho a zašel za ní. Určitě by si ani nevzpomněla na naše nedorozumění. Vyskočím z postele, rychle se obléknu a spěchám do města.</text:p>
      <text:p text:style-name="text">Vím o jednom obchodu s řády na Theatinerstra<text:span text:style-name="T3">ß</text:span>e. Prodavač jen pokrčí rameny: „‘Pour le Mérite‘? Bohužel nemáme, nejdou příliš na odbyt.“</text:p>
      <text:p text:style-name="text">Mrzí mě to. Všechno jsem tak pěkně vymyslel. Když budu čekat, než dojde řád od mého oddílu, bude to trvat nejméně čtrnáct dní.</text:p>
      <text:p text:style-name="text">Rozladěný se vracím zpátky domů. Mechanicky zdravím vojáky a důstojníky, kteří jdou kolem. Míjí mě námořní důstojník, velitel ponorky Wenninger, a na krku mu září ‘Pour le Mérite‘.</text:p>
      <text:p text:style-name="text">V tom okamžiku jsem dostal nápad. Přistoupím k němu a oslovím ho: „Promiňte, prosím, nemáte náhodou ještě jeden Pour le Mérite?“</text:p>
      <text:p text:style-name="text">Podívá se na mě jako na blázna. Když mu vše vysvětlím, dává se do hrozného smíchu, směje se hlasitě a dlouho. Ne, druhý řád v zásobě nemá, ale může mi dát adresu jednoho berlínského obchodu, kde ho určitě mají. Dokonce si ho mohu objednat telegraficky. Poněkud v rozpacích děkuji a zdravím.</text:p>
      <text:p text:style-name="text">Za dva dny nato dojde řád v sametové červené krabici. Hned telefonuji Lo, že ji musím co nejdřív vidět. Směje se a ochotně souhlasí.</text:p>
      <text:p text:style-name="text">Než se objeví, rázuji chvíli před jejím domem. Hned si všimne hvězdy, kterou jsem si pověsil kolem krku.</text:p>
      <text:p text:style-name="text">„Erni!“ zvolá radostně, poskočí si a běží ke mně. Uprostřed ulice se mi vrhne kolem krku a dá mi pusu.</text:p>
      <text:p text:style-name="text">Je jasné, slunné ráno. Trochu rozechvělí jdeme pomalu k vnitřnímu městu. Vojáci, kteří nás potkávají, zdraví řízně po vojensku. Většina z nich se ještě otočí. Lo napočítala, že ze čtyřiceti tří se jich otočilo dvacet sedm.</text:p>
      <text:p text:style-name="text">Procházíme se po Theatinerstra<text:span text:style-name="T3">ß</text:span>e. Je to hlavní tepna města a zdá se, že se tu soustřeďuje všechen život.</text:p>
      <text:p text:style-name="text">Před rezidencí stojí strážný, malý domobranec s mrožím knírem a nosem jako knoflík. Najednou vzkřikne nečekaně silným hlasem: „Do zbraně!“ A vzápětí se vyhrnou ze strážnice vojáci jako včely z úlu.</text:p>
      <text:p text:style-name="text">„Nastoupit!“ velí důstojník. „Vyrovnat! Zbraň připravit! Pozor! K poctě zbraň!“</text:p>
      <text:p text:style-name="text">Rozhlížím se, ale kde nic tu nic. Vtom mi to došlo! To je pocta mému řádu. Vzpamatoval jsem se až na odchodu a trochu rozpačitě a spěšně děkuji.</text:p>
      <text:p text:style-name="text">„Co to bylo?“ visí na mně Lo velikýma očima.</text:p>
      <text:p text:style-name="text">„No co,“ říkám co možná nejlhostejněji, „stráž přece nastoupila před ‘Pour le Mérite‘ do zbraně.“</text:p>
      <text:p text:style-name="text"><text:soft-page-break/>„To není pravda.“</text:p>
      <text:p text:style-name="text">„Ale to víš, že ano.“</text:p>
      <text:p text:style-name="text">„Dobrá, tak to zkusíme ještě jednou.“</text:p>
      <text:p text:style-name="text">Ne že bych byl nadšený, ale souhlasím. Konec konců nejsem si sám zcela jistý.</text:p>
      <text:p text:style-name="text">Tentokrát jsme na všechno připraveni a jdeme vstříc událostem s patřičnou vážností.</text:p>
      <text:p text:style-name="text">„Stráž nastoupit!“ velí voják. V témže okamžiku se do mě Lo zavěsí a s líbezným úsměvem kráčí po mém boku podél nastoupené stráže.</text:p>
      <text:p text:style-name="text">Ženy jsou nenasytně ješitné. Kdyby bylo po jejím, strávili bychom zbytek dopoledne tím, že bychom nechali několikrát nastupovat stráž. Ale to jsem nepřipustil.</text:p>
      <text:p text:style-name="text">„To přece není hračka pro malé holčičky,“ dobírám si Lo.</text:p>
      <text:p text:style-name="text">Všechny dny jsou najednou jak vymalované, nikdy potom jsem nezažil tak krásné jaro. Setkáváme se každý den. Chodíme na procházky do anglického parku, na kávu nebo do divadla.</text:p>
      <text:p text:style-name="text">Válka je teď nesmírně vzdálená. Jednou jsme si všimli u divadla davu, tísnícího se před jakousi vyhláškou. „To bude jistě zpráva o vítězstvích našich,“ odhadl jsem a přistoupili jsme blíž.</text:p>
      <text:p text:style-name="text">V tom okamžiku jsem zůstal stát jako solný sloup.</text:p>
      <text:p text:style-name="text">Čtu: „Rytmistr svobodný pán von Richthofen pohřešován.“ Písmena se mi míhají před očima. Nevidím, neslyším, prodírám se bezhlavě blíž ke žlutobílému papíru, který je nalepen na zdi.</text:p>
      <text:p text:style-name="text">„Nevrátil se z letu proti nepříteli, pátrání dosud bezvýsledná.“</text:p>
      <text:p text:style-name="text">Mezi lidmi v davu jsem snad v tuto chvíli jediný, kdo ví, že rytmistr je mrtev.</text:p>
      <text:p text:style-name="text">Byl to vskutku mimořádný muž. Jistě – bojovali i ostatní. Ale doma měli ženy, děti, matku nebo své povolání. Prostě zázemí, z něhož člověk čerpá sílu, když je nejhůř. On však žil ustavičně na druhém břehu, za hranicí, kterou jsme my překračovali jen v kritických chvílích. Jeho vlastní život ztrácel význam, když bojoval. A na frontě bojoval stále. Jídlo, pití, spánek, to bylo jediné, co si dopřál. Jen to nezbytné, aby mohl do posledního dechu sloužit. Byl to nejprostší člověk, jakého jsem znal. Prušák každým coulem a veliký voják.</text:p>
      <text:p text:style-name="text">Najednou cítím ve své dlani čísi ruku. Úplně jsem zapomněl na Lo.</text:p>
      <text:p text:style-name="text">„Kdyby sis chtěl ještě vyjet někam ven, ráda s tebou pojedu,“ říká a dívá se na mě, jako bych měl zítra umřít.</text:p>
      <text:p text:style-name="text">Hned nazítří jedeme na Starnbergské jezero.</text:p>
      <text:p text:style-name="text">Jaro si letos pospíšilo, všechny keře a stromy zaplavila jasná zeleň. Bydlíme u Gustava Otty a jeho ženy. Jsou to lidé prostí a srdeční. Upřímně se snaží, abychom se u nich cítili co nejlépe, a zároveň dokáží respektovat naše soukromí.</text:p>
      <text:p text:style-name="text">Ráno jezdíme obvykle na loďkách na jezeře a přes den se touláme po lesích. Brouzdáme se žlutým listím z loňského podzimu, zatímco se koruny stromů už zase <text:soft-page-break/>zelenají. Tady se zdá válka neskutečná. My všichni zemřeme a nikdo si na nás nevzpomene, ale tyhle stromy se budou dále zelenat, nést plody i vadnout.</text:p>
      <text:p text:style-name="text">Přesto ale, když tak ležíme vedle sebe v trávě a díváme se do nebe, přistihuji se při tom, jak pozoruji hustá oblaka s myšlenkou, zda z nich někdo nevyrazí střemhlavým letem. A ráno po probuzení zkoumám nejprve nebe, zda budou mít letci dobré počasí.</text:p>
      <text:p text:style-name="text">Prvních pět dní jsem nečetl žádné noviny, ale teď už chodím listonošovi naproti. Na frontě se teď asi dějí věci! Moje eskadra má plné ruce práce. Loewenhardt sestřeluje skoro každý den jednoho nepřítele a má teď sedmatřicet vítězství. Když jsem odjížděl, dotáhli jsme to právě na stejné číslo. Ztráty máme jistě také velké.</text:p>
      <text:p text:style-name="text">Je poledne a já jsem s Lo na člunu uprostřed jezera.</text:p>
      <text:p text:style-name="text">„Víš,“ říkám zamyšleně, „někdy bych si přál být už zase na frontě.“ Je to poprvé, co o tom mluvím.</text:p>
      <text:p text:style-name="text">Lo pouští provázky kormidla a nevěřícně na mě zírá. Rty se jí chvějí. „To mě máš tak málo rád?“</text:p>
      <text:p text:style-name="text">Ne, vůbec nic nechápe. Matka by mi jistě rozuměla. Je mi z toho trochu smutno. Vstávám, člun se rozhoupal, ale přesto jdu k ní a líbám ji.</text:p>
      <text:p text:style-name="text">Počasí nám přeje, jeden den je hezčí než druhý. Po dvou týdnech odjíždím do Mnichova k lékaři. Tváří se už spokojeně, protože zánět ustupuje. „Ale šetřit se, mladý muži, šetřit se!“ napomíná dobrácky.</text:p>
      <text:p text:style-name="text">Večer trávíme na terase před domem. Sedím vedle Gustava Otty a kouříme. Měsíc je zrovna v úplňku. Lo je unavená a odchází spát.</text:p>
      <text:p text:style-name="text">„Co bys řekl tomu,“ ptám se, „kdybych jednoho rána najednou zmizel?“</text:p>
      <text:p text:style-name="text">Na hořící špičce doutníku vidím, jak ke mně pomalu otáčí hlavu. „A co lékař?“</text:p>
      <text:p text:style-name="text">„Zdá se mu to být lepší.“</text:p>
      <text:p text:style-name="text">Chvíli mlčí a pak uzavírá naši debatu: „Myslím, že bych to udělal zrovna tak.“</text:p>
      <text:p text:style-name="text">Je rozhodnuto.</text:p>
      <text:p text:style-name="text">V pět hodin ráno mě Gustav budí. Plížíme se po špičkách ze schodů před dům, kde čeká auto. Lo ještě spí.</text:p>
      <text:p text:style-name="text">Nádraží je v tuhle časnou hodinu skoro prázdné. Jen několik trhovkyň se mnou čeká na vlak. Vypadá to na déšť, probouzí se první zamračený den po několika týdnech.</text:p>
      <text:p text:style-name="text">Začíná svítat a já se vracím na frontu.<text:bookmark-start text:name="bookmark5"/></text:p>
      <text:h text:style-name="Heading_20_2" text:outline-level="2">Konec<text:bookmark-end text:name="bookmark5"/></text:h>
      <text:p text:style-name="text1">Eskadru jsem dostihl v Monthussard­‑Ferme. Přijíždím kolem poledne a mířím rovnou do kasina. Za stolem sedí mnoho nových tváří. Vzájemně se představujeme, upřímně se zdravím s přáteli a připíjíme si na shledání. Je tu Gluczewski, Maushacke, plavý Rauter von Prestins, Drekmann. Mnohé ze svých kamarádů hledám marně, o těch už nikdo neví.</text:p>
      <text:p text:style-name="text">Po obědě mě bere Reinhard stranou. Nosí hůl eskadry, hůl mrtvého rytmistra, která má jako dědictví přecházet na každého nového velitele.</text:p>
      <text:p text:style-name="text">„Už to víte?“ ptá se.</text:p>
      <text:p text:style-name="text">Přikývnu.</text:p>
      <text:p text:style-name="text">„Chcete­‑li, pojedem tam někdy společně.“</text:p>
      <text:p text:style-name="text">Vypravili jsme se jednoho horkého dne na sklonku léta. Vzduch je těžký. Před prudkými slunečními paprsky nás chrání jen topoly u cesty. Auto jsme nechali stát na kraji silnice a jdeme ke hřbitovu na malém kopečku. Vstupujeme dovnitř kovanými železnými vrátky a procházíme úzkými cestičkami mezi řadami hrobů.</text:p>
      <text:p text:style-name="text">Zastavujeme se u čtyř čerstvě nakupených pahorků s hranatými tabulkami, nad nimiž je připevněn kříž z polámaných vrtulí. ‘Letecký pilot, poddůstojník Robert Eisenbeck‘, ‘poručík Hans Weiss‘, ‘poručík Edgar Scholz‘, ‘poručík Joachim Wolff‘<text:span text:style-name="T2">.</text:span></text:p>
      <text:p text:style-name="text">Oba vzdáváme čest padlým.</text:p>
      <text:p text:style-name="text">„Měli lehkou smrt,“ říká Reinhard.</text:p>
      <text:p text:style-name="text">Dlouho mlčky stojíme a pak se vracíme k eskadře.</text:p>
      <text:p text:style-name="text2">V době mé nepřítomnosti se na frontě změnilo hodně věcí. Francouzi létají téměř výhradně ve velkých skupinách po padesáti i stech. Zatemňují nebe jako hejna kobylek. Není vůbec jednoduché některého z nich dostat.</text:p>
      <text:p text:style-name="text">Také nepřátelské dělostřelectvo teď většinou pracuje s pomocí leteckého pozorování. Na obzoru se v dlouhých řadách vznášejí upoutané balóny a nad mrtvou zemí, posetou krátery neúnavně krouží pozorovací letouny. Oddíl má těžké ztráty.</text:p>
      <text:p text:style-name="text">Ležím ještě v posteli, když zazní telefon. Rozespale tápu po sluchátku. Na druhé straně je dělostřelecký hejtman a hlásí, že severně od lesa u Villiers­‑Cotterets řídí nepřátelskou palbu jeden Bréguet. Prý se strašným účinkem.</text:p>
      <text:p text:style-name="text">Udává místo podle generální mapy.</text:p>
      <text:p text:style-name="text">„Hned tam budeme!“ říkám a zavěsím.</text:p>
      <text:p text:style-name="text">Dnes ráno nemám službu, ale všichni jsou se svým letadly ve vzduchu. Přesné služební hodiny už dávno prakticky neexistují. Na výzvu musíme okamžitě startovat.</text:p>
      <text:p text:style-name="text"><text:soft-page-break/>V pěti minutách jsem připraven a odlétám. Fronta dnes běsní. Zásahy granátů dopadají vedle sebe tak těsně, že kouř, prach a vyhozená hlína vytvářejí clonu, která zatemňuje slunce jako závoj. Krajina pode mnou je ponořena do žlutavě hnědé páry.</text:p>
      <text:p text:style-name="text">Severně od lesa Villiers­‑Cotterets jsem asi v šesti stech metrech zastihl Brégueta. Útočím na něj zezadu ze stejné výšky.</text:p>
      <text:p text:style-name="text">Za pilotem sedí v letounu pozorovatel. Zřetelně vidím jeho hlavu nad kulometem. Ale dokud se držím přímo za ním, nemůže střílet. Výškové a směrové kormidlo mu zakrývají cíl.</text:p>
      <text:p text:style-name="text">Vypálím krátkou sérii výstřelů a hlava nad kulometem zmizí. „Dostal to,“ myslím si.</text:p>
      <text:p text:style-name="text">Pilot Brégueta neztrácí duchapřítomnost. Ačkoli na něj stále střílím, provádí se svým těžkopádným strojem elegantní pád dolů a snaží se uniknout.</text:p>
      <text:p text:style-name="text">Musím se k němu dostat ze strany, abych zasáhl přímo pilota nebo motor. Kdyby byl pozorovatel ještě naživu, byla by to osudná chyba, protože bych letěl přímo proti jeho kulometu.</text:p>
      <text:p text:style-name="text">Přiblížil jsem se k němu na dvacet metrů. Najednou se znovu vynořila hlava pozorovatele a v příštím okamžiku kolem mě třaská déšť střel. Vzpomněl jsem si na Gontermanna, jak házel kamínky na zahradní stůl. Můj Fokker se vzepjal jako splašený kůň a houpavě padá dolů.</text:p>
      <text:p text:style-name="text">Mám rozstřílené výškové vedení, příčné kormidlo je také zasažené. Lano volně vlaje ve víru vrtule.</text:p>
      <text:p text:style-name="text">To je konec! Stroj se naklání doleva, letí v kruzích a já tomu nemohu zabránit. Pode mnou se rozkládají pole plná trychtýřů po granátech, která jsou znovu rozervávána novými výbuchy.</text:p>
      <text:p text:style-name="text">Je jen jedna možnost, jak se dostat zpět. Pokaždé, když Fokker nabere východní směr, opatrně přidám plyn.</text:p>
      <text:p text:style-name="text">Jde to proklatě pomalu.</text:p>
      <text:p text:style-name="text">Náhle se stroj zvrátí a jako kámen fičí kolmo k zemi.</text:p>
      <text:p text:style-name="text">Mojí poslední záchranou je padák. Vytáhnu se, nohy dám na sedadlo a v příští chvíli mě dozadu odhodí tlak vzduchu. Cítím úder do zad a zůstávám viset na výškovém kormidle. Padákový pás jsem si ve spěchu zapnul příliš volně. Teď se mi zachytil o vyrovnávací klapky a padající stroj mě zběsilou silou strhuje s sebou.</text:p>
      <text:p text:style-name="text">Hlavou mně ještě bleskne vzpomínka na Lo a na maminku. Jistě budou plakat. Nemám u sebe žádné papíry a ti dole mě rozstřílejí tak, že mě nikdo nepozná.</text:p>
      <text:p text:style-name="text">Zároveň se ze všech sil snažím odstranit vyrovnávací klapku. Jde to hodně ztěžka. Nakonec se mi přece jen podaří zoufalým škubnutím se odpoutat od stroje, který se nezadržitelně řítí k zemi. Nade mnou se v poslední chvíli otvírá padák a zbrzdí můj pád ostrým trhnutím. Hned nato dopadám na zem. Zápasím s bílým plátnem padáku, který se nade mnou vzdouvá, zatímco všude kolem mě praskají výstřely. Konečně se osvobozuji.</text:p>
      <text:p text:style-name="text"><text:soft-page-break/>Kolem sebe vidím pouze pusté prostranství plné kráterů. Nacházím se pravděpodobně mezi frontami, ale nemohu přesně určit kde. Obklopuje mě hustá clona kouře způsobená explozemi. Je asi osm hodin večer a slunce matně svítí na západě. Jestliže se chci dostat k našim, musím se vydat na opačnou stranu – na východ.</text:p>
      <text:p text:style-name="text">Odříznu padák a běžím provázen trvalým ostřelováním. Kus hlíny mě udeřil do zátylku a srazil mě k zemi. Rychle však vstávám a běžím dál. Bolí mě pravá noha, asi jsem si ji vymkl.</text:p>
      <text:p text:style-name="text">U jedné jámy po granátu vidím několik plochých francouzských ocelových helem. Jsem ještě za nepřátelskou frontou? Vojáci leží bez hnutí zády ke mně, obráceni na východ. Mohu jen doufat, že nejsou živí.</text:p>
      <text:p text:style-name="text">Raději je však obejdu a ztrácím se ve vzrostlém obilném poli. Přikrčil jsem se mezi klasy a běžím dál na východ zvolna stoupajícím svahem. Pole je téměř nekonečné. Po nějaké době přece jen vidím poslední řádky a za nimi vysokého vzpřímeného důstojníka.</text:p>
      <text:p text:style-name="text">„První… Pal!“ velí. Následuje rachot děla. Vzpřímím se a mávám na něho. Zpozoroval mě a opětuje pozdrav.</text:p>
      <text:p text:style-name="text">„Cigaretu,“ vyhrknu.</text:p>
      <text:p text:style-name="text">„Bayer,“ představuje se, zatímco vytahuje pouzdro.</text:p>
      <text:p text:style-name="text">„Udet.“</text:p>
      <text:p text:style-name="text">Bubnová palba na okamžik utichla. Zavedenou kázeň neuvolnila ani válka.</text:p>
      <text:p text:style-name="text">„Druhé hotovo?“ křičí. „Hotovo!“ zahřmí to dole z dělostřeleckých stanů.</text:p>
      <text:p text:style-name="text">„Druhé… Pal!“ Země se otřásá detonací.</text:p>
      <text:p text:style-name="text">Důstojník mi podává zápalku. Dlouze a žíznivě vdechuji kouř.</text:p>
      <text:p text:style-name="text">„Pozoroval jsem váš seskok, kamaráde,“ říká. „To tedy byla věc! Třetí hotovo?“</text:p>
      <text:p text:style-name="text">Ptám se ho na cestu do zadních pozic. Ukáže palcem přes rameno na cutryské výšiny.</text:p>
      <text:p text:style-name="text">Děkuji mu a snažím se běžet dál. Dostávám se do nového palebného pásma. Výbuchy zase duní těsně kolem mě. Tlak vzduchu mě několikrát sráží k zemi.</text:p>
      <text:p text:style-name="text">Konečně dobíhám ke krytu, před kterým hoří oheň jako ochrana před plynem. Uvnitř se to hemží důstojníky a mužstvem. Obracím se na telefonistu, aby mě ihned spojil s eskadrou.</text:p>
      <text:p text:style-name="text">„Udete!“ volá někdo za mnou. „Erni!“</text:p>
      <text:p text:style-name="text">Otočím se a vidím cizího vojáka s bledým tvrdým obličejem. Zčervenalá víčka svědčí o napětí probojovaných dnů a probdělých nocí.</text:p>
      <text:p text:style-name="text">„Karl Moser?“ ptám se váhavě.</text:p>
      <text:p text:style-name="text">Ano, je to on. Pod jeho vedením jsem svářel v továrně svého otce první roury.</text:p>
      <text:p text:style-name="text">„Víš ještě… Vzpomínáš si…?“</text:p>
      <text:p text:style-name="text">Svět kolem nás mizí. Stojíme zase na oberwiesenském poli, Willi Götz, Otto Bergen a já. Karl leží za námi na zemi, žvýká stéblo trávy a dívá se na nás, jak pouštíme draka. Nějaká malá holčička tleská pokaždé, když drak vzlétne. Willi Götz sváže pět <text:soft-page-break/>draků, popadne děvčátko a připoutá je na draky. Vyletí vysoko do vzduchu a křičí, jako by ji na nože bral. Přibíhá matka a my bereme do zaječích. Jen Otto zůstává a opatrně stahuje draky. Přesto, že tlustá paní nadává a občas mu dá i pohlavek, Otto provaz nepouští.</text:p>
      <text:p text:style-name="text">„Kde je Otto teď?“ ptá se Karl.</text:p>
      <text:p text:style-name="text">„Mrtev,“ odpovídám.</text:p>
      <text:p text:style-name="text">„Hm, také,“ bručí.</text:p>
      <text:p text:style-name="text">Konečně dostávám telefonní spojení. Auto eskadry na mě čeká na silnici Soissons­‑Chateau Thierry. Abych se tam dostal, mám si vypůjčit koně u štábu pluku.</text:p>
      <text:p text:style-name="text">Pozdě odpoledne znovu startuji s novým strojem. Pod sebou na zbrázděném území vidím Fokkera, s nímž jsem se v poledne zřítil. Do vzduchu trčí jeho nahá, ohořelá konstrukce, podobná kostře ptáka s roztaženými křídly.</text:p>
      <text:p text:style-name="text2">Válka je každým dnem tvrdší. Když u nás startuje jedno letadlo, naproti jich startuje pět. Zřítí­‑li se některé z nich na naší straně, seběhneme se k němu a rozebíráme ho. Letouny jsou vybaveny měřícími přístroji, které my už dávno nemáme. Blýskají se niklem a lesknou se žlutou mosazí. Proti tomuto nadbytku můžeme postavit jen svůj pocit povinnosti a bojovou zkušenost dlouhých čtyř let. Startujeme často a každý start teď znamená boj. V době od 3. do 25. srpna jsem sestřelil dvacet nepřátelských strojů.</text:p>
      <text:p text:style-name="text">U jednoho mrtvého se našla má fotografie vystřižená téhož dne z časopisu. Je tam napsáno ‘As des as‘. Rytmistr je mrtev, a tak mám teď nejvíce leteckých vítězství já.</text:p>
      <text:p text:style-name="text">V poledne 8. srpna přichází rozkaz ihned letět se všemi stroji, které jsou po ruce, na Sommu.</text:p>
      <text:p text:style-name="text">Tam nahoře už několik dní zuří průlomová ofenzíva Angličanů a naše situace je prý kritická.</text:p>
      <text:p text:style-name="text">Čtyři roje velkých strojů, které nesou smrt, směřují na sever. Čím dál se dostáváme, tím zřetelnější stopy bojů nese kraj pod námi. U Fontaine les Cappy vidím nepřátelský bitevní letoun, jak létá těsně kolem našich zákopů. Odpoutám se na okamžik od letky, vrhnu se za ním a zahájím palbu. Při dvacátém výstřelu se ve vzduchu roztrhne a zřítí se vedle zákopů.</text:p>
      <text:p text:style-name="text">Je odpoledne pět hodin třicet.</text:p>
      <text:p text:style-name="text">K šesté hodině nám dochází benzin. Při odletu jsme měli jen nepatrné zásoby. Přísun byl v posledních dnech špatný a nikdo z nás nepředpokládal, že poletíme tak daleko. Musíme přistát a doplnit palivo.</text:p>
      <text:p text:style-name="text">Před námi se objeví malé letiště. Okamžitě k němu zamíříme a přistáváme jeden vedle druhého jako vlaštovky na drátě. Letiště je přeplněné. Vedoucí letek se dávají ohlásit u velitele. Je to příjemný člověk, který by nám rád pomohl, ale potřebuje benzin pro své vlastní piloty. Není tedy divu, že váhá, když mu navrhujeme, aby se o své zásoby s námi rozdělil.</text:p>
      <text:p text:style-name="text"><text:soft-page-break/>Zatímco vyjednáváme, je vzduch plný hučení anglických motorů. Už když jsme sem letěli, byl ve vzduchu cítit pronikavý ricinový zápach jejich pohonné látky.</text:p>
      <text:p text:style-name="text">Roj letadel se občas vynoří a zase zmizí v oblacích. Těžké mraky zmizely na východě a po nebi se táhnou roztrhané cáry, mezi nimiž se tu a tam objeví i jednotlivé modré ostrůvky. Je chladný letní večer.</text:p>
      <text:p text:style-name="text">„Počasí jako stvořené pro útoky na balóny,“ říkám si, když vtom z šedého mraku nad námi vyrazí anglický letoun a začne pálit z obou hlavní na naše seskupené stroje. Na Richthofenovu eskadru je žalostný pohled. Stojí na letišti semknutá jak hejno kuřat a nad ní krouží dravý pták.</text:p>
      <text:p text:style-name="text">Popadne mě zuřivá zlost. Pádím ke svému stroji a startuji, aniž bych se připoutal.</text:p>
      <text:p text:style-name="text">Když se nad námi Angličan znovu objeví, napadnu ho zdola. Je tak překvapen, že se zapomene bránit. Stačí deset výstřelů, jeho letadlo se zapotácí, zřítí se a zasekne do země těsně vedle letiště. Pilot je na místě mrtev. Byl to anglický S.E.5 s velitelským praporkem. Přistávám v 6 hodin 30 minut odpoledne, bez kapky benzinu se zastavenou vrtulí.</text:p>
      <text:p text:style-name="text">Nakonec jsme vyjednali s velitelem letiště, že nám nezbytné množství benzinu dá. Stačí nám nejvýš na deset minut, právě tolik však potřebujeme k tomu, abychom mohli doletět na nové místo určení.</text:p>
      <text:p text:style-name="text2">Sedáme na volném poli. Pěšáci se k nám hned sbíhají. Jsou velmi rádi, že jsme přiletěli. Angličané v posledních týdnech každodenně ostřelovali celý kraj letkami bitevních strojů. A každý večer mezi osmou a devátou sem přilétají dva ‘velbloudi‘ a shazují letáky. Jeden z nich si prohlížím. Má černo­‑červeno­‑žlutý okraj. Je na něm výzva k dezerci, určená vojákům v zákopech.</text:p>
      <text:p text:style-name="text">„Mezi osmou a devátou?“</text:p>
      <text:p text:style-name="text">Přečerpám si od kamarádů trochu benzinu a startuji. Slunce už stojí hluboko na západě a vroubí mračna nazlátlým lemem.</text:p>
      <text:p text:style-name="text">Oba letouny jsem dostihl jižně od Foucacourtu. Jeden to otočil hned k západu, druhý zůstal. Shora mi sype do obličeje celý déšť letáků. Pouštíme se do manévrovacího boje. Angličan létá na malém lehkém stroji a může provádět menší zatáčky než já s těžkým Fokkerem D.VII. Ale nepouštím ho. Chce mě setřást a nasadí ve výši sotva jednoho sta metrů k lopinku. Ihned ho následuji. Rádius mého kruhu je větší a z nadhlavníku se dostávám pod něj. Najednou ucítím lehký náraz, a když se opět podívám dolů, vidím, jak soupeř namáhavě vylézá z trosek svého stroje.</text:p>
      <text:p text:style-name="text">Ujímají se ho němečtí vojáci. Nevím, co se stalo, ale domnívám se, že jsem do něho asi narazil při přeletu. Dneska už je to můj třetí boj. Hodinky ukazují osm hodin čtyřicet minut.</text:p>
      <text:p text:style-name="text">Za tři dny jsem ho navštívil v lazaretu ve Foucacourtu. Jako revanš za jeho letáky jsem s sebou vzal krabičku doutníků z bukového listí. Při rozhovoru s ním se ukázalo, <text:soft-page-break/>že moje domněnka byla správná. V nadhlavníku lopinku narazil můj podvozek na jeho horní nosnou plochu.</text:p>
      <text:p text:style-name="text">„Na takový ‘clinch fighting‘ (boj na tělo) jsem nebyl připraven,“ řekl se smíchem. Byl to správný chlapík, dlouhý student z Ontaria.</text:p>
      <text:p text:style-name="text">Za patnáct let jsem o něm slyšel ještě jednou na leteckém mítinku v Los Angeles. Rascoe Turner mi přinesl lístek ze svého letu bez zastávky přes pevninu. Měl černo­‑červeno­‑žlutý okraj a byl adresován domnělými dezertéry vojákům v zákopech. Poslal mi jej student z Ontaria. Byl to poslední leták z jeho zásoby a zapomněl mi ho v roce 1918 shodit.</text:p>
      <text:p text:style-name="text">Za soumraku přistávám opět u eskadry. Této noci spíme pod svými stroji na holé zemi. Za noci nám dovezli zásobu benzinu a nové střelivo.</text:p>
      <text:p text:style-name="text">Příští den brzy zrána vyskočíme jako na povel.</text:p>
      <text:p text:style-name="text">Blíží se tanky! Ve chvilce jsme si rozdělili úseky a startujeme.</text:p>
      <text:p text:style-name="text">Spatřil jsem je mezi Bapaumem a Arrasem. Před nimi se táhne umělá mlha a za ní se po rozlehlých loukách plazí patnáct tanků. Podobají se mohutným ocelovým želvám.</text:p>
      <text:p text:style-name="text">Dostávají se postupně za první i druhou německou pozici a valí se dále do zázemí.</text:p>
      <text:p text:style-name="text">Opakovaný let střemhlav a plné salvy z obou hlavní se míjejí účinkem. Jako by datel kloval do železné brány.</text:p>
      <text:p text:style-name="text">Německá pěchota se stáhla zpět za železniční násep Bapaume – Arras, který ční z bažinatých luk jako pevnostní val. Je čtyři metry vysoký, pokrytý štěrkem. Její kulomety odtud rachotí do umělé mlhy, neúnavně, ale bez výsledku.</text:p>
      <text:p text:style-name="text">Tanky se nezadržitelně blíží k náspu. Jeden už těžkopádně leze po svahu a valí se vzhůru podél kolejí.</text:p>
      <text:p text:style-name="text">Vidím, jak naši úprkem vyklízejí pozici. Táhnou za sebou kulomety a mizí v živém plotu a v příkopech.</text:p>
      <text:p text:style-name="text">Tank jede pomalu nahoru na násep a vysílá za nimi své salvy. Skýtá se mi teď nová možnost napadnout ho ze strany. Útočím na něj docela zblízka, ve výšce asi tří metrů nad zemí. Přelétnu ho, obrátím se a znovu pálím. Dostávám se těsně k jeho pancéřovému trupu, takže mohu rozeznat každý nýt ocelových desek, každou hlaveň kulometu. Dokonce i uvadlý jetelový lístek na straně, zřejmě talisman nebo odznak.</text:p>
      <text:p text:style-name="text">Při dalším přeletu se podvozkem letadla téměř otírám o vrchol pancéřové věže. Obrat a znovu střílím.</text:p>
      <text:p text:style-name="text">Taktikou přízemního útoku jsem chráněn před ostatními tanky. Kdyby totiž na mě střílely, zasáhly by i vlastní muže.</text:p>
      <text:p text:style-name="text">Při pátém útoku pozoruji, že tank těžce tápe na okraji železničního náspu. Chce se vrátit na louku k ostatním pod ochranu umělé mlhy a opatrně se sune dolů ze svahu. Nespouštím ho z očí, sleduji každý jeho pohyb. Teď zůstává trčet ve vzduchu celá polovina jeho těžkého ocelového těla. V příštím okamžiku se zapotácí, vrávorá, svalí se ze svahu a zůstává bezmocně ležet na zádech jako obludný brouk.</text:p>
      <text:p text:style-name="text"><text:soft-page-break/>Stále na něj útočím. Střely zvoní o pancéřovou boční stěnu nestvůry. Housenkové pásy se ještě otáčejí. Náhle se pravý vymrští, natáhne se jako chapadlo chobotnice do prázdna a klesne bezvládně zpět. Tank zůstává ležet docela tiše, jako by byl mrtvý. Přesto ještě do něho pálím.</text:p>
      <text:p text:style-name="text">Pak se otevřou boční dvířka vedle střílny a z nich se vyřítí muž s rukama před zakrváceným obličejem. Jsem tak blízko, že mohu rozeznat každou podrobnost. Musím se však vrátit zpátky, protože jsem spotřeboval všechno střelivo do posledního náboje.</text:p>
      <text:p text:style-name="text">Letím k bojovému stanovišti, dávám si ke kulometům připnout nové nábojové pásy a vracím se. Trvalo to jen dvacet minut.</text:p>
      <text:p text:style-name="text">Tank je definitivně zničen. Leží tu bez hnutí a vedle něho na trávníku tři vojáci. Byla tu zřejmě mezitím anglická sanita. Z tanku vytáhli mrtvé a nechali je ležet. Ať je tedy pohřbí granáty.</text:p>
      <text:p text:style-name="text">Přichází noc. Z luk stoupá mlha k temnému nebi.</text:p>
      <text:p text:style-name="text">Tankový útok jsme odrazili. Byl zastaven na celé frontě Bapaume – Arras.</text:p>
      <text:p text:style-name="text2">Rozčilený hlas telefonicky sděluje: „Právě u nás sestřelili dva balóny. Nepřátelská letadla vytrvale krouží nad naší pozici.“</text:p>
      <text:p text:style-name="text">Celá letka 4 ihned startuje se všemi stroji, které jsou k dispozici, směrem na Braie. Letíme ve třech tisících metrech. Pod sebou máme řetěz našich balónů, šikmo nad sebou anglickou letku pět S.E.5. Držíme se pod nimi a čekáme na jejich útoky. Nic se však neděje. Vypadá to, jako by se chtěli vyhnout boji.</text:p>
      <text:p text:style-name="text">Náhle jako šíp kolem mě zasviští do hloubky jeden stroj a letí směrem na balón. Stáčím letoun za ním. Je to vedoucí anglické letky. Přede mnou se třepotá jeho malý praporek.</text:p>
      <text:p text:style-name="text">Vzduch pronikavě hvízdá, jak tlačím letoun dolů. Musím nepřítele dostihnout a odříznout mu cestu k balónu.</text:p>
      <text:p text:style-name="text">Příliš pozdě. Nad pružně napjatou látkou balonu se mihl stín jeho stroje jako ryba v mělké vodě. Vyšlehl modrý plamínek a pomalu se plazí po balónu. Vzápětí vzplane ohnivý sloup tam, kde se ještě před chvílí vznášel veliký, žlutý, hedvábně se lesknoucí obal.</text:p>
      <text:p text:style-name="text">Na Angličana zaútočil ještě jeden německý Fokker. Potkal ho však stejný osud jako balón a v plamenech a kouři padá na zem.</text:p>
      <text:p text:style-name="text">Nepřátelský stroj vytočil ostrou zatáčku, kolmým letem útočí na mužstvo u navijáku balónu a rozmetá ho. Potom vyrovnává a uniká k západu. Letí tak těsně při zemi, že letoun i jeho stín splývají v jedno.</text:p>
      <text:p text:style-name="text">Pustil jsem se za ním a začal šílený hon sotva tři metry nad zemí. Letím těsně nad telegrafními tyčemi a stromy u silnice. Vyhýbám se kostelní věži v Marécourtu. Ale držím se ho jako klíště a už mě nemůže setřást.</text:p>
      <text:p text:style-name="text"><text:soft-page-break/>Vojenská silnice do Arrasu je lemována vysokými stromy. Stromořadí tvoří zelenou stěnu vinoucí se krajinou. Angličan letí po jeho pravé straně, já po levé. Pokaždé, když se objeví mezi vrcholy stromů mezera, pálím.</text:p>
      <text:p text:style-name="text">Vedle silnice na louce táboří německá pěchota. Střílí po ní, ačkoli mu sedím v týle.</text:p>
      <text:p text:style-name="text">Je to však jeho záhuba. Okamžitě využívám situace, vylétám nad vrcholky stromů a vypálím salvu ze vzdálenosti sotva deseti metrů od něho.</text:p>
      <text:p text:style-name="text">Strojem proběhl záchvěv. Kolísá a potácí se jako opilý. Po dopadu na pole se ještě odrazí a dlouhým skokem mizí za březovým hájem. Zůstalo po něm jen mračno prachu.</text:p>
      <text:p text:style-name="text">Pot mi stéká po tvářích i po brýlích a zalepuje oči. Rukávem si otírám čelo.</text:p>
      <text:p text:style-name="text">Přestože už léto pokročilo, je dnes, 22. srpna, nejteplejší den v roce. Teplota v půl jedné po poledni dosahuje téměř 40<text:span text:style-name="T4">°</text:span>C. Můj stroj šel při pronásledování až na 1600 obrátek.</text:p>
      <text:p text:style-name="text">Když se ohlédnu, vidím těsně za sebou tři S.E.5. Setřásly mou letku a útočí na mě, aby si se mnou vyřídily účty. Letím těsně nad zemí kolem březového háje a vrhám spěšné pohledy na nepřátelské letouny za sebou. Rozdělily se, dva zahnuly na západ a přenechaly kořist jednomu.</text:p>
      <text:p text:style-name="text">Nyní vím, že mám co dělat s takticky zkušenými bojovníky. Nováčci by se na mě vrhli všichni. Ostřílení stíhací letci vědí, že při pronásledování jednoho protivníka by si jen překáželi.</text:p>
      <text:p text:style-name="text">Je to se mnou zlé. Protivník se dostává stále blíž, odhaduji vzdálenost na necelých třicet metrů. Ještě stále nestřílí.</text:p>
      <text:p text:style-name="text">„Vyřídí mě třemi, čtyřmi výstřely,“ myslím si.</text:p>
      <text:p text:style-name="text">Krajina je lehce zvlněná hřbety pahorků s nízkým porostem. Točím se v křivkách kolem lesíka. Pod stromy se nachází německý kulometný oddíl. „Kdyby jen mohli střílet, mohli by mě spasit!“ Naši honičku sice sledují, ale nestřílejí. Zřejmě je mezi oběma stroji příliš malá vzdálenost a naši se obávají, že by mě při rychlém, vlaštovkovém letu nahoru a dolů mohli zasáhnout.</text:p>
      <text:p text:style-name="text">Můj pohled klouže po lesích, pahorcích a loukách. To je tedy krajina, kde mám padnout.</text:p>
      <text:p text:style-name="text">Ucítím slabý, tupý úder do kolena a současně mdlý, nasládlý fosforový zápach. Přede mnou v bedničce s náboji vidím malý kulatý otvor. Zápalné střelivo se ve vedru vzňalo a jeden náboj vybuchl. Za několik vteřin může být můj stroj v plamenech.</text:p>
      <text:p text:style-name="text">V takovém okamžiku člověk dlouho neuvažuje. Bud jedná nebo zemře. Stisknu spoušť kulometu a z obou hlavní praská munice do modrého vzduchu. Nechává za sebou dlouhé bílé nitky.</text:p>
      <text:p text:style-name="text">Podívám se dozadu a nevěřím vlastním očím. Soupeř se bílým proužkům vyhýbá. Nejspíš si myslí, že střílím dozadu, a rychle mě opouští.</text:p>
      <text:p text:style-name="text">Zhluboka jsem si oddechl a vracím se domů.</text:p>
      <text:p text:style-name="text"><text:soft-page-break/>Po přistání zůstávám v letadle dlouho sedět. Behrend mi musí pomáhat ven ze stroje. Jdu do kanceláře.</text:p>
      <text:p text:style-name="text">„Dnes večer přijede nadporučík Göring,“ říká šikovatel. Protože se na něj dívám nepřítomnýma očima, znovu opakuje: „Göring! Náš nový velitel eskadry.“</text:p>
      <text:p text:style-name="text">„Ano, ano.“ Mně samotnému zní můj hlas cize a nevýrazně.</text:p>
      <text:p text:style-name="text">Chci jet na dovolenou a to hned. V takovém stavu mě nesmí velitel vidět.</text:p>
      <text:p text:style-name="text2">Během mé dovolené byla naše eskadra přeložena do Metz. Ztráty byly příliš veliké, padlo tři sta procent posádky. Stav důstojnictva byl během války třikrát obnoven. Najde se tu sotva jeden z těch, kdo podnikali první lety s rytmistrem. Proto nás armádní velitelství stáhlo z bitevního ohniska zpět a umístilo nás na krátkou dobu na klidnější frontě.</text:p>
      <text:p text:style-name="text">Když přicházím na letiště, vrací se právě Göring z hlídkového letu. Po přistání se zdravíme. „Dobrý den, Udete,“ říká bručivě.</text:p>
      <text:p text:style-name="text">Nevypadá zrovna nadšeně. Byl postaven na místo Richthofena, protože je považován za nejnadanějšího leteckého stratéga armády. Na téhle spící frontě však jeho schopnosti leží ladem a bitvy svádí jen na papíře.</text:p>
      <text:p text:style-name="text">Pak startuji se svou letkou já. Na obzoru vybuchují granáty a černají se obláčky německých protiletadlových šrapnelů. Nepřátelští letci jsou na dohled.</text:p>
      <text:p text:style-name="text">Pozorujeme sedm blížících se strojů. Jsou to dvoumístné de Havilland 9. Nás je sice jen šest, ale ti naproti jsou na frontě poprvé. Jedná se o americkou formaci. Nejmladší z nás má proti nim výhodu dvouleté bojové zkušenosti.</text:p>
      <text:p text:style-name="text">Srazili jsme se poblíž letiště. Gluczewski a Kraut sestřelili během pěti minut každý jeden stroj. Můj protivník se zřítil v plamenech u Monteningen.</text:p>
      <text:p text:style-name="text">Ostatní se obrátili a prchají domů. Jeden z nich letí těsně nade mnou. Postavím Fokker kolmo a pálím přímo nahoru. Nemůže se vyhnout, musí proletět ohněm mé palby. Rozpadá se sotva padesát metrů nade mnou. Musím rychle tlačit stroj dolů, abych se vyhnul hořícím troskám.</text:p>
      <text:p text:style-name="text">Třetí, na jehož ocasu se leskne velitelský praporek, fičí kolem mě na západ. Když zjistí, že je pronásledován, zatočí a letí mi vstříc. Zahájí palbu a téměř současně ucítím palčivou bolest v levé hýždi. Z prostřelené nádržky na mě proudí benzin jako sprcha.</text:p>
      <text:p text:style-name="text">Vypínám zapalování a přistávám.</text:p>
      <text:p text:style-name="text">Hned mě obklopili kamarádi. Z letiště mohli dobře pozorovat každou fázi boje. Své dojmy si sdělují překotně jeden přes druhého.</text:p>
      <text:p text:style-name="text">„Člověče, Udete, vy máte ale kliku. Přijdete z dovolené a hned takové nadělení.“</text:p>
      <text:p text:style-name="text">Vylézám z letadla a zkoumám své zranění. Kulka prošla masem a rána ještě trochu krvácí.</text:p>
      <text:p text:style-name="text">Kamarádi se rozestupují, aby uvolnili cestu Göringovi.</text:p>
      <text:p text:style-name="text">Hlásím: „Sestřelil jsem šedesátého prvního a šedesátého druhého soupeře. Sám lehce zraněn. Průstřel levou spodní tváří, obličej nezraněn.“</text:p>
      <text:p text:style-name="text"><text:soft-page-break/>Göring se směje a potřásá mi rukou.</text:p>
      <text:p text:style-name="text">„Je ode mne galantní, že tu sedím a rezervuji sestřely pro vás,“ kamarádsky zažertuje.</text:p>
      <text:p text:style-name="text2">A potom přichází konec. Pro ty, kteří bojovali až do posledního dechu je nepochopitelný. Takovému míru nikdo z nás nerozumí.</text:p>
      <text:p text:style-name="text">Jednoho dne držím v rukou papír <text:span text:style-name="T6">(originál s překladem)</text:span>:</text:p>
      <text:p text:style-name="obr_5f_1"><draw:frame draw:style-name="fr7" draw:name="obrázky16" text:anchor-type="paragraph" svg:y="0cm" svg:width="7.925cm" svg:height="8.001cm" draw:z-index="16"><draw:image xlink:href="Pictures/10000000000001380000013B4BE8050E.jpg" xlink:type="simple" xlink:show="embed" xlink:actuate="onLoad"/></draw:frame></text:p>
      <text:p text:style-name="obr_5f_1"><draw:frame draw:style-name="fr7" draw:name="obrázky17" text:anchor-type="paragraph" svg:y="0cm" svg:width="7.823cm" svg:height="5.994cm" draw:z-index="17"><draw:image xlink:href="Pictures/1000000000000134000000EC0B4FEEEF.jpg" xlink:type="simple" xlink:show="embed" xlink:actuate="onLoad"/></draw:frame><text:bookmark-start text:name="bookmark6"/></text:p>
      <text:h text:style-name="Heading_20_2" text:outline-level="2">Nový start<text:bookmark-end text:name="bookmark6"/></text:h>
      <text:p text:style-name="text1">Je listopad 1918, zamračený, deštivý den. Stojím na zadní plošině přeplněné tramvaje v Mnichově.</text:p>
      <text:p text:style-name="text">Jeden z cestujících na mě drze civí. Má na sobě šedozelený vojenský plášť a vojenskou čapku bez kokardy. Podle široké rudé pásky na pravé paži poznávám člena vojenské rady. Z tváře mu trčí rezaté kníry až k očím. Natáhne ruku a ukáže na ‘Pour le Mérite‘ na mém krku.</text:p>
      <text:p text:style-name="text">„To je plech,“ říká nahlas.</text:p>
      <text:p text:style-name="text">Okolostojící zvědavě přihlížejí, co se bude dít dál. Dívám se oknem na asfalt, kde poskakují kapky deště, a současně přemýšlím, co budu dělat, když mě napadne.</text:p>
      <text:p text:style-name="text">Po chvíli jeho chlupatá tlapa chňapne po mém řádu a škubne jím.</text:p>
      <text:p text:style-name="text">„Nechtěl byste tu cetku sundat?“ zavrčí.</text:p>
      <text:p text:style-name="text">Je mnohem větší než já, ale už jsem si všechno dobře vypočítal. V příštím okamžiku ho chytnu za veverčí knír, trhnu jím vší silou a zakřičím: „Nechtěl byste sundat ty vousy?“</text:p>
      <text:p text:style-name="text">Postižený zařve a zuřivě tluče kolem sebe. Podařilo se mu zasáhnout průvodčího i jiné pasažéry, ale mě ne. Z plošiny se stalo bojiště. Průvodčí svými pěstmi velkými jako lopaty na uhlí bije útočníka do hlavy.</text:p>
      <text:p text:style-name="text">Na zastávce vyhodil muže ve vojenském plášti ven. Ten se namáhavě zvedá, kleje a hrozí pěstí za odjíždějící tramvají. Několik lidí se tomu směje, ale mně není do smíchu ani dost málo.</text:p>
      <text:p text:style-name="text2">Často se my, letci, scházíme večer v malé pivnici. Nebýváme vždy zrovna dobře naladěni. Odstavili nás a my jsme se ještě nestihli začlenit do občanského života.</text:p>
      <text:p text:style-name="text">„Víš,“ říká mi Greim, „kdyby člověk mohl alespoň létat a dívat se na to svinstvo shora.“ Pijeme a mlčky zíráme před sebe.</text:p>
      <text:p text:style-name="text">Místnost je vykládaná dřevem, ale je v ní chladno, protože se musí šetřit uhlím. Lampy vrhají jen matné světlo na stěny, na nichž visí plakáty voleb do národního shromáždění a provolání Pomoci válečným zajatcům.</text:p>
      <text:p text:style-name="text">Chytím Greima za ruku. „Budeme opět létat,“ říkám a rozvíjím svůj plán. Budeme pořádat ukázkové letecké boje a výtěžek půjde ve prospěch válečných zajatců.</text:p>
      <text:p text:style-name="text">Druhý den jdeme hned ráno do kanceláře Pomoci válečným zajatcům. Náš návrh však přijímají skepticky. Museli bychom si obstarat stroje, což bude těžké. V Bambergu by snad měly být dva, které ještě nebyly odevzdány nepříteli.</text:p>
      <text:p text:style-name="text">Rozjedeme se tam za studeného, neutěšeného rána. V prázdné tovární hale skutečně stojí dva letouny jako koně před rasovnou. Čeká je smutný konec a srdce mi z toho krvácí.</text:p>
      <text:p text:style-name="text"><text:soft-page-break/>Po dlouhém vyjednávání se správcem skladiště si je konečně můžeme vzít. Jsou to Fokker D.VII a Fokker Parasol.</text:p>
      <text:p text:style-name="text">Za čtrnáct dní už jsou v Mnichově na všech sloupech vyvěšeny plakáty: „Letecké souboje na oberwiesenském poli. ‘Pour le Mérite‘ – letec rytíř von Greim proti nadporučíku Udetovi.“</text:p>
      <text:p text:style-name="text">Přicházejí tisíce, desetitisíce návštěvníků. Je to velký přínos pro pokladnu Pomoci válečným zajatcům.</text:p>
      <text:p text:style-name="text">„Vlastně,“ povídá Greim, „je to dost ohavné. To, co jsme v poli dělali doopravdy a vážně, vystavovat teď jen tak na podívanou.“</text:p>
      <text:p text:style-name="text">„Zato ale zase létáme,“ odpovídám.</text:p>
      <text:p text:style-name="text">Každou neděli se předvádíme na jiném místě, nejen v okolí Mnichova, nýbrž v celém Bavorsku. Lidé se na nás chodí dívat rádi a ochotně platí. Většinou býváme hned po přistání obklopeni zvědavci, kteří chtějí vědět, jaké to bylo na frontě. Také pokladna Pomoci válečným zajatcům je s námi spokojena.</text:p>
      <text:p text:style-name="text">Ve vzduchu zapomínám na všechno. Greim je rovnocenný soupeř a skutečně se dovede vžít do boje. Jednou na Tegernském jezeře mě pronásledoval tak horlivě, že přehlédl vedení vysokého napětí. Jeho letoun se zachytil, narazil do vln a potopil se. Greimovi se nic nestalo, ale s létáním je konec. Další náhradní stroj se nám už nepodaří sehnat a zůstáváme zase na suchu.</text:p>
      <text:p text:style-name="text2">Když jsem se od Angermunda dozvěděl, že Rumplerovy závody hodlají zřídit letecké spojení Mnichov – Vídeň, přihlásil jsem se hned jako pilot.</text:p>
      <text:p text:style-name="text">Je to velká sláva. Na oberwiesenské pole se ke startu dostavili přední zástupci úřadů. Nad nablýskanými cylindry se nesou zvučné proslovy.</text:p>
      <text:p text:style-name="text">Oslavy a potřásání rukama jsou důkladně filmovány. Doldi, Basser a já nastupujeme do starých upravených vojenských letounů. Nejsou příliš pohodlné, ale o to víc dýchavičné.</text:p>
      <text:p text:style-name="text">Cestou začne foukat protivítr. Má rychlost jen sedm metrů za vteřinu, ale naše letadla se proti němu pohybují jen pomalu, až zůstávají ve vzduchu stát. Nakonec nám všem došel benzin a museli jsme nouzově přistát. Do Vídně toho dne nedoletěl nikdo.</text:p>
      <text:p text:style-name="text">Tam na nás zatím čekali na aspemském letišti zástupci města a nejvyšší státní úředníci v žaketech a lesklých cylindrech. Když jsme nepřilétli do večera, rozešli se rozmrzele domů.</text:p>
      <text:p text:style-name="text">Nad město jsme dorazili teprve druhý den ráno. Kroužíme kolem Štěpánské věže a Doldi shazuje leták: „První mezinárodní provoz Německo – Rakousko právě zahájen přistáním tří dopravních dvouplošníků.“</text:p>
      <text:p text:style-name="text">Ale nikdo nás už nevítá. Přistáváme bez povšimnutí.</text:p>
      <text:p text:style-name="text">Další den máme letět zpět, tentokrát už bez slavnosti. Před leteckými halami stojí několik zahraničních důstojníků z komise Dohody. Jeden k nám přistoupí a prohlásí: <text:soft-page-break/>„Vaše stroje jsou zabaveny. Dovoz i vývoz letadel do Rakouska je podle saint­‑germainské smlouvy zakázán.“</text:p>
      <text:p text:style-name="text">Snažíme se protestovat, ale obrátí se k nám zády. Když si ještě chci z letadla odnést své brýle, postaví se před něj malý muž se žlutou tváří a já už nesmím dovnitř ani nahlédnout.</text:p>
      <text:p text:style-name="text">Když se vracíme z prvního mezinárodního letu Mnichov­‑Vídeň, není nám vůbec do smíchu. Zato pánové z komise se smějí.</text:p>
      <text:p text:style-name="text2">Jakýsi Američan mi zatelefonoval domů. Představil se jako Mr. William Pohl z Milwaukee. Bydlí v hotelu ‘Vier Jahreszeiten‘ a přeje si, abych ho kvůli důležitému obchodnímu rozhovoru navštívil večer v hotelu.</text:p>
      <text:p text:style-name="text">Je to typický Američan a přechází hned k věci.</text:p>
      <text:p text:style-name="text">Chtěl by zřídit v Německu leteckou továrnu. Vyráběl by lidová letadla, od kterých si slibuje, že by šla v Americe na odbyt. Nazývala by se ‘Everybody‘. Ptá se mě, zda mám zájem o spolupráci.</text:p>
      <text:p text:style-name="text">„Ano, ale nemám žádný kapitál,“ namítám vyhýbavě.</text:p>
      <text:p text:style-name="text">„Není třeba, peníze dám já. Potřebuji vaše znalosti, vaše styky a vaše jméno. Podnik by se jmenoval Udetův letecký závod.“</text:p>
      <text:p text:style-name="text">Loučíme se až o půlnoci, ale to už je plán vypracován do všech podrobností. Můžeme hned začít s přípravnými pracemi. V Milbertshofenu najímáme kolnu, přijímáme dva dělníky, jednoho inženýra a začínáme se stavbou prvního modelu.</text:p>
      <text:p text:style-name="text">15. července přijde zdrcující zpráva: „Dohoda zakázala jakoukoli výrobu letadel v Německu.“</text:p>
      <text:p text:style-name="text">Pohl přijíždí znovu do Mnichova, aby se se mnou setkal a věc projednal. Nakonec pokrčí rameny. „Chcete­‑li nést riziko, dobrá.“</text:p>
      <text:p text:style-name="text">Zakázaná výroba je přísně trestána peněžitými pokutami a vězením. Rozmýšlím se jen chvíli a pak souhlasím.</text:p>
      <text:p text:style-name="text">Mr. Pohl má radost. „Přesně to jsem očekával!“</text:p>
      <text:p text:style-name="text">Vracím se do dílny, svolám naši tříčlennou partu a vysvětlím situaci.</text:p>
      <text:p text:style-name="text">„Může to být nebezpečné, hoši,“ končím svůj výklad.</text:p>
      <text:p text:style-name="text">„Kde je hoblík?“ zeptá se jeden z nich a společně se bez řečí dávají do díla. Jsou to skuteční kamarádi, kteří svoji oběť pokládají za samozřejmost.</text:p>
      <text:p text:style-name="text">Musíme však být velmi opatrní. Skla oken jsme nechali modře natřít a přes okna pověsili onuce. V místnosti je světlo jako v hrobce. Tajné zvonkové zařízení hlásí každého, kdo projde zahradní brankou.</text:p>
      <text:p text:style-name="text">Po několika dnech za mnou přijde jeden ze zaměstnanců. Včera ho na cestě domů oslovil nějaký člověk. Pozval ho na pivo a všechno zaplatil. Přitom se jen tak mimochodem ptal, co tu děláme.</text:p>
      <text:p text:style-name="text">„Zámky,“ řekl dělník.</text:p>
      <text:p text:style-name="text">„Zámky? Jaké zámky?“</text:p>
      <text:p text:style-name="text"><text:soft-page-break/>„Zámky na hubu!“ A neznámého opustil.</text:p>
      <text:p text:style-name="text">Večer jsem zpozoroval, jak se nějaký muž plouží kolem naší kolny. „Je to on?“ ptám se. Pracovník přikývne.</text:p>
      <text:p text:style-name="text">Objednám své lidi ještě jednou na půlnoc. Dobře tomu rozumějí i bez vysvětlování.</text:p>
      <text:p text:style-name="text">Venku, v Ramersdorfu, má Scheuermann v provozu dílnu na včelí úly a slepičí posady. Telefonuji mu, zda má zájem o chov ptáků. I do telefonu musím mluvit opatrně. Scheuermanna znám z vojny, je to také stíhací letec. „Můžeš se svými ptáky přijít,“ říká.</text:p>
      <text:p text:style-name="text">Zrána ke třetí hodině kodrcá ulicemi Mnichova povoz o jednom spřežení, ve kterém vezeme pod plachtou náš model. Sedím vpředu vedle kočího. Dělníci drží stroj, aby nespadl. Ve spěchu jsme ho nestačili smontovat.</text:p>
      <text:p text:style-name="text">Naše letadlo se tedy vylíhlo v Scheuermannových kuřecích posadách. Několik málo dní před jeho dokončením byl zákaz výroby Dohodou opět odvolán.</text:p>
      <text:p text:style-name="text">Můžeme teď zcela veřejně pracovat dál.</text:p>
      <text:p text:style-name="text">12. květen 1922 je náš velký den. Venku čeká Pohl a několik letců. Dělníci se svátečně oblékli. Letadlo, které je také svátečně vystrojené, jsme vytáhli před kolnu a ještě jednou jsme přezkoušeli montáž. Těsně vedle mě stojí inženýr. Najednou se plácne rukou do čela a běží do dílenské kanceláře. Vrací se s rýsovacím svitkem pod paží a celý bledý šeptá:</text:p>
      <text:p text:style-name="text">„Nedopatření, vůbec nechápu, jak se mi to mohlo stát. Motor leží o čtyřicet sedm centimetrů dále vzadu v trupu. Při výpočtech jsem přehlédl dělící znaménko.“</text:p>
      <text:p text:style-name="text">Velmi tiše se náš stroj vrací do kolny a znovu vyjíždí až po dalších čtyřech dnech. Trup jsme prodloužili o chybějících čtyřicet sedm centimetrů. Tak vzniklo letadlo s velmi dlouhým tělem, které se až podezřele podobá letící huse.</text:p>
      <text:p text:style-name="text">Sedám dovnitř a nacházím první závady. Otáčkoměr je tak daleko od pilotova sedadla, že na něj není pořádně vidět. Roztočíme vrtuli a letadlo se začne svíjet v epileptických křečích. Nakonec se však přece jen odlepí od země. Motor Haacke o 30ti koňských silách otřásá mým letounem, že vůbec nemohu rozeznat křidélka.</text:p>
      <text:p text:style-name="text">Stroj se třese a poskakuje, jako by cesta vzduchem byla dlážděná balvany. Ale přece letím. Poprvé po dvou letech.</text:p>
      <text:p text:style-name="text2">Aeroklub Aleman v Buenos Aires mě pozval na letecký mítink. Jde o Wilburův pohár.</text:p>
      <text:p text:style-name="text">Dlouho jsme se radili. Pohl byl proti, Scheuermann, který teď dělá našeho technického ředitele, byl pro. Za rok svého trvání se Udetovy letecké závody značně rozvinuly a své výrobky zdokonalily. Pustili jsme do světa typy U 2, U 4 a oba výhodně prodali. Ale plavba do Ameriky je pro nás příliš drahá, protože německá měna prochází silnou inflací.</text:p>
      <text:p text:style-name="text">Nakonec přece jen jedu. Možnost zahraničního obchodu je velice lákavá.</text:p>
      <text:p text:style-name="text">Připlouvám do Buenos Aires. Loď zakotvila u mola. Je večer, záliv zaplavují modré stíny a ve městě se rozsvěcují první světla.</text:p>
      <text:p text:style-name="text"><text:soft-page-break/>Přes palubu ke mně s otevřenou náručí přichází pan Friedrich Blixstein a uchopí mě za obě ruce.</text:p>
      <text:p text:style-name="text">„Milý pane Udete, jsem velmi rád, že už jste tady, že jste skutečně přijel.“ Na jeho čele se lesknou krůpěje potu.</text:p>
      <text:p text:style-name="text">„Když jste mě pozval…“ odpovídám zdrženlivě, ale on pokračuje se stále stejnou horlivostí.</text:p>
      <text:p text:style-name="text">„Chtěl byste se laskavě podívat, jak jsem váš příjezd připravil?“ Vytáhne z kapsy kabátu tlustý svazek novin a nervózními prsty ho rozvírá. Vidím tam svoji fotografii a čtu: „As de los Ases“. Ostatnímu španělskému textu nerozumím.</text:p>
      <text:p text:style-name="text">Blixstein se chopil mé ruky a zavěšeni se procházíme po palubě sem a tam. U mužů nemám takové důvěrnosti rád, ale musím mu je prominout, neboť se mi představil jako jednatel Aeroklubu Aleman, na jehož pozvání jsem přijel.</text:p>
      <text:p text:style-name="text">Zajistili mi ubytování v hotelu Plaza, „v prvním domě města“, říká pan Blixstein. S hrůzou přitom pomyslím na své papírové marky.</text:p>
      <text:p text:style-name="text">Potom jedeme do hotelu. Je to podivuhodný kříženec mezi romantickou pompou a amerikánskou věcností.</text:p>
      <text:p text:style-name="text">Blixstein mi dělá společníka i při večeři. Mluví víc než dost. Hned po jídle se omlouvám: „Jsem po plavbě unavený.“</text:p>
      <text:p text:style-name="text">Ještě chvíli se dívám z otevřeného okna svého pokoje. Ulice pode mnou kypí vedrem, hlukem a světly. Zmocňuje se mě zvláštní pocit, když pozoruji lidské hemžení cizího města. Ptám se sám sebe: „Převezeš je ty nebo oni tebe?“</text:p>
      <text:p text:style-name="text">Blixstein mi věnoval navštívenku s adresou. Příští odpoledne tedy jedu do kanceláře klubu. Auto opouští výstavné ulice. Domky, které míjím, jsou stále menší a chudobnější. Ústředí Aeroklubu Aleman nacházím ve čtvrti šedivých kancelářských kasáren.</text:p>
      <text:p text:style-name="text">Uvnitř je pouze sekretářka a Blixstein, který bez saka přechází sem a tam a diktuje jí. Tváří se velmi obchodnicky.</text:p>
      <text:p text:style-name="text">Dal prý tisknout prospekty a ukazuje mi jeden z nich. Německý text je vpravo, španělský vlevo. S úžasem čtu: „Pan Friedrich Blixstein, generální zástupce Udetových leteckých závodů v Mnichově, má čest…“</text:p>
      <text:p text:style-name="text">„Hm,“ zabručel jsem jenom a zamračil se. Blixstein, zdá se, porozuměl a hned vysvětluje.</text:p>
      <text:p text:style-name="text">„Právě diktuji naši novou smlouvu, obvyklé obchodní podmínky. Chcete­‑li, můžete si na to počkat.“</text:p>
      <text:p text:style-name="text">Nemám zájem a vracím se pěšky zaprášenými ulicemi do hotelu. Musím šetřit.</text:p>
      <text:p text:style-name="text">Naději vkládám do Wilburova poháru. Tam mohu ukázat, co naše malé stroje dovedou. Do té doby musím nějak vystačit.</text:p>
      <text:p text:style-name="text">Když má člověk k dispozici jen trochu peněz, je umění se slušně najíst. Přepočítáno v markách, stojí zde menu týdenní mzdu německého dělníka. Dnešní oběd vybírám podle ceny. Nakonec jsem se rozhodl pro ravioli, italský moučný pokrm, pro<text:soft-page-break/>tože je nejlacinější z celého jídelního lístku. Bydlím skutečně v dobrém hotelu. Lze to poznat i podle toho, že číšník odchází s mou objednávkou bez známky údivu.</text:p>
      <text:p text:style-name="text">Když druhý den objednávám opět ravioli, povytáhne jen lehce obočí. „Žaludeční obtíže,“ vrčím. Uctivě se ukloní. Je to společensky mnohem přijatelnější důvod než prázdná kapsa.</text:p>
      <text:p text:style-name="text">Je konec července a ulice sálá vedrem. Ale v hotelovém baru je klid a příjemné chladno. Často tu sedávám, srkám koktejl a lžičkou ujídám obligátní měkký sýr, který leží na stole. Hostům je zde podáván zdarma, nejspíš proto, že vyvolává žízeň. Bývá mojí jedinou večeří. Když se na mě podívá barman, hraji si jakoby nic s kávovou lžičkou.</text:p>
      <text:p text:style-name="text">Pohár je stanoven na 9. srpen. Závod je určen spíš odborníkům než laické veřejnosti.</text:p>
      <text:p text:style-name="text">Letiště obehnané dřevěnou ohradou leží venku za městem. Blixstein, který mě doprovází, se mnou zachází jako otec s nadějným synem. Všude mě vodí a představuje sportovním novinářům i zástupcům amerických a anglických firem. Chovají se zdvořile, ale zdrženlivě.</text:p>
      <text:p text:style-name="text">Potom začíná závod. Účastní se ho letouny se silnými motory, Spad, Curtiss a Nieuport. Malý U 4 se Siemensovým motorem o 55ti koňských silách je velmi handicapován. Ale drží se statečně. Když přistávám, mám pocit, že jsem pro Udetovy letecké závody udělal vše, co bylo v mých silách.</text:p>
      <text:p text:style-name="text">„Počkáme na zítřejší tisk, pak uvidíme. Na kritikách závisí celý náš argentinský obchod,“ míní Blixstein.</text:p>
      <text:p text:style-name="text">Druhý den si nechávám donést noviny přímo do postele. Zprávy o Wilburově poháru jsou ve všech, ale o U 4 je sotva tu a tam zmínka.</text:p>
      <text:p text:style-name="text">Volám Blixsteinovi do kanceláře.</text:p>
      <text:p text:style-name="text">„Přijdu dnes odpoledne k vám do hotelu,“ slíbí.</text:p>
      <text:p text:style-name="text">Trávím celé odpoledne ve svém pokoji, ale pan Blixstein na sebe dává čekat a přichází teprve k večeru.</text:p>
      <text:p text:style-name="text">„Pěkné svinstvo,“ rozčiluje se už mezi dveřmi, „Američani mají holt lepší styky s tiskem.“</text:p>
      <text:p text:style-name="text">Vrhne se do lenošky a nohy hodí přes opěradlo.</text:p>
      <text:p text:style-name="text">„Teď musíme přirozeně změnit dispozice. Budete létat pro reklamu na cigarety.“</text:p>
      <text:p text:style-name="text">„Nelétám pro reklamu!“ prohlásím se vší určitostí.</text:p>
      <text:p text:style-name="text">Výraz v jeho obličeji se změnil a objevila se v něm holá zlomyslnost. „A jak si to tedy dál představujete?“</text:p>
      <text:p text:style-name="text">„Budu létat,“ povídám „přihlásím se k leteckým závodům v Rosario. Snad se tak dá ještě prodat nějaký stroj.“</text:p>
      <text:p text:style-name="text">„Dovolte, abych vás upozornil, že nákladní listy pro vaše letadla jsou vystaveny na Aeroklub Aleman.“</text:p>
      <text:p text:style-name="text">„Co tím chcete říct?“</text:p>
      <text:p text:style-name="text"><text:soft-page-break/>„Že klub pro vás vydal jeden tisíc dvě stě zlatých peset,“ odpovídá chladně. „Zaplatíte­‑li tuto částku, můžete dostat nákladní listy, jinak musíte létat pro reklamu.“</text:p>
      <text:p text:style-name="text">Svrbí mě noha, když Blixstein odchází. Jen zřídkakdy mívám chuť vyprovodit hosta tak neomaleným způsobem.</text:p>
      <text:p text:style-name="text">Loudám se sklesle dolů do baru a večeřím zase svůj sýr. Kdybych kabeloval do Mnichova, jistě by mi peníze poslali. Ale dvanáct set zlatých peset je v markách velká částka. Pravděpodobně by museli omezit provoz nebo dokonce propustit dělníky. Nezbývá nic jiného než si pomoci sám.</text:p>
      <text:p text:style-name="text">Na barovou židli vedle mě se sesune jakýsi mladý muž. Je to plavovlasý, růžový Yankee, lehce opilý. Nejspíš připlul dnes odpoledne velkým zámořským parníkem.</text:p>
      <text:p text:style-name="text">Zapředli jsme hovor a dozvídám se, že je studentem z Bostonu, tohle je jeho první velká cesta. Trvá na tom, abych byl jeho hostem.</text:p>
      <text:p text:style-name="text">Mluvíme střídavě anglicky a francouzsky.</text:p>
      <text:p text:style-name="text">„A z jaké země jste?“ ptá se.</text:p>
      <text:p text:style-name="text">„Němec.“</text:p>
      <text:p text:style-name="text">„Oh,“ protáhne údivem obličej. „Hun? Který usekává malým dětem ruce?“</text:p>
      <text:p text:style-name="text">Vstává, zvolna svléká bundu a blábolí: „Žádám satisfakci.“ Ale neříká proč.</text:p>
      <text:p text:style-name="text">Svezl jsem se také ze židle a prohlížím si ho. Je o hlavu větší než já a dobře trénovaný. Pod rukávy se rýsují pevné svaly. Šanci mám jedině v případě, že rychle zaútočím. Skočím k němu a udeřím ho pěstí do brady. Ránu jsem dal tak silnou, až jsem si zhmoždil klouby. On však zůstává stát a rozhlíží se udiveně kolem.</text:p>
      <text:p text:style-name="text">„Oh,“ říká. Oblékne se, sedne si a pije dál.</text:p>
      <text:p text:style-name="text">Zavazuji si kapesníkem zakrvácenou ruku a úkosem ho pozoruji. K dalšímu útoku se zřejmě nechystá a pokojně jako kojenec cucá svůj dvanáctý koktejl.</text:p>
      <text:p text:style-name="text">Na rameno mi poklepe jakýsi pán s vyčesanými vlasy: „Těšilo by nás, kdybyste laskavě zaujal místo u našeho stolu.“ Sedí tam Němci, krajané.</text:p>
      <text:p text:style-name="text">„Blixstein?“ diví se můj nový známý. „Neměl jste právě šťastnou ruku při volbě svého partnera, pane Udete.“</text:p>
      <text:p text:style-name="text">„Nevyhledal jsem si ho,“ říkám a vyprávím jim o svém odpoledním rozhovoru. Společně přemýšlejí, jak by mi mohli pomoci.</text:p>
      <text:p text:style-name="text">Jeden navrhuje: „Musíte jít k Tomquistovi. Je to Argentinec švédského původu, šéf argentinských železnic. Sportovec skrz naskrz. Ten vám jistě pomůže.“</text:p>
      <text:p text:style-name="text">Hned ráno spěchám do Tomquistovy kanceláře. Je už o všem informován. „Teď to panu Blixsteinovi osladíme,“ povídá a podává mi odbavovací listy pro oba letouny. „Vaše letadla jsou hosty argentinských železnic.“</text:p>
      <text:p text:style-name="text">Naposled konám návštěvu Aeroklubu Aleman. Když scházím dolů ze schodů, mám znovu vymknuté kotníky. Tentokrát jsem však se svým úderem spokojen více.</text:p>
      <text:p text:style-name="text">Blixstein mi už nestojí v cestě a všechno jde jako na drátku. Často jsem zván do německé kolonie. Při leteckém závodu Rosario – Buenos Aires zaletěl pilot Oliviero na našem U 4 nejlepší čas dne.</text:p>
      <text:p text:style-name="text"><text:soft-page-break/>Večer oslavujeme vítězství v baru hotelu Plaza – společně němečtí a argentinští sportovci. Seznamuji se tam s velkým závodníkem Jorgem Luro.</text:p>
      <text:p text:style-name="text">„Kdybyste nenašel lepšího člověka, převzal bych rád a ochotně zastoupení vaší firmy v Argentině,“ nabízí mi.</text:p>
      <text:p text:style-name="text">Nabídka mě zaskočila natolik, že nevím, co odpovědět. Jen radostně přikývnu. Vytahuje svou náprsní tašku: „Půldruhého stroje platím hned, ostatní při dodávce.“ A na stůl klade bankovky. Neváhám a rychle je sbírám.</text:p>
      <text:p text:style-name="text">Když přede mne číšník postaví sýr, odsunu ho opovržlivě se slovy: „Vůbec nechápu, jak někdo do sebe může cpát tolik sýra.“</text:p>
      <text:p text:style-name="text">Udetovým leteckým závodům se vedlo dobře. ‘Kolibri‘ vyhrál roku 1924 Rhönův letecký závod, ‘Flamingo‘ se uplatnil jako cvičný stroj.</text:p>
      <text:p text:style-name="text">Potom se však začala stavět velká letadla. Udetův ‘Kondor‘ měl čtyři motory. Varoval jsem před výrobou takových strojů. Nikdo mi však nevěnoval pozornost, a proto jsem z podniku odešel.</text:p>
      <text:p text:style-name="text">Pak ke mně přišel Angermund s nabídkou: „Víš, vlastně bys mohl opět provádět takové ukázkové lety jako tenkrát s Greimem.“</text:p>
      <text:p text:style-name="text">Uvažoval jsem o tom už dlouho. Je to totiž jediná možnost, jak začít znovu létat. „Dobře,“ souhlasím, „vezmeš­‑li věc do rukou ty.“</text:p>
      <text:p text:style-name="text">A Angermund se vrhá do práce. Najme si kancelář, sestavuje programy, cestuje po celé zemi a vyjednává s městy.</text:p>
      <text:p text:style-name="text">Podniku věnuje veškerou energii a sám všechno organizuje. Je velmi důkladný. Místo konání letů je vybaveno závorami, aby diváci museli projít kolem pokladen a nemohli představení sledovat bez zaplacení.</text:p>
      <text:p text:style-name="text">Zpočátku jsem nadšený. Lovím balóny, kroužím lopinky, provozuji kolmé pády, a lidé tleskají. Ale po čase mě to začne unavovat.</text:p>
      <text:p text:style-name="text">Večer po představení zajdu vždycky za Angermundem. Stojí jako šikovatel před rotou a pokladníci, kteří nastoupili, odevzdávají vybrané marky a groše. Všechno přepočítává a shrnuje celou úrodu do prádelního koše za sebou.</text:p>
      <text:p text:style-name="text">„Pojď,“ říká a jdeme si sednout za kolnu.</text:p>
      <text:p text:style-name="text">Někdy mi vypravuje, co lidé při podívané říkají. Občas je to docela legrace. Když jsem se zastavenou vrtulí předváděl střemhlavé lety, prohlásila plavovlasá Berlíňanka: „Vidíš, teď už nemůže, teď musí dolů.“ A když jsem v Lipsku vytáčel těsně nad zemí lopinky, usoudil jeden nadšený Sas: „Tak nízko si troufá! Ten na to jednou doplatí!“</text:p>
      <text:p text:style-name="text">Nejvíc však mluvíme o válce. „Pamatuješ ještě,“ vzpomíná Angermund, „jak tě sestřelil ten ztřeštěný František? Seděl jako socha, a když tě spatřil, pěkně ti ‘nakašlal‘ do bedýnky. Nedávno jsem se s ním setkal. Je teď advokátem.“</text:p>
      <text:p text:style-name="text">Starosti, které máme se živobytím, nám často připomínají, že žijeme v přítomnosti. Odpadne­‑li například jeden letecký den, může to zvrátit celý měsíční rozpočet.</text:p>
      <text:p text:style-name="text">V myšlenkách se ale stále vracíme do doby, kdy stálo za to bojovat o život.<text:bookmark-start text:name="bookmark7"/></text:p>
      <text:h text:style-name="Heading_20_2" text:outline-level="2">Čtyři muži v Africe<text:bookmark-end text:name="bookmark7"/></text:h>
      <text:p text:style-name="text1">Jeden mladý muž, který miluje dobrodružství, zorganizoval výpravu do východní Afriky s letadly a fotografickým vybavením.</text:p>
      <text:p text:style-name="text">Schneeberger je filmový operátor, malý, šlachovitý chlapík. Ve válce byl hrdinou u Tofany. Držel Schreckenstein, když ho nepřítel vyhodil do vzduchu. Zůstal s osmi muži mezi čtyřiceti mrtvými. Mluví málo, ale na každém jeho slově můžete stavět hrady.</text:p>
      <text:p text:style-name="text">Dál jsme tu Suchocky a já jako letci výpravy.</text:p>
      <text:p text:style-name="text">Čtvrtý, otec Siedentopf, býval dříve jedním z nejbohatších mužů německé východní Afriky. Vlastnil celý kráter, plný úrodné půdy ze zvětralé lávy a bohatý na zvěř i vodu, velký jako leckterá německá knížectví. O všechno přišel. Teď je vedoucím a poradcem naší výpravy.</text:p>
      <text:p text:style-name="text">Obklopuje nás pravá africká noc. Doléhá sem vytí šakalů, štěkavý smích hyen a měkký, hluboký šum stromů pralesa za námi. V měsíční záři se strašidelně leskne hladina řeky Serengeti, hladká jako jezero za bezvětří.</text:p>
      <text:p text:style-name="text">Sedíme před stanem a Siedentopf vypravuje slavnou historii o výstřelu na Köttersheimu. Občas zahoří jeho dýmka, která pluje jako ohnivá koule v temnotě a osvětluje jeho hubený obličej.</text:p>
      <text:p text:style-name="text">„Vidím, jak se naproti v železem pobitých dveřích pevnosti otvírá špehýrka. Jako v divadelní oponě. Ležíme tři sta metrů odtud v podzemním krytu. ‘Teď něco uvidíte,‘ povídám svým hochům, ‘tahle trofej bude patřit Siedentopfovi.‘ Přiložím pušku k líci, namířím, stisknu. Špehýrka naproti se zavře, železný poklop za ní zapadne. Zasáhl jsem svého muže. Byl to…“</text:p>
      <text:p text:style-name="text">„Anglický velitel Köttersheimu,“ vpadne mu do řeči Schneeberger, „a teď jdeme na kutě.“</text:p>
      <text:p text:style-name="text">Siedentopf vstává. „Je to kříž,“ říká smutně, „tu köttersheimskou historii zná od Kapu až po Súdán každý. Ale vám jsem ji vypravoval teprve třikrát.“</text:p>
      <text:p text:style-name="text">Každý den křižujeme nad řekou Serengeti. Pokaždé nacházíme spoustu zvěře. Obrovská stáda pakoňů, prchající před cizími podivnými ptáky, houfy žiraf a lvy. Mohutní nosorožci běhají za naším stínem a svým tupým rohem zuřivě bodají do vzduchu.</text:p>
      <text:p text:style-name="text">Je oslnivě jasno a ve vzduchu čistém jako sklo můžeme dohlédnout na sta kilometrů daleko. Přesto není naše práce snadná. Letadla letí nad krajinou příliš rychle a kamera nestihne obrazy zachytit. Musíme létat s přidušenými motory proti větru těsně nad zemí. Jenom tak můžeme zvířata dobře vyfotografovat.</text:p>
      <text:p text:style-name="text">Letím právě nad skupinou lvů. Jsou to dva samci a tři samice. Fotografuji je a držím páku kormidla mezi nohama. Lvi zvednou několikrát hlavu, civí nedůvěřivě <text:soft-page-break/>nahoru, ale leží klidně dál. Lvice se však chovají jinak. Vstaly, nespouštějí letadlo z očí a nervózně mrskají svými ocasy.</text:p>
      <text:p text:style-name="text">Náhle jedna vyskočí ze země až těsně pod pravou nosnou plochu mého stroje. Překvapením jsem málem upustil kameru.</text:p>
      <text:p text:style-name="text">Suchocky a Schneeberger letí za mnou v druhém letadle. Letí velmi pomalu ve výši sotva tří metrů. Otáčím se a dávám jim znamení, abych je varoval.</text:p>
      <text:p text:style-name="text">Ale je pozdě. Žluté tělo vyskočilo ze země jako blesk a tlapou udeřilo do křídla letadla. Suchocky dostává postranní smyk, otře se o půdu, naštěstí se mu podaří vyrovnat a letí sotva metr nad zemí východním směrem k našemu stanu. Vlaje za ním dlouhý stříbrný pruh látky.</text:p>
      <text:p text:style-name="text">Zasažená lvice zůstala ležet v písku. Ostatní šelmy vstaly a dívají se za námi.</text:p>
      <text:p text:style-name="text">V tábořišti zjišťujeme, že je proražený přední i zadní nosník a křidélka jsou natržená. Rána byla patrně hodně prudká a silná. V místě úderu lze zřetelně rozeznat drápy, chlupy a malé kapky krve.</text:p>
      <text:p text:style-name="text">Jen jednou jsem zažil, že tato zvířata napadla letadlo ve vzduchu. Jinak útočí jen když přistáváme a vnikáme do jejich revíru.</text:p>
      <text:p text:style-name="text">Nyní se nacházíme nad údolími vedoucími do Esimingoru. Suchocky a Siedentopf letí ve svém ‘Klemmu‘ a já v malé ‘Motte‘. Pod námi roste trnité houští a zelenají se euforbiové háje.</text:p>
      <text:p text:style-name="text">Chystáme se přistát a udělat snímky. Suchocky přistává první. Už se skoro dotkl země, ale najednou trhnul strojem a chtěl stoupat. Letadlo se však zapotácelo, narazilo na stavbu termitů a zřítilo se na zem. Všechno se odehrálo tak rychle, že jsem to sotva stačil sledovat. Teprve nyní jsem pochopil.</text:p>
      <text:p text:style-name="text">Nosorožec, který vypadal jako velký kulatý kámen, se zvedl a řítí se k letadlu. Stroj leží rozbitým podvozkem vzhůru. Kolem víří mračna prachu.</text:p>
      <text:p text:style-name="text">„Suchocky! Siedentopfe!“</text:p>
      <text:p text:style-name="text">„Zde,“ odpovídá žalostný hlas. Suchocky byl asi silným nárazem odmrštěn dozadu do trupu stroje.</text:p>
      <text:p text:style-name="text">Sám nemohu ‘Klemm‘ obrátit. Pro jednoho je příliš těžký. Beru si tedy tesák a rozřezávám bok letadla.</text:p>
      <text:p text:style-name="text">Suchocky s námahou vylézá, natáhne se na trávník a zůstává nehybně ležet. Havárie jím silně otřásla.</text:p>
      <text:p text:style-name="text">Obcházím letadlo a hledám Siedentopfa. Vidím jeho ruku, jak strnule ční zpod trupu ‘Klemmu‘.</text:p>
      <text:p text:style-name="text">„Siedentopfe!“ vykřiknu a vší silou se opírám do letadla.</text:p>
      <text:p text:style-name="text">Po chvíli ticha konečně slyším hlas starého Afrikánce: „Zatracené svinstvo, smrdí to jako mor v téhle opičí kisně!“</text:p>
      <text:p text:style-name="text">Během pěti minut s pomocí tesáku se mi podaří ho osvobodit.</text:p>
      <text:p text:style-name="text">Oba jsem naložil a letím zpět k tábořišti. Suchocky si musí jít lehnout, zatímco otec Siedentopf se objeví u jídla ve společném stanu. Je zraněný, pořád kleje, ale jí za dva.</text:p>
      <text:p text:style-name="text"><text:soft-page-break/>Po návratu do Německa byl Suchocky hospitalizován. Navštívil jsem ho v berlínské nemocnici asi tři měsíce po nehodě. Měl pohublý obličej a vážil jen osmdesát liber. Lékaři konstatovali, že má scvrklá játra.</text:p>
      <text:p text:style-name="text">Dal mi také přečíst dopis od otce Siedentopfa. Starý voják zhubl tak, že vypadá jako kostlivec, a psal, že se v posledních týdnech spadl o dvacet pět liber.</text:p>
      <text:p text:style-name="text">Oba zemřeli téměř v jeden den.</text:p>
      <text:p text:style-name="text">Myslím, že místo, kde havarovali, bylo zamořeno mršinami. Lékaři, s nimiž jsem o případu mluvil, krčí rameny a nedovedou říci, na co mí přátelé zemřeli.</text:p>
      <text:p text:style-name="text">Suchocky a Siedentopf jsou ze hry venku. Pracujeme teď se Schneebergerem sami. Překládáme místo svého pracovního pobytu do Babati na území černochů kmene Ufiume.</text:p>
      <text:p text:style-name="text">Odlétáme brzy odpoledne a už za tři čtvrtě hodiny jsme na místě, přičemž cesta autem by trvala deset hodin.</text:p>
      <text:p text:style-name="text">Vystupujeme u hotelu ‘Fíkovník‘. Už nahoře nám padly do oka čtyři malé kulaté chaty pokryté slámou. Vypadají jako úly vestavěné do nekonečného prostoru stepi. Těsně vedle nich stojí plochá, protáhlá stavba, připomínající útulek pro horníky. Obrovský fíkovník nad ní prostírá k nebi svou temně zelenou listnatou korunu.</text:p>
      <text:p text:style-name="text">Hotel uprostřed stepi zřídil lord Lovelace pro autoturisty a letce. Patří k nejpozoruhodnějším, v jakých jsem kdy bydlel.</text:p>
      <text:p text:style-name="text">V chýši není kromě dvou čistých, bíle povlečených postelí téměř nic. Za to v hlavní budově se nachází bar, který by dělal čest každému evropskému luxusnímu hotelu. K dostání tu jsou Martel, Hennessy, Meukow a stará Black and White.</text:p>
      <text:p text:style-name="text">Sedíme na bednách od cukru a vychutnáváme výdobytek civilizace v tekuté formě. Vyhlídku máme nádhernou. Od zastíněného prostranství před domy až tam, kde konec stepi splývá s obzorem. Kolem jde několik černošek s hliněnými nádobami na hlavách. Pozorujeme jejich štíhlé postavy a svérázný krok.</text:p>
      <text:p text:style-name="text">„Budeme tu mít, myslím, dobrou práci,“ podotýká Schneeberger.</text:p>
      <text:p text:style-name="text">Kývnutím dávám najevo, že souhlasím.</text:p>
      <text:p text:style-name="text">Nebe se zvolna zatáhlo. Když jsme sem letěli, ležel na severovýchodě jemný závoj oblaků. Teď vzrostl a stala se z něho stěna. Modrý stín putuje nad žlutou zemí, rozpálenou sluncem.</text:p>
      <text:p text:style-name="text">„Měli bychom zakrýt Motte.“</text:p>
      <text:p text:style-name="text">Jdeme ven na malé letiště, kde stojí stroj. Setmělo se a ocelovou modř nebeské klenby pokryla černá mračna. Právě v okamžiku, kdy chceme přikrýt letadlo plachtami se nebe roztrhlo na dvě části. Zvedl se prudký vítr, urval plachty a žene před sebou stroj i nás dva. A pak se spouští déšť.</text:p>
      <text:p text:style-name="text">Nejsou to ale kapky, nýbrž kompaktní proud vody, který se na nás řítí a valí se k našim nohám.</text:p>
      <text:p text:style-name="text">Mohlo to trvat asi tak minutu. Pak přešla průtrž mračen v normální déšť.</text:p>
      <text:p text:style-name="text">Sotva padesát metrů přede mnou stojí ‘Motte‘ – vlastně spíš její torzo.</text:p>
      <text:p text:style-name="text"><text:soft-page-break/>„Schneebergere!“ volám zdrceně.</text:p>
      <text:p text:style-name="text">Vynořuje se za troskami letadla a s mokrými vlasy v obličeji vypadá jako zmoklá myš.</text:p>
      <text:p text:style-name="text">Když jsme se vrátili do baru, naše sklenice jsou již odklizeny. „Myslel jsem, že pánové už nepřijdou,“ říká barman s přátelským úsměvem. Objednáváme nový Martel. Protože se třeseme zimou, necháváme si ho ze zdravotních důvodů nalít do velkých sklenic.</text:p>
      <text:p text:style-name="text">Co teď? Máme se vrátit domů a ponechat tu ‘Motte‘ svému osudu? Anebo se vzchopit, dát letadlo do kupy a znovu podnikat další výpravy?</text:p>
      <text:p text:style-name="text">Martel nás příjemně zahřívá, bouře ustala a večerní slunce jasně září na západě. Lesknou se v něm kaluže a krůpěje rosy na trávě a nad stepí stoupá pára. Byla by škoda odtud odjet.</text:p>
      <text:p text:style-name="text">Jsme stejného názoru. Budeme létat dál!</text:p>
      <text:p text:style-name="text">Příští den jedeme do Aruši pro našeho mechanika Baiera z tábora cestovní společnosti. Z Aruši s námi přijíždějí také dva němečtí tesaři, mistr Glaser a mistr Bleich. S velkými hrnci klihu se velmi horlivě pouštějí do opravy letadla.</text:p>
      <text:p text:style-name="text">Celé dny mají plné ruce práce. Schneeberger zatím pobíhá venku se svou kamerou. Fotografuje štíhlá děvčata z Babati, širokoplecé, hrdé muže a černošské děti. „Jsou proto tak čistí,“ říká, „že špína na nich není vidět.“</text:p>
      <text:p text:style-name="text">Já mám však dlouhou chvíli.</text:p>
      <text:p text:style-name="text">Do hotelu ‘Fíkovník‘ lorda Lovelace přijíždějí podivní lidé. Autoturisté, mezi nimiž se velmi často najdou podezřelé osoby, které jedou za temnými obchody někam ke kmenům na jihu. Domorodci a farmáři jsou mnohem příjemnější. Ten, kdo žije po celá léta v této pustině, musí být bud pořádný chlapík nebo velký lump.</text:p>
      <text:p text:style-name="text">Je tu ještě velký Američan se širokými rameny a vysoko klenutou holou lebkou. Přichází každé dva tři dny do baru, dá si třikrát Black and White, zaplatí a jde. Jmenuje se Sullivan.</text:p>
      <text:p text:style-name="text">Barman mi prozradil, že Sullivanovi utekla žena. Byla prý velmi krásná a on na ni stále ještě čeká.</text:p>
      <text:p text:style-name="text">Jednou večer se s ním dávám do řeči. Hovoříme o kakaových bobech, plantážích bavlny a o nových clech britského impéria. Nakonec mě pozve na lov buvolů.</text:p>
      <text:p text:style-name="text">Odjíždíme už za svítání. Auto se kolébá po stepi tak, že skupiny stromů, které míjíme, se v okénku vynořují a mizí jako ostrovy v mlze.</text:p>
      <text:p text:style-name="text">Zastavujeme u malého lesíka, před kterým leží velký balvan.</text:p>
      <text:p text:style-name="text">Sullivan na něj ukazuje. Je to místo jako stvořené pro čekanou. Sám se vnoří do houštin zatáhnout leč. Zůstávám stát sám na kraji lesa, který vypadá jako zelená neprostupná zeď. Za sebou mám step, rozpálenou slunečním žárem. Je ticho, jen cikády cvrkají v trávě a z vrcholků stromů zní jednotvárný ptačí křik. Honci musí táhnout leč úplně tiše, protože buvol velmi dobře slyší.</text:p>
      <text:p text:style-name="text"><text:soft-page-break/>Praskot mě upozorní na zvíře při kraji lesa. V listoví rozeznávám černou hlavu s rozložitými rohy. Buvol chvíli větří a pak vstupuje na volné pole. Je to silný starý samec, samotář, který tráví své poslední dny mimo stádo.</text:p>
      <text:p text:style-name="text">Je ode mě vzdálen osmdesát metrů. Přikládám zbraň k líci a střílím. Buvol sebou trhne, těžkopádně se otočí a pádí zpět do lesa.</text:p>
      <text:p text:style-name="text">Hned nato se objeví Sullivan. Dává mi znamení, abych se běžel podívat. Holí ukazuje na jasně červenou, zpěněnou krev na listech jednoho keře.</text:p>
      <text:p text:style-name="text">„Rána do plic,“ říká s uznale.</text:p>
      <text:p text:style-name="text">Domluvili jsme se, že se tentokrát postavím na jiné místo. Čekám ve volné stepi asi třicet metrů od okraje lesa a Sullivan se vrací k honcům.</text:p>
      <text:p text:style-name="text">Nyní slyším buvola už zdaleka. S chroptěním a funěním proráží křoviny. Pak se postaví proti mně se skloněnou hlavou a upírá na mě malé oči podlité krví. Vystřelím a buvol se hroutí na zem.</text:p>
      <text:p text:style-name="text">Pomalu jdu k němu a pozoruji ho. Leží a nehýbá se. Krev, která se mu řine z tlamy a z rány na hlavě, se vpíjí do písku.</text:p>
      <text:p text:style-name="text">Černoši se hrnou s pokřikem z křoví a Sullivan jde za nimi.</text:p>
      <text:p text:style-name="text">„Chcete se dát fotografovat se svým úlovkem?“ ptá se.</text:p>
      <text:p text:style-name="text">Zavrtím hlavou. Vycítil jsem ironii z jeho otázky.</text:p>
      <text:p text:style-name="text">Zastřelit buvola není žádný hrdinský čin. Zbraně jsou při tomto boji příliš nerovné.</text:p>
      <text:p text:style-name="text">„To je dobře,“ říká, „zklamal byste mě, kdybyste i vy patřil k těm lidem.“ Ale o tom, jaké lidi má na mysli, se nezmínil.</text:p>
      <text:p text:style-name="text">Černoši se vrhnou s dlouhými noži na buvola, vyvrhnou ho a odřezávají velké kusy masa z kýt. Rozdělávají oheň, chystají se péci maso na rožni. Je trochu tuhé, ale velmi chutné.</text:p>
      <text:p text:style-name="text">Autem se vracíme přes step do hotelu. Slunce už stojí na západě. Vypadá jako ohnivý míč, v jehož červenavé záři tone celý kraj.</text:p>
      <text:p text:style-name="text">„Nemáte tušení,“ začíná Sullivan, „jakým způsobem se tu provozuje lov.</text:p>
      <text:p text:style-name="text"><text:line-break/>Přijede sem chlápek, který po celý svůj život nelovil nic než dolary. Hned z lodi telegrafuje jeho sekretář White Hunterovi v Nairobi. ‘Pan Pracháč si přeje zastřelit tři lvy, dva buvoly a jednoho slona. Dle možnosti ve třech dnech.‘ White Hunter obstará lovecký průkaz od anglické vlády a vybaví výpravu od šéfa kuchyně až po poslední náboj. Říkají tomu ‘safari‘. Potom sejde do loveckého revíru. Lev stojí na svém místě a požírá připravenou zebru. Obvykle je to olysalé zvíře, které hlad vehnal do záhuby. Pan Pracháč jej uloví a Hunter obdivně šeptá: ‘Takového nedostal ani sám waleský princ,‘ a přivírá přitom oči, aby neviděl hloupou pýchu v obličeji lovce.</text:p>
      <text:p text:style-name="text">Pak se dává pán z USA vyfotografovat se svou kořistí, většinou s nohou na lví hřívě. Dokud White Hunter nebyl ještě tak otrlý, styděl se za tyhle lovy, protože kdysi také býval lovcem, ale peníze ho úplně zkazily. Prodává se jako vedoucí loveckých <text:soft-page-break/>výprav, bohatne, tloustne, má auta, vilu a služebnictvo. Ale skutečný lov jde při tom k čertu.“</text:p>
      <text:p text:style-name="text">Slunce zmizelo za obzorem a nad rovinu se vyhoupl měsíc. Ve vesnicích černochů Babati zpívají ženy.</text:p>
      <text:p text:style-name="text">Když přijíždíme do hotelu, Schneeberger už spí. Sedli jsme si ke stolu před dům a popíjíme. Sullivan si dává whisku bez sody, pije ji jako vodu dlouhými žíznivými doušky a přitom vypráví: „Jednou jsem poznal maníka, to byl lovec! Přišel sem dolů lovit velkou divokou zvěř. Najal si Huntera, protože měl dost peněz. Ten mu jako obvykle obstaral staré zvíře, které pokojně požíralo svoje kotlety ze zebry.</text:p>
      <text:p text:style-name="text">Co si myslíte, že ten člověk udělal, když uviděl onen utěšený obrázek?</text:p>
      <text:p text:style-name="text">Nejdřív se hlasitě rozesmál, pověsil pušku na rameno a prohlásil, že krávy může střílet i doma.“</text:p>
      <text:p text:style-name="text">Brzy potom jsem ho zastihl tady v hotelu ‘Fíkovník‘. Byl to Kanaďan, opravdu bláznivý chlapík. Letec, závodník, který se několikrát zřítil. Spravovali a slepovali ho jako starou hadici. Říkal, že ho život baví jen na hranici se smrtí.</text:p>
      <text:p text:style-name="text">Chtěl lovit s domorodci, a tak jsem mu opatřil náčelníka Massaiů.</text:p>
      <text:p text:style-name="text">„Slyšels už někdy, jak tu chodí černí muži na slony?“ ptá se mě Sullivan, když mi po třetí sklenici začal tykat.</text:p>
      <text:p text:style-name="text">„V noci, když stádo spí, plíží se lovec ozbrojený jen krátkým širokým tesákem do porostu, kde sloni tráví noc.</text:p>
      <text:p text:style-name="text">Musí být noc bez měsíce, jinak by ho sloni zpozorovali. Vybere si nejsilnějšího samce pro slonovinu, usekne mu jedinou ranou chobot a zmizí v houštině. Jestliže není za tři vteřiny pryč, už ho nikdy nikdo nenajde.</text:p>
      <text:p text:style-name="text">Zasažený slon vyskočí šílený bolestí a vyběhne pozpátku porostem do stepi. Slon bez chobotu totiž nedovede běžet dopředu. Po patnácti stech metrech se zhroutí a vykrvácí.</text:p>
      <text:p text:style-name="text">Je to hodně surové, pravda. Ale je to poctivý boj, rovný proti rovnému. Na deset mrtvých slonů připadá alespoň jeden mrtvý muž.</text:p>
      <text:p text:style-name="text">Vypravoval mi to Kanaďan. Prodělal jednou takový lov. Čtyři měsíce byl s Massaii na cestě, než se znovu objevil v této krajině.“</text:p>
      <text:p text:style-name="text">„No a?“ ptám se zvědavě.</text:p>
      <text:p text:style-name="text">„Vyplatilo se to. Vystopovali lva. Jednoho z těch samotářů, kteří sami táhnou stepí. Taková zvířata jsou vzácná jako mimořádní lidé. Nikdy se neživí zdechlinami, porážejí jen mladá, svěží a silná zvířata. Vypijí krev, sežerou něco z nejjemnějšího masa na krku a nechají oběť ostatním. Vždycky za nimi táhne houf menších lvů. Je to dvůr, který se živí zbytky královské tabule.</text:p>
      <text:p text:style-name="text">Takového lva vystopovali a pronásledovali. Čerstvě zabitá zvířata vyznačovala cestu. Po několika dnech už Masaiové chtěli domů. Byli příliš daleko od svých vesnic a vydali se na cestu zpět.</text:p>
      <text:p text:style-name="text"><text:soft-page-break/>Kanaďan však vytrval. Vymýšlel všemožné lsti, aby lva dostal. Bučící telata prostála na stepi celou noc, zatímco on ji strávil sám na stromě na číhané, ačkoli ho moskyti poštípali do krve. Dokonce si vlezl do břicha vyvrhnuté zebry, ale lev nepřišel. Zvíře stopoval po celé dny, až z toho zhubl. Nakonec však byl za svou vytrvalost odměněn. Bylo to na mýtině ve stepní trávě. Jeho lev tam stál sotva padesát metrů od něho. Přiložil pušku k líci, ale nevystřelil. Nemohl.</text:p>
      <text:p text:style-name="text">Jen opravdový lovec to snad dovede pochopit. Měl náhle pocit, že to hrdé, královské zvíře je mu bližší než mnohý člověk. Odložil ručnici a hleděl na lva. A lev zíral na něj svýma topasově žlutýma smutnýma očima.</text:p>
      <text:p text:style-name="text">Ve zvadlé stepní trávě se vynořily žluté kočičí hlavy ostatních lvů. Družina, která větřila kořist, byla zde. Jeden z nich najednou vyrazil na mýtinu přímo na Kanaďana.</text:p>
      <text:p text:style-name="text">Velký lev se otočil a třemi skoky byl u něho. Udeřil ho tlapou do čenichu a lev se zhroutil jako zasažený bleskem. Kanaďan šel pomalu zpět k nosičům. Několikrát se ohlédl, ale lev ho nepronásledoval.“</text:p>
      <text:p text:style-name="text">Sullivan končí: „Kdyby mi tu historku vyprávěl někdo jiný, byl bych se mu vysmál. Ale z úst toho muže nikdy nevyšlo nepravdivé slovo. Ostatně,“ pokračuje po krátkém zamyšlení, „je možné si tu věc vysvětlit docela střízlivě. Mladý lev se zkrátka prohřešil proti právu silnějšího.“</text:p>
      <text:p text:style-name="text">„S tvým Kanaďanem bych se rád seznámil,“ povídám.</text:p>
      <text:p text:style-name="text">Sullivan vstává: „Je mrtvý. Při dálkovém letu se dole na jihu zřítil a uhořel. Mnoho z něj nezůstalo.“</text:p>
      <text:p text:style-name="text2">Blíží se období dešťů. Obzor se halí do šedivých mraků. Jádro expedičního oddílu už vyjelo z Aruši a míří v autech ke břehu. Já se Schneebergerem chceme zpátky letět. Bereme svůj rezervní stroj B.F.W. ‘Motte‘ je sice opět slepena dohromady, ale pro dálkový let se už nedá použít.</text:p>
      <text:p text:style-name="text">Den našeho posledního startu vypadá jako národní svátek. Polonahá babatiská děvčata poskakují kolem letadla, barman točí svou bílou čepičkou a ze své farmy přišel také Sullivan. Nese pod paží cosi zabaleného do silného hnědého papíru. Velikostí to odpovídá asi tak dětskému vozíku. V balíku ale nacházím rohy buvola, kterého jsem s ním před několika dny zastřelil.</text:p>
      <text:p text:style-name="text">„Jste lovec,“ říká s uznáním a potřásá mi rukou, jako by mi chtěl utrhnout paži. Myslím, že je to největší vyznání lásky, jakého je ve střízlivém stavu schopen.</text:p>
      <text:p text:style-name="text">Pak odlétáme.</text:p>
      <text:p text:style-name="text">Plochá step mizí a až sem k nám nahoru se vzpínají 3000 metrů vysoké štíty hřebene Mau. Rozeznávám krásně svítící stříbrný lesk Viktoriina jezera a pak nedohledné moře pralesů, táhnoucích se k severu. Stoupá z nich hnilobně nasládlý zápach.</text:p>
      <text:p text:style-name="text">Schneeberger pracuje a dělá snímky proti světlu.</text:p>
      <text:p text:style-name="text">Vtom ucítím klepnutí, jako by někdo zdola bouchl kladivem do letadla, a vidím, že se vpředu uvolnila benzinová nádrž. Zmítá se na přetrhaných lanech sem a tam.</text:p>
      <text:p text:style-name="text"><text:soft-page-break/>Hledám na zemi místo, kde bychom mohli přistát, ale vidím jen vrcholky stromů s osmdesátimetrovými kmeny, nikde mýtina ani lidské sídlo. Po levé straně se rozprostírají vody Viktoriina jezera, na jehož plochých březích se válejí krokodýlové, líní jako plovoucí kmeny. Mohu je naprosto zřetelně rozeznat. „To je konec!“ myslím si.</text:p>
      <text:p text:style-name="text">Ale Schneeberger vstane, natáhne se dopředu, obejme oběma rukama nádrž, přitiskne ji vahou svého těla na podval a přidržuje, aby se nerozbil přívod ke zplynovači. Jestli bude schopen ji udržet až do Jinja, jsme zachráněni. Letíme teď těsně nad vrcholky stromů. Zápach lesa je sice nesnesitelný, ale naštěstí zde ve výši není tolik cítit, neboť je tu poměrně chladno. Snad Schneeberger vydrží.</text:p>
      <text:p text:style-name="text">„Můžeš ještě?“ křičím na něho, ale hluk motoru pohlcuje slova.</text:p>
      <text:p text:style-name="text">Neodpovídá. Jen jeho malé, šlachovité tělo leží nadále na nádrži, jako by se s ní slilo.</text:p>
      <text:p text:style-name="text">Jinja s motelem Ibis je kus evropské civilizace, vržené doprostřed africké divočiny. Šťastně zde přistáváme. Schneeberger je však od chladu a nesmírné námahy celý ztuhlý a bez pomoci nemůže vylézt z letadla. V noci dostává horečku.</text:p>
      <text:p text:style-name="text">Při opravě nám pomáhá Fordův zástupce. Loučí se se slovy:– „Držte se vždy pro všechny případy podél velké automobilové silnice v Súdánu.“</text:p>
      <text:p text:style-name="text">Nad Lado jsme viděli stáda slonů. Klusaly jich tam stovky vysokou travou a vířily oblaka prachu.</text:p>
      <text:p text:style-name="text">Když jsme letěli nad bažinami a křovisky, porouchal se přívod benzinu. Musíme se co nejrychleji vrátit k silnici a přistát. Využívám k tomu rovného písečného místa. Teď se mi velice hodí, že jsem se vycvičil v cílových přistáních. Stroj zastavuje po padesáti metrech.</text:p>
      <text:p text:style-name="text">Nacházíme se v Suddu, těsně vedle silnice. Auto tudy projede každých osm až čtrnáct dní. Půda sálá žárem jako pec a široko daleko není vidět střechu nad hlavou. Roztáhli jsme nad letadlem stanové látky a ležíme pod nimi. Schneeberger v horečce sténá a chce vodu.</text:p>
      <text:p text:style-name="text">Vydal jsem se ji hledat. Na jednom místě se tráva trochu zelená. Jdu se tam podívat a nalézám bahnitou hnědožlutou vodu v jedné jámě. Udělat z ní pitnou bude asi zdlouhavá práce. Vařím ji v prázdných konvicích od oleje a filtruji svou noční košilí. Schneeberger pije krátkými žíznivými doušky. Množství, které mu mohu nabídnout, mu však sotva stačí. K večeru jde kolem stanu několik černochů. Mávám na ně, ale nevšímají si nás a zas mizí. Konečně k nám jeden zamíří. Je to náčelníkův syn.</text:p>
      <text:p text:style-name="text">Dorozumíváme se jen stěží. Nakonec se dozvídáme, že jsme přistáli u černochů kmene Lau.</text:p>
      <text:p text:style-name="text">Naše letadlo v nich vzbuzuje respekt až do doby, kdy zjistí, že máme poruchu a nemůžeme proto odletět. Jejich chování se ihned mění. Jsme na ně vlastně odkázáni a dávají nám to také patřičně znát.</text:p>
      <text:p text:style-name="text">Poprosil jsem černocha o mléko. Po čtyřech hodinách nám přináší polní láhve zpět a natahuje ruku: „Pět šilinků.“ Pokrčím rameny a nabízím mu pouzdro na cigarety. Je <text:soft-page-break/>to mnichovská umělecko­‑průmyslová práce a leskne se jako ze zlata. Vezme ho, důkladně ho prohlíží a škrábe na stiskacím knoflíku. Pak pohrdlivě ohme tlusté rty a podává mi pouzdro zpátky.</text:p>
      <text:p text:style-name="text">„No gold,“ (Není zlaté.) říká.</text:p>
      <text:p text:style-name="text">Skleněné perly, které mám ještě s sebou, se mu už vůbec neodvažuji nabídnout.</text:p>
      <text:p text:style-name="text">V nesnesitelném vedru tady trčíme už dva dny. Se Schneebergerem je to zlé a kromě nedostatku vody nemáme ani žádné potraviny. Zdá se mi, jako bych měl vysušený mozek a postupně upadám do tupého zoufalství. Černoši nejsou vůbec pohostinní a musím se stále zdržovat ve stanu, aby nás neokradli. K tomu všemu je období dešťů přede dveřmi, a tak může trvat týdny, než kolem pojede auto.</text:p>
      <text:p text:style-name="text">Třetí den ale nečekaně přichází vysvobození. V dáli je slyšet lehké bzučení, které postupně sílí. Je to zpěv letadlového motoru. A už vidíme malou ‘Puss­‑Motte‘. Strhuji ze Schneebergera pokrývku a mávám jí, ačkoliv pilot musel už dávno zpozorovat svítivé stříbro našeho letounu.</text:p>
      <text:p text:style-name="text">Letadlo nás dvakrát obkrouží a přistává. Vystupuje z něho štíhlý muž v khaki.</text:p>
      <text:p text:style-name="text">„Campbell Black,“ představuje se a z letadla přináší cigarety a především čerstvou vodu. Stanice Shell v Jubě, kde jsme naposled čerpali benzin si telegraficky zjišťovala, zda jsme dorazili na místo určení.</text:p>
      <text:p text:style-name="text">Odpoledne u nás přistálo velké dvoumístné vojenské letadlo a přivezlo nářadí na opravu našeho stroje, benzin a pozvání k Wing Commanderovi Sholte Douglasovi v Chartumu.</text:p>
      <text:p text:style-name="text">Na návštěvu se vydáváme již příštího večera. Plukovník nás vřele přijímá a poděkování odmítá s úsměvem: „Bojovali jsme v roce 1917 na téže frontě. To lidi stmeluje i přesto, že každý z nás stál na opačné straně.“<text:bookmark-start text:name="bookmark8"/></text:p>
      <text:h text:style-name="Heading_20_2" text:outline-level="2">Amerika za letu<text:bookmark-end text:name="bookmark8"/></text:h>
      <text:p text:style-name="text1">Vzduch je nabitý hukotem motorů. Nad clevelandským letištěm létá alespoň patnáct strojů. Startují, víří, dělají lopinky. Trénují na mítink, který má začít za tři dny.</text:p>
      <text:p text:style-name="text">Když přistávám, přicházejí ke mně lidé ze startovní plochy a za nimi pán s kostěnými brýlemi a listinou závodníků.</text:p>
      <text:p text:style-name="text">„Colonel Udet from Germany?“ ptá se.</text:p>
      <text:p text:style-name="text">„Ano, nadporučík Udet.“</text:p>
      <text:p text:style-name="text">„U nás jste hlášen jako plukovník,“ namítá nesmlouvavým tónem.</text:p>
      <text:p text:style-name="text">„Lituji, jsem jen nadporučík.“</text:p>
      <text:p text:style-name="text">„Nu, dohodněme se na majorovi,“ uzavírá rozhovor a dotkne se tužkou okraje čapky.</text:p>
      <text:p text:style-name="text">Několik pánů v kostkovaných šatech chce vidět ‘Flamingo‘. Jakožto reportéři místního clevelandského tisku jsou zvědaví, jak vypadá proslulé umělecké letadlo.</text:p>
      <text:p text:style-name="text">„Tady je!“ ukazuji na stroj. Za svých mladých let vypadalo ‘Flamingo‘ velmi pěkně. Bylo tehdy prvním letounem svého typu a teď už je ale osm let staré.</text:p>
      <text:p text:style-name="text">Pánové od tisku si stroj rozpačitě prohlížejí. „Ach, jak zajímavé,“ obdivují jej zdvořile, aby neurazili zahraničního hosta Národních leteckých závodů.</text:p>
      <text:p text:style-name="text">Zůstávám ještě chvíli na letišti a sleduji trénink ostatních účastníků. Létají na těžkých strojích o mnoha koňských silách. Sviští vzduchem jako granáty sem a tam. Bude těžké prosadit se v této konkurenci. Moje letadlo se 100 koňskými silami se zde vyjímá jako špaček, který se rozhodl létat se sokoly.</text:p>
      <text:p text:style-name="text">Moji pozornost upoutá závodní stroj, který tu obletuje pylon. Náhle z něho vytryskne bílý benzinový plamen s tmavým kouřem. Stroj hoří.</text:p>
      <text:p text:style-name="text">Pilot reaguje bleskurychle. Obrátí stroj naznak, stoupá nahoru a vyskočí. Ve výši kostelní věže se mu rozevře padák a letec dopadá na zem sotva padesát metrů ode mne.</text:p>
      <text:p text:style-name="text">Běžím k němu. Oprašuje si hnědé manšestrové kalhoty, jako by se nechumelilo. Přes pole už přicházejí mechanikové.</text:p>
      <text:p text:style-name="text">„Nestalo se neštěstí?“ ptá se pilot.</text:p>
      <text:p text:style-name="text">„Bohudíky stroj dopadl na volné pole,“ odpovídá muž v montérkách.</text:p>
      <text:p text:style-name="text">„O.K.,“ říká pilot, vytáhne cigaretu Camel a zapálí si. Pozorně si ho prohlížím. Ruka, kterou drží zápalky, se ani trochu nechvěje.</text:p>
      <text:p text:style-name="text">V hotelu pročítám listiny přihlášek. Přijeli sem z každé země jen ti nejlepší s nejsilnějšími stroji.</text:p>
      <text:p text:style-name="text">A já mám zastupovat Německo s Flamingem se 100 koňskými silami. Mírová smlouva nepovoluje našim letadlům silnější motory.</text:p>
      <text:p text:style-name="text">V noci špatně spím. Je snadné prohrát jako jedinec. Ale tady reprezentuji svou vlast. A musím bojovat ze všech sil.</text:p>
      <text:p text:style-name="text"><text:soft-page-break/>Moje ‘Flamingo‘ se v Clevelandu stává skutečnou raritou, asi jako člověk, který jde na banket v žaketu a žlutých střevících.</text:p>
      <text:p text:style-name="text">Za zářivého, slunečného dne se konečně konají National Air Races. Každého letce ze zahraničního týmu odvážejí na závody autem za doprovodu policejní eskorty na motocyklech a vytí sirén.</text:p>
      <text:p text:style-name="text">Air Races, to je národní svátek ve vzduchu, trvající celý týden.</text:p>
      <text:p text:style-name="text">Každý den začíná v devět hodin a končí pozdě v noci ohňostrojem. Lidé se sem sjíždějí nejen z Clevelandu, ale i z Chicaga a New Yorku.</text:p>
      <text:p text:style-name="text">„Sto tisíc návštěvníků,“ říká kdosi z výboru a povytahuje vestu, napjatou na břiše.</text:p>
      <text:p text:style-name="text">Závody začínají. Čísla programu na sebe při skvělé organizaci perfektně navazují.</text:p>
      <text:p text:style-name="text">Těžké letouny vyjí při letu střemhlav dolů, nad hlavami diváků provedou lopink a hned zase letí kolmo nahoru.</text:p>
      <text:p text:style-name="text">Jako roj sršňů přiletěli armádní letci. Davy jásají. Ze třiceti letadel vyskakují parašutisté a snáší se s padáky jako velký bílý oblak k zemi.</text:p>
      <text:p text:style-name="text">„Major Udet, Germany!“ křičí hlasatel přes pole, zatímco šplhám do letadla.</text:p>
      <text:p text:style-name="text">Dávám se do toho. Svůj program jsem si předem důkladně promyslel. Je mi jasné, že nemohu konkurovat silným strojům ostatních závodníků. Vystupují rychleji, rolují obratněji a předvádějí své lopinky a kolmé lety v tempu, při němž by ‘Flamingo‘ ztratilo dech.</text:p>
      <text:p text:style-name="text">Proto jsem si z leteckého sportu vybral přízemní akrobacii. Létám naznak těsně při zemi. Dotýkám se levým křídlem závodní tratě, až se víří prach. Vytáčím lopinky se zastavenou vrtulí a několik málo metrů před tribunami strhuji stroj opět do výšky. Vystoupení zakončuji talířovitým přistáním přesně na místě, odkud jsem startoval. Snad by to ostatní provedli právě tak dobře jako já, kdyby byli seděli v mém lehkém ‘Flamingu‘. Oni však měli těžké letouny a já úspěch.</text:p>
      <text:p text:style-name="text">Když přistávám, vyskakují lidé ze sedadel, křičí a nadšeně mávají rukama, šátky i klobouky.</text:p>
      <text:p text:style-name="text">Rozhlasový reportér mě popadne a strká před mikrofon. Stojí tam už plukovník Rickenbacker, nejúspěšnější válečný letec Ameriky, který dosáhl dvaceti čtyř sestřelů. Je to velký muž s hubeným, ostře řezaným obličejem jako Indián. Stojíme na vyvýšeném místě, vysoko nad hlavami diváků.</text:p>
      <text:p text:style-name="text">„Poprvé jsme se setkali u Soissonu,“ říká Rickenbacker. Jeho hlas se zvučně nese. „Tehdy nás vyletělo sedmdesát. Když se nachýlil večer, vracelo se nás do našeho tábora jen dvaapadesát. Vedli jsme spolu ještě mnoho bojů a ještě mnoho mužů padlo. My dva jsme však zůstali naživu.“</text:p>
      <text:p text:style-name="text">Rickenbacker mi podává ruku. Davy propukají v pochvalný křik. Stojíme se strnulým výrazem jako dvě sochy na pomníku.</text:p>
      <text:p text:style-name="text">Dlouhý Rickenbacker se ke mně nenápadně nakloní, poklepe si výmluvně na kapsu a zašeptá: „Have a drink with me.“ (Mám s sebou drink.) V Americe je ještě prohibice. <text:soft-page-break/>Lehce kývnu, že rozumím, a hned zase nasadím kamennou tvář a společně s Rickenbackerem přijímáme potlesk davu.</text:p>
      <text:p text:style-name="text">Při Air Races má každý národ svůj čestný den. Na ‘Německý den‘ je připraveno zvláštní překvapeni. Po svých ukázkových letech mám nastoupit proti poručíku Wanamakerovi, kterého jsem v roce 1918 sestřelil.</text:p>
      <text:p text:style-name="text">Wanamaker ke mně přichází doprovázený svou paní. Zřejmě se připravil. „Hallo, Ernst,“ zdraví mě bodře do mikrofonu, „vy jste ale ztloustl!“ Zní to nedbale, jako by ho to právě napadlo.</text:p>
      <text:p text:style-name="text">Vytahuji kus plátna, které jsem měl doposud schované za zády. Je to číslo jeho letadla, v němž jsem ho tehdy sestřelil.</text:p>
      <text:p text:style-name="text">Pojednou je jeho dobře připravený humor pryč.</text:p>
      <text:p text:style-name="text">„To je ale hezké,“ koktá, „opravdu roztomilé, že jste na to myslil.“</text:p>
      <text:p text:style-name="text">Docela zapomněl, že stojíme před mikrofonem. „Víte co, až ta celá paráda zde skončí, přijeďte k nám do Acronu. Moje paní vás také srdečně zve. Viď, Mildred?“</text:p>
      <text:p text:style-name="text">Paní Wanamakerová trochu rozpačitě kývá. „Ano,“ vydechne. Dav propuká v jásavý křik. Rozhovor má pravděpodobně mnohem větší úspěch, než kdyby byl Wanamaker dokončil svůj filmový proslov z Divokého Západu.</text:p>
      <text:p text:style-name="text">Po skončení Air Races jedu do Acronu k Wanamakerovým. Bydlí v pohodlně zařízeném domě uprostřed zeleně kousek za městem. Večer sedíme kolem okrouhlého stolu v pokoji vyzdobeném rodinnými podobiznami. Některé z nich jsou velmi staré daguerrotypie.</text:p>
      <text:p text:style-name="text">Wanamaker na moji počest obstaral německé rýnské víno. Nalévá mi jednu sklenici za druhou. Hovoříme o jeho postavení, stal se státním návladním, a také o válce.</text:p>
      <text:p text:style-name="text">Vzpomínky z těch dob se mi však začínají živě a do podrobností vybavovat až po návratu do hotelu, když ležím ve svém pokoji.</text:p>
      <text:p text:style-name="text">Bylo to 2. července 1918, docela časně ráno. Probudila mě protiletecká palba, která byla slyšet velice blízko. Běžel jsem k oknu. „Připravit letoun!“ křičel jsem na Behrenda, který už úprkem běžel k hale.</text:p>
      <text:p text:style-name="text">Seběhl jsem v pyžamu dolů a ještě v běhu vklouzl do leteckého oděvu. Nastartoval jsem a vystoupal do výše 3000 metrů. Bylo chladné ráno. Obláčky protileteckých baterií ukazovaly cestu. Zakously se tu do sebe dvě letky, osm Nieuportů proti sedmi Němcům.</text:p>
      <text:p text:style-name="text">Poznal jsem Löwenhardtův žlutý Fokker, který pronásledoval jednoho nepřítele. Do týla se mu však posadil druhý. Löwenhardt byl zaujat pronásledováním své oběti a zřejmě nezpozoroval hrozící nebezpečí.</text:p>
      <text:p text:style-name="text">Američan přede mnou také nic netušil. Pomalu jsem si ho vzal na mušku a v příští chvíli dostal Nieuport přede mnou řadu zásahů do motoru. Vzňal se mu benzin a řítil se k zemi. Pak podrovnal, opět klesl a nakonec dole těžce narazil. Přistál jsem poblíž.</text:p>
      <text:p text:style-name="text"><text:soft-page-break/>Pilot zrovna vylézal z trosek. Šel jsem k němu a nabídl mu cigaretu. Poděkoval a představil se jako poručík Wanamaker. Se stisknutými zuby ukázal na stehno: „Zlomenina.“</text:p>
      <text:p text:style-name="text">Přijela sanita. Když Wanamakera nakládali na nosítka, běžel kolem německý voják a volal: „Právě spadli tři Američani!“ Wanamaker se ptal, co říká, a já jsem mu tlumočil.</text:p>
      <text:p text:style-name="text">„Oh, a very good moming for us!“ (No, to nám to ráno pěkně začíná.) bylo poslední, co jsem od něj slyšel.</text:p>
      <text:p text:style-name="text">Kdyby byl padl, nebyl by se nikdy vrátil do svého teplého hnízdečka. Pak by mě jeho paní jistě nezvala na návštěvu. Nenáviděla by mě za to, že jsem zabil jejího muže.</text:p>
      <text:p text:style-name="text"/>
      <text:p text:style-name="text">Když jsem přišel do Hollywoodu, byl jsem neznámým mužem. Alespoň podle měřítka slávy filmových hvězd.</text:p>
      <text:p text:style-name="text">Za tři dny nato mě znal každý. Zvali mě, podávali z ruky do ruky a natáčeli interview. K získání takové popularity stačila pouhá věta, kterou po mém prvním leteckém dni pronesl jeden filmový magnát: „S tímto majorem Udetem budu mít brzy co mluvit.“</text:p>
      <text:p text:style-name="text">S Mary Pickfordovou, která se zajímala o leteckou akrobacii, jsem se vsadil, že křídlem svého ‘Flaminga‘ seberu ze země její kapesník. Sázku jsem vyhrál.</text:p>
      <text:p text:style-name="text">Příští dopoledne přišel za mnou do hotelu jakýsi pán a ptal se, zda mám auto. Řekl jsem po pravdě, že ne, a na otázku, zda bych nějaké chtěl, jsem odpověděl: „Snad, nebude­‑li příliš drahé.“</text:p>
      <text:p text:style-name="text">Nestojí vůbec nic. Před hotelem stojí čtyřsedadlová limuzína a bude patřit mně, jestliže nosnou plochou svého letadla sejmu z její střechy kapesník jako včera u Mary Pickfordové.</text:p>
      <text:p text:style-name="text">Šéf propagace firmy s sebou také přivedl fotografa. Za pět minut nato jsem majitelem auta.</text:p>
      <text:p text:style-name="text">Konečně mě po třech týdnech v Hollywoodu požádal o rozhovor generální manažer. Jde rovnou k věci. „Chceme natočit film o Richthofenovi a potřebujeme leteckého poradce.“</text:p>
      <text:p text:style-name="text">Uvádí částku, která je fantastická. Na okamžik o tom vážně uvažuji. Myslím si však, že Richthofen je příliš velká osobnost pro komerci Hollywoodu, a nabídku nakonec odmítám: „Nepřichází v úvahu.“</text:p>
      <text:p text:style-name="text">Agent pokrčí rameny. „Škoda!“ Dál nenaléhá a neptá se na důvody. Je věcný, nesentimentální, zkrátka americký.</text:p>
      <text:p text:style-name="text2">Předseda s důstojným bílým vousem zvedá hlas: „…a teď tu máme ještě jedno radostné překvapení pro našeho hrdinného letce. Dlí mezi námi prostý člověk, který v roce 1918 zachránil nadporučíka Udeta z deště nepřátelských střel. Pane Müllere, prosím!“</text:p>
      <text:p text:style-name="text"><text:soft-page-break/>Za nadšeného potlesku shromáždění vystupuje rozpačitě na pódium jakýsi muž. Je sotva prostřední postavy, bledý a velmi hubený. Má řídké plavé vlasy. Mohl bych přísahat, že jsem ho ještě nikdy v životě neviděl.</text:p>
      <text:p text:style-name="text">„No, pane Müllere,“ povzbuzuje předseda, „pozdravte pana Udeta.“</text:p>
      <text:p text:style-name="text">Müller začíná mluvit přiškrceným, chvějícím se hlasem. „Těší mě,“ říká, „že jsem se s vámi ještě jednou setkal, pane majore.“</text:p>
      <text:p text:style-name="text">Prohlížím si ho od hlavy až k patě. Manžety má zmačkané a boty spravované.</text:p>
      <text:p text:style-name="text">V jeho pohledu vidím úzkost. Je to úzkost člověka životem pošlapaného a přitisknutého ke zdi, který bojuje za svou poslední naději.</text:p>
      <text:p text:style-name="text">„Dej mu příležitost,“ říkám si a přistupuji k němu.</text:p>
      <text:p text:style-name="text">„Děkuji vám, pane Müllere,“ říkám nahlas a podávám mu ruku. Sál propuká v bouřlivý potlesk. Müller se červená, ale začne sebejistě vypravovat, jak mě našel v mdlobách mezi ostnatými dráty, zvedl a donesl domů ve sprše střel. Jako matka své děcko. Když končí vyprávění, musí být pro předsedu zjednáno ticho zatroubením. Tak hlasitě zní jásot a křik. Dole na parketu je Müller obklopen reportéry. Občas ke mně vyšle zahanbený, usměvavý pohled a pak zase odpovídá na otázky.</text:p>
      <text:p text:style-name="text">Za několik dní jsem se od známého dozvěděl, že Müller dostal místo v jednom německém podniku, ačkoli dlouho předtím hledal marně práci.<text:bookmark-start text:name="bookmark9"/></text:p>
      <text:h text:style-name="Heading_20_2" text:outline-level="2">Na kraji světa<text:bookmark-end text:name="bookmark9"/></text:h>
      <text:p text:style-name="text1">David zastřelil tuleně, vytáhl jej na písek a vyvrhl. Je to hubené zvíře. Začíná totiž léto a říje ho připravila o tuk.</text:p>
      <text:p text:style-name="text">Sedíme na lavičce před malou chatou postavenou z drnů a sledujeme Davida. Za ním se v malé úžině vlní šedozelené moře. Na vlnách plavou mohutné ledové kry jako velké tiché labutě. Občas se některá roztrhne ve dví a fjordem pak zní praskání jako palba baterie. Hřmění se odráží od kolmých skal pevniny zpátky k nám a ozvěna se ještě dlouho nese vzduchem. Hora se otřásá, otáčí se ve vodě a před ní se vzdouvají pět metrů vysoké vlny, které se s hukotem tříští o břeh.</text:p>
      <text:p text:style-name="text">David dokončil svou práci, otírá krvavý nůž o kalhoty z medvědí kůže. Jde napřed, jeho žena za ním a nakonec děti. Každé táhne na zádech balík masa tak velký, jaký právě může obejmout svými pažemi. David je velký lovec. Když nás míjí, zdraví odměřeně a slavnostně. Jeho žena se však usmívá, až jí ve snědém obličeji svítí zuby.</text:p>
      <text:p text:style-name="text">Z tuleně zůstala na písku jen kostra a vyvržené vnitřnosti. Hned se na ně vrhli psi a utvořili zmítající se klubko, ve kterém nelze rozeznat jedno zvíře od druhého.</text:p>
      <text:p text:style-name="text">Najednou se smečka rozdělila a vytvořenou uličkou přibíhá Ranunsiarssuit, ‘Lovec medvědů‘, největší a nejsilnější pes z celého Igdlorsuitu.</text:p>
      <text:p text:style-name="text">Ostatní okamžitě přenechávají kořist svému králi. Sedí v kruhu a vrtí ocasy, jako by mezi ně přišel člověk, který si umí vynutit poslušnost dlouhým bičem z tulení kůže. Ten dokáže servat z těla srst i s kůží. ‘Lovec medvědů‘ si ostatních nevšímá. Očichá zbytky, zvedne zadní nohu a všechno pokropí silným proudem. Potom pomalu, důstojně odchází a psi se před ním zas rozestupují.</text:p>
      <text:p text:style-name="text">Schneeberger vyskočí a nadšeně vykřikne: „Toho psa musím mít!“ Podíváme se se Schriekem na sebe a shovívavě se usmějeme. Šest týdnů v Igdlorsuitu, které jsme zde už strávili, je dost dlouhá doba na to, abychom věděli, že lovec David by si spíš uťal pravou ruku, než by prodal svého Ranunsiarssuita.</text:p>
      <text:p text:style-name="text">Nad vodou na severu se vyhoupla jedna červená raketa a pak dvě zelené. Je to Fanckův signál, že se začíná natáčet, a Schriek se Schneebergerem se tam mají dostavit. Dva Eskymáci v gumových kalhotách už důležitě a spěšně cupají vesnicí ke břehu, aby opatřili Schriekovo letadlo vodou. Schneeberger a Schriek si šli do domu obléci kožichy. Za chvíli vycházejí a loučí se se mnou. Nastartují a jejich malý ‘Klemm‘ zamíří k severu a jako mořská vlaštovka mizí mezi stěnami skal.</text:p>
      <text:p text:style-name="text">Letí přes vodu fjordu až do Rugaitsiaku, vzdáleného šedesát kilometrů. Tam nahoře leží tábor expedice. Fanck s ostatními účastníky výpravy natáčí film „SOS! Ledovec!“</text:p>
      <text:p text:style-name="text">Aby se dostali na pohybující se ledovce, potřebují přejít po pevné ledové tříšti. Jenom Schriek, mechanici a já jsme zůstali v Igdlorsuitu, neboť zde je jediný plochý <text:soft-page-break/>břeh v celém fjordu, který potřebujeme k přistání. Schneeberger k nám dolů často přichází na návštěvu.</text:p>
      <text:p text:style-name="text">Natáčeli už jsme spolu horské filmy „Piz Palu“ a „Bouře nad Mont Blancem“. Také jsme spolu byli v Africe. Takové pracovní kamarádství spojuje lidi stejně, jako je spojovaly zákopy.</text:p>
      <text:p text:style-name="text">Zpočátku byla spolupráce těžká. Způsob dorozumívání mezi letadlem a zemí jsme nalezli až časem. Světelné rakety nám dávají signály na dálku, pestré tyče na bílém stanu doktora Fancka během filmování.</text:p>
      <text:p text:style-name="text">Nyní existuje dokonce i poštovní spojení. V Rugaitsiaku visí pytle s dopisy mezi dvěma vysokými tyčemi, abychom je mohli v letu zachytávat. Své dopisy naopak shazujeme do tábora. Máme také poštovní známky. Navrhl je Američan Rockwell Kent a ručně je vytiskl. Tráví tři čtvrtiny roku zde nahoře v Grónsku, v Igdlorsuitu. Eskymáci ho milují jako svého staršího bratra. Je to člověk moudrý a laskavý, který má rád přírodu a stejně tak zdejší prosté lidi.</text:p>
      <text:p text:style-name="text">Zpočátku nebylo lehké ani samotné létání. Těsně pod mořskou hladinou plují modré ledy, průhledné jako sklo. Shora nejsou vidět, ale když na ně při přistávání narazí plovák, nastávají značné problémy. Baier a Buchholz už museli opravit přes čtyřicet děr, ačkoliv jsme tu teprve několik týdnů.</text:p>
      <text:p text:style-name="text">Jednou se mi zastavil motor a musel jsem sestoupit na vodu mezi dva ledovce. Pluly k sobě velkou rychlostí a byly by mě mohly snadno rozdrtit. Vyšplhal jsem z kabiny, natočil vrtuli a měl přesně tolik času, abych se vrátil do letadla. Chytil jsem řídící páku a rychle odletěl ze zužujícího se prostoru mezi modře jiskřícími stěnami. Tito dva ledoví obři byli vysocí dobrých sedmdesát metrů.</text:p>
      <text:p text:style-name="text">Také Schriek měl včera nehodu. Porouchal se mu přívod benzinu a musel nouzově přistát na vodě. Při silném protivětru a velkých vlnách jsem ho čtyři hodiny táhl na ocelovém laně do Igdlorsuitu.</text:p>
      <text:p text:style-name="text">Večer sedáme na lavici před dřevěným kostelíkem, v jehož horním patře bydlíme. Když hrajeme na tahací harmoniku, stoupnou si kolem nás děvčata v kožešinových svátečních oděvech. Většinou však jen sedíme a kouříme. Tehdy přichází starý Daniel, Davidův otec. Za mlada byl také velkým lovcem.</text:p>
      <text:p text:style-name="text">Sedne si vedle nás, natáhne vrásčité ruce k bledému slunci a žvýká matak. Je to břišní tuk z velryby nařezaný na malé kostky. Chutná jako jádra vlašského ořechu.</text:p>
      <text:p text:style-name="text">Daniel chtivě šilhá po našem tabáku, ale nežebrá. Na to je příliš hrdý. Někdy mu dáme hlt kořalky. Potom se směje a začne živě mluvit. Rockwell Kent sedává na lavičce s námi a tlumočí. Stařec vypravuje historky z velkého lovu.</text:p>
      <text:p text:style-name="text">Vstává a ukazuje nám, jak šel na něho medvěd.</text:p>
      <text:p text:style-name="text">Byli sami docela nahoře, na hranici vnitrozemského ledu. Psi seděli v polokruhu kolem medvěda a štěkali na něho. Jeden vysoko vyskočil a vrhl se na bílého nepřítele. Svalil se do sněhu se zlomenou páteří. Medvědí tlapa skolila ještě dva psy.</text:p>
      <text:p text:style-name="text">A pak medvěda harpunou napadl sám Daniel. Tehdy ještě neměl střelné zbraně.</text:p>
      <text:p text:style-name="text"><text:soft-page-break/>Starýma, třesoucíma se rukama uchopí pádlo, opřené vedle nás o stěnu, a mává jím ve vzduchu.</text:p>
      <text:p text:style-name="text">Ani trochu to není směšné, spíš dojímavé, protože nám o svých někdejších činech vypravuje skutečný muž.</text:p>
      <text:p text:style-name="text">Medvěd popadl harpunu zuby a tlapou a roztříštil ji jako dítě rampouch.</text:p>
      <text:p text:style-name="text">Daniel vytrhl z boty dlouhý nůž a skočil na medvěda. Vyhnul se smrtícímu objetí a vrazil zespodu medvědovi nůž do srdce. Krev vytryskla ve velkém oblouku, medvěd klesl a psi se na něj vrhli.</text:p>
      <text:p text:style-name="text">Starý Daniel se rozkašlal. Kašle tak silně, že se musí opřít o dřevěné plaňky kostela. Pak vyplivne do písku krev.</text:p>
      <text:p text:style-name="text">Potřese hlavou, trochu se zašklebí a plouží se bez rozloučení zpět do své chaty. Má souchotiny a nebude dlouho žít.</text:p>
      <text:p text:style-name="text">Zde nahoře je má hodně lidí. Během severského léta, jež v Igdlorsuitu trávíme, zemřelo ve vesnici sedm ze sedmdesáti.</text:p>
      <text:p text:style-name="text2">Z ležení v Rugaitsiaku vystřelili tři světelné rakety, což znamená, že tam mám přistát. Na vysokém kamenném břehu to není lehké. Pomáhají mi při tom dva muži. Běžím nahoru ke stanům.</text:p>
      <text:p text:style-name="text">Všichni jsou tam vzrušeni. Zmizel doktor Sorge, vědecký průvodce výpravy. Odjel před týdnem ve skládacím člunu ke Kruhovému ledovci.</text:p>
      <text:p text:style-name="text">„Sedm dní můžeš být bez starostí,“ řekl se smíchem své ženě, když odcházel. „Když se ale nevrátím sedmý den, řekni o tom Fanckovi a ostatním.“</text:p>
      <text:p text:style-name="text">Odmítl doprovod Eskymáků a odplul zcela sám. Zmizel na svém malém, rychlém skládacím člunu v úzkých vodních průlivech mezi ledem.</text:p>
      <text:p text:style-name="text">Teď už je pryč osmý den. Dnes ráno přišel do ležení lovec, který byl ve fjordu Kangerdluku na lovu tuleňů. Těsně za velkými vodopády nalezl na ledu trosky skládacího člunu. Klonnovec přinesl s sebou. Není pochyb, je to součástka Sorgeova člunu.</text:p>
      <text:p text:style-name="text">Hned se Schneebergerem startujeme. Letím nad Kangerdlukem, nad ledem mezi černými skalami vysokými skoro tisíc metrů. Lemují mohutnou masu pevného vnitrozemského ledu.</text:p>
      <text:p text:style-name="text">U vodopádu, který září v temném bazaltu jako bílý mramorový sloup, pátráme nahoře i dole.</text:p>
      <text:p text:style-name="text">Z trhlin v ledu k nám nahoru stoupá chlad moře. Často vidíme na modře jiskřící ploše černé stíny. Když však sletíme níž, je to jen kus půdy zbarvený dočerna. Dochází nám benzin a musíme se vrátit zpět. V táboře se k nám všichni sbíhají.</text:p>
      <text:p text:style-name="text">Spěchám za Sorgeovou ženou. Sedí ve stanu na úzkém polním lehátku. Mlčky, s kamennou tváří lomí rukama, až jí bělají kotníky. Čeká tu s ní Leni Riefenstahlová a přátelsky ji drží kolem ramen. Tiché zoufalství této ženy působí ještě hůř než slzy.</text:p>
      <text:p text:style-name="text">Nechávám načerpat benzin k druhému letu. Chci letět sám, ale Schneeberger už šplhá do letadla. „Čtyři oči vidí více než dvě.“</text:p>
      <text:p text:style-name="text"><text:soft-page-break/>Tentokrát letíme dále na sever. Napadlo mě, že snad měl Sorge nehodu výš a plující led odnesl trosky člunu k jihu.</text:p>
      <text:p text:style-name="text">Letíme v polovině výšky skal. Mnohdy se musíme vyhýbat vyčnívajícím zubům vysokých ledovců. Fjord se zužuje a je stále temnější.</text:p>
      <text:p text:style-name="text">Doletěli jsme až ke Kruhovému ledovci, který si Sorge určil za cíl. Tato skelně zelená zeď je sto dvanáct metrů vysoká a pět set metrů široká. Led z vnitrozemí zde vplouvá v celé své mohutnosti do vln širého moře.</text:p>
      <text:p text:style-name="text">Letíme podél stěny ledovce, ale po Sorgeovi ani stopy.</text:p>
      <text:p text:style-name="text">Pohledem pátrám nahoře a všimnu si tenkého sloupu kouře, který na jižním okraji stoupá kolmo k nebi.</text:p>
      <text:p text:style-name="text">Opisujeme křivku a míříme k němu. Schneeberger ukazuje nataženou rukou dolů. Vypadá to, jako by několik mužů v nadživotní velikosti stálo na skále na stráži. Když se přiblížíme, rozeznáváme balvany, na které Sorge navlékl své šaty, pestrý svetr a čepici, aby nás k němu dovedly.</text:p>
      <text:p text:style-name="text">A už vidíme suchého, vousatého muže, jak poskakuje kolem ohně jako Baalův kněz a vztahuje ruce k nebi.</text:p>
      <text:p text:style-name="text">Kroužíme kolem něho a máváme mu. Držím páku kormidla mezi nohama a rychle načrtnu pár řádků: „Ve dvou hodinách tu máte člun.“ Vsunu papír do prázdné patrony a shodím jej dolů. Vidím ještě, jak jej zdvíhá, a pak letíme zpět.</text:p>
      <text:p text:style-name="text">Cestou potkáváme náš motorový člun. Ledem si pomalu razí cestu k severu. Zase shazujeme cedulku se sdělením, kde se Sorge nachází. Ze člunu nám mávají šátky.</text:p>
      <text:p text:style-name="text">Celého tábora se zmocní radostné vzrušení. Sháníme benzin pro třetí let.</text:p>
      <text:p text:style-name="text">Tentokrát se mnou Schneeberger nemůže. Na druhém sedadle vezu velký pytel převázaný provazem. Jsou v něm potraviny, palivo a pokrývky.</text:p>
      <text:p text:style-name="text">Sorge mě slyšel už zdaleka. Stojí na skalní vyvýšenině a mává mi. Kroužím těsně nad ním. Popadnu pytel a zvednu jej ze sedadla. Vtom cítím silné škubnutí za krk a hlavou prudce narazím do zadní stěny sedadla. Provaz pytle s proviantem se mi omotal kolem krku a dusí mě.</text:p>
      <text:p text:style-name="text">Letadlo se nese těsně nad skálou. Rychle sáhnu po kapesním noži a osvobozuji se.</text:p>
      <text:p text:style-name="text">Pytel padne Sorgeovi právě pod nohy. Neviděl, co se mi přihodilo, a potřásá rukama směrem ke mně.</text:p>
      <text:p text:style-name="text">Za šest dní nato je Sorge zpátky v Rugaitsiaku. Vypráví, že viděl ‘telení‘ Kruhového ledovce, fantastické divadlo, které si člověk ani nedokáže představit. Kusy ledu velké jako všechny domy Berlína dohromady padaly do moře a vyvolávaly vodní fontány tryskající do výše tři sta metrů. Jedna vlna rozbila jeho člun, který ležel čtyři metry nad břehem na skále, a doplavila jeho trosky k jihu.</text:p>
      <text:p text:style-name="text2">Jednoho odpoledne jsem uspořádal střelbu o ceny. Nejlepší střelec dostane mou winchestrovku. Pozval jsem všechny muže z Igdlorsuitu.</text:p>
      <text:p text:style-name="text"><text:soft-page-break/>Přišli do jednoho a přinesli s sebou své pušky. Většinou vlastní staré ručnice, dokonce je mezi nimi i jedna předovka.</text:p>
      <text:p text:style-name="text">Při závodech v Richthofenově eskadře jsem se vždy uplatnil a myslím si, že nejsem špatný střelec, ale s obyvateli Grónska se nemohu měřit.</text:p>
      <text:p text:style-name="text">Nabíjejí těžkopádně, míří však dlouho a rozvážně. Stojí jako bazaltové bloky a jejich ruka je jistá, jakoby vytesaná z mramoru. Skoro každá rána je uvnitř tří prstenů, každá druhá zasáhne střed.</text:p>
      <text:p text:style-name="text">Vyhrál Imerarsuk – „malý vodní pytel“ a po zásluze dostává první cenu. Tiskne ručnici k sobě, hladí ji a se smíchem s ní běží do své chaty.</text:p>
      <text:p text:style-name="text">Večer ke mně přichází David. Jeho otec, starý Daniel, umírá. Má ještě poslední přání, rád by letěl lidským ptákem nad fjordem a nad Igdlorsuitem.</text:p>
      <text:p text:style-name="text">„Dobře,“ povídám, „zavolej mechaniky, aby připravili stroj a přines svého otce na břeh.“</text:p>
      <text:p text:style-name="text">Dva muži přinášejí staříka a zvedají ho do letadla. Když mu natáhnu leteckou čepici a nasadím brýle, směje se jako malé dítě.</text:p>
      <text:p text:style-name="text">Startujeme. Stroj se těžkopádně zvedá ze země a stoupá až nad moře. V záři loučícího se slunce ztratila hladina svoji modrou barvu a leskne se žlutě. Na ní plují bílé ledovce.</text:p>
      <text:p text:style-name="text">Rok už pokročil a zima na severu vystrojuje své spřežení.</text:p>
      <text:p text:style-name="text">Zanedlouho se kraj pohrouží do dlouhé polární noci.</text:p>
      <text:p text:style-name="text">Letím stále výš. Chaty Igdlorsuitu jsou teď malé jako krtčí hromádky a kostel se mezi nimi poněkud nesměle pyšní svou dřevěnou věžičkou.</text:p>
      <text:p text:style-name="text">Hory necháváme za sebou a směřujeme k severu nad vnitrozemský ledovec. Zabírá ohromnou, jakoby nekonečnou plochu. Táhne se až po obzor a ve slunci září jako ocelový štít.</text:p>
      <text:p text:style-name="text">Je úžasné, jak starý muž přede mnou prožívá každý sebemenší pohyb letadla. Jeho tělo se při každé zatáčce naklání. Lovec, který v kajaku stopoval běh vln, zná zákon živlů.</text:p>
      <text:p text:style-name="text">Země a moře se pod námi tiše propadá. Do hukotu motoru pojednou zazní lidský hlas. Táhlé, slavnostní tóny se nesou vzduchem. Je to zpěv starého Daniela.</text:p>
      <text:p text:style-name="text">Zpívá ještě po přistání, když ho zvedají ze sedadla a nesou do chaty. Slyším ho stále, dokud nezmizí v temném otvoru.</text:p>
      <text:p text:style-name="text">Druhý den ráno za mnou přijde David. „Můj otec této noci zemřel.“</text:p>
      <text:p text:style-name="text">Podávám mu soustrastně ruku.</text:p>
      <text:p text:style-name="text">„Jsi můj přítel,“ pokračuje, „můžeš u mě navždy zůstat.“ Musím však odjet. Brzy začne velká noc a všechen život odtud zmizí.<text:bookmark-start text:name="bookmark10"/></text:p>
      <text:h text:style-name="Heading_20_2" text:outline-level="2">Doslov<text:bookmark-end text:name="bookmark10"/></text:h>
      <text:p text:style-name="text1">Několik slov úvodem. Nakladatelství Mustang mne požádalo, abych napsal doslov k této knize, k životnímu příběhu jednoho z nejslavnějších pilotů a mužů v historii světového letectví vůbec. Napsal jsem mnoho věcí o letecké technice, toto je však první můj pokus o charakteristiku osoby, a to dokonce přes zdánlivou jednoduchost tak komplikované.</text:p>
      <text:p text:style-name="text">Četl jsem prabídně přeložené české vydání Udetovy knihy už jako sedmnáctiletý mladík za války a velice na mne zapůsobilo. O to více mne šokovalo, když jsem se krátce po válce dověděl – zatím zcela neúplné – podrobnosti o smutném údělu tohoto hrdiny a o jeho tragickém konci, tak vzdáleném tvrzení oficiální nacistické propagandy. Zajímal jsem se proto vždy o podrobnosti Udetova života, zejména o té fázi, která následovala nedlouho po vydání jeho knihy Mein Fliegerleben. Rokem 1935 totiž začíná vstupovat na scénu jiný Udet, pozvolna, avšak nezadržitelně vtahovaný do jiného světa, než jaký si vysnil a také do té doby budoval.</text:p>
      <text:p text:style-name="text">Mám jen jednu obavu, totiž aby si čtenáři nevytvořili dojem, že hromadím pomluvy na tohoto člověka. To nechci, avšak střízlivé a nestranné posouzení jeho života se přece jen liší od toho, jak byl v předcházejícím textu Udet vylíčen. Nezapomínejme, že kniha byla napsána nejen jako výsek z jeho pestrého života, ale i jako prostředek propagandy a agitační práce pro získání německé mládeže k účasti na obnově nového německého vojenského letectva. Mnohé bylo uhlazeno či prostě pozapomenuto, a tak autorovi doslovu nezbývá, než se pokusit Udetův portrét dokreslit. Podívejme se tedy v krátkosti na to, jak to bylo…</text:p>
      <text:p text:style-name="t-dop0">Václav Němeček</text:p>
      <text:h text:style-name="P18" text:outline-level="3">Co čtenář v knize nenašel</text:h>
      <text:p text:style-name="text1">V devět hodin ráno 17. listopadu 1941 zaslechl domovník Peters v Udetově vile v Sallupöner Allee v Berlíně výstřel z Udetovy ložnice. Vzhledem k rozrušení, které již minulý den na Udetovi pozoroval, vyběhl ihned nahoru, rozrazil zamčené dveře a uviděl strašlivou scénu – Udet ležel na posteli s prostřelenou hlavou. Mexický kolt, jeho oblíbený suvenýr z amerických turné, vykonal hrůznou práci. Peters svolal nejbližší okruh Udetových přátel i lékaře, který však již nemohl pomoci. Ihned uvědomili Göringa a od něho vyšel přísný rozkaz vše utajit. Druhý den se objevila oficiální zpráva hovořící o tom, že Udet ‘zahynul hrdinskou smrti při zkoušení nové zbraně‘. A 21. listopadu se konal státní pohřeb s pompou, jakou snad do té doby Hitlerova třetí říše při takových příležitostech nezažila. Ve válečném šílenství se pak rychle zapomínalo na slavného pilota, hrdinu vzdušných bitev první světové války, prvotřídní hvězdu leteckého showbyznysu dvacátých a třicátých let, bohéma, milovníka života – a posléze zlomeného generálního zbrojmistra Luftwaffe Ernsta Udeta.</text:p>
      <text:p text:style-name="text">Říkává se, že těsně před smrtí proběhne člověku myslí zrychlený film celého uplynulého života. Bylo­‑li tomu tak v tomto případě, pak by Udet jistě uviděl malého Erniho, který se narodil 26. dubna 1896 v rodině ing. Adolfa Udeta ve Frankfurtu nad Mohanem. Krátce nato rodiče přesídlili do Mnichova, kde otec vlastnil prosperující továrnu na kotle a jiná tepelná zařízení. Vzpomněl by si na mučení, jemuž byl jeho roztěkaný mladý rozum, zajímající se o vše možné, jen ne o učení, vystaven v obecné škole a pak v gymnáziu. Rozvíjely by se před ním děje, které jsme poznali v předcházejících kapitolách této knihy. Včetně pokusu o vstup do armády, kdy se jeho drobná postava se 160 cm výšky i nízký věk bavorským vojenským pánům nehodily.</text:p>
      <text:p text:style-name="text">V duchu by znovu uchopil řídicí páku třaslavého dvouplošníku L.V.G. B.I, který tehdy vyráběla v licenci továrna Otto a na němž se naučil létat. O mnoho lepší nebyl ani Aviatik B.II, na němž konečně mohl sloužit, když ‘dezertoval‘ od Bavoráků k Prušákům. Poprvé se dostal nad frontu jako příslušník 206. oddílu pro dělostřelecké pozorování (Artilleriefliegerabteilung 206) se základnou v Heiligenkreuzu u Colmaru. Pro Udeta, kterému šlo nezáživné létání v tomto útvaru na nervy, bylo vysvobozením přeložení k Feldflieger­‑Abteilung Fl. Abt. 68 v Habsheimu, což bylo vysněné Kämpfeinsitzer­‑Abteilung, tedy oddělení stíhacích letců v tehdejším názvosloví. Nástup nebyl slavný. První svůj jednoplošník Fokker E.III Udet rozbil během příletu a i potom měl několik nehod, takže se nad ním vznášelo nebezpečí zákazu létání. Ale na starším Fokkeru E.I nabyl jistoty, třebaže jeho první setkání s nepřítelem 28. listopadu 1915 skončilo bez výstřelu. Udet nedokázal stisknout spoušť kulometu. Nedivme se, pro člověka s tak citlivým srdcem nebylo jistě snadné pomyslet: „Tak, teď zabiji člověka“. Že pod tíhou války tento pocit překonal, o tom svědčí celá jeho bojová kariéra. Na <text:soft-page-break/>počátku roku 1916 létá již opět na E.III a 18. března zaznamenává první sestřel – Farman MF 11. To už jako Vicefeldwebel (asi tak podrotmistr). Nějaký čas potom létal i na dvouplošníku Fokker D.III.</text:p>
      <text:p text:style-name="text">Velkou událostí bylo vytvoření tzv. Jagdstaffeln (Jasta) 23. srpna 1916, vysloveně stíhacích perutí určených pro boj s nepřátelskými letadly. Udet byl přeložen k Jasta 15, u níž se velice osvědčily dvouplošníky Albatros D.III. Udet si na svůj stroj nechal napsat jméno své dívky Lo, vlastně Eleonor Zinkové, dcery z vážené obchodnické rodiny z Mnichova. Lo, posléze s vykřičníkem, zdobilo potom všechny jeho letouny až do konce války. Těch typů nebylo málo – Albatros D.Va, Rumpler D.I (jeden z nejlepších na sklonku války), slavný trojplošník Fokker Dr.I s obdivuhodnou vertikální obratností, dvouplošníky Siemens­‑Schuckert D.III a D.IV ze samého konce války, hornoplošník Fokker D.VIII (původně značený E.V), avšak nejvíce si oblíbil dvouplošník Fokker D.VII, mistrovské dílo Fokkerova šéfkonstruktéra Reinholda Platze. Rudý trup tohoto stroje poznávali nepřátelé již na dálku. Později přibyly ještě červenobílé pruhy na horním křídle a bílé ocasní plochy.</text:p>
      <text:p text:style-name="text">Udet byl individualista, nerad se podřizoval autoritě, a to i jako voják. Vždy o sobě tvrdil, že je civil v uniformě. Měl vynikající úspěchy v leteckých bojích, ale působil spíše jako osamělý lovec, než jako člen kolektivu se společnou a předem propracovanou taktikou. Vrhal se na nepřítele odhodlaně, využíval vhodných poloh a neváhal se přiblížit na vzdálenost jistého zásahu několika málo výstřely. Jeho konto vítězství rychle rostlo. Když byl – už jako poručík – pověřen v květnu 1917 dočasným vedením Jasta 15, projevily se tyto vlastnosti plně. Nebyl to ještě velitel, který by dokázal koordinovat bojovou činnost své Jasta s jasným společným taktickým záměrem, vždy se snažil unikat a lovit sám. A lovil dobře – 13 sestřelů během jednoho roku! Na druhé straně je však třeba si uvědomit, že v době, kdy neexistovalo rádiové spojení a pozemní navádění, rozpadlo se každé střetnutí větších formací na vír individuálních soubojů či bojů dvojic – vedoucího stíhače a jeho krycího ‘čísla‘, tedy pilota, který střežil jeho týl.</text:p>
      <text:p text:style-name="text">Značná část ze zmíněných sestřelů ovšem spadá do doby, kdy již Udet působil u Jasta 37, kam byl v srpnu na vlastní žádost přeložen. Tam nalezl pravé kamarádské prostředí vzdušných bojovníků, tam se také začal ukázňovat a postupně přizpůsobovat svůj individualistický způsob boje potřebám kolektivu. U Jasta 37 se poprvé setkal s tehdy už legendárním velitelem Jagdgeschwader 1 Manfredem von Richthofenem, který přijel na inspekci. I Udetova sláva se šířila a Richthofen si jej dobře zapamatoval. V listopadu 1917 byl Udet jmenován velitelem Jasta 37 a byl toho hoden, třebaže mu bylo jen 22 let. Nesmírně pečlivě se staral o výcvik svých pilotů, od nichž bezpodmínečně požadoval, aby se cítili srostlí se svým strojem a manévrovali pudově, bez rozmýšlení – tak, jak to dělal i on. V témže listopadu byly jeho vojenské zásluhy odměněny Rytířským křížem Hohenzollernů.</text:p>
      <text:p text:style-name="text">Když Udet dosáhl v lednu 1918 svého devatenáctého vítězství, patřil již mezi nejznámější stíhače. Jako takového jej pozvali i do Berlína k porovnávacím letům <text:soft-page-break/>nejnovějších typů stíhacích letounů. Zvítězil tehdy Fokkerův typ V 18, což bylo vývojové označení pozdější D.VII, která se posléze stala výzbrojí Jagdgeschwader 1. K ní byl v březnu přeložen i Udet. Nesmírně si této pocty vážil – být nablízku von Richthofenovi, to už něco znamenalo! Při vstupu do Jasta 11 v rámci JG 1 měl Udet na kontě 21 sestřelů, vykazoval bojové mistrovství a po čase se stal i velitelem této Jasta. Nějaký čas používala Jasta 11 trojplošníky Fokker Dr I, avšak Udet si je příliš necenil. O to nadšeněji potom uvítal D.VII.</text:p>
      <text:p text:style-name="text">V dubnu utrpěla JG 1 tíživou ztrátu – 21. dubna padl von Richthofen. Nikdo nemohl věřit tomu, že ‘rudý baron‘ by mohl se svým trojplošníkem podlehnout v boji! Leč byla to pravda.</text:p>
      <text:p text:style-name="text">V JG 1 nastaly některé změny a Udeta jmenovali velitelem Jasta 4. Jím zůstal až téměř do konce války. Od 9. dubna 1918 se stal nositelem velice prestižního řádu Pour le Mérite. Byl to vlastně nejvyšší pruský vojenský řád, založený v roce 1740 Bedřichem Velikým a pojmenovaný v duchu tehdejší módy francouzsky – za zásluhu. Tvořil jej maltézský kříž proložený orly, nošený na černé, stříbrně lemované stužce okolo krku.</text:p>
      <text:p text:style-name="text">Od 8. července 1918 se stal velitelem JG 1 nadporučík Hermann Göring. Nebyl neznámý – v té době měl 21 sestřelů a byl předtím velitelem Jasta 27. K nové funkci mu však dopomohly ani ne tak velitelské schopnosti, jako spíše známosti sahající až ke členům panovnické rodiny. Piloti JG 1 byli zklamáni novým velitelem. Místo temperamentu von Richthofena, vzoru bojovnosti a rytířské cti, jim velel velkohubý, arogantní a především líný Göring, který startoval proti nepříteli jen málokdy a za dobu své činnosti u JG 1 zaznamenal jen jeden sestřel. Udet se s Göringem nesnášel a snažil se být u jednotky vždy, když měl Göring dovolenou a naopak. V létě, v době změny velitele, byl v Berlíně na dalším porovnávání stíhaček; tentokrát nejvíce oceňoval typ Pfalz D.XII. Při nedlouhé dovolené v Mnichově napsal svou první knížku ‘Kreuz wider Kokarde‘ (Kříž proti kokardě), v níž zaznamenal své válečné zážitky. Kniha vyšla ještě v témže roce.</text:p>
      <text:p text:style-name="text">K JG 1 přišly nové hornoplošníky Fokker D.VIII. Piloti, zvyklí na víceplošníky, k nim neměli velkou důvěru, objevilo se i několik havárií a jeden čas byl dokonce na D.VIII uvalen zákaz létání. Mnohem oblíbenější byly D.VII s překomprimovanými výškovými motory BMV IIIa (mimochodem tyto motory velmi dobře posloužily i při zrodu mladého československého letectva). V červnu 1918 dosáhl Udet 44. sestřelu a začal soutěžit s poručíkem Löwenhardtem o prvenství. Jeho protivník dlouho vedl, avšak v době, kdy měl na kontě 54 nepřátel proti 51 Udetovým, padl. Udet se překonával, dokázal za jediný den sestřelit tři stroje a během 22 dní zvítězit ve 20 bojích. Dne 26. září 1918 dovršil své skóre na 62, čímž se stal nejúspěšnějším německým stíhačem, který přežil válku.</text:p>
      <text:p text:style-name="text">Poslední týdny války už byly pro německé letectvo tragické. Spojenecká početní převaha je dusila, stavy letounů i posádek se tenčily, nepomáhala statečnost ani nové <text:soft-page-break/>výkonné stroje jako Siemens­‑Schuckert D.III či D.IV s tehdy fenomenální stoupavostí. Udet si mohl ještě jeden z nich vyzkoušet, opět červený s nápisem Lo!, avšak mnoho jej neužil – převeleli jej do Gothy, již jako nadporučíka. Účastnil se ještě posledního porovnání stíhaček ve druhé polovině října, kdy se už zkoušely první samonosné a celokovové stroje (Junkers D.I, Zeppelin D.I). To však byla již v německém týlu cítit stísněná a zároveň revoluční nálada. A 11. listopadu Německo kapitulovalo.</text:p>
      <text:p text:style-name="text0">Je zajímavé, že v Udetově knize vlastně nenajdeme slova pro pocity, které on i jeho bojovníci prožívali, co vlastně bylo to, za co bojovali, za co umírali v kabinách svých strojů či viděli své kamarády padat v plamenech na zem. Pro Vlast, za Německo, za Císaře, pro Čest, pro Splnění vojenské povinnosti, z Touhy po dobrodružství a risku? Kdo dokázal odpovědět? Vlastně ani Udet sám ne, to za něho i jiné udělali ‘vlastenečtí‘ spisovatelé v knihách typu In der <text:span text:style-name="T2">‘Luft unbesiegt‘</text:span> (Ve vzduchu neporaženi), které vydávala v hojném počtu ve dvacátých a třicátých letech stejně ‘vlastenecká‘ německá nakladatelství.</text:p>
      <text:h text:style-name="Heading_20_4" text:outline-level="4"><text:bookmark-start text:name="bookmark11"/>Bouřlivý život<text:bookmark-end text:name="bookmark11"/></text:h>
      <text:p text:style-name="text2">Lze si dobře představit prázdnotu, kterou před sebou viděli dříve tak aktivní a na pokraji sil žijící lidé, když drželi v ruce propouštěcí list z armády. Většinou neuměli nic než létat a zabíjet. Byl mír, co dělat dál? Létat! Německo se zmítalo v revoluci a kontrarevoluci, vládl zmatek, ale lidé cítili nadšení pro nový druh lidské činnost – létání. V knize se dobře líčí tato doba i východiska, která se mnozí váleční piloti snažili nalézt – létání pro pobavení davů, Schaufliegen, letecké show, a také pokusy o leteckou dopravu. V té udělali v Německu za několik měsíců po válce obrovský kus práce.</text:p>
      <text:p text:style-name="text">Zlé podmínky mírové smlouvy, podepsané 28. června 1919 ve Versailles a uplatňované v plné tvrdosti od 10. ledna 1920, však zasadily leteckému podnikání v poraženém Německu strašnou ránu. Již při kapitulaci muselo být vítězům předáno na 1700 frontových letounů. Nyní spojenecké komise doslova prohledávaly celé Německo, přičemž největší aktivitu vykazovala komise francouzská. Na 15 000 letadel a 28 000 motorů bylo jednoduše zlikvidováno. Jen několik strojů se podařilo deklarovat jako policejní, a tím je ušetřit. Něco málo zůstalo i poschováváno, avšak s rizikem – komise platily prémie za odhalené letouny. Krátce nato přišel i úplný zákaz stavby jakýchkoli motorových letadel. Zbývaly jen kluzáky a na nich se – ku prospěchu létáním nadšené německé mládeže – skutečně podařilo dosahovat pozoruhodných výsledků v konstrukci i pilotáži. Nechyběl u toho ani Udet, třebaže ne tak intenzivně jako při jiných leteckých podnicích.</text:p>
      <text:p text:style-name="text">Ve zrychleném scénáři posledních zlomků jeho vědomí asi nechyběla neslavná epizoda jeho nejsoukromějšího života. Vzdor jednomu milostnému dobrodružství s hráčkou ledního hokeje (už tehdy hrály ženy hokej! ) se 25. února 1920 oženil se <text:soft-page-break/>svou láskou Lo Zinkovou. Měšťanský život v přepychovém bytě na nábřeží Isary, to nebylo nic pro Udeta, který sršel vitalitou a potřeboval bujnou společnost. Manželství vydrželo jen tři roky. Otec nevěsty pokládal Udeta za neschopného vážného života (asi právem) a dokonce se ti dva údajně nikdy nesetkali.</text:p>
      <text:p text:style-name="text">Od konce války byl Udet dopravním pilotem, předváděl akrobacii a vzdušné boje, závodil na motocyklech, ale dohromady žádnou skutečnou existenci neměl. Nevadilo mu to, rozhodující bylo, že si mohl občas zalétat, zejména když Spojenci tu a tam mírně uvolnili šroub zákazů. A téměř každý den se šlo na flám, bary, kavárny, varieté, to byl život Ernsta Udeta. Pro pobavení kumpánů i sebe uměl žonglovat s talíři, tancovat, zpívat, měl nevyčerpatelnou zásobu anekdot, vtipů a šprýmů, hrál virtuózně kulečník, dokázal klidně vjet na motorce do kavárny a projíždět mezi stolky, kreslil karikatury svých přátel i sebe v různých situacích, psal humorné veršíky, dokonce ve varieté vyskočil na jeviště a karikoval s obrovským úspěchem předcházející vystoupení tanečnice atd.</text:p>
      <text:p text:style-name="text">Naprosto cizí mu byla politika a události v Německu, Hitlerovy projevy v pivnicích Mnichova stejně jako Kappův puč v Berlíně či pozdější Hitlerův pokus v Mnichově v roce 1923. Poslední z těchto událostí však poznamenala osud Göringa, jenž se stal velkým Hitlerovým přívržencem. Tehdy byl raněn do míst, kde končí záda. Zanedlouho potom emigroval. Nakonec se ve Švédsku oženil s baronkou Karin Fockovou, a to za dosti bouřlivých okolností a za značného odporu rodiny. Doma jím začali opovrhovat jeho spolubojovníci z JG 1, jednak pro politickou příslušnost, jednak pro různé skandály. Dokonce jej nezvali ani na vzpomínková setkání. Leč dosti o něm – zatím.</text:p>
      <text:p text:style-name="text">Udeta potkalo štěstí v podobě přátelství s Heinzem Pohlem, jehož bratr William, žijící v USA, nahromadil značné jmění a chtěl je v Německu investovat. Jeho snem byla masová výroba malých letadel, jakýchsi ‘lidových aeroplánů‘. To byla tehdy velice rozšířená idea, kterou však bylo možno v plné šíři realizovat až v posledních desetiletích formou ultralehkých amatérských typů. William Pohl chtěl využít levnější pracovní síly v Německu a také Udetova jména, které již tehdy mělo světovou pověst. Tak vznikla v listopadu 1921 firma Udet Flugzeugbau, v níž působil vedle Udeta a Pohla ještě ing. Hans Herrmann jako šéfkonstruktér. To byla vynikající volba, neboť se projevil jako nesporný talent. První letounek U 1 s motorem Haacke HFM 2a o pouhých 26 kW (35 k) vznikal za pohnutých okolností, dobře vylíčených v knize.</text:p>
      <text:p text:style-name="text">Již 1. února 1922 se v Londýně sešla porada velvyslanců, na níž byla Německu povolena stavba letadel, ovšem za velice omezujících podmínek: u jednomístných strojů motor do 44 kW (60 k), rychlost do 170 km/h, dostup do 4000 m a dolet do 300 km. Dnem 1. ledna 1923 byl pak zrušen článek 320 mírové smlouvy z Versailles, avšak budování vojenského letectva a stavba vojenských letadel zůstaly i nadále zakázány. Oba zákazy se ovšem trvale a velmi lstivě obcházely, přičemž napomáhaly i mnohé sousední neutrální země a Sovětský svaz. Vznikaly tam pobočky německých firem, produkující spokojeně typy zakázaných kategorií. Když posléze spojenecká bdělost <text:soft-page-break/>ochabovala, stavěly se vysloveně vojenské typy i v Německu, pouze s civilním krycím účelem – stíhačky byly ‘reklamní‘, bombardéry ‘nákladní‘ atd.</text:p>
      <text:p text:style-name="text">I tak omezené začátky stačily Herrmannovi, aby konstruoval vynikající samonosné jednoplošníky dřevěné konstrukce. Jeho možnosti se pak rozšířily, když se Udet Flugzeugbau mohla 23. října 1923 registrovat jako oficiální společnost, přičemž hlavním akcionářem byl ing. Erich Scheuermann. U 2 už byla dvousedadlovka se stejným motorem, U 4 dostala pětiválec Siemens­‑Halske Sh 4 o 40 kW (55 k). S ‘dvojkou‘ a ‘čtyřkou‘ podnikl Udet své argentinské turné, které sice rozšířilo jeho slávu i na jihoamerický kontinent, ale firmě obchodně neprospělo. Ani v Německu nebyl obchodní úspěch U 4 valný. U 5 byl samonosný hornoplošník s uzavřenou kabinou pro dva cestující a stal se základem pozdějšího poměrně úspěšného typu U 8 pro tři cestující; ten se dokonce používal na linkách v Německu. Rok 1924 přinesl jednosedadlovku U 7 Kolibri, dodávanou s různými motory do 18 kW (24 k). Byla jako stvořená pro sportovní létání a sám Udet s ní v plachtařském středisku na Rhönu setrval ve vzduchu rekordní 4 hodiny 39 minut. Rovněž dvousedadlovka U 10 znamenala obchodní úspěch a existovala i v plovákové verzi. Pak ale firma udělala dva omyly. Postavila čtyřmotorový bombardér U 11 Kondor, deklarovaný ovšem jako dopravní, a plovákový U 13 Bayern, určený tajně jako torpédový. První téměř nebyl schopen letu a o druhý nebyl zájem. Vše skončilo obchodním krachem, který nemohl zachránit ani mimořádně zdařilý akrobatický dvouplošník U 12 Flamingo. Udet si zalétal prototyp 7. dubna 1925 a již 12. dubna s ním ‘dělal divy‘ na leteckém dnu v Regensburgu. Flamingo a Udet srostli v jedno a po řadu let zůstali pojmem světového letectví.</text:p>
      <text:p text:style-name="text">Ne tak firma Udet Flugzeugbau. Udet od ní odešel ještě v roce 1925 a svůj podíl – 400 marek – si částečně vybral tím, že si vzal červené Flamingo D 822 pro svou osobní potřebu. Firma existovala ještě do července 1926, kdy se spojila s Bayerische Flugzeugwerke A. G. (BFW), do níž o rok později přešel i Messerschmitt se svou nevelkou dílnou. BFW pak sídlila v Augsburgu a pokračovala nějaký čas ve výrobě U 12, jichž vzniklo 180. Přehlédneme­‑li produkci Udet Flugzeugbau, nebyla zanedbatelná – jeden U 1, dva U 4, jeden U 5, sedm U 6, dva U 7, tři U 8 a čtyři U 10, k tomu po jednom U 11 a U 13. Na ‘uživení‘ v tehdejších poměrech a bez vojenských zakázek to však nestačilo, ani při prodeji 30 Flamingů.</text:p>
      <text:p text:style-name="text">Odchodem Udeta z firmy pro něho začínal nový, volnější život, s neomezeným časem pro své milované ‘akrobatění‘ (Akrobateln), jak říkal svým produkcím. Spojil se se svým dávným přítelem ‘tlouštíkem‘ Waltrem Angermundem, který rovněž nebyl spokojen se svým zaměstnáním u Junkerse, a vytvořili originální dvojici. Angermund dělal manažera a Udet létal na pečlivě organizovaných show v různých městech Německa a posléze i v zahraničí. Udet se zdál být neunavitelný, jak při vlastním létání, tak při vymýšlení nových triků, i co do počtu a náročnosti vystoupení. ‘Akrobatil‘ sice již dříve jako spolumajitel firmy, ale nyní měl plnou volnost. Zůstal mu sice závazek <text:soft-page-break/>k firmě, totiž zalétávat a předvádět její typy, ale to bylo pro něj spíš potěšení než zátěž. Létáním doslova posedlý Udet se tedy mohl plně uplatňovat.</text:p>
      <text:p text:style-name="text">Jaký průběh měl takový typický ‘Udet Schauflug‘? Jako první číslo zahrála dechovka pochod. Potom přelétl Udet a pozdravil obecenstvo. Třetí číslo bylo pohrávání s balónky, honění, vychylování z dráhy a posléze srážení vrtulí. Pak vypustili celý řetěz balónků, z nichž Udet ve vzduchu odřezával nožem, připevněným na koncovém oblouku křídla, vždy ten nejvyšší. Chvíli si s ním pohrával a pak jej srazil. Oblíbené u publika bylo odhadování výšky. Udet létal v různých hladinách a na pokyn rakety měli diváci na vstupenku napsat hodnotu odhadnuté výšky letu. Po programu se úředně ověřil záznam barografu a ti diváci, kteří zapsali hodnotu s chybou menší než 50 m, byli vylosováni a odměněni. Následovala klasická akrobacie se vším, co k ní tehdy patřilo (podle dnešních měřítek by asi sotva obstála s takovým nadšením). K vrcholným číslům náleželo ‘metání kotrmelců‘, totiž létání přemetů okolo lana, neseného ve vodorovné poloze mezi dvěma upoutanými balóny. Akrobacie se zastaveným motorem a přesné přistání obvykle končily program, po němž následovaly opět pochody. Udet postupně přidával nová čísla, z nichž mělo největší úspěch sbírání kapesníků z plochy letiště tyčí s háčkem, připevněnou na konci spodního křídla. Udet pořádal závody mezi Flamingem a závodním automobilem na závodišti i na zamrzlých jezerech, pokoušel se po americkém vzoru převzít za letu akrobata stojícího na plošině jedoucího automobilu, ale to se mu nikdy nepodařilo.</text:p>
      <text:p text:style-name="text">Udet vydělával spoustu peněz, ve vrcholné formě až čtvrt milionu marek ročně, ale říkalo se o něm, že když vydělá za vystoupení 3000 marek, utratí jich hned 4000. Měl za co! Nejen za bohatýrský noční život a pití (mnohdy létal ‘po požití alkoholu‘, jak se dnes říká), za neustálé cigarety v koutku úst i v hangáru a v letadle. Hodně jej stála nová známost, hraběnka Margot von Einsiedel. Byla to vdaná paní, která se se dvěma dětmi ‘nastěhovala‘ k Udetovi do apartmá hotelu a jíž Udet bez mrknutí vše hradil. V roce 1927 však stejně náhle zmizela s jakýmsi automobilovým závodníkem. Zřejmě milovala romantiku. Vedle společenského života a létání miloval Udet i střílení, v němž se stal rovněž mistrem. Zvlášť dobrým přátelům sestřeloval vzduchovkou z hlavy skleničku či od úst cigaretu a nikdy neminul.</text:p>
      <text:p text:style-name="text">Angermund se zprvu svědomitě staral o chod firmy registrované jako Udet­‑Werbeflug GmbH (Udetova reklamní letecká společnost s r. o.) a Udet posléze reklamu opravdu dělal. Ing. Herrmann mu zkonstruoval ruční vypouštění a zpětné navíjení reklamních nápisů vlečených za letounem. Dělala se tak reklama například na žiletky Rotbart, svíčky Scintilla, olej Mobiloil atd. Vydělávat peníze se Udetovi líbilo a příliš si nevybíral. Musel se od roku 1928 starat sám o sebe, protože Angermund prostě tempo Udetova života neunesl a začal se raději živit poklidnou, třebaže méně placenou prací v tiskovém odboru Lufthansy. Udet přesídlil do Berlína a po několika změnách adres zakotvil nadlouho v Pommersche Strasse 4, kde měl na štítku nápis ‘Ernst Udet, Kunst­‑und Privatflieger‘ (E. U., akrobatický a soukromý letec). Byt byl mládenecký, jen pro <text:soft-page-break/>Udeta, psa Bulliho a četné a hlučné návštěvy. Všude byly suvenýry z války i z poválečné činnosti, k dispozici byl vyhlášený bar a jiná zařízení pro zpestření života – pokud ovšem byl majitel doma. To nebylo často, protože vrozená aktivita i vrozená rozhazovačnost jej nutily k trvalé činnosti a pohybu. Dokonce se značně zadlužil, ale dluh na sebe velkoryse převedla slečna Thea Rasch, známá pod přezdívkou Rasche Thea (rychlá Thea). Tato milionářská dcerka poněkud robustnější postavy obdivovala Udeta i létání. Půl hodiny před svou svatbou odmítla ženicha, aby se mohla věnovat nové lásce – létání. Otec ji vzdor té ostudě koupil Flamingo a ona pak dosáhla skutečného mistrovství v akrobacii. Dluh si Udet ‘odpracovával‘ společnými vystoupeními s Theou, přičemž se zisk dělil na polovinu; platil jí i určitou část ze zisku reklamního létání, krytého novou firmou Udet Schleppschrift GmbH (Udetovy vlečené nápisy, společnost s r. o. ).</text:p>
      <text:p text:style-name="text">Létalo se stále aktivněji a odvážněji, jak to dosvědčuje Udetův životopis. Uvádí sice start kluzákem Alpensegler z plošiny na Zugspitze ve výši 2700 m, ale cudně zamlčuje dva neúspěchy roku 1927. Oba spojuje firma Rohrbach, působící tehdy v Dánsku. Dr. Adolf Rohrbach už za války při působení u firmy Zeppelin prosazoval celokovovou konstrukci z duralu a samonosné plochy. Přenesl své působení mimo Německo, aby mohl pracovat na velkých strojích i stíhačkách. Šéfkonstruktérem jeho firmy se stal ing. Kurt Tank, pozdější tvůrce letounů Focke­‑Wulf a slavného Fw 190. Sám byl velmi dobrý pilot.</text:p>
      <text:p text:style-name="text">Udet se účastnil zalétávání stíhačky Ro IX Rofix, určené pro Turecko, ale nedařilo se mu to. Nebylo to jeho vinou, stroj byl špatný a pilot Bäumler, který zalétávání převzal, na Rofixu smrtelně havaroval. Udeta vybrali jako pilota pro transatlantický let Rohrbachova létacího člunu Ro Vllb Robbe. Vzlétl s ním poprvé v září 1927, avšak bylo jasné, že tak velký stroj neodpovídá jeho zkušenostem. Ve výšce asi 50 m stroj přetáhl, ztratil vztlak a letoun dopadl naplocho na hladinu. Když se usadila vodní tříšť, bylo vidět Udeta a jeho spolupilota, jak se na křídle hádají, kdo to zapříčinil. Stroji nebylo celkem nic. Přípravou na dálkový let měl být vytrvalostní rekord se zatížením. Robbe II k němu vzlétl 29. září s piloty Udetem a Tankem a jedním mechanikem. Krátce po dlouhém rozjezdu se oba piloti začali hádat jaké otáčky zvolit, ale letoun to vyřešil za ně. Zlomila se jedna vrtule a následovalo nouzové přistání. Ani rekord, ani přelet do USA se pak již nekonaly.</text:p>
      <text:p text:style-name="text">V Udetově životě bylo nemálo příhod, které dokazovaly jednak mistrovství, jednak určitou jednostrannost a poněkud neuvážlivý přístup k seriózním úkolům. Jeden příklad za všechny. Vyhýbal se oficiálním mistrovstvím v letecké akrobacii, protože věděl, že nedokáže dodržet pravidla. Překvapivě se objevil na 1. německém mistrovství v roce 1928 v Berlíně. Bral doslova dech divákům, ale jury zůstala chladnou. Impulzivní akrobacie s minimálním dodržováním regulí kontrastovala s precizním mistrovstvím Gerharda Fieselera, který zvítězil. Vzdor tomu byli nadále oba velcí přátelé. A stejně přátelsky se v osobním i písemném styku projevovali i bývalí protivníci jako Francouzi <text:soft-page-break/>René Fonck či Michel Détroyat nebo Američan Walter Wanamaker, kterého Udet dokonce za války sestřelil.</text:p>
      <text:p text:style-name="text">Udet vedl dál nespoutaný život, poznal řadu žen, ale měl i jiné zájmy. Od roku 1927 se stále častěji objevovaly jeho karikatury, z nichž pak byla sestavena knížečka nazvaná <text:span text:style-name="T2">‘Hals­‑ und Beinbruch‘</text:span> (Zlom vaz). Další známosti, tentokrát ze světa filmu, mu přinesla natáčení, zmíněná v knize. Udet na ně zřejmě rád vzpomínal. V roce 1929 to byl film <text:span text:style-name="T2">‘Die weisse Hölle von Piz Palü‘</text:span> (Bílé peklo Piz Palü), kde hrál pilota zachraňujícího horolezce. Bylo to tak věrohodné, že kritika podezírala filmaře z triků. Udet tehdy létal na Flamingu, ale zaměnil jej za nový jednoplošník Klemm L 25aI s hvězdicovým motorem Salmson, když se natáčel nový film <text:span text:style-name="T2">‘Stürme über dem Montblanc‘</text:span> (Bouře nad Montblankem). Opět to byl úspěch; třebaže se vše točilo na mnohem nižší hoře Hafelekar (2330 m), Udet skutečně jednou přistál na ledovci Montblanku – to si ujít nenechal! V roce 1930 se opět filmovalo, tentokrát v Africe. Udet se tam vypravil se svým novým červeným dvouplošníkem de Havilland DH.60 Moth a jednoplošníky Klemm Kl 26aII a BFW Messerschmitt M 23bI. Vznikl film <text:span text:style-name="T2">‘Fremde Vögel über Afrika‘</text:span> (Cizí ptáci nad Afrikou), pronásledovaný samými problémy. Udet havaroval s M 23bI a zachránila jej akce britských letců ze základny RAF v Chartúmu.</text:p>
      <text:p text:style-name="text">Významný byl pro Udeta rok 1931. Doma vrcholila krize, ubývalo diváků, ‘akrobatil‘ proto více v cizině. Německo navštívil americký pilot Alford (Al) Williams s dvouplošníkem Curtiss Hawk 1A, pojmenovaným Gulfhawk, protože patřil společnosti Gulf Oil. Byla to vlastně ‘civilizovaná‘ stíhačka F6C. Udet byl nadšen výkony a robustností tohoto stroje, kontrastující s křehkostí (byť spolehlivou) jeho Flaminga; rovněž výkon motoru by splňoval Udetovy představy o show nového typu. Již rok předtím slyšel Udet od svého přítele Kleffela, který přihlížel tradičním National Air Races u Chicaga, o úžasných výkonech Williamse, dosahovaných díky převaze výkonu motoru a pevnosti konstrukce. Co však na Udeta zapůsobilo nejvíce, byl střemhlavý nálet na bodový cíl, do něhož se Williams ‘trefil‘ pytlem mouky. Střemhlavé nálety byly již tehdy běžnou rutinou amerického námořního letectva.</text:p>
      <text:p text:style-name="text">Nyní tedy Williams předváděl svůj Gulfhawk v Německu a Udet byl nadšen. Williams jej přemlouval, aby s Flamingem ukázal své mistrovství při National Air Races. Skutečně tam přijel, viděl a zvítězil v soutěži s mnohem výkonnějšími stroji. V USA navázal četná přátelství, včetně amerického ‘esa‘ Edwarda Rickenbakera (26 sestřelů), a Wanamakerovi dokonce vrátil znak, vyříznutý z jeho sestřeleného letounu. Z USA si přivezl též nezapomenutelný zážitek – střemhlavý nálet patnácti stíhaček Curtiss F8C­‑4. Touha mít letoun takové kategorie byla obrovská, ale zatím nesplnitelná. Později sehrála v jeho životě osudnou roli.</text:p>
      <text:p text:style-name="text">Stejnou mělo i první osobní setkání s Hermannem Göringem od dob války. Göring se mezitím díky aktivní účasti v nacistické straně NSDAP a těsné spolupráci s Hitlerem vypracoval a v té době byl jeho politickým zmocněncem v Berlíně. Počítalo se s ním jako s budovatelem nové Luftwaffe, jakmile by Hitler přišel k moci. Po premiéře filmu <text:soft-page-break/>o Africe se k Udetovi Göring připojil, pozval jej domů na návštěvu a tam mu naznačil, že by bylo možno v budoucnu počítat s nákupem dvou Curtissů. To byla vůbec první návnada pro to, co přišlo později. Udet tomu zatím velkou váhu nepřikládal, ‘akrobatil‘ vesele dále a také učil létat – mimo jiné i herce Heinze Rühmanna. Od května 1932 opět filmoval, tentokrát v Grónsku. O filmu <text:span text:style-name="T2">‘SOS Eisberg‘</text:span> (SOS ledovec) bylo napsáno dost, méně už o absolutní nekázni filmového štábu, která vedla v tak nepříznivém prostředí k řadě nebezpečných situací. I při nich se Udet vyznamenal. Létal tam s Mothem, M 23 a plovákovým Klemmem WL 26bV. Červený Moth toto dobrodružství nepřežil.</text:p>
      <text:p text:style-name="text">Udet však ano a nadále sršel energií. Navíc k tomu všemu začal i psát, v roce 1931 knížku o létání na Montblanku a o rok později o svém africkém dobrodružství. Na sklonku roku 1931 vytvořil svůj první kalendář, knížku karikatur, kterou rozesílal nejlepším přátelům. On sám tam většinou byl hlavní osobou a cigareta, láhev koňaku či šampaňského nepostradatelnými rekvizitami. Poslední takový kalendář byl vydán pro rok 1941; všechny dnes patří ke vzácným sběratelským artefaktům.</text:p>
      <text:p text:style-name="text">Potom přišel 30. leden 1933, den, kdy se Hitler v Německu chopil moci. SA a SS se staly pány ulic a dělo se to, co bylo popsáno do hrůzných podrobností v jiných publikacích. Udeta se jakoby nic z toho netýkalo, zůstával politicky imunní, až dětinsky nezúčastněný. Létal, ‘akrobatil‘ a v době, kdy se v jeho okolí kdekdo převlékal do všech možných uniforem, choval se okázale civilně. Dokonce na oslavu 25. výročí Deutscher Aero­‑Clubu, na níž se všichni dostavili v současných či bývalých uniformách, byl jediný v civilu. Ale tlak na něj sílil a zároveň se ozývaly dobře míněné rady, aby raději emigroval – nevěnoval jim pozornost. Budoucí Luftwaffe se začala formovat pod rouškou Deutscher Luftsport­‑Verband (DLV – německý svaz leteckého sportu), s uniformami a hodnostmi. Udet se odtahoval, létal raději v zahraničí a v Alpách, ale když se vrátil, nalezl doma uniformu Flieger­‑Vicekommodora DLV, což se rovnalo hodnosti podplukovníka. Ani to s ním nehnulo a když se 21. dubna 1933 konala vzpomínková slavnost u hrobu Manfreda von Richthofena, dostavil se v civilu a s cylindrem.</text:p>
      <text:p text:style-name="text">Göring na něj stále naléhal, aby se reaktivoval do vojenské služby, sliboval mu hodnosti, funkce i peníze na vysněný Curtiss Hawk. Udetovi bylo jasné, že se časy mění a že by jako ‘obyčejný‘ Udet asi neobstál. A tak se nakonec v květnu stal členem NSDAP s číslem 2 010 976. Svou politickou naivitu a nezainteresovanost však neztratil a mnohem větší radost mu působil nový Klemm L 25cXII s britským hvězdicovým reduktorovým motorem Pobjoy R, který získal v dubnu. Umožnil mu, aby výrazně obohatil svůj akrobatický repertoár o klauniádu nazvanou ‘Professor Canaros‘<text:span text:style-name="T2">.</text:span> Převlečen za potrhlého profesora s plnovousem, tmavými brýlemi, cylindrem a nezbytným deštníkem třímal v ruce příručku ‘Pilotem snadno a rychle‘, podle níž také let vypadal. Škobrtavě se rozjížděl, nadskakoval a znovu padal, deštník zavěšený na křídle. Za <text:soft-page-break/>slovního doprovodu komentátora neobratně manévroval, nakonec mu ještě ulétla příručka a on stejně neohrabaně přistával, jako vzlétal. Úspěch byl obrovský.</text:p>
      <text:p text:style-name="text">V den prvního máje 1933 létal Udet před 1, 5 milionem diváků při oslavě ‘svátku národní práce‘. Hitler řečnil, nad masami přelétal velkoletoun Junkers G 38 i vzducholoď LZ 127 Graf Zeppelin. Göring se objevil v nové uniformě říšského ministra letectví a jen zářil. V jeho tlustém těle se tato funkce spojovala s funkcí pruského ministerského předsedy, když už předtím se stal pruským ministrem vnitra a velitelem Gestapa, dále říšským lovčím a pověřencem pro čtyřletý plán rozvoje Německa. Anekdoty o jeho vášni pro uniformy a funkce seděly na sto procent. Avšak pro tyto zájmy mu nezbýval čas (ani schopnosti) na nejdůležitější činnost – výstavbu letectva. Především proto ustanovil ředitele Lufthansy Erharda Milcha státním sekretářem a de facto svým náměstkem. Milch, tvrdý a cílevědomý technokrat, byl skutečně mužem na svém místě, který přispěl nesporně k výstavbě Luftwaffe. Ale v jeho cílevědomosti vycítil intrikánský Göring nebezpečí pro své postavení. Rozhodl se postavit mezi sebe a Milcha ještě jakýsi nárazník či záložního obětního beránka pro případ nezdaru – a tím se podle jeho plánů měl stát Udet. Ten sice stále odolával, prohlašoval se za pilota, akrobata a ne za ‘kancelářskou myš‘, ale Göring zapřáhl do jeho zlomení řadu jeho přátel, kteří mezitím zapomněli na odpor k bývalému veliteli JG 1 a byli vděčni za nabídnuté hodnosti a funkce. Nabídka Curtissů i funkce jakéhosi ‘generálního zalétávače‘ všech letadel budoucí Luftwaffe měla na Udeta působit jako vnadidlo.</text:p>
      <text:p text:style-name="text">A to působit skutečně začalo. V červnu 1933 se Udet vydal na nové turné do USA, které prolétl celé se svým třímístným Klemmem Kl 32, zatímco Flamingo následovalo po zemi. Sklízel všude úspěch, zejména v červenci na National Air Races – poprvé v uniformě Flieger­‑Vicekommodora, což byla vyslovená Göringova podmínka. V Hollywoodu mu nabízeli roli Richthofena v připravovaném filmu, ale to rázně odmítl. Oficiálnosti i přátelská setkání nebraly konce, ale Udet už toužil být v Buffalu u Firmy Curtiss, protože se ihned po přistání v USA dověděl překvapující zvěst: německé velvyslanectví složilo po 11 500 dolarech na dva stroje Curtiss Hawk pro Udetovu potřebu. A tak stál Udet konečně 29. září 1933 před vysněným Hawkem! Nejprve jej předvedl tovární pilot, pak Jimmy Doollittle (světoznámý pilot, rekordman a v roce 1942 velitel prvního amerického náletu na Tokio), a když složil peníze, i sám Udet. Okamžitě byl v kabině jako doma a předvedl bezdechým přihlížejícím úchvatnou podívanou včetně riskantních střemhlavých letů. Ty jej přímo fascinovaly. A tak krátce nato putovaly v bednách dva letouny, a sice Curtiss H 80 Hawk I a H 81 Hawk II, lodí do Hamburku. Oba měly stejný motor Wright R­‑1820F­‑3 o 520 kW (710 k), avšak typ I nesl jen 190 litrů paliva, zatímco typ II 350 1.</text:p>
      <text:p text:style-name="text">Tato poslední americká návštěva byla poznamenána projevem politické naivity Udeta. Při řadě oficiálních setkání a interview vyjadřoval svůj názor, že Hitler nesměřuje k nové válce, že doma neorganizuje žádný teror, ale že chce jen nastolit pořádek a prosperitu v Německu. Jak hluboce se mýlil, měl poznat již záhy. Americká cesta <text:soft-page-break/>ovšem splnila svůj hlavní zamýšlený účel. Již při plavbě domů Udet svému mechanikovi Baierovi naznačil, že se asi <text:span text:style-name="Standardní_20_písmo_20_odstavce"><text:span text:style-name="T2">‘dá nalejt‘</text:span></text:span> k vojákům. Göringův velkomyslný dar přece jen zapůsobil!</text:p>
      <text:p text:style-name="text">V říjnu již Udet létal na prvním ze smontovaných Hawků, označeném D 1316; po zavedení písmenného kódu v dubnu 1934 to bylo D­‑IRIS, zatímco druhý stroj se značil D 1317 čili D­‑IRIK. Udet sám byl stroji nadšen, byly silné, umožňovaly nejen střemhlavé lety, ale i náročné obraty. Zažil proto hluboké zklamání, když se mu po předvedení D 1316 v Rechlinu před generalitou dostalo jen chladné odezvy. Nechyběly ani názory, že střemhlavé bombardování je nesmysl. To pronesl Wolfram von Richthofen, Manfredův bratranec, který se stal později – jaká ironie – velitelem střemhlavého letectva! Milch zájem projevil, ale tvrdě požadoval, aby se o všem jednalo na ministerstvu – opět jedna z návnad na Udeta. Tajné německé letectvo však už o střemhlavém bombardování uvažovalo dříve a mělo již od roku 1930 poněkud neohrabaný typ Heinkel He 50, zkoušený na tajném letišti Lipeck v SSSR. V březnu 1933 iniciovalo ministerstvo konstrukci nových, zatím jednomístných typů. Udet tedy nebyl – jak se někdy tvrdí – otcem německých střemhlavých štuk, ale významně pomohl myšlenku tohoto způsobu nasazení prosadit.</text:p>
      <text:p text:style-name="text">Zatím však zůstával na vlastní noze a vesele ‘akrobatil‘ na obou strojích. Rok 1933 zakončil úspěšně. V nakladatelství Ullstein vyšla kniha <text:span text:style-name="T2">‘Mein Fliegerleben‘</text:span>, jejíž nový překlad jste před těmito řádky přečetli. Jako autor byl přirozeně uveden Udet, avšak – jak to bývá – knihu vlastně napsal podle Udetova vyprávění tehdy známý popularizátor letectví dr. Paul Karlson. Udet sám mnohokrát sliboval, že vytvoří svou autobiografii, ale nikdy se k tomu nedostal.</text:p>
      <text:p text:style-name="text0">A v prosinci došlo k události, která přispěla do určité míry k proměně jeho osobnosti. Poznal paní Ingeborg (Inge) Bleyle (tu koncovku -ová se mi nějak nechce psát), jemnou, kultivovanou a inteligentní ženu, která dokázala uhlazovat mnohé vzedmuté vlny jeho povahy. Když jednou prohlásil, že ‘to je žena, s níž by se dokázal oženit‘, znamenalo to velké vyznání muže, který poznal tolik žen. Leč do konce života tak neučinil.</text:p>
      <text:h text:style-name="Heading_20_4" text:outline-level="4"><text:bookmark-start text:name="bookmark12"/>Znovu v uniformě<text:bookmark-end text:name="bookmark12"/></text:h>
      <text:p text:style-name="text2">Až dosud jsem víceméně glosoval a doplňoval obsah Udetova životopisu. Rokem 1934/35 však přecházíme k nové kapitole jeho života, začínající velkou euforií a – bohužel – končící velkou tragédií.</text:p>
      <text:p text:style-name="text">Na počátku roku 1934 si Udet ovšem nic tragického nepřipouštěl. Začal tradičně předváděním v Alpách, závoděním mezi Flamingem a závodními auty na ledě, prvního dubna ukázal obrovským davům v Berlíně, co dokáže se svým Hawkem. Podle svědectví soudobého tisku to muselo být úžasné, avšak všechno je třeba měřit očima lidí <text:soft-page-break/>z poloviny třicátých let. Pro široké masy byl Udet idolem a zejména mládež ho milovala; přispěl k tomu ještě film <text:span text:style-name="T2">‘Deutscher – fliege!‘</text:span> (Němče – létej! ), který byl s Udetem natočen ještě v roce 1933 a v němž se zaskvěl jako skutečný virtuos létání.</text:p>
      <text:p text:style-name="text">Něco se však přece změnilo. Udet byl stále více zatahován do dění v Göringově ministerstvu letectví (Reichsluftfahrtministerium čili RLM). Milch, jehož naučil létat a s nímž se přátelil, jej zval často na porady jako specialistu pro stíhačky a střemhlavé letouny, jejichž pilotáž vlastně jako jediný v Německu dokonale ovládal. Z jeho nápadů se později zrodily dvoumotorové stíhačky Messerschmitt Bf 110 i výsadkový kluzák DFS 230. Letecké továrny zvaly Udeta na vyzkoušení svých typů, předvádění Hawků v cizině mu přinášelo prémie od Curtissů, takže byl finančně zabezpečen velmi dobře. Neznamenalo to, že by zanechal ‘akrobatění‘, spíše naopak, Hawk jej inspiroval k novým a novým trikům. 20. července 1934 jej tento stroj však oklamal. Při nácviku na letišti Tempelhof se dostal do nezvládnutelné vývrtky, takže Udet musel vyskočit padákem a stroj skončil v troskách. Gerhard Fieseler ve svých vzpomínkách uvádí, že Udet v podstatě trpěl panickým strachem z vývrtky (asi z ploché), a proto raději obětoval stroj. Zbyl mu ještě H 81 D­‑IRIK.</text:p>
      <text:p text:style-name="text">Udet v té době objevil znovu kouzlo plachtění. Létal na akrobatickém větroni Schleicher Rhönbussard D­‑UDET, s nímž se doslova vydováděl i v Alpách. Později získal i větroň Schweyer Rhönsperber D­‑UDLINGER; toto jméno bylo Udetovou přezdívkou, pod níž ho znali nejbližší přátelé. Ještě jednou se objevilo jeho jméno jako označení letadla, tentokrát v dětské podobně D­‑ERNI. Nesl je Klemm L 26. Popularita Udeta byla úžasná a bylo­‑li to vůbec možné, zvýšil ji ještě nový film <text:span text:style-name="T2">‘Wunder des Fliegens‘</text:span> (Kouzlo létání), koncipovaný jako náborový pro získání mládeže ke službě v letectvu. Udet v něm hrál vlastně sám sebe a zvládal s Klemmem nejfantastičtější nápady filmařů – podlétal most přes Isaru, prolétal otevřeným hangárem v Oberwiesenfeldu, přistával a vzlétal na úbočí Zugspitze, ‘akrobatil‘ s Hawkem. Do filmu zamontovali i sekvence z dřívějších záběrů z Afriky a Grónska, takže účinek byl dokonalý.</text:p>
      <text:p text:style-name="text">Hitlerovo Německo se již přestalo tajit svým zbrojením. 26. února 1935 podepsal Hitler výnos o znovuzřízení Luftwaffe. Tento dokument nabyl platnosti 1. března. Nátlak na Udeta nabyl na intenzitě. Stále odolával a ještě v květnu předváděl jako civilista prototyp střemhlavého dvouplošníku Henschel Hs 123 v Johannisthalu. Ale pak přišel ten den – prvního června 1935 oblékl uniformu plukovníka Luftwaffe s podmínkou, že ještě dokončí sjednaná vystoupení. Poslední z nich se uskutečnilo 25. srpna 1935 v Hannoveru, kde létal jen na Hawku. Jeho milovaný Flamingo D 822 mu ještě v roce 1934 rozbil jeden pilotní žák.</text:p>
      <text:p text:style-name="text">Do služby nastoupil 1. září 1935 a personální útvar RLM jej ustanovil velitelem jednotky. Göring zakročil, takže přešel k němu. Postoj Göringa byl zajímavý. Choval se velmi přátelsky, třebaže nezapomněl na staré rozpory. Údajně jednou Milchovi řekl: „Podívejte, jak jsem velkorysý, když beru Udeta do RLM.“ Prvním pracovním pově<text:soft-page-break/>řením byla příjemná práce – rozvoj bezmotorového létání v Alpách. V září 1935 předvedl Udet střemhlavé bombardování Hawkem na dnu NSDAP v Norimberku, avšak na podzim už mu začala šedivá práce u stolu, zpestřená jen občas lety Klemmem D­‑ERNI. Práce v kanceláři mu neseděla a politika NSDAP mu byla stále podezřelejší. Zejména rostoucí antisemitizmus jej znechucoval, protože měl mezi příslušníky této rasy řadu výborných přátel. Jednou se dokonce vyjádřil, že „kvůli létání se člověk musí spojit třeba s ďáblem, ale nesmí se nechat sežrat.“ Bohužel to druhé se stalo.</text:p>
      <text:p text:style-name="text">V únoru 1936 dostal Udet funkci inspektora stíhacích a střemhlavých letců. Měl vést a vyhodnotit vývoj stíhacího typu druhé generace (tu první tvořily dvouplošníky He 51 a Ar 68) a vybrat nejvhodnější střemhlavý bombardér. Výhodou bylo, že znal osobně mnohé představitele leteckého průmyslu včetně šéfkonstruktérů, takže se s nimi mohl snadno dohodnout na tom, co by si představoval. Na druhé straně však jakékoli rozhodnutí znamenalo narušit přátelství s tím, kdo v soutěži prohrál.</text:p>
      <text:p text:style-name="text">Göring ‘kormidloval‘ Udeta směrem k vedení tzv. LC­‑Amtu neboli Technisches Amt (technický úřad) RLM. To už by znamenalo řídit i letecký průmysl – a toho se Udet bál. Když se však v červnu 1936 při letecké nehodě zabil náčelník generálního štábu Luftwaffe generálporučík Wever, přestavěl Göring RLM velmi výrazně a Udeta prostě jmenoval šéfem LC­‑Amtu. Měl tam k dispozici velmi zkušený a spolehlivý štáb a věrného pobočníka setníka Pendeleho, ale mnoho věcí musel rozhodovat sám. Göring mu svatosvatě slíbil veškerou podporu ve všem, s čím se na něj obrátí, ale skutečnost byla jiná. Když začaly potíže se surovinami, výrobní kapacitou apod., vyslechl Göring Udetovy referáty, ale převedl řeč na ‘staré dobré časy u JG 1‘ a neudělal nic. Čím více se Udet jevil jako nerozhodný, měkký a spoléhající na přátelskou solidaritu, tím více tvrdě a profesionálně se projevoval Milch. Zatím byli ještě přátelé.</text:p>
      <text:p text:style-name="text">Pro Udeta znamenala nová funkce nejen nepříjemné úřadování, ale i ‘pokles životní úrovně‘, jak bychom dnes řekli. Jestliže dříve dostal za jediné vystoupení 3000 marek i více, musel se nyní spokojit se 1400 markami měsíčně, což při jeho způsobu života nebylo mnoho. Avšak útěchu nacházel v tom, že si mohl skutečně zalétat. Při každé příležitosti zkoušel četné nové prototypy, hodnotil je a navrhoval různá zdokonalení. V létě 1936 například namontoval na svůj Hawk sirénu a stal se tak otcem závažné psychologické zbraně, totiž sirén na střemhlavých Ju 87.</text:p>
      <text:p text:style-name="text">V červenci 1936 přilétl do Německa poprvé Charles Lindbergh, přemožitel Atlantiku z roku 1927, průkopník nových tratí společnosti Pan American a plukovník US Army Air Corps v záloze. Byla to pro něj osudná návštěva, protože nalezl zalíbení ve všem, co mu bylo v Německu ukázáno, a v tom smyslu potom doma referoval; dostalo se mu později v USA mnoho projevů nelibosti. Udet se mu hodně věnoval a umožnil mu návštěvu řady závodů. Právě když byl u Heinkela, havaroval tam Udet s prototypem střemhlavého letounu He 118. Zase projev starého praktika, dosud nezvyklého na novoty: zcela ledabyle vyslechl pokyny pro nastavování vrtule při střemhlavém letu, neudělal nic a pak ji při vysoké rychlosti doslova ‘ukroutil‘ od motoru. Seskok <text:soft-page-break/>padákem absolvoval prakticky bez zranění, spíše se šokem. Ale štěstí měl – letěl v polobotkách a kdyby použil obvyklé šněrovací boty, zůstal by uvězněn v kabině. Takto tam zůstaly jen polobotky. He 118 byl nesporně lepší a rychlejší než Ju 87 a do budoucna by měl větší rezervu pro zdokonalování. Tato příhoda však mluvila ve prospěch Junkerse Ju 87, který byl v srpnu 1936 přijat jako standardní Stuka (zkratka pro Sturzkampfflugzeug – střemhlavý bombardér).</text:p>
      <text:p text:style-name="text">Během velice pompézní XI. letní olympiády v Berlíně Udet hodně ‘akrobatil‘, avšak mimo soutěž. Generalitě předváděl lehkým letounem Fw 56 Stösser, jak přesně lze zasahovat cíl střemhlavým náletem. Jednou se Stösserem i havaroval a hned se v té prekérní situaci nakreslil. Jako velký příznivec vrtulníků (pečlivě sledoval vývoj a zkoušky prvního německého typu Focke­‑Achgelis Fa 61) se pokusil zalétat další typ, Rieseler R I. Pokus se nezdařil. Důvodem byla dosti pochybná konstrukce stroje. Jedna událost roku 1936 byla významná – rozhodnutí o jednotném stíhacím letounu Luftwaffe. Mezi únorem a březnem se v Travemünde konalo porovnávání typů Bf 109 a He 112, přičemž Udet ‘fandil‘ Heinkelovi. Ukázalo se, že Bf 109 je lepší – a také výrobně jednodušší. I sám Udet musel přiznat, že tomu tak je, třebaže před časem když viděl první výkresy Bf 109, vytýkal Messerschmittovi, že „tam chybí druhé křídlo a vítr okolo pilotovy hlavy“ (sic! ). V červnu téhož roku už Udet stačil při velkém cvičení Luftwaffe v Rechlinu na Bf 109 ‘sestřelit‘ fotokulometem vše, co se jen ve vzduchu mihlo.</text:p>
      <text:p text:style-name="text">Důvěrní přátelé začínali na Udetovi rozpoznávat určitou rozpolcenost. Byl nadšen pro svou práci – či přesněji pro její díl spojený s létáním – avšak v důsledku častého styku s pohlaváry státu a s Hitlerem samotným ztrácel počáteční iluze a propadal skepsi. Před koncem roku 1936 řekl dokonce svému blízkému příteli Carlu Zuckmayerovi, (mj. autoru hry Hejtman z Kopníku), který záhy emigroval a ke stejnému činu pobízel i Udeta, „jednou nás stejně všechny vezme ďas!“ Tušil správně, avšak netušil, že právě on bude zanedlouho jednou z prvních obětí.</text:p>
      <text:p text:style-name="text">Přesto pro něj rok 1936 končil radostně. Ve Švýcarsku měli ještě letuschopné stíhací dvouplošníky Fokker D.VII, používané k výcviku. Jeden byli ochotni věnovat Německu do leteckého muzea, které vzniklo v roce 1929 v Böblingenu a v létě 1936 se přemístilo do Berlína. Udet se pro tento letoun osobně vypravil a přelétl s ním z curyšského letiště Dübendorf do Berlína. Byl to pro Udeta určitě velký zážitek, okořeněný přirozeně velkou dávkou nostalgie. Letecké muzeum s jedinečnými exponáty v hale zrušeného nádraží Lehrter Bahnhof v Berlíně bylo za války při bombardování zničeno a zachráněné exponáty se po válce objevily v Krakově. Tam se staly základem muzea, které dodnes uchovává také neúplný Hawk II D­‑IRIK.</text:p>
      <text:p text:style-name="text">Rok 1937 znamenal obrovské vypětí sil leteckého průmyslu, avšak zároveň i obrovské starosti se surovinami, výrobní kapacitou, devizami na nákup nezbytností ze zahraničí. Udet, v dubnu povýšený na generálmajora, prožíval těžké časy. Dokázal si je alespoň částečně zpříjemnit pilotními zážitky. Navštěvoval továrny, létal s novými <text:soft-page-break/>typy, hodně času věnoval plachtění a rád se stýkal s leteckou mládeží. V úřadě se, pokud možno, nezdržoval, avšak odpovědnosti a závazným rozhodnutím se vyhnout nemohl. A jeho rozhodnutí nebyla vždy šťastná. Tak například prosadil vývoj těžkého bombardéru Heinkel He 177, který se potom v důsledku obtíží zdvojených motorů a Udetova požadavku schopnosti střemhlavého bombardování ukázal být jako obrovský omyl. Göringova snaha předložit Hitlerovi co nejvyšší počty letadel vedla Udeta k rozhodnutí omezit o 40 % kapacitu vývoje a věnovat se především velkosériové výrobě stávajících typů, o nichž se Udet domníval, že vydrží technicky i morálně do období 1940 až 1941. To na nějaký čas zbrzdilo nadějný pokrok německého leteckého vývoje. Zvýšení produktivity práce leteckého průmyslu bylo hlavní Udetovou starostí, a proto – k nelibosti Heinkela – jej ustanovil jako hlavního výrobce bombardérů, zatímco Messerschmitt se měl věnovat výhradně stíhačkám.</text:p>
      <text:p text:style-name="text">Uprostřed toho všeho se stále ještě uplatňoval Udet pilot. Těšil se z nového Fieselerova Fi 156 Storcha, zalétal si s nesymetrickým Hamburger Flugzeugbau Ha 141 a byl spokojen, sedl i za řízení výsadkového kluzáku DFS 230 a zacházel s ním jako se stíhačkou, takže Haně Reitschové, šéfpilotce DFS, která seděla za ním, vstávaly vlasy hrůzou. Podle amerického vzoru se dokonce 27. dubna 1937 zavěsil s malým dvouplošníkem Fw 44 Stieglitz na ‘hrazdu‘ pod vzducholodí LZ 129 Hindenburg nad darmstadtským letištěm Griesheim.</text:p>
      <text:p text:style-name="text">Svět se samozřejmě o pečlivě utajovaných problémech Luftwaffe a německého leteckého průmyslu mnoho nedozvídal. O to větší úspěchy slavily německé stroje v rámci Legie Condor v občanské válce ve Španělsku, zejména když tam začaly přicházet na vyzkoušení nejmodernější typy. A největším trumfem německé bojové techniky se tehdy stal mezinárodní letecký mítink na curyšském letišti Dübendorf v červenci 1937. Luftwaffe tam poslala prototypy a stroje ověřovací série Bf 109, cestovní letoun Bf 108 Taifun, neuvěřitelně rychlý bombardér Dornier Do 17, Fi 156 Storch se stejně neuvěřitelně krátkým vzletem a přistáním a větroň Habicht. Úspěch byl jednoznačný, ovšem až na akrobacii, v níž vedli Čechoslováci. Pro Udeta osobně však skončila účast neslavně. Dvakrát jej potkala porucha a nakonec svůj rudý Bf 109B­‑2 D­‑ISLU rozbil – naštěstí bez zranění. Přesto byl Dübendorf pro Luftwaffe skutečně triumfem a také ostudou pro Evropu, protože s výjimkou našich Avií B­‑534, o generaci starších než Bf 109, se jiné státy nedokázaly důstojně umístit.</text:p>
      <text:p text:style-name="text">A Dübendorf byl také předehrou k obrovským demonstracím síly Luftwaffe, které následovaly potom a které začaly děsit cizinu. Do Německa se vypravovaly zahraniční delegace a německé létaly do zahraničí, k bývalým (a budoucím) protivníkům. Udet nechyběl při žádné z těchto příležitostí, rád navazoval známosti, ale také s chutí předváděl, jaké úrovně dosáhla Luftwaffe za tak krátkou dobu. Pozorně sledoval, jak zůstávají protivníci pozadu. Německé letouny se po letech stále častěji začaly objevovat na listině rekordů mezinárodní federace FAI. Dr. ing. Wurster dosáhl 7. listopadu 1937 na Bf 109V­‑13 rekordu pozemních letadel 610, 21 km/hod., vznikaly <text:soft-page-break/>pozoruhodné prototypy jako He 119, který vlastně o řadu let předcházel rychlý a neozbrojený britský DH.98 Mosquito.</text:p>
      <text:p text:style-name="text">V té době se začínala upevňovat suverenita státního sekretáře v RLM Milcha a Göring se cítil být ohrožován jeho autoritou a schopnostmi. On sám ve skutečnosti jen žvanil, chvástal se a takřka chorobně si potrpěl na monstróznost svého vystupování, svého obydlí i svého ministerstva. Nebyl schopen nic jednoznačně rozhodnout. Říkalo se dokonce, že jeden z jeho pobočníků mu dává smluvená znamení, kdy má kývnout na souhlas a kdy odmítnout. V červnu 1937 proběhlo v RLM zase jedno ‘škatule hejbejte se‘, při němž Göring Udeta přiblížil k sobě a Milcha naopak oddělil. Od ledna 1938 platil zase nový organizační řád v RLM, v němž bylo postavení Milcha jako státního sekretáře a inspektora Luftwaffe na rovnocenné úrovni s Udetovým technickým úřadem a oba podléhali přímo Göringovi bez vzájemné závislosti. To vše byla zápalná šňůra, vedoucí k nebezpečné náloži trvalých a hlubokých rozporů mezi těmito dvěma muži. Teprve začínala doutnat, neboť zatím byli oba – vzdor naprosto odlišným osobním vlastnostem – dobrými přáteli.</text:p>
      <text:p text:style-name="text">V únoru 1938 Hitler zrušil ministerstvo války a jmenoval se sám vrchním velitelem branné moci. Göring, který mu asistoval při odstraňování generálů (tentokrát kupodivu nekrvavě, ale zato s nechutnými pomluvami), si vysloužil jmenování generálem – polním maršálem (Generalfeldmarschall). Hitlerův čin naznačil, že považuje konsolidaci uvnitř Německa za ukončenou a nastává doba nacistické expanze. A skutečně – první na řadě bylo Rakousko, připojené tzv. Anschlussem 14. března 1938 k říši jako Ostmarka. Lhostejnost ostatního světa k této akci dodala Hitlerovi odvahu k dalšímu kroku, k němuž zneužil cílevědomě fanatizované sudetské Němce. Přišel Mnichov a kapitulace naše i našich západních spojenců. Netrvalo dlouho a Hitler roztrhl to, co z tehdejšího Česko­‑Slovenska zbylo. 15. března 1939 vznikl potupný Protektorát Čechy a Morava.</text:p>
      <text:p text:style-name="text">Co dělal Udet v této hektické době? Je možno říci, že se vezl v té strašlivé káře řízené šíleným vozkou a zapomínal na skepsi a odpor k režimu. Úspěchy budování německého letectví byly nesporně pozoruhodné a u člověka, který stál vlastně na vrcholu tohoto snažení, to musel být opojný pocit. Podlehnout mu nebylo obtížné, zejména když se Hitlerovi tak oslnivě dařila jeho drzá politika, provázená stále slabším odporem ostatního světa. Udet se podílel velice aktivně na oklamávání zahraničních delegací, což vyvrcholilo během návštěvy šéfa francouzského vojenského letectva generála Josepha Vuillemina v srpnu 1938. Během jejího dlouhého programu se prototypy prohlašovaly za velkosériové stroje, cesta vedla od továrny k továrně, na vojenská letiště i zkušební základny a všude mohl Vuillemin vidět nové a nové stroje moderní konstrukce. Netušil, že jsou to stále tytéž letouny, jen podle precizně připraveného plánu včas přelétnuté na nové místo a opatřené jinými znaky jednotek. A to byla jen jedna z fint, které na zkoprnělé Francouze RLM a Udet sám připravili.</text:p>
      <text:p text:style-name="text"><text:soft-page-break/>Francouze oklamat nebylo těžké, ale sebe klamat bylo osudné. Po Mnichovu 1938 měl již Hitler jasno, že vypukne válka. Požadoval, aby se síla Luftwaffe zpětinásobila. Göring svolával od října na toto téma poradu za poradou, aby se problém vyřešil. Milch, od listopadu generálplukovník a Udet, generálporučík, měli velké starosti, protože chyběly suroviny, palivo a tisíce dalších věcí. Plán předpokládal výstavbu 132 eskader, z toho 16 stíhacích s Bf 109, 58 bombardovacích s He 177 a novými Ju 88 (Dornierovy typy Do 17 a následující verze se vzdor Milchovu opačnému názoru považovaly za druhořadé), 12 těžkých stíhacích s Bf 110 a Me 210, 8 střemhlavých s Ju 87 a Me 210, čtyři dopravní s Ju 90, dokonce 500 palubních pro letadlové lodě atd. Přitom He 177 i Me 210 byly jen v dřevěné maketě. Dr. Heinrich Koppenberg, nový předseda správní rady postátněného Junkerse (starý pán Junkers byl odstraněn), prosadil velkovýrobu nového univerzálního bombardéru Ju 88 a stal se zplnomocněncem pro jeho produkci s rozsáhlými pravomocemi. Vrozené neduhy nového typu se však dlouho nedařilo odstranit. Z Ju 88 se však posléze vyvinul stroj všestranné použitelnosti, který vydržel v četných úpravách do konce války – nesvědčilo to však o jeho kvalitách, jako spíše o tom, že prostě nebyla náhrada. Udet musel sestavit program pro výrobu 31 300 letadel, z toho 7700 bombardovacích a 3500 stíhacích.</text:p>
      <text:p text:style-name="text">Stále častěji se dostával do psychické tísně, při níž se začínala projevovat roztěkanost z mládí, živená tíhou strašné odpovědnosti a vědomím nereálnosti požadavků. Stále častěji unikal k létání, ale na druhé straně se i zavaloval řešením podružných maličkostí, které by příslušely podřízeným jeho úřadu. Zapomínal na svá loňská rozhodnutí o omezení vývoje, podporoval konstrukci některých nových typů a sám je nadšeně zkoušel. Heinkel vyrobil novou stíhačku He 100, od níž si sliboval rychlost přes 700 km/hod. Udet ihned přilétl a na druhém prototypu He 100V­‑2 D­‑IOUS vytvořil 5. června 1938 světový rekord na uzavřené trati 100 km výkonem 634, 73 km/h. Letěl znamenitě, ale opět se představil jako lehkomyslný praktik. Vzlétl s povrchně vyslechnutými instrukcemi a po přistání si postěžoval, že ho při letu rušila ‘nějaká červená lampička, jež svítila na palubní desce.‘ Heinkelovi lidé zbledli, ‘ta lampička‘ totiž signalizovala přehřátí povrchového kondenzačního chlazení na stupeň těsně před explozí! Udet však byl ‘klikař‘ a na památku nakreslil svou karikaturu i gratulujícího Heinkela a obláčky páry pronikající nýtováním křídlového potahu. Vše se doneslo k Hitlerovi, který zuřil. Tak vysoce postavený generál riskuje s rekordy! Zakázat mu létání!!! Udet však prohlásil, že okamžitě složí funkci i hodnost, bude­‑li s tím Göring souhlasit. Nakonec zůstalo jen u zákazu akrobacie, ale na dodržování nikdo nedohlížel. Ostatně Udeta by stejně nikdo neuhlídal. Našel se i jeden generál – vrtichvost, který využil Vůdcovy okamžité nepřízně a nakázal odstranit z knihoven učilišť Luftwaffe knihu Mein Fliegerleben jako ‘nevojáckou‘. Göring ihned zasáhl a vše bylo zase v pořádku. Je třeba uznat, že své lidi chránil. Někdy.</text:p>
      <text:p text:style-name="text">Udet nadšeně sledoval vývoj nových typů vrtulníků i vírníků a souhlasil se startem konstrukce těžšího Focke­‑Achgelis Fa 223 Drache, když se původní Fa 61 nesporně <text:soft-page-break/>vydařil. Slibný se mu jevil i Flettnerův Fl 265. U Messerschmitta jej zajímal vývoj dálkového stroje Me 261, určeného oficiálně pro dopravu olympijského ohně do Tokia v roce 1940; k tomu přirozeně nikdy nedošlo, stejně jako k hlavní úloze tohoto typu, totiž k dálkovému bombardování. Messerschmitt i Udet si mnoho slibovali od Me 210, univerzálního stroje pro dálkové stíhání i střemhlavé bombardování, aerodynamicky pozoruhodně řešeného. Vývoj se táhl nesmírně dlouho a vlastně nebyl nikdy úspěšně dokončen. Totéž platilo i o jednomístné stíhačce Me 209, konkurentu Heinkelova He 100. Když He 100V­‑8 vytvořil 30. března 1939 rychlostní rekord 746 km/h, překonal jej Me 209V­‑1 26. dubna výkonem 755 km/h. Heinkel chtěl trumfovat, ale Udet mu to výslovně zakázal. Pověst Bf 109 jako nejdokonalejší německé stíhačky měla zůstat neporušena a ze stejného důvodu se i rekordní stroj na veřejnosti označoval klamně jako Bf 109R. Stanovisko o jednotné stíhačce však Udet sám záhy porušil souhlasem s vývojem typu Focke­‑Wulf Fw 190 Kurta Tanka, tentokrát s hvězdicovým motorem.</text:p>
      <text:p text:style-name="text">Německo navštívil opět Al Williams s dvouplošníkem Grumman G 22 Gulfhawk II, opatřeným zatažitelným podvozkem. Udet se na něm přirozeně ‘vyřádil‘ a na oplátku umožni! Williamsovi let na Bf 109D. Američan žasl a jeho pozdější reportáže vyvolaly v USA i ve světě senzaci. Stejnou způsobily i referáty Charlese Lindbergha, který se v Německu objevil opět v prosinci 1938. Zůstal v osobní péči Udeta. Měl tentokrát jeden zvláštní úkol – při předchozí návštěvě Paříže jej tam pověřili pokusem o import německých řadových motorů o výkonu kolem 735 kW (1000 k). Je to jistě překvapivé, ale francouzský letecký průmysl se po znárodnění v období 1936/37 potácel ve vleklé krizi a chyběly mu motory. Dokonce se tehdy uvažovalo o odkoupení československých licenčních motorů Avia HS 12Y, stavěných podle francouzského vzoru. Britové měli sice již Merliny, ale nebyli schopni ani ochotni je dodávat a tak zbývalo Německo. Udet se vymluvil na Milcha, ten zas na Göringa, který však ‘nebyl k zastižení‘. Lindbergh odlétl sice bez motorů, ale stejně nadšen Hitlerovým Německem, jako předtím.</text:p>
      <text:p text:style-name="text">Z osobních úspěchů si Udet nejvíce cenil vítězství v třídě B (vícemístné cestovní letouny) při mezinárodních závodech pořádaných v červenci 1938 ve Frankfurtu n. M. Dosáhl je na stroji Siebel Fh 104 se dvěma motory Hirth HM 508C po 176 kW (240 k). Fh 104 jej tak nadchl, že se stroj D­‑ILFR, celý rudě natřený, stal pro zbytek života jeho osobním letounem. Nebyl by to Udet, kdyby si nenechal v letounu zařídit pověstný dokonale vybavený bar. Říkával, že sklenička koňaku, postavená na palubní desku, je nejlepší umělý horizont. Na námitku přátel, že dlouho nevydrží plná, ukázal dozadu s poznámkou „od toho mám toto zařízení.“</text:p>
      <text:p text:style-name="text">Pro nás je z tohoto období zajímavá účast Udeta na cestě představitelů Luftwaffe do obsazené Prahy po 15. březnu 1939. Udet se svým štábem sídlil v hotelu Alcron, kde také projednával s majiteli leteckých továren účast na pozdějším zapojení do německé válečné mašinérie. Při prohlídce letadel v Letňanech a Kbelích si také <text:soft-page-break/>s obvyklou impulzivností vyzkoušel prototyp naší nejlepší stíhačky Avia B­‑35. Později se údajně vyjádřil, že to byl dost lehkomyslný kousek.</text:p>
      <text:p text:style-name="text">Udet se začínal měnit. Jestliže dříve byl civilistou převlečeným do uniformy, nyní se nechával unášet slávou své Luftwaffe a pocty jej těšily. O vánocích 1938 dostal čestnou leteckou sponu, na počátku roku 1939 byl hostem italského guvernéra Lybie maršála Itala Balba v obsazené Etiopii na lovu slonů. Hodnost generálporučíka mu přestávala stačit, především kvůli platu, ale i prestižně. A tak se při obvyklé novoroční reorganizaci RLM v roce 1939 stal generálním zbrojmistrem letectva (Generalluftzeugmeister, zkratkou GL). Šéfoval gigantické organizaci starající se nejen o stavbu letadel, ale i o výstroj a výzbroj, protiletadlové dělostřelectvo, výcvik, zkušebnictví i výzkum. Obrovská odpovědnost i pro člověka vysokých odborných kvalit, technické a organizační brilantnosti, pevného a nekompromisního při rozhodování i kontrole svých příkazů. Udetovi však všechny tyto vlastnosti chyběly. Kdysi si to jasně uvědomoval, nyní již ztratil sebekritiku. Jeho postavení bylo o to nebezpečnější, že se Milch zase dostával do těsnější blízkosti Göringa a posléze se stal jeho zástupcem. Zápalná šňůra, o níž jsme již jednou mluvili, poznenáhlu dohořívala k náloži.</text:p>
      <text:p text:style-name="text">Udetův rudý Fh 104 byl teď častěji vidět na cestách mezi továrnami, které organizovanou licenční produkcí u menších firem znásobovaly svou kapacitu. Německý průmysl se skutečně překonával a pouštěl se – vzdor původním omezením – do novinek. Heinkel uvedl v létě 1939 krátce po sobě raketový letoun He 176 a proudový He 178, oba se značným předstihem před ostatním světem. Zatímco první nevzbudil velký zájem, druhý odstartoval vývoj budoucího prvního proudového stíhacího letounu He 280, nad nímž držel Udet ochrannou ruku. Teprve pozdější intervence a intriky vedly k prosazení Messerschmittova Me 262.</text:p>
      <text:p text:style-name="text">Na počátku července 1939 předváděli Hitlerovi, ostatním pohlavárům NSDAP, SS i SA a generalitě v Rechlinu nová bojová letadla. Hitler ani Göring nechtěli ani slyšet o tom, že většina strojů jsou jen prototypy či části ověřovacích sérií. Výstava v nich jen upevnila dojem o neporazitelnosti Luftwaffe a celého Německa, důležitý před rozpoutáním války. Zasvěcení lidé byli jiného názoru. Průmysl i Luftwaffe sama trpěly dosud závažnými nedostatky a některé z předváděných typů, jako například Ju 88, měly takové problémy, že byly nutné tvrdé osobní zákroky v továrnách.</text:p>
      <text:p text:style-name="text">1. září 1939 napadl Hitler Polsko, 3. září vypověděly Francie a Británie válku Německu. Válečné šílenství, zatím největší v dějinách lidstva, bylo odstartováno. I Udeta překvapilo bleskové vítězství v Polsku, avšak boj proti Francii, a zejména Británii (s dosud neutrálními USA v pozadí), považoval za předem prohraný. Řekl to údajně své družce Inge Bleyle zcela otevřeně.</text:p>
      <text:p text:style-name="text">Vzdor tomu dělal vše pro to, aby Luftwaffe sílila. Ne všechna semena však dala úrodu, vyskytl se i plevel. V září 1939 vzlétl poprvé Me 210, v prosinci pak He 177. Oba se staly noční můrou Udeta i celé Luftwaffe, která na ně spoléhala a prakticky je nikdy v bojově účinné formě nedostala. Ani ostatní typy nebyly bez problémů – <text:soft-page-break/>slavným Ju 87 chyběla rychlost, Ju 88 nebyl dosud zralý pro frontu. A co bylo nejhorší – hrozil nedostatek hliníku a jeho slitin, ušlechtilých přísad atd. Udet navrhl omezit výrobu nefrontových letadel, avšak Göring rozhodl jinak – zastavil další vývoj nových typů, které by nebyly hotovy do období 1940/41, a zakázal vývoj z vlastní iniciativy továren. Hliníkem se začalo šetřit už od maličkostí. Na Göringovu otázku, zda je možno vyrábět celodřevěná letadla, odpověděl Udet záporně. Netušil, že za Kanálem má již de Havilland svého DH.98 Mosquito, který později značně zamotá hlavu Luftwaffe. S růstem požadavků jednotek na nové a nové letouny se prohlubovaly obtíže průmyslu, ale i vedoucích orgánů RLM odpovědných za plánování a plynulý chod výroby – tedy orgánů podléhajících Udetovi. Množily se stížnosti na neuvážené změny výrobních programů, na nedostatek surovin, na technické potíže (například podvozky u Bf 109) i na prosté byrokratické zmatky. A to vše nakonec musel vyřešit Udet.</text:p>
      <text:p text:style-name="text">Přes to všechno postupoval Udet v hodnostech dále. 1. dubna 1940 se stal generálem letců (General der Flieger), což byl už jen předposlední stupeň generálských hodností před maršálem. Udetovi to trochu „stouplo do hlavy“ a při banketu na oslavu dost neomaleně prohlásil: „Teď jsem velící generál a Luftwaffe bude létat na letadlech, která JÁ jí dám!“ Přátelé byli tímto výrokem pochopitelně poněkud zaraženi.</text:p>
      <text:p text:style-name="text">10. května 1940 začal německý útok na západě. Holandsko, Belgie i Francie se zhroutily v neuvěřitelně krátkém čase. Udet přistál ve svém Storchu na letišti Le Bourget již 16. června a Göring jej pozval k podpisu francouzské kapitulace v lese v Compiègne 21. června. Ve Francii dostalo Německo pod kontrolu obrovský letecký průmysl a také velké zásoby surovin, tedy významnou posilu. Udet sám učinil pod dojmem vítězství zase jedno ukvapené rozhodnutí, svědčící o jeho politické naivitě. Považoval válku za prakticky ukončenou, dal pokyn k omezení beztak omezené výroby He 177 a k přezbrojení větší části Bf 109 a Bf 110 na stíhací bombardéry. Vítězství se ovšem také oslavovalo a samozřejmě odměňovalo, a to hned v červenci. Udetovi byl zprvu udělen rytířský kříž k železnému kříži a krátce nato byl povýšen na generálplukovníka, Milch se stal generálem­‑polním maršálem a Göring říšským maršálem.</text:p>
      <text:p text:style-name="text">Pak si Udet ovšem musel opravit své mínění. Británie zůstala neporažena a Luftwaffe připadl úkol srazit ji na kolena dříve, než nastane čas pro operaci Seelöwe, tedy německé vylodění. K tomu ovšem Luftwaffe potřebovala letadla, letadla a znovu letadla, a přirozeně také posádky a výzbroj. Hitler převzal osobně odpovědnost za dodávky válečného materiálu a určil prioritu dodávek a zásobování průmyslu materiálem. Na prvním místě se ocitly tanky, pak ponorky, zbraně a střelivo, nové zbraňové systémy a teprve potom letectvo. Tak se stalo, že například Messerschmittovy závody v Augsburgu a Regensburgu pracovaly jen na jednu směnu, šest hodin denně. Göring odmítal zvýšit pracovní výkon, aby u německého obyvatelstva nerozptyloval pocit naprostého vítězství! Jen obtížně se pak takové omyly napravovaly. Německé letouny postrádaly dolet a nosnost, Bf 109E přestávaly stačit na Spitfiry. Udet sliboval na rok 1941 nové Bf 109F, které měly britský náskok nahradit.</text:p>
      <text:p text:style-name="text"><text:soft-page-break/>Průběh bitvy o Anglii byl popsán jinde a mnohokrát, stejně jako důvody celkového neúspěchu Luftwaffe. Ty technické byly přirozeně připsány na vrub Udetovi, ale ten měl štěstí, protože Hitler i Göring postupně na tuto trapnou záležitost zapomínali a žili jen pro plány akce Barbarossa, tedy útoku na SSSR. Také z tohoto důvodu se utlumil nápor na Británii a potichu se vytratila akce Seelöwe. Udet pro ni chystal vývoj a výrobu velkokapacitních výsadkových kluzáků, takže vznikl úspěšnější Messerschmitt Me 321 a neúčelné monstrum Junkers Ju 322 Mammut s rozpětím přes 82 m; nebyl letoun, který by s Mammutem pohnul při plném bojovém zatížení. Z Me 321 se pak vyvinul motorizovaný Me 323 Gigant. Mezi nesporné Udetovy zásluhy patřila stavba a rozmístění tzv. Rettungsboje GL (záchranná bóje generálního leteckého zbrojmistra). Byly zakotveny v kanálu la Manche a sestřelení letci v nich mohli nalézt útulek, oblečení, vodu i potravu a prostředky pro přivolání pomoci.</text:p>
      <text:p text:style-name="text">Udetovy technické nezdary a nedostatky výroby mu však nebyly nikdy prominuty. Jestliže na ně nereagoval přímo Göring, pečlivě je zaznamenával Milch a při vhodných příležitostech jimi systematicky šéfa popichoval. Jeden příklad: Sdělil Göringovi, že Ju 88, údajně Udetovo ‘dítko‘, je nebezpečné vlastním posádkám. Jakmile se to Udet od Göringa dověděl, odletěl svým služebním Bf 110 VF+HP (používal jej od července 1940 pro lety do oblastí ohrožených činností RAF) a v jednotce vyzbrojené Ju 88 vyzkoušel střemhlavé lety. Proběhly bez závady, ale ukázalo se, že nezralí jsou členové posádek a zejména pozorovatelé­‑bombometčíci, sedící vedle pilota. Ti se doslova báli při příliš strmém střemhlavém letu. Údajná závada byla tedy v tomto případě pomluvou, ale i tak nebyl střemhlavý nálet s Ju 88 nejoblíbenější zálibou.</text:p>
      <text:p text:style-name="text">V říjnu 1940 se Udet přestěhoval do velké vily v Sallupöner Allee v prestižní berlínské čtvrti Grunewaldu. Göring jej totiž vyzval, aby si jako generálplukovník nalezl důstojnější obydlí než svůj mládenecký byt. Vila se Udetovi moc nelíbila, ale Inge Bleyle ji zařídila podle jeho vkusu. Nepobyl tam však dlouho. Za několik dní se mu objevilo chrlení krve, takže musel být dopraven do nemocnice. Rozhodně už nebyl zdráv. Nadměrné pití a kouření, závislost na Pervitinu, jehož brával i přes 30 dávek denně, aby překonal stresy z práce, to vše vykonalo své. Navíc trpěl stále většími bolestmi v uších, které se mu objevily už za první světové války. Jeho nevelká postava se zaoblovala a obličej dostal unavený výraz.</text:p>
      <text:p text:style-name="text">Milchův lékař doporučil Göringovi, aby nařídil Udetovi pět až šest týdnů klidu na lůžku. Stalo se tak, Udet odjel do sanatoria Bühlerhöhe a všechny jeho funkce převzal dočasně Milch. Pro samé starosti, co že mu Milch v úřadě natropí, tam Udet však v žádném případě nemohl vydržet. Za deset dní byl zpět, poněkud zotavený a schopný starat se o vývoj nových výsadkových kluzáků. Nezapomněl ani nakreslit a rozdat svůj tradiční kalendář na rok 1941. V jeho tématech se zrcadlila radost z dosažených vojenských úspěchů Německa v roce 1940. On sám v něm byla nakreslen na lůžku s pytlíkem ledu na hlavě a grafikonem letecké výroby v ruce. Na nočním stolku ovšem stála nezbytná sklenice sektu. Tento kalendář byl poslední.</text:p>
      <text:p text:style-name="text"><text:soft-page-break/>Rok 1940 končil tím, že Udetův úřad zamítl Heinkelův projekt č. 1060, tedy budoucí He 219 Uhu. To byl jeden z omylů, které se vymstily, protože Luftwaffe dostala tento noční stíhací letoun příliš pozdě. Nový rok začínal pro Udeta dost radostně. Zalétal a ‘zaakrobatil‘ si na ukořistěném britském stíhači Bristol Beaufighter. Ale záhy posmutněl. Z tzv. Bomber B Programm, tedy výroby bombardérů nové generace, začal koncem ledna létat první kus Ju 288. Bezprostředně nastaly potíže, protože předpokládané velmi výkonné motory Jumo 222 nebyly k dispozici a s náhradními BMW 801 byl stroj těžce handicapován. Přitom mu Göring udělil v únoru nejvyšší stupeň důležitosti, tedy SS. Týž stupeň dostal i jeho protějšek Fw 191, který dopadl stejně, dále dopravní Ju 352, jehož vývojové zdržení jej pak odsoudilo k podružné roli, výsadkové kluzáky DFS 331 (opět zdržený do vytracena), Gotha Go 242 a velký Me 321. Smolný He 177 trpěl stále stejnými potížemi, takže úlohu dálkového stroje pro spolupráci s ponorkami musel převzít narychlo upravený čtyřmotorový dopravní Fw 200C Condor. Obtíže s náběhem motoru BMW 801 zdržovaly produkci stíhaček Fw 190 a bombardérů Dornier Do 217 a vedly k tomu, že do závodu BMW musel být nasazen přísný dozor. Takovým a dalším problémům byl vystaven člověk, který ve svém jádru nebyl schopen být tvrdý, nesmlouvavý. Přicházel se svými starostmi za Göringem, avšak nic si nevystěžoval. Cítil se stále více podveden tímto člověkem, který mu při nástupu sliboval neomezenou podporu. Ostatně Udet nebyl jediný, koho ‘Der Eiserne‘ (železný), jak se Göringovi mezi lidmi v RLM říkalo, podvedl.</text:p>
      <text:p text:style-name="text">A starostí přibývalo. Přicházely zprávy o nedostatečné pevnosti zádě trupu Bf 109F, bylo třeba odeslat mobilní dílny, aby věc napravily. Aby nebylo dost technických starostí, zamotal Udetovi hlavu i Rudolf Hess, Hitlerův zástupce v NSDAP a bývalý válečný pilot. Vymohl si u Hitlera konečné zrušení zákazu létání a prováděl na cestovním letounu Bf 108 Taifun zběsilou akrobacii, na jakou stroj nebyl stavěn. Udet mu zákaz letu obnovil na vlastní riziko. Hess toho nedbal, vypůjčil si u Messerschmitta jeden Bf 110 a 12. května 1941 s ním ulétl do Skotska. To byl průšvih, který byl i pro protřelé nacistické propagandisty příliš velkým soustem a tak se alespoň vyrukovalo s poruchou Hessovy mysli. Pro Udeta to byly okamžiky nejvyššího nebezpečí. Štěstím bylo, že mohl kopií dopisu dokázat, že zakázal vydat Hessovi jakýkoli letoun.</text:p>
      <text:p text:style-name="text">K jedné z mála radostí, které se v roce 1941 vyskytly, patřil první motorový let proudové stíhačky He 280 v dubnu. Udet byl nadšen a přál Heinkelovi úspěch, zejména když konkurenční Me 262 vzlétl až později, a to ještě jen s pístovým motorem. Také návštěvy Paříže, jichž bylo po pádu Francie několik, poskytovaly trochu rozptýlení i možnost sehnat nějaké luxusnější dárky pro Inge. Starosti však převyšovaly. Pro útok na SSSR mělo být připraveno tisíc strojů Me 210, ale bojeschopný nebyl ani jeden. S He 177 to nebylo lepší. Milch se tentokrát nedržel zpátky a 22. května 1941 přednesl Göringovi soupis Udetových omylů a selhání. ‘Der Eiserne‘ reagoval po svém a příštího dne Udeta ‘seřval‘, poprvé v jejich vzájemném služebním styku. To byla pro Udeta rána. On se přece do této funkce nedral, nepovažoval se za schopného ji vykonávat, byl <text:soft-page-break/>doslova utahán Göringem, jeho sliby a nadháněči. A teď se stal obětním beránkem, který může za vše, co se nepovedlo. Nepodlehl však prvnímu tlaku a na poradách se ostře hájil. 11. června si Milch nechal předložit přehled výroby letadel. Před Göringem tento dokument Udetova úřadu prohlásil za podvrh se zcela falešnými ciframi. Nedlouho potom Hitler nařídil zvýhodnit a posílit leteckou výrobu. Stále si byl jist, že sovětské tažení bude záležitostí několika týdnů a pak bude možno vyřídit Británii; pro obě akce bylo třeba mnoho letadel, jejichž produkce se měla zečtyřnásobit. Toho využil Milch. Vymohl si u Göringa své jmenování zplnomocněncem pro tento úkol, s neomezenými pravomocemi. Znamenalo to faktické anulování Udetova úřadu a jeho plné podřízení Milchovi. Ten rozpoutal celou sérii porad, na nichž se rozpracovávaly podmínky pro splnění tzv. Göring­‑Programmu, jak se nové směrnici začalo říkat.</text:p>
      <text:p text:style-name="text">Udet se přirozeně snažil před Göringem hájit výčtem faktů, jež potvrzovaly součty selhání a nedostatků nových typů letadel, které nevznikly vinou LC­‑Amtu, stejně jako souhrn nedostatků v zásobování surovinami, vzniklých disproporcí mezi růstem výroby a reálnou možností dodávek. Milch se snažil oddělovat Udeta od Göringa teď už tak neomaleným způsobem, že mu to musel i sám arogantní Göring vytknout. A Udet se snažil pracovat dále. Sledoval vývoj He 280 i nové raketové stíhačky Me 163, tlačil na Messerschmitta, aby konečně pohnul s trapnou záležitostí Me 210 i bojové verze jednomotorové Me 209, nikdy nedodané. Ale vše kolem jej stísňovalo natolik, že již několikrát mluvil o sebevraždě. Shodou okolností se v USA v červenci objevila novinová zpráva o jeho smrti vlastní rukou, údajně pro nesouhlas s tažením proti SSSR. S ním Udet skutečně nesouhlasil a viděl v něm záruku prohry, ale takovým způsobem proti tomu neprotestoval.</text:p>
      <text:p text:style-name="text">Kruh kolem něho se začínal svírat. Zjistil, že Göring nechává odposlouchávat jeho soukromé telefonické rozhovory (o služebních to bylo jasné), jednou mu Gestapo prohledalo dům, a když agenti nalezli dopisy určené příteli ve Švédsku, vyslovil Heydrich Udetovi zákaz létání jako prevenci proti úletu. Nic nemohlo Udeta zasáhnout hlouběji, téměř se zhroutil. Jen jako pasivní postava se účastnil jednání a dění kolem sebe. Nakonec mu 24. srpna Göring navrhl dlouhodobou dovolenou s tím, že vše převezme Milch. To Udeta zlomilo docela. Milch začal propouštět mnohé z Udetových lidí a dosazovat své. Ani tentokrát se však Udet nevzdal možnosti obhajoby, ale nikde nebyl vyslyšen. Alespoň to ho utěšovalo, že od září mohl opět zasednout za řízení svého Fh 104. Soustavné ponižování však pokračovalo. Jednou to byl odmítnutý služební vůz, podruhé povinné doprovázení Milcha po továrnách, bez jakékoli možnosti zasahovat do věci. Navzdory tomu létal na inspekce i sám. Při jedné – u Weser Flugzeugwerke v Tempelhofu – poznal osobně krutý úděl cizích – a zejména ruských – dělníků. Při návštěvě polních letišť na východní frontě byl otřesen způsobem, jakým se zacházelo s civilním obyvatelstvem a válečnými zajatci.</text:p>
      <text:p text:style-name="text">Ve druhé polovině října vyhlásil Milch nový výrobní program, zpracovaný ovšem Udetovým úřadem, ale bez účasti šéfa. Jestliže dosud byl poměr stíhaček Bf 109 ku <text:soft-page-break/>Fw 190 4: 1, pak se nyní rázně měnil na 1: 3. Když se ozvali zástupci Messerschmittovy továrny, odvětil Milch ledově, že to nestanovil on, ale Udet. Zhruba ve stejné době vyčetl Hitler Göringovi všechny nedostatky jeho Luftwaffe. Göring přenesl přirozeně svůj hněv na Udeta v sedmihodinovém jednání 7. listopadu. Udet se z něj vypotácel tak zničen, že nasedl do svého Bf 110 a hodinu s ním bezcílně létal, jen aby se trochu uklidnil.</text:p>
      <text:p text:style-name="text">Pravděpodobně poslední ránu zasadilo jednání z 12. listopadu u Milcha, při němž si zástupci továren otevřeně stěžovali na Udetovy zákroky. Nikdy předtím se nic podobného nestalo, i když se pomluvy donášely Milchovi patřičnými kanály. Nyní se tedy špinavé prádlo propíralo a výsledným zjištěním byla údajná ztráta 600 vyrobených stíhaček jen u Messerschmitta! Udet proti takovému podrazu prostě nenašel slov. Milch snad pochopil, že zašel příliš daleko a údajně Udetovi nabídl společný ‘flám‘ v Paříži na usmířenou. K tomu nedošlo.</text:p>
      <text:p text:style-name="text">Jako kdyby se začal loučit se životem, navštěvoval Udet své nejlepší přátele a v mnohých rozmluvách opravdu naznačoval, že se vším skončí. Málokdo to bral vážně. Ti, kdo přišli k němu do vily, jej nepoznávali. Zadumaný, bez obvyklých žertíků, strhaný, ze smutku neustále opilý. 16. listopadu se byl rozloučit se svým Fh 104 v Tempelhofu. Doma jej ještě zastihl jeden přítel, který byl jeho zjevem i slovy zdrcen. Pak Udet odešel do ložnice, odkud volal Inge Bleyle a žádal ji, aby k němu přišla. Její odmítnutí a slib, že přijde až na snídani, jej ještě více zdrtily. Podle všech náznaků vypil láhev koňaku, napsal červenou tužkou několik posledních slov na čelo postele a znovu zavolal Inge. Ta opět odmítla přijet a vyslechla ještě výčitky i poslední vyznání lásky. Nato Udet zavěsil a stiskl spoušť. Některé jiné prameny uvádějí, že Inge Bleyle ještě uslyšela výstřel v telefonu. V každém případě byla ve skupince přátel, které svolal domovník Peters a kteří četli slova, napsaná na posteli. Protože je ihned smazali, dochovalo se jejich znění jen v mnohokrát přeneseném významu. Pravděpodobně Udet sdělil:</text:p>
      <text:p text:style-name="t-dop">Ingelein, warum hast Du mich verlassen?</text:p>
      <text:p text:style-name="t-dop">Auch der Eiserne hat mich betrogen</text:p>
      <text:p text:style-name="t-dop">Milch, dieser…</text:p>
      <text:p text:style-name="t-dop0">(Citováno z knihy Hanse Herlina ‘Der Teufelsflieger‘).</text:p>
      <text:p text:style-name="t-dop">Ingičko, proč jsi mne opustila?</text:p>
      <text:p text:style-name="t-dop">Také Železný mne podvedl</text:p>
      <text:p text:style-name="t-dop">Milch, ten…</text:p>
      <text:p text:style-name="text2">Co bylo dál, již víme. Obrovský státní pohřeb s procítěným projevem Hermanna Göringa, cesta na lafetě děla na hřbitov Invalidů a posléze zapomenutí. Jeho jméno se však objevovalo ještě dlouho v RLM i u Hitlera, když se hledaly příčiny dalších neúspěchů Luftwaffe. Přátelé si rozebrali Udetovy suvenýry, Hawk II se dostal do muzea, pak do Krakova, vila zmizela při bombardování. Až teprve po válce, dlouho po ní, se objevila nová vydání ‘jeho‘ knihy Mein Fliegerleben. Zmíněný Carl Zuckmayer, žijící <text:soft-page-break/>v USA, napsal divadelní hru Des Teufels General (Ďáblův generál), která se svého času úspěšně hrála v divadlech a byla i zfilmována. Postava generála Harrase je v ní modelována jasně Udetovými charakteristikami. A nyní tedy dostávají čeští čtenáři, poučení nedávnou historií, Udetovu knihu po létech znovu.</text:p>
      <text:h text:style-name="P17" text:outline-level="2">Dodatky a přílohy</text:h>
      <text:h text:style-name="P28" text:outline-level="4">Seznam sestřelů Ernsta Udeta</text:h>
      <table:table table:name="Tabulka6" table:style-name="Tabulka6">
        <table:table-column table:style-name="Tabulka6.A"/>
        <table:table-column table:style-name="Tabulka6.B"/>
        <table:table-column table:style-name="Tabulka6.C" table:number-columns-repeated="2"/>
        <table:table-column table:style-name="Tabulka6.E"/>
        <table:table-header-rows>
          <table:table-row table:style-name="Tabulka6.1">
            <table:table-cell table:style-name="Tabulka6.A1" office:value-type="string">
              <text:p text:style-name="P10">Datum</text:p>
            </table:table-cell>
            <table:table-cell table:style-name="Tabulka6.A1" office:value-type="string">
              <text:p text:style-name="P10">čas</text:p>
            </table:table-cell>
            <table:table-cell table:style-name="Tabulka6.A1" office:value-type="string">
              <text:p text:style-name="P10">typ letadla</text:p>
            </table:table-cell>
            <table:table-cell table:style-name="Tabulka6.A1" office:value-type="string">
              <text:p text:style-name="P10">oblast</text:p>
            </table:table-cell>
            <table:table-cell table:style-name="Tabulka6.E1" office:value-type="string">
              <text:p text:style-name="P10">poř.č.</text:p>
            </table:table-cell>
          </table:table-row>
        </table:table-header-rows>
        <table:table-row>
          <table:table-cell table:style-name="Tabulka6.A2" table:number-columns-spanned="5" office:value-type="string">
            <text:p text:style-name="P13">jednotka bitevních letadel Habsheim</text:p>
          </table:table-cell>
          <table:covered-table-cell/>
          <table:covered-table-cell/>
          <table:covered-table-cell/>
          <table:covered-table-cell/>
        </table:table-row>
        <table:table-row>
          <table:table-cell table:style-name="Tabulka6.A3" office:value-type="string">
            <text:p text:style-name="P11">18. 3.16</text:p>
          </table:table-cell>
          <table:table-cell table:style-name="Tabulka6.A3" office:value-type="string">
            <text:p text:style-name="P10">17.10</text:p>
          </table:table-cell>
          <table:table-cell table:style-name="Tabulka6.A3" office:value-type="string">
            <text:p text:style-name="P10">Farman</text:p>
          </table:table-cell>
          <table:table-cell table:style-name="Tabulka6.A3" office:value-type="string">
            <text:p text:style-name="P10">Mühlhausen</text:p>
          </table:table-cell>
          <table:table-cell table:style-name="Tabulka6.E3" office:value-type="float" office:value="1">
            <text:p text:style-name="P10">1</text:p>
          </table:table-cell>
        </table:table-row>
        <table:table-row>
          <table:table-cell table:style-name="Tabulka6.A2" table:number-columns-spanned="5" office:value-type="string">
            <text:p text:style-name="P13">Jasta 15</text:p>
          </table:table-cell>
          <table:covered-table-cell/>
          <table:covered-table-cell/>
          <table:covered-table-cell/>
          <table:covered-table-cell/>
        </table:table-row>
        <table:table-row>
          <table:table-cell table:style-name="Tabulka6.A3" office:value-type="string">
            <text:p text:style-name="P10">12. 10.16</text:p>
          </table:table-cell>
          <table:table-cell table:style-name="Tabulka6.A3" office:value-type="string">
            <text:p text:style-name="P10">15.30</text:p>
          </table:table-cell>
          <table:table-cell table:style-name="Tabulka6.A3" office:value-type="string">
            <text:p text:style-name="P10">Bréguet Michelin</text:p>
          </table:table-cell>
          <table:table-cell table:style-name="Tabulka6.A3" office:value-type="string">
            <text:p text:style-name="P10">Rüstenhart</text:p>
          </table:table-cell>
          <table:table-cell table:style-name="Tabulka6.A2" office:value-type="string">
            <text:p text:style-name="P10">2</text:p>
          </table:table-cell>
        </table:table-row>
        <table:table-row>
          <table:table-cell table:style-name="Tabulka6.A3" office:value-type="string">
            <text:p text:style-name="P10">24. 12.16</text:p>
          </table:table-cell>
          <table:table-cell table:style-name="Tabulka6.A3" office:value-type="string">
            <text:p text:style-name="P10">11.00</text:p>
          </table:table-cell>
          <table:table-cell table:style-name="Tabulka6.A3" office:value-type="string">
            <text:p text:style-name="P10">Caudron</text:p>
          </table:table-cell>
          <table:table-cell table:style-name="Tabulka6.A3" office:value-type="string">
            <text:p text:style-name="P10">Oberaspach</text:p>
          </table:table-cell>
          <table:table-cell table:style-name="Tabulka6.A2" office:value-type="string">
            <text:p text:style-name="P10">3</text:p>
          </table:table-cell>
        </table:table-row>
        <table:table-row>
          <table:table-cell table:style-name="Tabulka6.A3" office:value-type="string">
            <text:p text:style-name="P10">20. 2.17</text:p>
          </table:table-cell>
          <table:table-cell table:style-name="Tabulka6.A3" office:value-type="string">
            <text:p text:style-name="P10">12.00</text:p>
          </table:table-cell>
          <table:table-cell table:style-name="Tabulka6.A3" office:value-type="string">
            <text:p text:style-name="P10">Nieuport</text:p>
          </table:table-cell>
          <table:table-cell table:style-name="Tabulka6.A3" office:value-type="string">
            <text:p text:style-name="P10">Uspach</text:p>
          </table:table-cell>
          <table:table-cell table:style-name="Tabulka6.A2" office:value-type="string">
            <text:p text:style-name="P10">4</text:p>
          </table:table-cell>
        </table:table-row>
        <table:table-row>
          <table:table-cell table:style-name="Tabulka6.A3" office:value-type="string">
            <text:p text:style-name="P10">24. 4.17</text:p>
          </table:table-cell>
          <table:table-cell table:style-name="Tabulka6.A3" office:value-type="string">
            <text:p text:style-name="P10">19.30</text:p>
          </table:table-cell>
          <table:table-cell table:style-name="Tabulka6.A3" office:value-type="string">
            <text:p text:style-name="P10">Nieuport</text:p>
          </table:table-cell>
          <table:table-cell table:style-name="Tabulka6.A3" office:value-type="string">
            <text:p text:style-name="P10">Chavignon</text:p>
          </table:table-cell>
          <table:table-cell table:style-name="Tabulka6.A2" office:value-type="string">
            <text:p text:style-name="P10">5</text:p>
          </table:table-cell>
        </table:table-row>
        <table:table-row>
          <table:table-cell table:style-name="Tabulka6.A3" office:value-type="string">
            <text:p text:style-name="P10">5. 5.17</text:p>
          </table:table-cell>
          <table:table-cell table:style-name="Tabulka6.A3" office:value-type="string">
            <text:p text:style-name="P10">19.30</text:p>
          </table:table-cell>
          <table:table-cell table:style-name="Tabulka6.A3" office:value-type="string">
            <text:p text:style-name="P10">Spad</text:p>
          </table:table-cell>
          <table:table-cell table:style-name="Tabulka6.A3" office:value-type="string">
            <text:p text:style-name="P10">Viller Wald</text:p>
          </table:table-cell>
          <table:table-cell table:style-name="Tabulka6.A2" office:value-type="string">
            <text:p text:style-name="P10">6</text:p>
          </table:table-cell>
        </table:table-row>
        <table:table-row>
          <table:table-cell table:style-name="Tabulka6.A2" table:number-columns-spanned="5" office:value-type="string">
            <text:p text:style-name="P14">Jasta 37</text:p>
          </table:table-cell>
          <table:covered-table-cell/>
          <table:covered-table-cell/>
          <table:covered-table-cell/>
          <table:covered-table-cell/>
        </table:table-row>
        <table:table-row>
          <table:table-cell table:style-name="Tabulka6.A3" office:value-type="string">
            <text:p text:style-name="P10">14. 8.17</text:p>
          </table:table-cell>
          <table:table-cell table:style-name="Tabulka6.A3" office:value-type="string">
            <text:p text:style-name="P10">20.30</text:p>
          </table:table-cell>
          <table:table-cell table:style-name="Tabulka6.A3" office:value-type="string">
            <text:p text:style-name="P10">Bristol</text:p>
          </table:table-cell>
          <table:table-cell table:style-name="Tabulka6.A3" office:value-type="string">
            <text:p text:style-name="P10">Lens</text:p>
          </table:table-cell>
          <table:table-cell table:style-name="Tabulka6.A2" office:value-type="string">
            <text:p text:style-name="P10">7</text:p>
          </table:table-cell>
        </table:table-row>
        <table:table-row>
          <table:table-cell table:style-name="Tabulka6.A3" office:value-type="string">
            <text:p text:style-name="P10">15. 8.17</text:p>
          </table:table-cell>
          <table:table-cell table:style-name="Tabulka6.A3" office:value-type="string">
            <text:p text:style-name="P10">10.25</text:p>
          </table:table-cell>
          <table:table-cell table:style-name="Tabulka6.A3" office:value-type="string">
            <text:p text:style-name="P10">dvoumístný Sopwith</text:p>
          </table:table-cell>
          <table:table-cell table:style-name="Tabulka6.A3" office:value-type="string">
            <text:p text:style-name="P10">Pont à Vendin</text:p>
          </table:table-cell>
          <table:table-cell table:style-name="Tabulka6.A2" office:value-type="string">
            <text:p text:style-name="P10">8</text:p>
          </table:table-cell>
        </table:table-row>
        <table:table-row>
          <table:table-cell table:style-name="Tabulka6.A3" office:value-type="string">
            <text:p text:style-name="P10">21. 8.17</text:p>
          </table:table-cell>
          <table:table-cell table:style-name="Tabulka6.A3" office:value-type="string">
            <text:p text:style-name="P10">8.45</text:p>
          </table:table-cell>
          <table:table-cell table:style-name="Tabulka6.A3" office:value-type="string">
            <text:p text:style-name="P10">de Havilland 4</text:p>
          </table:table-cell>
          <table:table-cell table:style-name="Tabulka6.A3" office:value-type="string">
            <text:p text:style-name="P10">Lilie</text:p>
          </table:table-cell>
          <table:table-cell table:style-name="Tabulka6.A2" office:value-type="string">
            <text:p text:style-name="P10">9</text:p>
          </table:table-cell>
        </table:table-row>
        <table:table-row>
          <table:table-cell table:style-name="Tabulka6.A3" office:value-type="string">
            <text:p text:style-name="P10">17. 9.17</text:p>
          </table:table-cell>
          <table:table-cell table:style-name="Tabulka6.A3" office:value-type="string">
            <text:p text:style-name="P10">7.30</text:p>
          </table:table-cell>
          <table:table-cell table:style-name="Tabulka6.A3" office:value-type="string">
            <text:p text:style-name="P10">de Havilland 5 jedn. Izel</text:p>
          </table:table-cell>
          <table:table-cell table:style-name="Tabulka6.A3" office:value-type="string">
            <text:p text:style-name="P10"/>
          </table:table-cell>
          <table:table-cell table:style-name="Tabulka6.E3" office:value-type="float" office:value="10">
            <text:p text:style-name="P10">10</text:p>
          </table:table-cell>
        </table:table-row>
        <table:table-row>
          <table:table-cell table:style-name="Tabulka6.A3" office:value-type="string">
            <text:p text:style-name="P10">24. 9.17</text:p>
          </table:table-cell>
          <table:table-cell table:style-name="Tabulka6.A3" office:value-type="string">
            <text:p text:style-name="P10">12.20</text:p>
          </table:table-cell>
          <table:table-cell table:style-name="Tabulka6.A3" office:value-type="string">
            <text:p text:style-name="P10">britské poz. letadlo</text:p>
          </table:table-cell>
          <table:table-cell table:style-name="Tabulka6.A3" office:value-type="string">
            <text:p text:style-name="P10">Loos</text:p>
          </table:table-cell>
          <table:table-cell table:style-name="Tabulka6.A2" office:value-type="string">
            <text:p text:style-name="P10">11</text:p>
          </table:table-cell>
        </table:table-row>
        <table:table-row>
          <table:table-cell table:style-name="Tabulka6.A3" office:value-type="string">
            <text:p text:style-name="P10">28. 9.17</text:p>
          </table:table-cell>
          <table:table-cell table:style-name="Tabulka6.A3" office:value-type="string">
            <text:p text:style-name="P10">18.00</text:p>
          </table:table-cell>
          <table:table-cell table:style-name="Tabulka6.A3" office:value-type="string">
            <text:p text:style-name="P10">Sopwith C</text:p>
          </table:table-cell>
          <table:table-cell table:style-name="Tabulka6.A3" office:value-type="string">
            <text:p text:style-name="P10">západně od Wingles</text:p>
          </table:table-cell>
          <table:table-cell table:style-name="Tabulka6.A2" office:value-type="string">
            <text:p text:style-name="P10">12</text:p>
          </table:table-cell>
        </table:table-row>
        <table:table-row>
          <table:table-cell table:style-name="Tabulka6.A3" office:value-type="string">
            <text:p text:style-name="P10">28. 9.17</text:p>
          </table:table-cell>
          <table:table-cell table:style-name="Tabulka6.A3" office:value-type="string">
            <text:p text:style-name="P10">18.00</text:p>
          </table:table-cell>
          <table:table-cell table:style-name="Tabulka6.A3" office:value-type="string">
            <text:p text:style-name="P10">Sopwith C</text:p>
          </table:table-cell>
          <table:table-cell table:style-name="Tabulka6.A3" office:value-type="string">
            <text:p text:style-name="P10">západně od Wingles</text:p>
          </table:table-cell>
          <table:table-cell table:style-name="Tabulka6.A2" office:value-type="string">
            <text:p text:style-name="P10">13</text:p>
          </table:table-cell>
        </table:table-row>
        <table:table-row>
          <table:table-cell table:style-name="Tabulka6.A3" office:value-type="string">
            <text:p text:style-name="P10">18. 10.17</text:p>
          </table:table-cell>
          <table:table-cell table:style-name="Tabulka6.A3" office:value-type="string">
            <text:p text:style-name="P10">10.35</text:p>
          </table:table-cell>
          <table:table-cell table:style-name="Tabulka6.A3" office:value-type="string">
            <text:p text:style-name="P10">Sopwith C</text:p>
          </table:table-cell>
          <table:table-cell table:style-name="Tabulka6.A3" office:value-type="string">
            <text:p text:style-name="P10">Deulemont</text:p>
          </table:table-cell>
          <table:table-cell table:style-name="Tabulka6.A2" office:value-type="string">
            <text:p text:style-name="P10">14</text:p>
          </table:table-cell>
        </table:table-row>
        <table:table-row>
          <table:table-cell table:style-name="Tabulka6.A3" office:value-type="string">
            <text:p text:style-name="P10">28. 11.17</text:p>
          </table:table-cell>
          <table:table-cell table:style-name="Tabulka6.A3" office:value-type="string">
            <text:p text:style-name="P10">13.40</text:p>
          </table:table-cell>
          <table:table-cell table:style-name="Tabulka6.A3" office:value-type="string">
            <text:p text:style-name="P10">de Havilland 5</text:p>
          </table:table-cell>
          <table:table-cell table:style-name="Tabulka6.A3" office:value-type="string">
            <text:p text:style-name="P10">Paschendale/Poelcapelle</text:p>
          </table:table-cell>
          <table:table-cell table:style-name="Tabulka6.A2" office:value-type="string">
            <text:p text:style-name="P10">15</text:p>
          </table:table-cell>
        </table:table-row>
        <table:table-row>
          <table:table-cell table:style-name="Tabulka6.A3" office:value-type="string">
            <text:p text:style-name="P10">5. 12.17</text:p>
          </table:table-cell>
          <table:table-cell table:style-name="Tabulka6.A3" office:value-type="string">
            <text:p text:style-name="P10">14.30</text:p>
          </table:table-cell>
          <table:table-cell table:style-name="Tabulka6.A3" office:value-type="string">
            <text:p text:style-name="P10">S.E.5</text:p>
          </table:table-cell>
          <table:table-cell table:style-name="Tabulka6.A3" office:value-type="string">
            <text:p text:style-name="P10">Westrosebete/Poelcapelle</text:p>
          </table:table-cell>
          <table:table-cell table:style-name="Tabulka6.A2" office:value-type="string">
            <text:p text:style-name="P10">16</text:p>
          </table:table-cell>
        </table:table-row>
        <table:table-row>
          <table:table-cell table:style-name="Tabulka6.A3" office:value-type="string">
            <text:p text:style-name="P10">6. 1.18</text:p>
          </table:table-cell>
          <table:table-cell table:style-name="Tabulka6.A3" office:value-type="string">
            <text:p text:style-name="P10">16.15</text:p>
          </table:table-cell>
          <table:table-cell table:style-name="Tabulka6.A3" office:value-type="string">
            <text:p text:style-name="P10">Nieuport</text:p>
          </table:table-cell>
          <table:table-cell table:style-name="Tabulka6.A3" office:value-type="string">
            <text:p text:style-name="P10">Birschote</text:p>
          </table:table-cell>
          <table:table-cell table:style-name="Tabulka6.A2" office:value-type="string">
            <text:p text:style-name="P10">17</text:p>
          </table:table-cell>
        </table:table-row>
        <table:table-row>
          <table:table-cell table:style-name="Tabulka6.A3" office:value-type="string">
            <text:p text:style-name="P10">28. 1.18</text:p>
          </table:table-cell>
          <table:table-cell table:style-name="Tabulka6.A3" office:value-type="string">
            <text:p text:style-name="P10">16.55</text:p>
          </table:table-cell>
          <table:table-cell table:style-name="Tabulka6.A3" office:value-type="string">
            <text:p text:style-name="P10">Sopwith</text:p>
          </table:table-cell>
          <table:table-cell table:style-name="Tabulka6.A3" office:value-type="string">
            <text:p text:style-name="P10">Birschote</text:p>
          </table:table-cell>
          <table:table-cell table:style-name="Tabulka6.A2" office:value-type="string">
            <text:p text:style-name="P10">18</text:p>
          </table:table-cell>
        </table:table-row>
        <table:table-row>
          <table:table-cell table:style-name="Tabulka6.A3" office:value-type="string">
            <text:p text:style-name="P10">29. 1.18</text:p>
          </table:table-cell>
          <table:table-cell table:style-name="Tabulka6.A3" office:value-type="string">
            <text:p text:style-name="P10">12.00</text:p>
          </table:table-cell>
          <table:table-cell table:style-name="Tabulka6.A3" office:value-type="string">
            <text:p text:style-name="P10">jednomístný Bristol</text:p>
          </table:table-cell>
          <table:table-cell table:style-name="Tabulka6.A3" office:value-type="string">
            <text:p text:style-name="P10">Zillebete</text:p>
          </table:table-cell>
          <table:table-cell table:style-name="Tabulka6.A2" office:value-type="string">
            <text:p text:style-name="P10">19</text:p>
          </table:table-cell>
        </table:table-row>
        <table:table-row>
          <table:table-cell table:style-name="Tabulka6.A3" office:value-type="string">
            <text:p text:style-name="P10">18. 2.18</text:p>
          </table:table-cell>
          <table:table-cell table:style-name="Tabulka6.A3" office:value-type="string">
            <text:p text:style-name="P10">10.50</text:p>
          </table:table-cell>
          <table:table-cell table:style-name="Tabulka6.A3" office:value-type="string">
            <text:p text:style-name="P10">Sopwith C</text:p>
          </table:table-cell>
          <table:table-cell table:style-name="Tabulka6.A3" office:value-type="string">
            <text:p text:style-name="P10">Zandvoorde</text:p>
          </table:table-cell>
          <table:table-cell table:style-name="Tabulka6.A2" office:value-type="string">
            <text:p text:style-name="P10">20</text:p>
          </table:table-cell>
        </table:table-row>
        <table:table-row>
          <table:table-cell table:style-name="Tabulka6.A2" table:number-columns-spanned="5" office:value-type="string">
            <text:p text:style-name="P14">Jasta 11</text:p>
          </table:table-cell>
          <table:covered-table-cell/>
          <table:covered-table-cell/>
          <table:covered-table-cell/>
          <table:covered-table-cell/>
        </table:table-row>
        <table:table-row>
          <table:table-cell table:style-name="Tabulka6.A3" office:value-type="string">
            <text:p text:style-name="P10">27. 3.18</text:p>
          </table:table-cell>
          <table:table-cell table:style-name="Tabulka6.A3" office:value-type="string">
            <text:p text:style-name="P10">11.50</text:p>
          </table:table-cell>
          <table:table-cell table:style-name="Tabulka6.A3" office:value-type="string">
            <text:p text:style-name="P10">R.E.8</text:p>
          </table:table-cell>
          <table:table-cell table:style-name="Tabulka6.A3" office:value-type="string">
            <text:p text:style-name="P10">Albert</text:p>
          </table:table-cell>
          <table:table-cell table:style-name="Tabulka6.A2" office:value-type="string">
            <text:p text:style-name="P10">21</text:p>
          </table:table-cell>
        </table:table-row>
        <table:table-row>
          <table:table-cell table:style-name="Tabulka6.A3" office:value-type="string">
            <text:p text:style-name="P10">28. 3.18</text:p>
          </table:table-cell>
          <table:table-cell table:style-name="Tabulka6.A3" office:value-type="string">
            <text:p text:style-name="P10">9.10</text:p>
          </table:table-cell>
          <table:table-cell table:style-name="Tabulka6.A3" office:value-type="string">
            <text:p text:style-name="P10">Sopwith C</text:p>
          </table:table-cell>
          <table:table-cell table:style-name="Tabulka6.A3" office:value-type="string">
            <text:p text:style-name="P10">Albert/Bapaume</text:p>
          </table:table-cell>
          <table:table-cell table:style-name="Tabulka6.A2" office:value-type="string">
            <text:p text:style-name="P10">22</text:p>
          </table:table-cell>
        </table:table-row>
        <table:table-row>
          <table:table-cell table:style-name="Tabulka6.A3" office:value-type="string">
            <text:p text:style-name="P10">6. 4.18</text:p>
          </table:table-cell>
          <table:table-cell table:style-name="Tabulka6.A3" office:value-type="string">
            <text:p text:style-name="P10">14.15</text:p>
          </table:table-cell>
          <table:table-cell table:style-name="Tabulka6.A3" office:value-type="string">
            <text:p text:style-name="P10">Sopwith C</text:p>
          </table:table-cell>
          <table:table-cell table:style-name="Tabulka6.A3" office:value-type="string">
            <text:p text:style-name="P10">Hamel</text:p>
          </table:table-cell>
          <table:table-cell table:style-name="Tabulka6.A2" office:value-type="string">
            <text:p text:style-name="P10">23</text:p>
          </table:table-cell>
        </table:table-row>
      </table:table>
      <text:p text:style-name="P11"/>
      <text:h text:style-name="P28" text:outline-level="4">Sestřely Jasta 4 v období kdy jí velel Oberleutnant Udet</text:h>
      <table:table table:name="Jasta" table:style-name="Jasta">
        <table:table-column table:style-name="Jasta.A"/>
        <table:table-column table:style-name="Jasta.B"/>
        <table:table-column table:style-name="Jasta.C"/>
        <table:table-column table:style-name="Jasta.D"/>
        <table:table-column table:style-name="Jasta.E"/>
        <table:table-column table:style-name="Jasta.F" table:number-columns-repeated="2"/>
        <table:table-header-rows>
          <table:table-row table:style-name="Jasta.1">
            <table:table-cell table:style-name="Jasta.A1" table:number-rows-spanned="2" office:value-type="string">
              <text:p text:style-name="P10">datum</text:p>
            </table:table-cell>
            <table:table-cell table:style-name="Jasta.A1" table:number-rows-spanned="2" office:value-type="string">
              <text:p text:style-name="P10">čas</text:p>
            </table:table-cell>
            <table:table-cell table:style-name="Jasta.A1" table:number-rows-spanned="2" office:value-type="string">
              <text:p text:style-name="P10">pilot</text:p>
            </table:table-cell>
            <table:table-cell table:style-name="Jasta.A1" table:number-rows-spanned="2" office:value-type="string">
              <text:p text:style-name="P10">typ letounu</text:p>
            </table:table-cell>
            <table:table-cell table:style-name="Jasta.A1" table:number-rows-spanned="2" office:value-type="string">
              <text:p text:style-name="P10">oblast sestřelu</text:p>
            </table:table-cell>
            <table:table-cell table:style-name="Jasta.F1" table:number-columns-spanned="2" office:value-type="string">
              <text:p text:style-name="P12">poř. číslo</text:p>
            </table:table-cell>
            <table:covered-table-cell/>
          </table:table-row>
          <table:table-row>
            <table:covered-table-cell/>
            <table:covered-table-cell/>
            <table:covered-table-cell/>
            <table:covered-table-cell/>
            <table:covered-table-cell/>
            <table:table-cell table:style-name="Jasta.F2" office:value-type="string">
              <text:p text:style-name="P10">Jasta</text:p>
            </table:table-cell>
            <table:table-cell table:style-name="Jasta.G2" office:value-type="string">
              <text:p text:style-name="P10">Udet</text:p>
            </table:table-cell>
          </table:table-row>
        </table:table-header-rows>
        <table:table-row>
          <table:table-cell table:style-name="Jasta.F2" office:value-type="string">
            <text:p text:style-name="P10">20.5.18</text:p>
          </table:table-cell>
          <table:table-cell table:style-name="Jasta.F2" office:value-type="string">
            <text:p text:style-name="P10">11.25</text:p>
          </table:table-cell>
          <table:table-cell table:style-name="Jasta.F2" office:value-type="string">
            <text:p text:style-name="P10">Rautter</text:p>
          </table:table-cell>
          <table:table-cell table:style-name="Jasta.F2" office:value-type="string">
            <text:p text:style-name="P10">Bristol</text:p>
          </table:table-cell>
          <table:table-cell table:style-name="Jasta.F2" office:value-type="string">
            <text:p text:style-name="P10">Warfusée</text:p>
          </table:table-cell>
          <table:table-cell table:style-name="Jasta.F2" office:value-type="string">
            <text:p text:style-name="P10">1</text:p>
          </table:table-cell>
          <table:table-cell table:style-name="Jasta.G2" office:value-type="string">
            <text:p text:style-name="P10">-</text:p>
          </table:table-cell>
        </table:table-row>
        <table:table-row>
          <table:table-cell table:style-name="Jasta.F2" office:value-type="string">
            <text:p text:style-name="P10">27.5.18</text:p>
          </table:table-cell>
          <table:table-cell table:style-name="Jasta.F2" office:value-type="string">
            <text:p text:style-name="P10">18.15</text:p>
          </table:table-cell>
          <table:table-cell table:style-name="Jasta.F2" office:value-type="string">
            <text:p text:style-name="P10">Rautter</text:p>
          </table:table-cell>
          <table:table-cell table:style-name="Jasta.F2" office:value-type="string">
            <text:p text:style-name="P10">Bréguet</text:p>
          </table:table-cell>
          <table:table-cell table:style-name="Jasta.F2" office:value-type="string">
            <text:p text:style-name="P10">Pont­‑Arch</text:p>
          </table:table-cell>
          <table:table-cell table:style-name="Jasta.F2" office:value-type="string">
            <text:p text:style-name="P10">2</text:p>
          </table:table-cell>
          <table:table-cell table:style-name="Jasta.G2" office:value-type="string">
            <text:p text:style-name="P10">-</text:p>
          </table:table-cell>
        </table:table-row>
        <table:table-row>
          <table:table-cell table:style-name="Jasta.F2" office:value-type="string">
            <text:p text:style-name="P10">31.5.18</text:p>
          </table:table-cell>
          <table:table-cell table:style-name="Jasta.F2" office:value-type="string">
            <text:p text:style-name="P10">12.00</text:p>
          </table:table-cell>
          <table:table-cell table:style-name="Jasta.F2" office:value-type="string">
            <text:p text:style-name="P10">Rautter</text:p>
          </table:table-cell>
          <table:table-cell table:style-name="Jasta.F2" office:value-type="string">
            <text:p text:style-name="P10">Bréguet</text:p>
          </table:table-cell>
          <table:table-cell table:style-name="Jasta.F2" office:value-type="string">
            <text:p text:style-name="P10">JZ od Soissoens</text:p>
          </table:table-cell>
          <table:table-cell table:style-name="Jasta.F2" office:value-type="string">
            <text:p text:style-name="P10">3</text:p>
          </table:table-cell>
          <table:table-cell table:style-name="Jasta.G2" office:value-type="string">
            <text:p text:style-name="P10">-</text:p>
          </table:table-cell>
        </table:table-row>
        <table:table-row>
          <table:table-cell table:style-name="Jasta.F2" office:value-type="string">
            <text:p text:style-name="P10">31.5.18</text:p>
          </table:table-cell>
          <table:table-cell table:style-name="Jasta.F2" office:value-type="string">
            <text:p text:style-name="P10">13.00</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JZ od Soissoens</text:p>
          </table:table-cell>
          <table:table-cell table:style-name="Jasta.F2" office:value-type="string">
            <text:p text:style-name="P10">4</text:p>
          </table:table-cell>
          <table:table-cell table:style-name="Jasta.G2" office:value-type="string">
            <text:p text:style-name="P10">24</text:p>
          </table:table-cell>
        </table:table-row>
        <table:table-row>
          <table:table-cell table:style-name="Jasta.F2" office:value-type="string">
            <text:p text:style-name="P10">2.6.18</text:p>
          </table:table-cell>
          <table:table-cell table:style-name="Jasta.F2" office:value-type="string">
            <text:p text:style-name="P10">11.50</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SZ od Neuilln</text:p>
          </table:table-cell>
          <table:table-cell table:style-name="Jasta.F2" office:value-type="string">
            <text:p text:style-name="P10">5</text:p>
          </table:table-cell>
          <table:table-cell table:style-name="Jasta.G2" office:value-type="string">
            <text:p text:style-name="P10">25</text:p>
          </table:table-cell>
        </table:table-row>
        <table:table-row>
          <table:table-cell table:style-name="Jasta.F2" office:value-type="string">
            <text:p text:style-name="P10">2.6.18</text:p>
          </table:table-cell>
          <table:table-cell table:style-name="Jasta.F2" office:value-type="string">
            <text:p text:style-name="P10">18.20</text:p>
          </table:table-cell>
          <table:table-cell table:style-name="Jasta.F2" office:value-type="string">
            <text:p text:style-name="P10">Maushate</text:p>
          </table:table-cell>
          <table:table-cell table:style-name="Jasta.F2" office:value-type="string">
            <text:p text:style-name="P10">Bréguet</text:p>
          </table:table-cell>
          <table:table-cell table:style-name="Jasta.F2" office:value-type="string">
            <text:p text:style-name="P10">Montigny Labier</text:p>
          </table:table-cell>
          <table:table-cell table:style-name="Jasta.F2" office:value-type="string">
            <text:p text:style-name="P10">6</text:p>
          </table:table-cell>
          <table:table-cell table:style-name="Jasta.G2" office:value-type="string">
            <text:p text:style-name="P10">-</text:p>
          </table:table-cell>
        </table:table-row>
        <table:table-row>
          <table:table-cell table:style-name="Jasta.F2" office:value-type="string">
            <text:p text:style-name="P10">4.6.18</text:p>
          </table:table-cell>
          <table:table-cell table:style-name="Jasta.F2" office:value-type="string">
            <text:p text:style-name="P10">18.45</text:p>
          </table:table-cell>
          <table:table-cell table:style-name="Jasta.F2" office:value-type="string">
            <text:p text:style-name="P10">Dretmann</text:p>
          </table:table-cell>
          <table:table-cell table:style-name="Jasta.F2" office:value-type="string">
            <text:p text:style-name="P10">Spad</text:p>
          </table:table-cell>
          <table:table-cell table:style-name="Jasta.F2" office:value-type="string">
            <text:p text:style-name="P10">Longpont</text:p>
          </table:table-cell>
          <table:table-cell table:style-name="Jasta.F2" office:value-type="string">
            <text:p text:style-name="P10">7</text:p>
          </table:table-cell>
          <table:table-cell table:style-name="Jasta.G2" office:value-type="string">
            <text:p text:style-name="P10">-</text:p>
          </table:table-cell>
        </table:table-row>
        <table:table-row>
          <table:table-cell table:style-name="Jasta.F2" office:value-type="string">
            <text:p text:style-name="P10">5.6.18</text:p>
          </table:table-cell>
          <table:table-cell table:style-name="Jasta.F2" office:value-type="string">
            <text:p text:style-name="P10">12.0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J od Buczany</text:p>
          </table:table-cell>
          <table:table-cell table:style-name="Jasta.F2" office:value-type="string">
            <text:p text:style-name="P10">8</text:p>
          </table:table-cell>
          <table:table-cell table:style-name="Jasta.G2" office:value-type="string">
            <text:p text:style-name="P10">26</text:p>
          </table:table-cell>
        </table:table-row>
        <table:table-row>
          <table:table-cell table:style-name="Jasta.F2" office:value-type="string">
            <text:p text:style-name="P10">6.6.18</text:p>
          </table:table-cell>
          <table:table-cell table:style-name="Jasta.F2" office:value-type="string">
            <text:p text:style-name="P10">11.4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J od Faverolles</text:p>
          </table:table-cell>
          <table:table-cell table:style-name="Jasta.F2" office:value-type="string">
            <text:p text:style-name="P10">9</text:p>
          </table:table-cell>
          <table:table-cell table:style-name="Jasta.G2" office:value-type="string">
            <text:p text:style-name="P10">27</text:p>
          </table:table-cell>
        </table:table-row>
        <table:table-row>
          <table:table-cell table:style-name="Jasta.F2" office:value-type="string">
            <text:p text:style-name="P10">7.6.18</text:p>
          </table:table-cell>
          <table:table-cell table:style-name="Jasta.F2" office:value-type="string">
            <text:p text:style-name="P10">19.0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V od Villers Cotterets</text:p>
          </table:table-cell>
          <table:table-cell table:style-name="Jasta.F2" office:value-type="string">
            <text:p text:style-name="P10">10</text:p>
          </table:table-cell>
          <table:table-cell table:style-name="Jasta.G2" office:value-type="string">
            <text:p text:style-name="P10">28</text:p>
          </table:table-cell>
        </table:table-row>
        <table:table-row>
          <table:table-cell table:style-name="Jasta.F2" office:value-type="string">
            <text:p text:style-name="P10">13.6.18</text:p>
          </table:table-cell>
          <table:table-cell table:style-name="Jasta.F2" office:value-type="string">
            <text:p text:style-name="P10">17.45</text:p>
          </table:table-cell>
          <table:table-cell table:style-name="Jasta.F2" office:value-type="string">
            <text:p text:style-name="P10">Udet</text:p>
          </table:table-cell>
          <table:table-cell table:style-name="Jasta.D13" office:value-type="string">
            <text:p text:style-name="P10">Spad</text:p>
          </table:table-cell>
          <table:table-cell table:style-name="Jasta.F2" office:value-type="string">
            <text:p text:style-name="P10">SV od Faverolles</text:p>
          </table:table-cell>
          <table:table-cell table:style-name="Jasta.F2" office:value-type="string">
            <text:p text:style-name="P10">11</text:p>
          </table:table-cell>
          <table:table-cell table:style-name="Jasta.G2" office:value-type="string">
            <text:p text:style-name="P10">29</text:p>
          </table:table-cell>
        </table:table-row>
        <table:table-row>
          <table:table-cell table:style-name="Jasta.F2" office:value-type="string">
            <text:p text:style-name="P10">13.6.18</text:p>
          </table:table-cell>
          <table:table-cell table:style-name="Jasta.F2" office:value-type="string">
            <text:p text:style-name="P10">17.45</text:p>
          </table:table-cell>
          <table:table-cell table:style-name="Jasta.F2" office:value-type="string">
            <text:p text:style-name="P10">Dretmann</text:p>
          </table:table-cell>
          <table:table-cell table:style-name="Jasta.F2" office:value-type="string">
            <text:p text:style-name="P10">Spad</text:p>
          </table:table-cell>
          <table:table-cell table:style-name="Jasta.F2" office:value-type="string">
            <text:p text:style-name="P10">S od Noron</text:p>
          </table:table-cell>
          <table:table-cell table:style-name="Jasta.F2" office:value-type="string">
            <text:p text:style-name="P10">12</text:p>
          </table:table-cell>
          <table:table-cell table:style-name="Jasta.G2" office:value-type="string">
            <text:p text:style-name="P10">-</text:p>
          </table:table-cell>
        </table:table-row>
        <table:table-row>
          <table:table-cell table:style-name="Jasta.F2" office:value-type="string">
            <text:p text:style-name="P10">14.6.18</text:p>
          </table:table-cell>
          <table:table-cell table:style-name="Jasta.F2" office:value-type="string">
            <text:p text:style-name="P10">20.0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S od St. Pierre a Igle</text:p>
          </table:table-cell>
          <table:table-cell table:style-name="Jasta.F2" office:value-type="string">
            <text:p text:style-name="P10">13</text:p>
          </table:table-cell>
          <table:table-cell table:style-name="Jasta.G2" office:value-type="string">
            <text:p text:style-name="P10">30</text:p>
          </table:table-cell>
        </table:table-row>
        <table:table-row>
          <table:table-cell table:style-name="Jasta.F2" office:value-type="string">
            <text:p text:style-name="P10">23.6.18</text:p>
          </table:table-cell>
          <table:table-cell table:style-name="Jasta.F2" office:value-type="string">
            <text:p text:style-name="P10">12.10</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La Ferte Milon</text:p>
          </table:table-cell>
          <table:table-cell table:style-name="Jasta.F2" office:value-type="string">
            <text:p text:style-name="P10">14</text:p>
          </table:table-cell>
          <table:table-cell table:style-name="Jasta.G2" office:value-type="string">
            <text:p text:style-name="P10">31</text:p>
          </table:table-cell>
        </table:table-row>
        <table:table-row>
          <table:table-cell table:style-name="Jasta.F2" office:value-type="string">
            <text:p text:style-name="P10">23.6.18</text:p>
          </table:table-cell>
          <table:table-cell table:style-name="Jasta.F2" office:value-type="string">
            <text:p text:style-name="P10">20.15</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Gegend Croun</text:p>
          </table:table-cell>
          <table:table-cell table:style-name="Jasta.F2" office:value-type="string">
            <text:p text:style-name="P10">15</text:p>
          </table:table-cell>
          <table:table-cell table:style-name="Jasta.G2" office:value-type="string">
            <text:p text:style-name="P10">32</text:p>
          </table:table-cell>
        </table:table-row>
        <table:table-row>
          <table:table-cell table:style-name="Jasta.F2" office:value-type="string">
            <text:p text:style-name="P10">24.6.18</text:p>
          </table:table-cell>
          <table:table-cell table:style-name="Jasta.F2" office:value-type="string">
            <text:p text:style-name="P10">10.00</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JV od Montigni</text:p>
          </table:table-cell>
          <table:table-cell table:style-name="Jasta.F2" office:value-type="string">
            <text:p text:style-name="P10">16</text:p>
          </table:table-cell>
          <table:table-cell table:style-name="Jasta.G2" office:value-type="string">
            <text:p text:style-name="P10">33</text:p>
          </table:table-cell>
        </table:table-row>
        <table:table-row>
          <table:table-cell table:style-name="Jasta.F2" office:value-type="string">
            <text:p text:style-name="P10">25.6.18</text:p>
          </table:table-cell>
          <table:table-cell table:style-name="Jasta.F2" office:value-type="string">
            <text:p text:style-name="P10">18.45</text:p>
          </table:table-cell>
          <table:table-cell table:style-name="Jasta.F2" office:value-type="string">
            <text:p text:style-name="P10">Udet</text:p>
          </table:table-cell>
          <table:table-cell table:style-name="Jasta.F2" office:value-type="string">
            <text:p text:style-name="P10">Spad Wald</text:p>
          </table:table-cell>
          <table:table-cell table:style-name="Jasta.F2" office:value-type="string">
            <text:p text:style-name="P10">S. od Longpontu</text:p>
          </table:table-cell>
          <table:table-cell table:style-name="Jasta.F2" office:value-type="string">
            <text:p text:style-name="P10">17</text:p>
          </table:table-cell>
          <table:table-cell table:style-name="Jasta.G2" office:value-type="string">
            <text:p text:style-name="P10">34</text:p>
          </table:table-cell>
        </table:table-row>
        <table:table-row>
          <table:table-cell table:style-name="Jasta.F2" office:value-type="string">
            <text:p text:style-name="P10">25.6.18</text:p>
          </table:table-cell>
          <table:table-cell table:style-name="Jasta.F2" office:value-type="string">
            <text:p text:style-name="P10">18.45</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Chavigni­‑Fèrme</text:p>
          </table:table-cell>
          <table:table-cell table:style-name="Jasta.F2" office:value-type="string">
            <text:p text:style-name="P10">18</text:p>
          </table:table-cell>
          <table:table-cell table:style-name="Jasta.G2" office:value-type="string">
            <text:p text:style-name="P10">35</text:p>
          </table:table-cell>
        </table:table-row>
        <table:table-row>
          <table:table-cell table:style-name="Jasta.F2" office:value-type="string">
            <text:p text:style-name="P10">27.6.18</text:p>
          </table:table-cell>
          <table:table-cell table:style-name="Jasta.F2" office:value-type="string">
            <text:p text:style-name="P10">20.00</text:p>
          </table:table-cell>
          <table:table-cell table:style-name="Jasta.F2" office:value-type="string">
            <text:p text:style-name="P10">Dretmann</text:p>
          </table:table-cell>
          <table:table-cell table:style-name="Jasta.F2" office:value-type="string">
            <text:p text:style-name="P10">balon</text:p>
          </table:table-cell>
          <table:table-cell table:style-name="Jasta.F2" office:value-type="string">
            <text:p text:style-name="P10">Villers­‑Cotterets</text:p>
          </table:table-cell>
          <table:table-cell table:style-name="Jasta.F2" office:value-type="string">
            <text:p text:style-name="P10">19</text:p>
          </table:table-cell>
          <table:table-cell table:style-name="Jasta.G2" office:value-type="string">
            <text:p text:style-name="P10">-</text:p>
          </table:table-cell>
        </table:table-row>
        <table:table-row>
          <table:table-cell table:style-name="Jasta.F2" office:value-type="string">
            <text:p text:style-name="P10">28.6.18</text:p>
          </table:table-cell>
          <table:table-cell table:style-name="Jasta.F2" office:value-type="string">
            <text:p text:style-name="P10">9.45</text:p>
          </table:table-cell>
          <table:table-cell table:style-name="Jasta.F2" office:value-type="string">
            <text:p text:style-name="P10">Dretmann</text:p>
          </table:table-cell>
          <table:table-cell table:style-name="Jasta.F2" office:value-type="string">
            <text:p text:style-name="P10">Spad</text:p>
          </table:table-cell>
          <table:table-cell table:style-name="Jasta.F2" office:value-type="string">
            <text:p text:style-name="P10">Puisseur</text:p>
          </table:table-cell>
          <table:table-cell table:style-name="Jasta.F2" office:value-type="string">
            <text:p text:style-name="P10">20</text:p>
          </table:table-cell>
          <table:table-cell table:style-name="Jasta.G2" office:value-type="string">
            <text:p text:style-name="P10">-</text:p>
          </table:table-cell>
        </table:table-row>
        <table:table-row>
          <table:table-cell table:style-name="Jasta.F2" office:value-type="string">
            <text:p text:style-name="P10">28.6.18</text:p>
          </table:table-cell>
          <table:table-cell table:style-name="Jasta.F2" office:value-type="string">
            <text:p text:style-name="P10">9.45</text:p>
          </table:table-cell>
          <table:table-cell table:style-name="Jasta.F2" office:value-type="string">
            <text:p text:style-name="P10">Maushate</text:p>
          </table:table-cell>
          <table:table-cell table:style-name="Jasta.F2" office:value-type="string">
            <text:p text:style-name="P10">Spad</text:p>
          </table:table-cell>
          <table:table-cell table:style-name="Jasta.F2" office:value-type="string">
            <text:p text:style-name="P10">V od Viercy</text:p>
          </table:table-cell>
          <table:table-cell table:style-name="Jasta.F2" office:value-type="string">
            <text:p text:style-name="P10">21</text:p>
          </table:table-cell>
          <table:table-cell table:style-name="Jasta.G2" office:value-type="string">
            <text:p text:style-name="P10">-</text:p>
          </table:table-cell>
        </table:table-row>
        <table:table-row>
          <table:table-cell table:style-name="Jasta.F2" office:value-type="string">
            <text:p text:style-name="P10">28.6.18</text:p>
          </table:table-cell>
          <table:table-cell table:style-name="Jasta.F2" office:value-type="string">
            <text:p text:style-name="P10">9.50</text:p>
          </table:table-cell>
          <table:table-cell table:style-name="Jasta.F2" office:value-type="string">
            <text:p text:style-name="P10">Meyer</text:p>
          </table:table-cell>
          <table:table-cell table:style-name="Jasta.F2" office:value-type="string">
            <text:p text:style-name="P10">Spad</text:p>
          </table:table-cell>
          <table:table-cell table:style-name="Jasta.F2" office:value-type="string">
            <text:p text:style-name="P10">Villers Cotterets</text:p>
          </table:table-cell>
          <table:table-cell table:style-name="Jasta.F2" office:value-type="string">
            <text:p text:style-name="P10">22</text:p>
          </table:table-cell>
          <table:table-cell table:style-name="Jasta.G2" office:value-type="string">
            <text:p text:style-name="P10">-</text:p>
          </table:table-cell>
        </table:table-row>
        <table:table-row>
          <table:table-cell table:style-name="Jasta.F2" office:value-type="string">
            <text:p text:style-name="P10">30.6.18</text:p>
          </table:table-cell>
          <table:table-cell table:style-name="Jasta.F2" office:value-type="string">
            <text:p text:style-name="P10">20.0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Faverolles</text:p>
          </table:table-cell>
          <table:table-cell table:style-name="Jasta.F2" office:value-type="string">
            <text:p text:style-name="P10">23</text:p>
          </table:table-cell>
          <table:table-cell table:style-name="Jasta.G2" office:value-type="string">
            <text:p text:style-name="P10">36</text:p>
          </table:table-cell>
        </table:table-row>
        <table:table-row>
          <table:table-cell table:style-name="Jasta.F2" office:value-type="string">
            <text:p text:style-name="P10">1.7.18</text:p>
          </table:table-cell>
          <table:table-cell table:style-name="Jasta.F2" office:value-type="string">
            <text:p text:style-name="P10">11.45</text:p>
          </table:table-cell>
          <table:table-cell table:style-name="Jasta.F2" office:value-type="string">
            <text:p text:style-name="P10">Udet</text:p>
          </table:table-cell>
          <table:table-cell table:style-name="Jasta.F2" office:value-type="string">
            <text:p text:style-name="P10">Bréguet</text:p>
          </table:table-cell>
          <table:table-cell table:style-name="Jasta.F2" office:value-type="string">
            <text:p text:style-name="P10">Pierrefont­‑Montefontaine</text:p>
          </table:table-cell>
          <table:table-cell table:style-name="Jasta.F2" office:value-type="string">
            <text:p text:style-name="P10">24</text:p>
          </table:table-cell>
          <table:table-cell table:style-name="Jasta.G2" office:value-type="string">
            <text:p text:style-name="P10">37</text:p>
          </table:table-cell>
        </table:table-row>
        <table:table-row>
          <table:table-cell table:style-name="Jasta.F2" office:value-type="string">
            <text:p text:style-name="P10">1.7.18</text:p>
          </table:table-cell>
          <table:table-cell table:style-name="Jasta.F2" office:value-type="string">
            <text:p text:style-name="P10">20.55</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V od Faverolles</text:p>
          </table:table-cell>
          <table:table-cell table:style-name="Jasta.F2" office:value-type="string">
            <text:p text:style-name="P10">25</text:p>
          </table:table-cell>
          <table:table-cell table:style-name="Jasta.G2" office:value-type="string">
            <text:p text:style-name="P10">38</text:p>
          </table:table-cell>
        </table:table-row>
        <table:table-row>
          <table:table-cell table:style-name="Jasta.F2" office:value-type="string">
            <text:p text:style-name="P11">2.7.18</text:p>
          </table:table-cell>
          <table:table-cell table:style-name="Jasta.F2" office:value-type="string">
            <text:p text:style-name="P11">8.15</text:p>
          </table:table-cell>
          <table:table-cell table:style-name="Jasta.F2" office:value-type="string">
            <text:p text:style-name="P11">Udet</text:p>
          </table:table-cell>
          <table:table-cell table:style-name="Jasta.F2" office:value-type="string">
            <text:p text:style-name="P11">Nieuport</text:p>
          </table:table-cell>
          <table:table-cell table:style-name="Jasta.F2" office:value-type="string">
            <text:p text:style-name="P11">Bezu­‑St. Germain</text:p>
          </table:table-cell>
          <table:table-cell table:style-name="Jasta.F2" office:value-type="string">
            <text:p text:style-name="P11">26</text:p>
          </table:table-cell>
          <table:table-cell table:style-name="Jasta.G2" office:value-type="string">
            <text:p text:style-name="P11">-</text:p>
          </table:table-cell>
        </table:table-row>
        <table:table-row>
          <table:table-cell table:style-name="Jasta.F2" office:value-type="string">
            <text:p text:style-name="P11">3.7.18</text:p>
          </table:table-cell>
          <table:table-cell table:style-name="Jasta.F2" office:value-type="string">
            <text:p text:style-name="P11">8.20</text:p>
          </table:table-cell>
          <table:table-cell table:style-name="Jasta.F2" office:value-type="string">
            <text:p text:style-name="P11">Dretmann</text:p>
          </table:table-cell>
          <table:table-cell table:style-name="Jasta.F2" office:value-type="string">
            <text:p text:style-name="P11">Breguet</text:p>
          </table:table-cell>
          <table:table-cell table:style-name="Jasta.F2" office:value-type="string">
            <text:p text:style-name="P11">Nouvron</text:p>
          </table:table-cell>
          <table:table-cell table:style-name="Jasta.F2" office:value-type="string">
            <text:p text:style-name="P11">27</text:p>
          </table:table-cell>
          <table:table-cell table:style-name="Jasta.G2" office:value-type="string">
            <text:p text:style-name="P11">-</text:p>
          </table:table-cell>
        </table:table-row>
        <table:table-row>
          <table:table-cell table:style-name="Jasta.F2" office:value-type="string">
            <text:p text:style-name="P11">3.7.18</text:p>
          </table:table-cell>
          <table:table-cell table:style-name="Jasta.F2" office:value-type="string">
            <text:p text:style-name="P11">8.25</text:p>
          </table:table-cell>
          <table:table-cell table:style-name="Jasta.F2" office:value-type="string">
            <text:p text:style-name="P11">Udet</text:p>
          </table:table-cell>
          <table:table-cell table:style-name="Jasta.F2" office:value-type="string">
            <text:p text:style-name="P11">Spad</text:p>
          </table:table-cell>
          <table:table-cell table:style-name="Jasta.F2" office:value-type="string">
            <text:p text:style-name="P11">V od Laverfine</text:p>
          </table:table-cell>
          <table:table-cell table:style-name="Jasta.F2" office:value-type="string">
            <text:p text:style-name="P11">28</text:p>
          </table:table-cell>
          <table:table-cell table:style-name="Jasta.G2" office:value-type="string">
            <text:p text:style-name="P11">40</text:p>
          </table:table-cell>
        </table:table-row>
        <text:soft-page-break/>
        <table:table-row>
          <table:table-cell table:style-name="Jasta.F2" office:value-type="string">
            <text:p text:style-name="P11">3.7.18</text:p>
          </table:table-cell>
          <table:table-cell table:style-name="Jasta.F2" office:value-type="string">
            <text:p text:style-name="P11">20.25</text:p>
          </table:table-cell>
          <table:table-cell table:style-name="Jasta.F2" office:value-type="string">
            <text:p text:style-name="P11">Dretmann</text:p>
          </table:table-cell>
          <table:table-cell table:style-name="Jasta.F2" office:value-type="string">
            <text:p text:style-name="P11">Spad</text:p>
          </table:table-cell>
          <table:table-cell table:style-name="Jasta.F2" office:value-type="string">
            <text:p text:style-name="P11">SZ od Dompierre</text:p>
          </table:table-cell>
          <table:table-cell table:style-name="Jasta.F2" office:value-type="string">
            <text:p text:style-name="P11">29</text:p>
          </table:table-cell>
          <table:table-cell table:style-name="Jasta.G2" office:value-type="string">
            <text:p text:style-name="P11">-</text:p>
          </table:table-cell>
        </table:table-row>
        <table:table-row>
          <table:table-cell table:style-name="Jasta.F2" office:value-type="string">
            <text:p text:style-name="P11">15.7.18</text:p>
          </table:table-cell>
          <table:table-cell table:style-name="Jasta.F2" office:value-type="string">
            <text:p text:style-name="P11">16.40</text:p>
          </table:table-cell>
          <table:table-cell table:style-name="Jasta.F2" office:value-type="string">
            <text:p text:style-name="P11">Meyer</text:p>
          </table:table-cell>
          <table:table-cell table:style-name="Jasta.F2" office:value-type="string">
            <text:p text:style-name="P11">Spad</text:p>
          </table:table-cell>
          <table:table-cell table:style-name="Jasta.F2" office:value-type="string">
            <text:p text:style-name="P11">S od Fosson</text:p>
          </table:table-cell>
          <table:table-cell table:style-name="Jasta.F2" office:value-type="string">
            <text:p text:style-name="P11">30</text:p>
          </table:table-cell>
          <table:table-cell table:style-name="Jasta.G2" office:value-type="string">
            <text:p text:style-name="P11">-</text:p>
          </table:table-cell>
        </table:table-row>
        <table:table-row>
          <table:table-cell table:style-name="Jasta.F2" office:value-type="string">
            <text:p text:style-name="P11">17.7.18</text:p>
          </table:table-cell>
          <table:table-cell table:style-name="Jasta.F2" office:value-type="string">
            <text:p text:style-name="P11">10.45</text:p>
          </table:table-cell>
          <table:table-cell table:style-name="Jasta.F2" office:value-type="string">
            <text:p text:style-name="P11">Maushate</text:p>
          </table:table-cell>
          <table:table-cell table:style-name="Jasta.F2" office:value-type="string">
            <text:p text:style-name="P11">Bréguet</text:p>
          </table:table-cell>
          <table:table-cell table:style-name="Jasta.F2" office:value-type="string">
            <text:p text:style-name="P11">Dormans u Vincelles</text:p>
          </table:table-cell>
          <table:table-cell table:style-name="Jasta.F2" office:value-type="string">
            <text:p text:style-name="P11">31</text:p>
          </table:table-cell>
          <table:table-cell table:style-name="Jasta.G2" office:value-type="string">
            <text:p text:style-name="P11">-</text:p>
          </table:table-cell>
        </table:table-row>
        <table:table-row>
          <table:table-cell table:style-name="Jasta.F2" office:value-type="string">
            <text:p text:style-name="P11">17.7.18</text:p>
          </table:table-cell>
          <table:table-cell table:style-name="Jasta.F2" office:value-type="string">
            <text:p text:style-name="P11">10.50</text:p>
          </table:table-cell>
          <table:table-cell table:style-name="Jasta.F2" office:value-type="string">
            <text:p text:style-name="P11">Koepsch</text:p>
          </table:table-cell>
          <table:table-cell table:style-name="Jasta.F2" office:value-type="string">
            <text:p text:style-name="P11">Bréguet</text:p>
          </table:table-cell>
          <table:table-cell table:style-name="Jasta.F2" office:value-type="string">
            <text:p text:style-name="P11">Combizy</text:p>
          </table:table-cell>
          <table:table-cell table:style-name="Jasta.F2" office:value-type="string">
            <text:p text:style-name="P11">32</text:p>
          </table:table-cell>
          <table:table-cell table:style-name="Jasta.G2" office:value-type="string">
            <text:p text:style-name="P11">-</text:p>
          </table:table-cell>
        </table:table-row>
        <table:table-row>
          <table:table-cell table:style-name="Jasta.F2" office:value-type="string">
            <text:p text:style-name="P11">18.7.18</text:p>
          </table:table-cell>
          <table:table-cell table:style-name="Jasta.F2" office:value-type="string">
            <text:p text:style-name="P11">9.15</text:p>
          </table:table-cell>
          <table:table-cell table:style-name="Jasta.F2" office:value-type="string">
            <text:p text:style-name="P11">Maushate</text:p>
          </table:table-cell>
          <table:table-cell table:style-name="Jasta.F2" office:value-type="string">
            <text:p text:style-name="P11">D.H. 9</text:p>
          </table:table-cell>
          <table:table-cell table:style-name="Jasta.F2" office:value-type="string">
            <text:p text:style-name="P11">JZ od Authenay</text:p>
          </table:table-cell>
          <table:table-cell table:style-name="Jasta.F2" office:value-type="string">
            <text:p text:style-name="P11">33</text:p>
          </table:table-cell>
          <table:table-cell table:style-name="Jasta.G2" office:value-type="string">
            <text:p text:style-name="P11">-</text:p>
          </table:table-cell>
        </table:table-row>
        <table:table-row>
          <table:table-cell table:style-name="Jasta.F2" office:value-type="string">
            <text:p text:style-name="P11">18.7.18</text:p>
          </table:table-cell>
          <table:table-cell table:style-name="Jasta.F2" office:value-type="string">
            <text:p text:style-name="P11">9.30</text:p>
          </table:table-cell>
          <table:table-cell table:style-name="Jasta.F2" office:value-type="string">
            <text:p text:style-name="P11">Meyer</text:p>
          </table:table-cell>
          <table:table-cell table:style-name="Jasta.F2" office:value-type="string">
            <text:p text:style-name="P11">Sopwith C</text:p>
          </table:table-cell>
          <table:table-cell table:style-name="Jasta.F2" office:value-type="string">
            <text:p text:style-name="P11">Marauil</text:p>
          </table:table-cell>
          <table:table-cell table:style-name="Jasta.F2" office:value-type="string">
            <text:p text:style-name="P11">34</text:p>
          </table:table-cell>
          <table:table-cell table:style-name="Jasta.G2" office:value-type="string">
            <text:p text:style-name="P11">-</text:p>
          </table:table-cell>
        </table:table-row>
        <table:table-row>
          <table:table-cell table:style-name="Jasta.F2" office:value-type="string">
            <text:p text:style-name="P11">19.7.18</text:p>
          </table:table-cell>
          <table:table-cell table:style-name="Jasta.F2" office:value-type="string">
            <text:p text:style-name="P11">15.30</text:p>
          </table:table-cell>
          <table:table-cell table:style-name="Jasta.F2" office:value-type="string">
            <text:p text:style-name="P11">Maushate</text:p>
          </table:table-cell>
          <table:table-cell table:style-name="Jasta.F2" office:value-type="string">
            <text:p text:style-name="P11">Spad</text:p>
          </table:table-cell>
          <table:table-cell table:style-name="Jasta.F2" office:value-type="string">
            <text:p text:style-name="P11">Hartennes</text:p>
          </table:table-cell>
          <table:table-cell table:style-name="Jasta.F2" office:value-type="string">
            <text:p text:style-name="P11">35</text:p>
          </table:table-cell>
          <table:table-cell table:style-name="Jasta.G2" office:value-type="string">
            <text:p text:style-name="P11">-</text:p>
          </table:table-cell>
        </table:table-row>
        <table:table-row>
          <table:table-cell table:style-name="Jasta.F2" office:value-type="string">
            <text:p text:style-name="P11">20.7.18</text:p>
          </table:table-cell>
          <table:table-cell table:style-name="Jasta.F2" office:value-type="string">
            <text:p text:style-name="P11">20.25</text:p>
          </table:table-cell>
          <table:table-cell table:style-name="Jasta.F2" office:value-type="string">
            <text:p text:style-name="P11">Dretmann</text:p>
          </table:table-cell>
          <table:table-cell table:style-name="Jasta.F2" office:value-type="string">
            <text:p text:style-name="P11">D.H. 9</text:p>
          </table:table-cell>
          <table:table-cell table:style-name="Jasta.F2" office:value-type="string">
            <text:p text:style-name="P11">Morsain</text:p>
          </table:table-cell>
          <table:table-cell table:style-name="Jasta.F2" office:value-type="string">
            <text:p text:style-name="P11">36</text:p>
          </table:table-cell>
          <table:table-cell table:style-name="Jasta.G2" office:value-type="string">
            <text:p text:style-name="P11">-</text:p>
          </table:table-cell>
        </table:table-row>
        <table:table-row>
          <table:table-cell table:style-name="Jasta.F2" office:value-type="string">
            <text:p text:style-name="P11">22.7.18</text:p>
          </table:table-cell>
          <table:table-cell table:style-name="Jasta.F2" office:value-type="string">
            <text:p text:style-name="P11">19.10</text:p>
          </table:table-cell>
          <table:table-cell table:style-name="Jasta.F2" office:value-type="string">
            <text:p text:style-name="P11">Koepsch</text:p>
          </table:table-cell>
          <table:table-cell table:style-name="Jasta.F2" office:value-type="string">
            <text:p text:style-name="P11">D.H. 9</text:p>
          </table:table-cell>
          <table:table-cell table:style-name="Jasta.F2" office:value-type="string">
            <text:p text:style-name="P11">J od Braisne</text:p>
          </table:table-cell>
          <table:table-cell table:style-name="Jasta.F2" office:value-type="string">
            <text:p text:style-name="P11">37</text:p>
          </table:table-cell>
          <table:table-cell table:style-name="Jasta.G2" office:value-type="string">
            <text:p text:style-name="P11">-</text:p>
          </table:table-cell>
        </table:table-row>
        <table:table-row>
          <table:table-cell table:style-name="Jasta.F2" office:value-type="string">
            <text:p text:style-name="P11">25.7.18</text:p>
          </table:table-cell>
          <table:table-cell table:style-name="Jasta.F2" office:value-type="string">
            <text:p text:style-name="P11">19.30</text:p>
          </table:table-cell>
          <table:table-cell table:style-name="Jasta.F2" office:value-type="string">
            <text:p text:style-name="P11">Dretmann</text:p>
          </table:table-cell>
          <table:table-cell table:style-name="Jasta.F2" office:value-type="string">
            <text:p text:style-name="P11">Spad</text:p>
          </table:table-cell>
          <table:table-cell table:style-name="Jasta.F2" office:value-type="string">
            <text:p text:style-name="P11">Dulchy</text:p>
          </table:table-cell>
          <table:table-cell table:style-name="Jasta.F2" office:value-type="string">
            <text:p text:style-name="P11">38</text:p>
          </table:table-cell>
          <table:table-cell table:style-name="Jasta.G2" office:value-type="string">
            <text:p text:style-name="P11">-</text:p>
          </table:table-cell>
        </table:table-row>
        <table:table-row>
          <table:table-cell table:style-name="Jasta.F2" office:value-type="string">
            <text:p text:style-name="P11">30.7.18</text:p>
          </table:table-cell>
          <table:table-cell table:style-name="Jasta.F2" office:value-type="string">
            <text:p text:style-name="P11">18.30</text:p>
          </table:table-cell>
          <table:table-cell table:style-name="Jasta.F2" office:value-type="string">
            <text:p text:style-name="P11">Dretmann</text:p>
          </table:table-cell>
          <table:table-cell table:style-name="Jasta.F2" office:value-type="string">
            <text:p text:style-name="P11">Spad</text:p>
          </table:table-cell>
          <table:table-cell table:style-name="Jasta.F2" office:value-type="string">
            <text:p text:style-name="P11">S od Grand Rozoy</text:p>
          </table:table-cell>
          <table:table-cell table:style-name="Jasta.F2" office:value-type="string">
            <text:p text:style-name="P11">39</text:p>
          </table:table-cell>
          <table:table-cell table:style-name="Jasta.G2" office:value-type="string">
            <text:p text:style-name="P11">-</text:p>
          </table:table-cell>
        </table:table-row>
        <table:table-row>
          <table:table-cell table:style-name="Jasta.F2" office:value-type="string">
            <text:p text:style-name="P11">1.8.18</text:p>
          </table:table-cell>
          <table:table-cell table:style-name="Jasta.F2" office:value-type="string">
            <text:p text:style-name="P11">9.30</text:p>
          </table:table-cell>
          <table:table-cell table:style-name="Jasta.F2" office:value-type="string">
            <text:p text:style-name="P11">Udet</text:p>
          </table:table-cell>
          <table:table-cell table:style-name="Jasta.F2" office:value-type="string">
            <text:p text:style-name="P11">Nieuport</text:p>
          </table:table-cell>
          <table:table-cell table:style-name="Jasta.F2" office:value-type="string">
            <text:p text:style-name="P11">SV od Cramaille</text:p>
          </table:table-cell>
          <table:table-cell table:style-name="Jasta.F2" office:value-type="string">
            <text:p text:style-name="P11">40</text:p>
          </table:table-cell>
          <table:table-cell table:style-name="Jasta.G2" office:value-type="string">
            <text:p text:style-name="P11">41</text:p>
          </table:table-cell>
        </table:table-row>
        <table:table-row>
          <table:table-cell table:style-name="Jasta.F2" office:value-type="string">
            <text:p text:style-name="P11">1.8.18</text:p>
          </table:table-cell>
          <table:table-cell table:style-name="Jasta.F2" office:value-type="string">
            <text:p text:style-name="P11">9.30</text:p>
          </table:table-cell>
          <table:table-cell table:style-name="Jasta.F2" office:value-type="string">
            <text:p text:style-name="P11">Koepsch</text:p>
          </table:table-cell>
          <table:table-cell table:style-name="Jasta.F2" office:value-type="string">
            <text:p text:style-name="P11">Nieuport</text:p>
          </table:table-cell>
          <table:table-cell table:style-name="Jasta.F2" office:value-type="string">
            <text:p text:style-name="P11">J od Braisne</text:p>
          </table:table-cell>
          <table:table-cell table:style-name="Jasta.F2" office:value-type="string">
            <text:p text:style-name="P11">41</text:p>
          </table:table-cell>
          <table:table-cell table:style-name="Jasta.G2" office:value-type="string">
            <text:p text:style-name="P11">-</text:p>
          </table:table-cell>
        </table:table-row>
        <table:table-row>
          <table:table-cell table:style-name="Jasta.F2" office:value-type="string">
            <text:p text:style-name="P11">1.8.18</text:p>
          </table:table-cell>
          <table:table-cell table:style-name="Jasta.F2" office:value-type="string">
            <text:p text:style-name="P11">9.30</text:p>
          </table:table-cell>
          <table:table-cell table:style-name="Jasta.F2" office:value-type="string">
            <text:p text:style-name="P11">Jessen</text:p>
          </table:table-cell>
          <table:table-cell table:style-name="Jasta.F2" office:value-type="string">
            <text:p text:style-name="P11">Nieuport</text:p>
          </table:table-cell>
          <table:table-cell table:style-name="Jasta.F2" office:value-type="string">
            <text:p text:style-name="P11">Cuiry Houso</text:p>
          </table:table-cell>
          <table:table-cell table:style-name="Jasta.F2" office:value-type="string">
            <text:p text:style-name="P11">42</text:p>
          </table:table-cell>
          <table:table-cell table:style-name="Jasta.G2" office:value-type="string">
            <text:p text:style-name="P11">-</text:p>
          </table:table-cell>
        </table:table-row>
        <table:table-row>
          <table:table-cell table:style-name="Jasta.F2" office:value-type="string">
            <text:p text:style-name="P11">1.8.18</text:p>
          </table:table-cell>
          <table:table-cell table:style-name="Jasta.F2" office:value-type="string">
            <text:p text:style-name="P11">12.15</text:p>
          </table:table-cell>
          <table:table-cell table:style-name="Jasta.F2" office:value-type="string">
            <text:p text:style-name="P11">Udet</text:p>
          </table:table-cell>
          <table:table-cell table:style-name="Jasta.F2" office:value-type="string">
            <text:p text:style-name="P11">Bréguet</text:p>
          </table:table-cell>
          <table:table-cell table:style-name="Jasta.F2" office:value-type="string">
            <text:p text:style-name="P11">S od Muret­‑Crouttes</text:p>
          </table:table-cell>
          <table:table-cell table:style-name="Jasta.F2" office:value-type="string">
            <text:p text:style-name="P11">43</text:p>
          </table:table-cell>
          <table:table-cell table:style-name="Jasta.G2" office:value-type="string">
            <text:p text:style-name="P11">42</text:p>
          </table:table-cell>
        </table:table-row>
        <table:table-row>
          <table:table-cell table:style-name="Jasta.F2" office:value-type="string">
            <text:p text:style-name="P11">1.8.18</text:p>
          </table:table-cell>
          <table:table-cell table:style-name="Jasta.F2" office:value-type="string">
            <text:p text:style-name="P11">20.30</text:p>
          </table:table-cell>
          <table:table-cell table:style-name="Jasta.F2" office:value-type="string">
            <text:p text:style-name="P11">Udet</text:p>
          </table:table-cell>
          <table:table-cell table:style-name="Jasta.F2" office:value-type="string">
            <text:p text:style-name="P11">Spad</text:p>
          </table:table-cell>
          <table:table-cell table:style-name="Jasta.F2" office:value-type="string">
            <text:p text:style-name="P11">S od Baugneur</text:p>
          </table:table-cell>
          <table:table-cell table:style-name="Jasta.F2" office:value-type="string">
            <text:p text:style-name="P11">44</text:p>
          </table:table-cell>
          <table:table-cell table:style-name="Jasta.G2" office:value-type="string">
            <text:p text:style-name="P11">43</text:p>
          </table:table-cell>
        </table:table-row>
        <table:table-row>
          <table:table-cell table:style-name="Jasta.F2" office:value-type="string">
            <text:p text:style-name="P11">4.8.18</text:p>
          </table:table-cell>
          <table:table-cell table:style-name="Jasta.F2" office:value-type="string">
            <text:p text:style-name="P11">20.05</text:p>
          </table:table-cell>
          <table:table-cell table:style-name="Jasta.F2" office:value-type="string">
            <text:p text:style-name="P11">Udet</text:p>
          </table:table-cell>
          <table:table-cell table:style-name="Jasta.F2" office:value-type="string">
            <text:p text:style-name="P11">Spad</text:p>
          </table:table-cell>
          <table:table-cell table:style-name="Jasta.F2" office:value-type="string">
            <text:p text:style-name="P11">J od Braisne</text:p>
          </table:table-cell>
          <table:table-cell table:style-name="Jasta.F2" office:value-type="string">
            <text:p text:style-name="P11">45</text:p>
          </table:table-cell>
          <table:table-cell table:style-name="Jasta.G2" office:value-type="string">
            <text:p text:style-name="P11">44</text:p>
          </table:table-cell>
        </table:table-row>
        <table:table-row>
          <table:table-cell table:style-name="Jasta.F2" office:value-type="string">
            <text:p text:style-name="P11">4.8.18</text:p>
          </table:table-cell>
          <table:table-cell table:style-name="Jasta.F2" office:value-type="string">
            <text:p text:style-name="P11">20.05</text:p>
          </table:table-cell>
          <table:table-cell table:style-name="Jasta.F2" office:value-type="string">
            <text:p text:style-name="P11">Jessen</text:p>
          </table:table-cell>
          <table:table-cell table:style-name="Jasta.F2" office:value-type="string">
            <text:p text:style-name="P11">Spad</text:p>
          </table:table-cell>
          <table:table-cell table:style-name="Jasta.F2" office:value-type="string">
            <text:p text:style-name="P11">S od Baurtin</text:p>
          </table:table-cell>
          <table:table-cell table:style-name="Jasta.F2" office:value-type="string">
            <text:p text:style-name="P11">46</text:p>
          </table:table-cell>
          <table:table-cell table:style-name="Jasta.G2" office:value-type="string">
            <text:p text:style-name="P11">-</text:p>
          </table:table-cell>
        </table:table-row>
        <table:table-row>
          <table:table-cell table:style-name="Jasta.F2" office:value-type="string">
            <text:p text:style-name="P11">8.8.18</text:p>
          </table:table-cell>
          <table:table-cell table:style-name="Jasta.F2" office:value-type="string">
            <text:p text:style-name="P11">17.30</text:p>
          </table:table-cell>
          <table:table-cell table:style-name="Jasta.F2" office:value-type="string">
            <text:p text:style-name="P11">Udet</text:p>
          </table:table-cell>
          <table:table-cell table:style-name="Jasta.F2" office:value-type="string">
            <text:p text:style-name="P11">S.E. 5</text:p>
          </table:table-cell>
          <table:table-cell table:style-name="Jasta.F2" office:value-type="string">
            <text:p text:style-name="P11">Fontaine le Cappy</text:p>
          </table:table-cell>
          <table:table-cell table:style-name="Jasta.F2" office:value-type="string">
            <text:p text:style-name="P11">47</text:p>
          </table:table-cell>
          <table:table-cell table:style-name="Jasta.G2" office:value-type="string">
            <text:p text:style-name="P11">45</text:p>
          </table:table-cell>
        </table:table-row>
        <table:table-row>
          <table:table-cell table:style-name="Jasta.F2" office:value-type="string">
            <text:p text:style-name="P11">8.8.18</text:p>
          </table:table-cell>
          <table:table-cell table:style-name="Jasta.F2" office:value-type="string">
            <text:p text:style-name="P11">18.30</text:p>
          </table:table-cell>
          <table:table-cell table:style-name="Jasta.F2" office:value-type="string">
            <text:p text:style-name="P11">Udet</text:p>
          </table:table-cell>
          <table:table-cell table:style-name="Jasta.F2" office:value-type="string">
            <text:p text:style-name="P11">S.E. 5</text:p>
          </table:table-cell>
          <table:table-cell table:style-name="Jasta.F2" office:value-type="string">
            <text:p text:style-name="P11">JV od Barleur</text:p>
          </table:table-cell>
          <table:table-cell table:style-name="Jasta.F2" office:value-type="string">
            <text:p text:style-name="P11">48</text:p>
          </table:table-cell>
          <table:table-cell table:style-name="Jasta.G2" office:value-type="string">
            <text:p text:style-name="P11">46</text:p>
          </table:table-cell>
        </table:table-row>
        <table:table-row>
          <table:table-cell table:style-name="Jasta.F2" office:value-type="string">
            <text:p text:style-name="P11">8.8.18</text:p>
          </table:table-cell>
          <table:table-cell table:style-name="Jasta.F2" office:value-type="string">
            <text:p text:style-name="P11">20.40</text:p>
          </table:table-cell>
          <table:table-cell table:style-name="Jasta.F2" office:value-type="string">
            <text:p text:style-name="P11">Udet</text:p>
          </table:table-cell>
          <table:table-cell table:style-name="Jasta.F2" office:value-type="string">
            <text:p text:style-name="P11">Sopwith C</text:p>
          </table:table-cell>
          <table:table-cell table:style-name="Jasta.F2" office:value-type="string">
            <text:p text:style-name="P11">JV od Foucaucourt</text:p>
          </table:table-cell>
          <table:table-cell table:style-name="Jasta.F2" office:value-type="string">
            <text:p text:style-name="P11">49</text:p>
          </table:table-cell>
          <table:table-cell table:style-name="Jasta.G2" office:value-type="string">
            <text:p text:style-name="P11">47</text:p>
          </table:table-cell>
        </table:table-row>
        <table:table-row>
          <table:table-cell table:style-name="Jasta.F2" office:value-type="string">
            <text:p text:style-name="P11">9.8.18</text:p>
          </table:table-cell>
          <table:table-cell table:style-name="Jasta.F2" office:value-type="string">
            <text:p text:style-name="P11">16.25</text:p>
          </table:table-cell>
          <table:table-cell table:style-name="Jasta.F2" office:value-type="string">
            <text:p text:style-name="P11">Udet</text:p>
          </table:table-cell>
          <table:table-cell table:style-name="Jasta.F2" office:value-type="string">
            <text:p text:style-name="P11">Sopwith C</text:p>
          </table:table-cell>
          <table:table-cell table:style-name="Jasta.F2" office:value-type="string">
            <text:p text:style-name="P11">J od Vauvillers</text:p>
          </table:table-cell>
          <table:table-cell table:style-name="Jasta.F2" office:value-type="string">
            <text:p text:style-name="P11">50</text:p>
          </table:table-cell>
          <table:table-cell table:style-name="Jasta.G2" office:value-type="string">
            <text:p text:style-name="P11">48</text:p>
          </table:table-cell>
        </table:table-row>
        <table:table-row>
          <table:table-cell table:style-name="Jasta.F2" office:value-type="string">
            <text:p text:style-name="P11">9.8.18</text:p>
          </table:table-cell>
          <table:table-cell table:style-name="Jasta.F2" office:value-type="string">
            <text:p text:style-name="P11">21.20</text:p>
          </table:table-cell>
          <table:table-cell table:style-name="Jasta.F2" office:value-type="string">
            <text:p text:style-name="P11">Udet</text:p>
          </table:table-cell>
          <table:table-cell table:style-name="Jasta.F2" office:value-type="string">
            <text:p text:style-name="P11">Sopwith C</text:p>
          </table:table-cell>
          <table:table-cell table:style-name="Jasta.F2" office:value-type="string">
            <text:p text:style-name="P11">JV od Herleville</text:p>
          </table:table-cell>
          <table:table-cell table:style-name="Jasta.F2" office:value-type="string">
            <text:p text:style-name="P11">51</text:p>
          </table:table-cell>
          <table:table-cell table:style-name="Jasta.G2" office:value-type="string">
            <text:p text:style-name="P11">49</text:p>
          </table:table-cell>
        </table:table-row>
        <table:table-row>
          <table:table-cell table:style-name="Jasta.F2" office:value-type="string">
            <text:p text:style-name="P11">10.8.18</text:p>
          </table:table-cell>
          <table:table-cell table:style-name="Jasta.F2" office:value-type="string">
            <text:p text:style-name="P11">11.30</text:p>
          </table:table-cell>
          <table:table-cell table:style-name="Jasta.F2" office:value-type="string">
            <text:p text:style-name="P11">Udet</text:p>
          </table:table-cell>
          <table:table-cell table:style-name="Jasta.F2" office:value-type="string">
            <text:p text:style-name="P11">Sopwith C</text:p>
          </table:table-cell>
          <table:table-cell table:style-name="Jasta.F2" office:value-type="string">
            <text:p text:style-name="P11">J od Marcourt</text:p>
          </table:table-cell>
          <table:table-cell table:style-name="Jasta.F2" office:value-type="string">
            <text:p text:style-name="P11">52</text:p>
          </table:table-cell>
          <table:table-cell table:style-name="Jasta.G2" office:value-type="string">
            <text:p text:style-name="P11">50</text:p>
          </table:table-cell>
        </table:table-row>
        <table:table-row>
          <table:table-cell table:style-name="Jasta.F2" office:value-type="string">
            <text:p text:style-name="P11">10.8.18</text:p>
          </table:table-cell>
          <table:table-cell table:style-name="Jasta.F2" office:value-type="string">
            <text:p text:style-name="P11">16.00</text:p>
          </table:table-cell>
          <table:table-cell table:style-name="Jasta.F2" office:value-type="string">
            <text:p text:style-name="P11">Maushate</text:p>
          </table:table-cell>
          <table:table-cell table:style-name="Jasta.F2" office:value-type="string">
            <text:p text:style-name="P11">R.E. 8</text:p>
          </table:table-cell>
          <table:table-cell table:style-name="Jasta.F2" office:value-type="string">
            <text:p text:style-name="P11">J od Vauvillers</text:p>
          </table:table-cell>
          <table:table-cell table:style-name="Jasta.F2" office:value-type="string">
            <text:p text:style-name="P11">53</text:p>
          </table:table-cell>
          <table:table-cell table:style-name="Jasta.G2" office:value-type="string">
            <text:p text:style-name="P11">-</text:p>
          </table:table-cell>
        </table:table-row>
        <table:table-row>
          <table:table-cell table:style-name="Jasta.F2" office:value-type="string">
            <text:p text:style-name="P11">10.8.18</text:p>
          </table:table-cell>
          <table:table-cell table:style-name="Jasta.F2" office:value-type="string">
            <text:p text:style-name="P11">19.45</text:p>
          </table:table-cell>
          <table:table-cell table:style-name="Jasta.F2" office:value-type="string">
            <text:p text:style-name="P11">Udet</text:p>
          </table:table-cell>
          <table:table-cell table:style-name="Jasta.F2" office:value-type="string">
            <text:p text:style-name="P11">Sopwith C</text:p>
          </table:table-cell>
          <table:table-cell table:style-name="Jasta.F2" office:value-type="string">
            <text:p text:style-name="P11">J od Fay</text:p>
          </table:table-cell>
          <table:table-cell table:style-name="Jasta.F2" office:value-type="string">
            <text:p text:style-name="P11">54</text:p>
          </table:table-cell>
          <table:table-cell table:style-name="Jasta.G2" office:value-type="string">
            <text:p text:style-name="P11">51</text:p>
          </table:table-cell>
        </table:table-row>
        <table:table-row>
          <table:table-cell table:style-name="Jasta.F2" office:value-type="string">
            <text:p text:style-name="P11">11.8.18</text:p>
          </table:table-cell>
          <table:table-cell table:style-name="Jasta.F2" office:value-type="string">
            <text:p text:style-name="P11">10.00</text:p>
          </table:table-cell>
          <table:table-cell table:style-name="Jasta.F2" office:value-type="string">
            <text:p text:style-name="P11">Udet</text:p>
          </table:table-cell>
          <table:table-cell table:style-name="Jasta.F2" office:value-type="string">
            <text:p text:style-name="P11">D.H. 12</text:p>
          </table:table-cell>
          <table:table-cell table:style-name="Jasta.F2" office:value-type="string">
            <text:p text:style-name="P11">Chaulnes</text:p>
          </table:table-cell>
          <table:table-cell table:style-name="Jasta.F2" office:value-type="string">
            <text:p text:style-name="P11">55</text:p>
          </table:table-cell>
          <table:table-cell table:style-name="Jasta.G2" office:value-type="string">
            <text:p text:style-name="P11">52</text:p>
          </table:table-cell>
        </table:table-row>
        <table:table-row>
          <table:table-cell table:style-name="Jasta.F2" office:value-type="string">
            <text:p text:style-name="P10">12.8.18</text:p>
          </table:table-cell>
          <table:table-cell table:style-name="Jasta.F2" office:value-type="string">
            <text:p text:style-name="P10">11.30</text:p>
          </table:table-cell>
          <table:table-cell table:style-name="Jasta.F2" office:value-type="string">
            <text:p text:style-name="P10">Udet</text:p>
          </table:table-cell>
          <table:table-cell table:style-name="Jasta.F2" office:value-type="string">
            <text:p text:style-name="P10">S.E. 5</text:p>
          </table:table-cell>
          <table:table-cell table:style-name="Jasta.F2" office:value-type="string">
            <text:p text:style-name="P10">Péronne</text:p>
          </table:table-cell>
          <table:table-cell table:style-name="Jasta.F2" office:value-type="string">
            <text:p text:style-name="P10">56</text:p>
          </table:table-cell>
          <table:table-cell table:style-name="Jasta.G2" office:value-type="string">
            <text:p text:style-name="P10">53</text:p>
          </table:table-cell>
        </table:table-row>
        <table:table-row>
          <table:table-cell table:style-name="Jasta.F2" office:value-type="string">
            <text:p text:style-name="P10">13.8.18</text:p>
          </table:table-cell>
          <table:table-cell table:style-name="Jasta.F2" office:value-type="string">
            <text:p text:style-name="P10">19.45</text:p>
          </table:table-cell>
          <table:table-cell table:style-name="Jasta.F2" office:value-type="string">
            <text:p text:style-name="P10">Koepsch</text:p>
          </table:table-cell>
          <table:table-cell table:style-name="Jasta.F2" office:value-type="string">
            <text:p text:style-name="P10">Bréguet</text:p>
          </table:table-cell>
          <table:table-cell table:style-name="Jasta.F2" office:value-type="string">
            <text:p text:style-name="P10">Bialncourt</text:p>
          </table:table-cell>
          <table:table-cell table:style-name="Jasta.F2" office:value-type="string">
            <text:p text:style-name="P10">57</text:p>
          </table:table-cell>
          <table:table-cell table:style-name="Jasta.G2" office:value-type="string">
            <text:p text:style-name="P10">-</text:p>
          </table:table-cell>
        </table:table-row>
        <table:table-row>
          <table:table-cell table:style-name="Jasta.F2" office:value-type="string">
            <text:p text:style-name="P10">14.8.18</text:p>
          </table:table-cell>
          <table:table-cell table:style-name="Jasta.F2" office:value-type="string">
            <text:p text:style-name="P10">19.00</text:p>
          </table:table-cell>
          <table:table-cell table:style-name="Jasta.F2" office:value-type="string">
            <text:p text:style-name="P10">Udet</text:p>
          </table:table-cell>
          <table:table-cell table:style-name="Jasta.F2" office:value-type="string">
            <text:p text:style-name="P10">Bristol </text:p>
            <text:p text:style-name="P10">Fighter</text:p>
          </table:table-cell>
          <table:table-cell table:style-name="Jasta.F2" office:value-type="string">
            <text:p text:style-name="P10">J od Vermandovillers</text:p>
          </table:table-cell>
          <table:table-cell table:style-name="Jasta.F2" office:value-type="string">
            <text:p text:style-name="P10">58</text:p>
          </table:table-cell>
          <table:table-cell table:style-name="Jasta.G2" office:value-type="string">
            <text:p text:style-name="P10">54</text:p>
          </table:table-cell>
        </table:table-row>
        <table:table-row>
          <table:table-cell table:style-name="Jasta.F2" office:value-type="string">
            <text:p text:style-name="P10">15.8.18</text:p>
          </table:table-cell>
          <table:table-cell table:style-name="Jasta.F2" office:value-type="string">
            <text:p text:style-name="P10">17.15</text:p>
          </table:table-cell>
          <table:table-cell table:style-name="Jasta.F2" office:value-type="string">
            <text:p text:style-name="P10">Udet</text:p>
          </table:table-cell>
          <table:table-cell table:style-name="Jasta.F2" office:value-type="string">
            <text:p text:style-name="P10">Sopwith C</text:p>
          </table:table-cell>
          <table:table-cell table:style-name="Jasta.F2" office:value-type="string">
            <text:p text:style-name="P10">Herleville</text:p>
          </table:table-cell>
          <table:table-cell table:style-name="Jasta.F2" office:value-type="string">
            <text:p text:style-name="P10">59</text:p>
          </table:table-cell>
          <table:table-cell table:style-name="Jasta.G2" office:value-type="string">
            <text:p text:style-name="P10">55</text:p>
          </table:table-cell>
        </table:table-row>
        <text:soft-page-break/>
        <table:table-row>
          <table:table-cell table:style-name="Jasta.F2" office:value-type="string">
            <text:p text:style-name="P10">16.8.18</text:p>
          </table:table-cell>
          <table:table-cell table:style-name="Jasta.F2" office:value-type="string">
            <text:p text:style-name="P10">10.40</text:p>
          </table:table-cell>
          <table:table-cell table:style-name="Jasta.F2" office:value-type="string">
            <text:p text:style-name="P10">Udet</text:p>
          </table:table-cell>
          <table:table-cell table:style-name="Jasta.F2" office:value-type="string">
            <text:p text:style-name="P10">Spad</text:p>
          </table:table-cell>
          <table:table-cell table:style-name="Jasta.F2" office:value-type="string">
            <text:p text:style-name="P10">J od Foucaucourt</text:p>
          </table:table-cell>
          <table:table-cell table:style-name="Jasta.F2" office:value-type="string">
            <text:p text:style-name="P10">60</text:p>
          </table:table-cell>
          <table:table-cell table:style-name="Jasta.G2" office:value-type="string">
            <text:p text:style-name="P10">56</text:p>
          </table:table-cell>
        </table:table-row>
        <table:table-row>
          <table:table-cell table:style-name="Jasta.F2" office:value-type="string">
            <text:p text:style-name="P10">21.8.18</text:p>
          </table:table-cell>
          <table:table-cell table:style-name="Jasta.F2" office:value-type="string">
            <text:p text:style-name="P10">18.30</text:p>
          </table:table-cell>
          <table:table-cell table:style-name="Jasta.F2" office:value-type="string">
            <text:p text:style-name="P10">Udet</text:p>
          </table:table-cell>
          <table:table-cell table:style-name="Jasta.F2" office:value-type="string">
            <text:p text:style-name="P10">S.E. 5</text:p>
          </table:table-cell>
          <table:table-cell table:style-name="Jasta.F2" office:value-type="string">
            <text:p text:style-name="P10">J od Hébuteme</text:p>
          </table:table-cell>
          <table:table-cell table:style-name="Jasta.F2" office:value-type="string">
            <text:p text:style-name="P10">61</text:p>
          </table:table-cell>
          <table:table-cell table:style-name="Jasta.G2" office:value-type="string">
            <text:p text:style-name="P10">57</text:p>
          </table:table-cell>
        </table:table-row>
        <table:table-row>
          <table:table-cell table:style-name="Jasta.F2" office:value-type="string">
            <text:p text:style-name="P10">21.8.18</text:p>
          </table:table-cell>
          <table:table-cell table:style-name="Jasta.F2" office:value-type="string">
            <text:p text:style-name="P10">19.15</text:p>
          </table:table-cell>
          <table:table-cell table:style-name="Jasta.F2" office:value-type="string">
            <text:p text:style-name="P10">Udet</text:p>
          </table:table-cell>
          <table:table-cell table:style-name="Jasta.F2" office:value-type="string">
            <text:p text:style-name="P10">Sopwith Dolphin</text:p>
          </table:table-cell>
          <table:table-cell table:style-name="Jasta.F2" office:value-type="string">
            <text:p text:style-name="P10">J od Courcelles</text:p>
          </table:table-cell>
          <table:table-cell table:style-name="Jasta.F2" office:value-type="string">
            <text:p text:style-name="P10">62</text:p>
          </table:table-cell>
          <table:table-cell table:style-name="Jasta.G2" office:value-type="string">
            <text:p text:style-name="P10">58</text:p>
          </table:table-cell>
        </table:table-row>
        <table:table-row>
          <table:table-cell table:style-name="Jasta.F2" office:value-type="string">
            <text:p text:style-name="P10">22.8.18</text:p>
          </table:table-cell>
          <table:table-cell table:style-name="Jasta.F2" office:value-type="string">
            <text:p text:style-name="P10">8.30</text:p>
          </table:table-cell>
          <table:table-cell table:style-name="Jasta.F2" office:value-type="string">
            <text:p text:style-name="P10">Udet</text:p>
          </table:table-cell>
          <table:table-cell table:style-name="Jasta.F2" office:value-type="string">
            <text:p text:style-name="P10">Sopwith C</text:p>
          </table:table-cell>
          <table:table-cell table:style-name="Jasta.F2" office:value-type="string">
            <text:p text:style-name="P10">S od Braie</text:p>
          </table:table-cell>
          <table:table-cell table:style-name="Jasta.F2" office:value-type="string">
            <text:p text:style-name="P10">63</text:p>
          </table:table-cell>
          <table:table-cell table:style-name="Jasta.G2" office:value-type="string">
            <text:p text:style-name="P10">59</text:p>
          </table:table-cell>
        </table:table-row>
        <table:table-row>
          <table:table-cell table:style-name="Jasta.F2" office:value-type="string">
            <text:p text:style-name="P10">22.8.18</text:p>
          </table:table-cell>
          <table:table-cell table:style-name="Jasta.F2" office:value-type="string">
            <text:p text:style-name="P10">12.30</text:p>
          </table:table-cell>
          <table:table-cell table:style-name="Jasta.F2" office:value-type="string">
            <text:p text:style-name="P10">Udet</text:p>
          </table:table-cell>
          <table:table-cell table:style-name="Jasta.F2" office:value-type="string">
            <text:p text:style-name="P10">S.E. 5</text:p>
          </table:table-cell>
          <table:table-cell table:style-name="Jasta.F2" office:value-type="string">
            <text:p text:style-name="P10">Z od Maricourtu</text:p>
          </table:table-cell>
          <table:table-cell table:style-name="Jasta.F2" office:value-type="string">
            <text:p text:style-name="P10">64</text:p>
          </table:table-cell>
          <table:table-cell table:style-name="Jasta.G2" office:value-type="string">
            <text:p text:style-name="P10">60</text:p>
          </table:table-cell>
        </table:table-row>
        <table:table-row>
          <table:table-cell table:style-name="Jasta.F2" office:value-type="string">
            <text:p text:style-name="P10">31.8.18</text:p>
          </table:table-cell>
          <table:table-cell table:style-name="Jasta.F2" office:value-type="string">
            <text:p text:style-name="P10">16.20</text:p>
          </table:table-cell>
          <table:table-cell table:style-name="Jasta.F2" office:value-type="string">
            <text:p text:style-name="P10">Koepsch</text:p>
          </table:table-cell>
          <table:table-cell table:style-name="Jasta.F2" office:value-type="string">
            <text:p text:style-name="P10">S.E. 5</text:p>
          </table:table-cell>
          <table:table-cell table:style-name="Jasta.F2" office:value-type="string">
            <text:p text:style-name="P10">Combles</text:p>
          </table:table-cell>
          <table:table-cell table:style-name="Jasta.F2" office:value-type="string">
            <text:p text:style-name="P10">65</text:p>
          </table:table-cell>
          <table:table-cell table:style-name="Jasta.G2" office:value-type="string">
            <text:p text:style-name="P10">-</text:p>
          </table:table-cell>
        </table:table-row>
        <table:table-row>
          <table:table-cell table:style-name="Jasta.F2" office:value-type="string">
            <text:p text:style-name="P10">5.9.18</text:p>
          </table:table-cell>
          <table:table-cell table:style-name="Jasta.F2" office:value-type="string">
            <text:p text:style-name="P10">19.15</text:p>
          </table:table-cell>
          <table:table-cell table:style-name="Jasta.F2" office:value-type="string">
            <text:p text:style-name="P10">Koepsch</text:p>
          </table:table-cell>
          <table:table-cell table:style-name="Jasta.F2" office:value-type="string">
            <text:p text:style-name="P10">S.E. 5</text:p>
          </table:table-cell>
          <table:table-cell table:style-name="Jasta.F2" office:value-type="string">
            <text:p text:style-name="P10">Paillencourt</text:p>
          </table:table-cell>
          <table:table-cell table:style-name="Jasta.F2" office:value-type="string">
            <text:p text:style-name="P10">66</text:p>
          </table:table-cell>
          <table:table-cell table:style-name="Jasta.G2" office:value-type="string">
            <text:p text:style-name="P10">-</text:p>
          </table:table-cell>
        </table:table-row>
        <table:table-row>
          <table:table-cell table:style-name="Jasta.F2" office:value-type="string">
            <text:p text:style-name="P10">6.9.18</text:p>
          </table:table-cell>
          <table:table-cell table:style-name="Jasta.F2" office:value-type="string">
            <text:p text:style-name="P10">10.55</text:p>
          </table:table-cell>
          <table:table-cell table:style-name="Jasta.F2" office:value-type="string">
            <text:p text:style-name="P10">Maushate</text:p>
          </table:table-cell>
          <table:table-cell table:style-name="Jasta.F2" office:value-type="string">
            <text:p text:style-name="P10">Sopwith C</text:p>
          </table:table-cell>
          <table:table-cell table:style-name="Jasta.F2" office:value-type="string">
            <text:p text:style-name="P10">JV od Aubencheulle</text:p>
          </table:table-cell>
          <table:table-cell table:style-name="Jasta.F2" office:value-type="string">
            <text:p text:style-name="P10">67</text:p>
          </table:table-cell>
          <table:table-cell table:style-name="Jasta.G2" office:value-type="string">
            <text:p text:style-name="P10">-</text:p>
          </table:table-cell>
        </table:table-row>
        <table:table-row>
          <table:table-cell table:style-name="Jasta.F2" office:value-type="string">
            <text:p text:style-name="P10">26.9.18</text:p>
          </table:table-cell>
          <table:table-cell table:style-name="Jasta.F2" office:value-type="string">
            <text:p text:style-name="P10">16.20</text:p>
          </table:table-cell>
          <table:table-cell table:style-name="Jasta.F2" office:value-type="string">
            <text:p text:style-name="P10">Gluszewsti</text:p>
          </table:table-cell>
          <table:table-cell table:style-name="Jasta.F2" office:value-type="string">
            <text:p text:style-name="P10">D.H. 9</text:p>
          </table:table-cell>
          <table:table-cell table:style-name="Jasta.F2" office:value-type="string">
            <text:p text:style-name="P10">Kerrmat</text:p>
          </table:table-cell>
          <table:table-cell table:style-name="Jasta.F2" office:value-type="string">
            <text:p text:style-name="P10">68</text:p>
          </table:table-cell>
          <table:table-cell table:style-name="Jasta.G2" office:value-type="string">
            <text:p text:style-name="P10">-</text:p>
          </table:table-cell>
        </table:table-row>
        <table:table-row>
          <table:table-cell table:style-name="Jasta.F2" office:value-type="string">
            <text:p text:style-name="P10">26.9.18</text:p>
          </table:table-cell>
          <table:table-cell table:style-name="Jasta.F2" office:value-type="string">
            <text:p text:style-name="P10">17.10</text:p>
          </table:table-cell>
          <table:table-cell table:style-name="Jasta.F2" office:value-type="string">
            <text:p text:style-name="P10">Udet</text:p>
          </table:table-cell>
          <table:table-cell table:style-name="Jasta.F2" office:value-type="string">
            <text:p text:style-name="P10">D.H. 9</text:p>
          </table:table-cell>
          <table:table-cell table:style-name="Jasta.F2" office:value-type="string">
            <text:p text:style-name="P10">Monteningen</text:p>
          </table:table-cell>
          <table:table-cell table:style-name="Jasta.F2" office:value-type="string">
            <text:p text:style-name="P10">69</text:p>
          </table:table-cell>
          <table:table-cell table:style-name="Jasta.G2" office:value-type="string">
            <text:p text:style-name="P10">61</text:p>
          </table:table-cell>
        </table:table-row>
        <table:table-row>
          <table:table-cell table:style-name="Jasta.F2" office:value-type="string">
            <text:p text:style-name="P10">26.9.18</text:p>
          </table:table-cell>
          <table:table-cell table:style-name="Jasta.F2" office:value-type="string">
            <text:p text:style-name="P10">17.15</text:p>
          </table:table-cell>
          <table:table-cell table:style-name="Jasta.F2" office:value-type="string">
            <text:p text:style-name="P10">Kraut</text:p>
          </table:table-cell>
          <table:table-cell table:style-name="Jasta.F2" office:value-type="string">
            <text:p text:style-name="P10">D.H. 9</text:p>
          </table:table-cell>
          <table:table-cell table:style-name="Jasta.F2" office:value-type="string">
            <text:p text:style-name="P10">Buch</text:p>
          </table:table-cell>
          <table:table-cell table:style-name="Jasta.F2" office:value-type="string">
            <text:p text:style-name="P10">70</text:p>
          </table:table-cell>
          <table:table-cell table:style-name="Jasta.G2" office:value-type="string">
            <text:p text:style-name="P10">-</text:p>
          </table:table-cell>
        </table:table-row>
        <table:table-row>
          <table:table-cell table:style-name="Jasta.F2" office:value-type="string">
            <text:p text:style-name="P10">26.9.18</text:p>
          </table:table-cell>
          <table:table-cell table:style-name="Jasta.F2" office:value-type="string">
            <text:p text:style-name="P10">17.20</text:p>
          </table:table-cell>
          <table:table-cell table:style-name="Jasta.F2" office:value-type="string">
            <text:p text:style-name="P10">Udet</text:p>
          </table:table-cell>
          <table:table-cell table:style-name="Jasta.F2" office:value-type="string">
            <text:p text:style-name="P10">D.H. 9</text:p>
          </table:table-cell>
          <table:table-cell table:style-name="Jasta.F2" office:value-type="string">
            <text:p text:style-name="P10">J od Mess</text:p>
          </table:table-cell>
          <table:table-cell table:style-name="Jasta.F2" office:value-type="string">
            <text:p text:style-name="P10">71</text:p>
          </table:table-cell>
          <table:table-cell table:style-name="Jasta.G2" office:value-type="string">
            <text:p text:style-name="P10">62</text:p>
          </table:table-cell>
        </table:table-row>
      </table:table>
      <text:p text:style-name="P11"/>
      <text:h text:style-name="P28" text:outline-level="4">Udetovy karikatury a kresby</text:h>
      <text:p text:style-name="obr_5f_1"><draw:frame draw:style-name="fr7" draw:name="obrázky8" text:anchor-type="paragraph" svg:y="0cm" svg:width="11.506cm" svg:height="7.849cm" draw:z-index="7"><draw:image xlink:href="Pictures/10000000000001C50000013549650C2F.jpg" xlink:type="simple" xlink:show="embed" xlink:actuate="onLoad"/></draw:frame></text:p>
      <text:p text:style-name="obr_5f_1"><draw:frame draw:style-name="fr8" draw:name="obrázky7" text:anchor-type="paragraph" svg:y="0cm" svg:width="11.506cm" svg:height="7.95cm" draw:z-index="6"><draw:image xlink:href="Pictures/10000000000001C500000139CF76B0DC.jpg" xlink:type="simple" xlink:show="embed" xlink:actuate="onLoad"/></draw:frame></text:p>
      <text:p text:style-name="P5"><draw:frame draw:style-name="fr7" draw:name="obrázky9" text:anchor-type="paragraph" svg:y="0cm" svg:width="11.506cm" svg:height="7.899cm" draw:z-index="8"><draw:image xlink:href="Pictures/10000000000001C500000137F8523219.jpg" xlink:type="simple" xlink:show="embed" xlink:actuate="onLoad"/></draw:frame></text:p>
      <text:p text:style-name="obr_5f_1"><draw:frame draw:style-name="fr1" draw:name="Rámec1" text:anchor-type="paragraph" svg:y="0cm" svg:width="11.506cm" draw:z-index="11"><draw:text-box fo:min-height="9.271cm"><text:p text:style-name="Illustration"><draw:frame draw:style-name="fr9" draw:name="obrázky10" text:anchor-type="paragraph" svg:x="0.004cm" svg:y="0.002cm" svg:width="11.506cm" style:rel-width="100%" svg:height="9.271cm" style:rel-height="scale" draw:z-index="12"><draw:image xlink:href="Pictures/10000000000001C50000016D0F0D9497.jpg" xlink:type="simple" xlink:show="embed" xlink:actuate="onLoad"/></draw:frame>Obrázek vzniklý 5.6. 1938 po tom, co gen. Udet vytvořil na letounu He 100 nový rychlostní rekord 637,73 km/h</text:p></draw:text-box></draw:frame></text:p>
      <text:p text:style-name="P5"><draw:frame draw:style-name="fr1" draw:name="Rámec2" text:anchor-type="paragraph" svg:y="0cm" svg:width="11.506cm" draw:z-index="9"><draw:text-box fo:min-height="15.113cm"><text:p text:style-name="Illustration"><draw:frame draw:style-name="fr10" draw:name="obrázky11" text:anchor-type="paragraph" svg:x="0.004cm" svg:y="0.002cm" svg:width="11.506cm" style:rel-width="100%" svg:height="15.113cm" style:rel-height="scale" draw:z-index="10"><draw:image xlink:href="Pictures/10000000000001C500000253CC384959.jpg" xlink:type="simple" xlink:show="embed" xlink:actuate="onLoad"/></draw:frame>Udetova vlastnoručně vytvořená novoročenka</text:p></draw:text-box></draw:frame></text:p>
      <text:p text:style-name="P29">Hlášení o vzdušném boji dne 26.9. 1918</text:p>
      <text:p text:style-name="obr_5f_1"><draw:frame draw:style-name="fr7" draw:name="obrázky18" text:anchor-type="paragraph" svg:y="0cm" svg:width="8.687cm" svg:height="13.005cm" draw:z-index="18"><draw:image xlink:href="Pictures/100000000000015600000200888AD421.jpg" xlink:type="simple" xlink:show="embed" xlink:actuate="onLoad"/></draw:frame></text:p>
      <text:p text:style-name="Heading_20_6">Potvrzení svědků o sestřelu D.H.9 dne 26.9. 1918</text:p>
      <text:p text:style-name="obr_5f_1"><draw:frame draw:style-name="fr7" draw:name="obrázky12" text:anchor-type="paragraph" svg:y="0cm" svg:width="10.008cm" svg:height="15.265cm" draw:z-index="13"><draw:image xlink:href="Pictures/100000000000018A000002594BFEE15C.jpg" xlink:type="simple" xlink:show="embed" xlink:actuate="onLoad"/></draw:frame></text:p>
      <text:h text:style-name="Heading_20_3" text:outline-level="3">Udet U 12 Flamingo</text:h>
      <text:p text:style-name="text1">Tento dvoumístný školní a akrobatický letoun byl skutečným miláčkem Ernsta Udeta a pomohl mu založit slávu mistra letecké akrobacie. Konstrukce Ing. Hanse Herrmanna, byl jako prototyp zalétán na letišti ve Schleissheimu 7. dubna 1925. Nesl poznávací značky D 563 a létal s motorem Siemens­‑Halske Sh 5, sedmiválcem o 57/62 kW (77/85 k). Většina sériových U 12 létala s výkonnějšími sedmiválci Sh 11 o 62/70 kW (84/96 k). Na svůj letoun se značkami D 822 si Udet nechal v roce 1930 namontovat motor Sh 14 o 70/85 kW (95/115 k) a v roce 1933 dokonce Sh 14a s výkonem zvýšeným na 110/118 kW (150/160 k). Přitom byly zásahy do původní konstrukce nepatrné.</text:p>
      <text:p text:style-name="text">U 12 D 822 byl ovšem jen jednomístný, přední sedadlo bylo zakryto. Křídla měla celodřevěnou dvounosníkovou kostru a plátěný potah. Horní spočívalo na baldachýnu, spodní bylo připevněno kováním k trupu. Křidélka byla na obou plochách. Hlavní mezikřídlové vzpěry byly duralové, nýtované, ve tvaru I. Trup celodřevěné konstrukce včetně překližkového potahu měl obdélníkový průřez s klenutou horní stranou. Sedadla byla otevřená, s čelními štítky. Potah trupu za motorem byl z hliníkového plechu. Ocasní plochy prodělaly určitý vývoj, nutný pro překonání obtíží s vybíráním vývrtky, které se projevily u prototypu; celkově se zvětšily, zejména svislá plocha, a ta ještě vzrostla u pozdější produkce u BFW. Kýlová plocha měla překližkový potah, vše ostatní bylo potaženo plátnem. Podvozek byl tlumen gumovými provazci a nesly jej ocelové vzpěry. Ostruha byla tlumena podobně. Palivová nádrž pro 98 l byla v baldachýnu křídla.</text:p>
      <text:p text:style-name="text">U firmy BFW se stavěla Flaminga různých verzí, v Udet Flugzeugbau stačili vyvinout jen U 12a ve standardní verzi a U 12b s jiným profilem křídla. Udetův D 822 byl U 12a Spezial. U BFW zavedli u U 12a motor Sh 11 jako standardní a u U 12b montovali také Sh 12 o 79/92 kW (108/125 k). Nová U 12c měla mírně zmenšenou nosnou plochu a hodila se pro akrobacii; měla motor Sh 11. U 12d byla opět sportovní, s křídly od U 12c, ale motorem Sh 12. U 12d byla dvouplováková.</text:p>
      <text:p text:style-name="text">V Německu byly největšími odběrateli a uživateli společnosti jako Deutsche Luftfahrt GmbH, vzniklá spojením menších organizací a provozující utajený výcvik vojenských pilotů pod sportovní rouškou, dále Severa GmbH a především Deutsche Verkehrsfliegerschule GmbH, školící ‘dopravní‘ piloty. U 12a používala i rakouská tajná letecká škola Österreichische Luftverkehrsgesellschaft A. G. (ÖLAG) a v tamním Thalerdorfu bylo postaveno 20 licenčních strojů i deset zdokonalených U 12o. Maďarsko objednalo pro utajené školení pilotů, zatím pod rouškou dopravní společnosti Malért, po 12 kusech U 12a a U 12b.</text:p>
      <text:p text:style-name="text"><text:soft-page-break/>V Székesfehérváru se stavělo 80 kusů upravené verze Hungária, v továrně Manfreda Weisse v Csepelu další U 12b. Tucet U 12b vznikl jako licence také v Estonsku. Jednotlivé stroje či malé počty působily v Belgii, Číně, Itálii, Holandsku, Švédsku a dokonce v Jižní Africe.</text:p>
      <text:p text:style-name="text">Udetův U 12a Spezial prodělal několik barevných úprav, ale základem byl rudý trup a bílá křídla i vodorovné ocasní plochy. Mezikřídlové vzpěry dostaly rudočervené pruhy. Později byla náběžná hrana křídel opatřena rudým pruhem s vlnkami ve směru žeber. Na trupu a kýlovce byly nápisy Siemens u. H. Motor Sh, UDET, Mobiloil, respektive další jména sponzorujících firem. Na horní ploše horního křídla se v některých časových úsecích objevilo velkými písmeny jméno UDET.</text:p>
      <text:p text:style-name="text"/>
      <text:p text:style-name="text"><text:bookmark-start text:name="bookmark16"/></text:p>
      <text:h text:style-name="Heading_20_4" text:outline-level="4">Hlavní technické údaje<text:bookmark-end text:name="bookmark16"/></text:h>
      <table:table table:name="Tab_Flamingo" table:style-name="Tab_5f_Flamingo">
        <table:table-column table:style-name="Tab_5f_Flamingo.A"/>
        <table:table-column table:style-name="Tab_5f_Flamingo.B"/>
        <table:table-column table:style-name="Tab_5f_Flamingo.C"/>
        <table:table-column table:style-name="Tab_5f_Flamingo.D"/>
        <table:table-row table:style-name="Tab_5f_Flamingo.1">
          <table:table-cell table:style-name="Tab_5f_Flamingo.A1" office:value-type="string">
            <text:p text:style-name="P10">Verze</text:p>
          </table:table-cell>
          <table:table-cell table:style-name="Tab_5f_Flamingo.A1" office:value-type="string">
            <text:p text:style-name="P10"/>
          </table:table-cell>
          <table:table-cell table:style-name="Tab_5f_Flamingo.A1" office:value-type="string">
            <text:p text:style-name="P10">U 12a</text:p>
          </table:table-cell>
          <table:table-cell table:style-name="Tab_5f_Flamingo.A1" office:value-type="string">
            <text:p text:style-name="P10">U 12b</text:p>
          </table:table-cell>
        </table:table-row>
        <table:table-row table:style-name="Tab_5f_Flamingo.2">
          <table:table-cell table:style-name="Tab_5f_Flamingo.A2" office:value-type="string">
            <text:p text:style-name="P10">Rozpětí</text:p>
          </table:table-cell>
          <table:table-cell table:style-name="Tab_5f_Flamingo.A2" office:value-type="string">
            <text:p text:style-name="P10">m</text:p>
          </table:table-cell>
          <table:table-cell table:style-name="Tab_5f_Flamingo.A2" office:value-type="string">
            <text:p text:style-name="P10">10, 00</text:p>
          </table:table-cell>
          <table:table-cell table:style-name="Tab_5f_Flamingo.A2" office:value-type="string">
            <text:p text:style-name="P10">10, 00</text:p>
          </table:table-cell>
        </table:table-row>
        <table:table-row table:style-name="Tab_5f_Flamingo.2">
          <table:table-cell table:style-name="Tab_5f_Flamingo.A1" office:value-type="string">
            <text:p text:style-name="P10">Délka</text:p>
          </table:table-cell>
          <table:table-cell table:style-name="Tab_5f_Flamingo.A1" office:value-type="string">
            <text:p text:style-name="P10">m</text:p>
          </table:table-cell>
          <table:table-cell table:style-name="Tab_5f_Flamingo.A1" office:value-type="string">
            <text:p text:style-name="P10">6, 68</text:p>
          </table:table-cell>
          <table:table-cell table:style-name="Tab_5f_Flamingo.A1" office:value-type="string">
            <text:p text:style-name="P10">7, 40</text:p>
          </table:table-cell>
        </table:table-row>
        <table:table-row table:style-name="Tab_5f_Flamingo.2">
          <table:table-cell table:style-name="Tab_5f_Flamingo.A1" office:value-type="string">
            <text:p text:style-name="P10">Výška</text:p>
          </table:table-cell>
          <table:table-cell table:style-name="Tab_5f_Flamingo.A1" office:value-type="string">
            <text:p text:style-name="P10">m</text:p>
          </table:table-cell>
          <table:table-cell table:style-name="Tab_5f_Flamingo.A1" office:value-type="string">
            <text:p text:style-name="P10">2, 80</text:p>
          </table:table-cell>
          <table:table-cell table:style-name="Tab_5f_Flamingo.A1" office:value-type="string">
            <text:p text:style-name="P10">2, 80</text:p>
          </table:table-cell>
        </table:table-row>
        <table:table-row table:style-name="Tab_5f_Flamingo.2">
          <table:table-cell table:style-name="Tab_5f_Flamingo.A1" office:value-type="string">
            <text:p text:style-name="P10">Nosná plocha</text:p>
          </table:table-cell>
          <table:table-cell table:style-name="Tab_5f_Flamingo.A1" office:value-type="string">
            <text:p text:style-name="P10">m2</text:p>
          </table:table-cell>
          <table:table-cell table:style-name="Tab_5f_Flamingo.A1" office:value-type="string">
            <text:p text:style-name="P10">24,00</text:p>
          </table:table-cell>
          <table:table-cell table:style-name="Tab_5f_Flamingo.A1" office:value-type="string">
            <text:p text:style-name="P10">24,00</text:p>
          </table:table-cell>
        </table:table-row>
        <table:table-row table:style-name="Tab_5f_Flamingo.2">
          <table:table-cell table:style-name="Tab_5f_Flamingo.A1" office:value-type="string">
            <text:p text:style-name="P10">Hmotnost prázdného letounu</text:p>
          </table:table-cell>
          <table:table-cell table:style-name="Tab_5f_Flamingo.A1" office:value-type="string">
            <text:p text:style-name="P10">kg</text:p>
          </table:table-cell>
          <table:table-cell table:style-name="Tab_5f_Flamingo.A1" office:value-type="string">
            <text:p text:style-name="P10">500</text:p>
          </table:table-cell>
          <table:table-cell table:style-name="Tab_5f_Flamingo.A1" office:value-type="string">
            <text:p text:style-name="P10">550</text:p>
          </table:table-cell>
        </table:table-row>
        <table:table-row table:style-name="Tab_5f_Flamingo.2">
          <table:table-cell table:style-name="Tab_5f_Flamingo.A1" office:value-type="string">
            <text:p text:style-name="P10">Vzletová hmotnost</text:p>
          </table:table-cell>
          <table:table-cell table:style-name="Tab_5f_Flamingo.A1" office:value-type="string">
            <text:p text:style-name="P10">kg</text:p>
          </table:table-cell>
          <table:table-cell table:style-name="Tab_5f_Flamingo.A1" office:value-type="string">
            <text:p text:style-name="P10">800</text:p>
          </table:table-cell>
          <table:table-cell table:style-name="Tab_5f_Flamingo.A1" office:value-type="string">
            <text:p text:style-name="P10">800</text:p>
          </table:table-cell>
        </table:table-row>
        <table:table-row table:style-name="Tab_5f_Flamingo.2">
          <table:table-cell table:style-name="Tab_5f_Flamingo.A1" office:value-type="string">
            <text:p text:style-name="P10">Nejvyšší rychlost</text:p>
          </table:table-cell>
          <table:table-cell table:style-name="Tab_5f_Flamingo.A1" office:value-type="string">
            <text:p text:style-name="P10">km/h</text:p>
          </table:table-cell>
          <table:table-cell table:style-name="Tab_5f_Flamingo.A1" office:value-type="string">
            <text:p text:style-name="P10">140</text:p>
          </table:table-cell>
          <table:table-cell table:style-name="Tab_5f_Flamingo.A1" office:value-type="string">
            <text:p text:style-name="P10">145</text:p>
          </table:table-cell>
        </table:table-row>
        <table:table-row table:style-name="Tab_5f_Flamingo.2">
          <table:table-cell table:style-name="Tab_5f_Flamingo.A1" office:value-type="string">
            <text:p text:style-name="P10">Dostup</text:p>
          </table:table-cell>
          <table:table-cell table:style-name="Tab_5f_Flamingo.A1" office:value-type="string">
            <text:p text:style-name="P10">m</text:p>
          </table:table-cell>
          <table:table-cell table:style-name="Tab_5f_Flamingo.A1" office:value-type="string">
            <text:p text:style-name="P10">3000</text:p>
          </table:table-cell>
          <table:table-cell table:style-name="Tab_5f_Flamingo.A1" office:value-type="string">
            <text:p text:style-name="P10">3800</text:p>
          </table:table-cell>
        </table:table-row>
        <table:table-row table:style-name="Tab_5f_Flamingo.2">
          <table:table-cell table:style-name="Tab_5f_Flamingo.A1" office:value-type="string">
            <text:p text:style-name="P10">Dolet</text:p>
          </table:table-cell>
          <table:table-cell table:style-name="Tab_5f_Flamingo.A1" office:value-type="string">
            <text:p text:style-name="P10">km</text:p>
          </table:table-cell>
          <table:table-cell table:style-name="Tab_5f_Flamingo.A1" office:value-type="string">
            <text:p text:style-name="P10">650</text:p>
          </table:table-cell>
          <table:table-cell table:style-name="Tab_5f_Flamingo.A1" office:value-type="string">
            <text:p text:style-name="P10">600</text:p>
            <text:p text:style-name="P10"/>
          </table:table-cell>
        </table:table-row>
      </table:table>
      <text:p text:style-name="tir"/>
      <text:p text:style-name="P5"><draw:frame draw:style-name="fr4" draw:name="obrázky6" text:anchor-type="paragraph" svg:y="0cm" svg:width="12.827cm" svg:height="18.009cm" draw:z-index="5"><draw:image xlink:href="Pictures/10000000000001F9000002C57CE6635C.jpg" xlink:type="simple" xlink:show="embed" xlink:actuate="onLoad"/></draw:frame></text:p>
      <text:h text:style-name="P18" text:outline-level="3"><text:bookmark-start text:name="bookmark17"/>Prameny<text:bookmark-end text:name="bookmark17"/></text:h>
      <text:p text:style-name="liter">Anders, A., Eichelbaum, H., Delius, E.: Wörterbuch des Flugwesens, Verlag von Quelle und Meyer, Lipsko, 1941</text:p>
      <text:p text:style-name="liter">Herlin, H.: Der Teufelsflieger, Wilhelm Heyne Verlag, Mnichov, 1974</text:p>
      <text:p text:style-name="liter">Irving, D.: Die Tragödie der deutschen Luftwaffe. Aus den Akten und Erinnerungen von Feldmarschall Milch, Ullstein Verlag, Frankfurt n. M., 1975 nebo Verlag Buch und Welt, Klagenfurt, rok neuveden. Oba jsou překlady z angličtiny.</text:p>
      <text:p text:style-name="liter">Ishoven van, A.: Ernst Udet. Biographie eines grossen Fliegers, M. Pawlak Verlagsgesellschaft, Herrsching, 1977</text:p>
      <text:p text:style-name="liter">Nowarra, H. J.: Udet, vom Fliegen besessen, Podzun­‑Pallas Verlag, Friedberg, rok neuveden</text:p>
      <text:p text:style-name="liter">Nowarra, H. J., Brown, K. S.: Von Richthofen and the Flying Circus, Harleyford Publications, Letchworth, 1958</text:p>
      <text:p text:style-name="liter">Udet, E.: Ein Fliegerleben, Motorbuch Verlag, Stuttgart, 1981</text:p>
      <text:p text:style-name="liter">Zuckmayer, C.: Des Teufels General, Fischer Taschenbuch Verlag, Frankfurt n. M., 1973</text:p>
      <text:p text:style-name="P23"/>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
      <text:p text:style-name="tir-záda">Ilustrace na obálce Petr Súkeník</text:p>
      <text:p text:style-name="P3">Grafická úpra<text:span text:style-name="T5">va Martin Zhouf</text:span></text:p>
      <text:p text:style-name="P9">Překlad Václav Škubal</text:p>
      <text:p text:style-name="P9">Odpovědný redaktor Jan Vaněk</text:p>
      <text:p text:style-name="P9">Technický redaktor Antonín Nikodém</text:p>
      <text:p text:style-name="P9">Jazykový redaktor Martina Súkeníková, Hana Klímová</text:p>
      <text:p text:style-name="P9">Barevné bokorysy Miroslav Balous</text:p>
      <text:p text:style-name="P8"><text:span text:style-name="T5">Výkres Stanislav </text:span>Smékal</text:p>
      <text:p text:style-name="tir-záda">Výroba: NiKo, nakladatelství a tisková spol.</text:p>
      <text:p text:style-name="P3">P. O. B<text:span text:style-name="T5">ox 37, 318 00 Plzeň</text:span></text:p>
      <text:p text:style-name="P9"/>
      <text:p text:style-name="P9">Vydalo Nakladatelství MUSTANG s. r. o.</text:p>
      <text:p text:style-name="P8"><text:span text:style-name="T5">jako svou 7. publika</text:span>ci (edice AVIATIK, svazek 2. )</text:p>
      <text:p text:style-name="tir-záda">Plzeň 1993, vydání 1.</text:p>
      <text:p text:style-name="tir-záda">Náklad 13 000 výtisků.</text:p>
      <text:p text:style-name="tir-záda"/>
      <text:p text:style-name="tir-záda">Prodejní cena včetně DPH 75 Kč</text:p>
      <text:p text:style-name="tir"/>
      <text:p text:style-name="P21"><draw:frame draw:style-name="fr6" draw:name="obrázky14" text:anchor-type="paragraph" svg:y="0cm" svg:width="15.651cm" svg:height="23.237cm" draw:z-index="14"><draw:image xlink:href="Pictures/100000000000026F0000039D8A3F34FA.jp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font-face-decls>
    <style:font-face style:name="Mangal1" svg:font-family="Mangal"/>
    <style:font-face style:name="Times New Roman3" svg:font-family="'Times New Roman'" style:font-family-generic="roman"/>
    <style:font-face style:name="AngsanaUPC" svg:font-family="AngsanaUPC" style:font-family-generic="roman" style:font-pitch="variable"/>
    <style:font-face style:name="Batang" svg:font-family="Batang" style:font-family-generic="roman" style:font-pitch="variable"/>
    <style:font-face style:name="Bookman Old Style" svg:font-family="'Bookman Old Style'" style:font-family-generic="roman" style:font-pitch="variable"/>
    <style:font-face style:name="Cambria" svg:font-family="Cambria" style:font-family-generic="roman" style:font-pitch="variable"/>
    <style:font-face style:name="Gungsuh" svg:font-family="Gungsuh" style:font-family-generic="roman" style:font-pitch="variable"/>
    <style:font-face style:name="Liberation Serif" svg:font-family="'Liberation Serif'" style:font-adornments="Běžné" style:font-family-generic="roman" style:font-pitch="variable"/>
    <style:font-face style:name="Liberation Serif1" svg:font-family="'Liberation Serif'" style:font-adornments="Tučné" style:font-family-generic="roman" style:font-pitch="variable"/>
    <style:font-face style:name="Times New Roman" svg:font-family="'Times New Roman'" style:font-family-generic="roman" style:font-pitch="variable"/>
    <style:font-face style:name="Times New Roman2" svg:font-family="'Times New Roman'" style:font-adornments="obyčejné" style:font-family-generic="roman" style:font-pitch="variable"/>
    <style:font-face style:name="Times New Roman1" svg:font-family="'Times New Roman'" style:font-adornments="tučné" style:font-family-generic="roman" style:font-pitch="variable"/>
    <style:font-face style:name="Arial2" svg:font-family="Arial" style:font-family-generic="swiss" style:font-pitch="variable"/>
    <style:font-face style:name="Arial" svg:font-family="Arial" style:font-adornments="obyčejné" style:font-family-generic="swiss" style:font-pitch="variable"/>
    <style:font-face style:name="Arial1" svg:font-family="Arial" style:font-adornments="tučné" style:font-family-generic="swiss" style:font-pitch="variable"/>
    <style:font-face style:name="Arial Narrow" svg:font-family="'Arial Narrow'" style:font-family-generic="swiss" style:font-pitch="variable"/>
    <style:font-face style:name="CordiaUPC" svg:font-family="CordiaUPC" style:font-family-generic="swiss" style:font-pitch="variable"/>
    <style:font-face style:name="Dotum" svg:font-family="Dotum"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cs" fo:country="CZ"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page">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cs" fo:country="CZ"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false" fo:hyphenation-remain-char-count="3"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ální" style:family="paragraph">
      <style:paragraph-properties fo:orphans="0" fo:widows="0" fo:hyphenation-ladder-count="no-limit"/>
      <style:text-properties fo:color="#000000" fo:font-size="12pt" style:font-size-asian="12pt" style:font-size-complex="12pt" fo:hyphenate="false" fo:hyphenation-remain-char-count="0" fo:hyphenation-push-char-count="0"/>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Text" style:family="paragraph" style:class="extra">
      <style:paragraph-properties fo:margin="100%" fo:margin-left="0cm" fo:margin-right="0cm" fo:margin-top="0cm" fo:margin-bottom="0cm" fo:text-align="justify" style:justify-single-word="false" fo:hyphenation-ladder-count="no-limit" fo:text-indent="0.6cm" style:auto-text-indent="false"/>
      <style:text-properties style:font-name="Times New Roman" fo:font-size="12pt" style:font-size-asian="12pt" style:font-name-complex="Times New Roman" style:font-size-complex="12pt" fo:hyphenate="false" fo:hyphenation-remain-char-count="0" fo:hyphenation-push-char-count="0"/>
    </style:style>
    <style:style style:name="Index" style:family="paragraph" style:parent-style-name="Standard" style:class="index">
      <style:paragraph-properties text:number-lines="false" text:line-number="0"/>
      <style:text-properties style:font-name-complex="Mangal1"/>
    </style:style>
    <style:style style:name="Contents_20_4" style:display-name="Contents 4" style:family="paragraph" style:parent-style-name="Normální" style:auto-update="true" style:class="index">
      <style:paragraph-properties fo:margin="100%" fo:margin-left="2.499cm" fo:margin-right="1cm" fo:margin-top="0.15cm" fo:margin-bottom="0cm" fo:line-height="110%" fo:hyphenation-ladder-count="no-limit" fo:text-indent="0cm" style:auto-text-indent="false" fo:background-color="#ffffff">
        <style:background-image/>
      </style:paragraph-properties>
      <style:text-properties style:font-name="Times New Roman" fo:font-size="11pt" style:font-name-asian="Times New Roman" style:font-size-asian="9.5pt" style:font-name-complex="Times New Roman" style:font-size-complex="9.5pt" fo:hyphenate="false" fo:hyphenation-remain-char-count="0" fo:hyphenation-push-char-count="0"/>
    </style:style>
    <style:style style:name="Contents_20_6" style:display-name="Contents 6" style:family="paragraph" style:parent-style-name="Normální" style:auto-update="true" style:class="index">
      <style:paragraph-properties fo:margin-top="2.223cm" fo:margin-bottom="0cm" fo:line-height="0.483cm" fo:hyphenation-ladder-count="no-limit" fo:background-color="#ffffff">
        <style:background-image/>
      </style:paragraph-properties>
      <style:text-properties style:font-name="Times New Roman" fo:font-size="9.5pt" style:font-name-asian="Times New Roman" style:font-size-asian="9.5pt" style:font-name-complex="Times New Roman" style:font-size-complex="9.5pt" fo:hyphenate="false" fo:hyphenation-remain-char-count="0" fo:hyphenation-push-char-count="0"/>
    </style:style>
    <style:style style:name="Table_20_Contents" style:display-name="Table Contents" style:family="paragraph" style:parent-style-name="Standard" style:class="extra">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Titulek" style:family="paragraph" style:parent-style-name="Normální" style:next-style-name="Normální">
      <style:paragraph-properties fo:margin-top="0cm" fo:margin-bottom="0.353cm" fo:hyphenation-ladder-count="no-limit"/>
      <style:text-properties fo:color="#4f81bd" fo:font-size="9pt" fo:font-weight="bold" style:font-size-asian="9pt" style:font-weight-asian="bold" style:font-size-complex="9pt" style:font-weight-complex="bold" fo:hyphenate="false" fo:hyphenation-remain-char-count="0" fo:hyphenation-push-char-count="0"/>
    </style:style>
    <style:style style:name="Bez_20_mezer" style:display-name="Bez mezer" style:family="paragraph">
      <style:paragraph-properties fo:margin="100%" fo:margin-left="0cm" fo:margin-right="0cm" fo:margin-top="0cm" fo:margin-bottom="0cm" fo:text-align="justify" style:justify-single-word="false" fo:hyphenation-ladder-count="no-limit" fo:text-indent="0.6cm" style:auto-text-indent="false" fo:keep-with-next="always" style:text-autospace="none"/>
      <style:text-properties fo:font-size="11.5pt" style:font-name-asian="SimSun" style:font-size-asian="11.5pt" style:language-asian="zh" style:country-asian="CN" style:font-name-complex="Arial2" style:font-size-complex="11.5pt" fo:hyphenate="false" fo:hyphenation-remain-char-count="0" fo:hyphenation-push-char-count="0"/>
    </style:style>
    <style:style style:name="Heading" style:family="paragraph" style:next-style-name="Text_20_body" style:class="text">
      <style:paragraph-properties fo:margin-top="0.423cm" fo:margin-bottom="0.212cm" fo:keep-with-next="always"/>
      <style:text-properties style:font-name="Times New Roman1" fo:font-size="18pt" fo:font-weight="bold" style:font-name-asian="Microsoft YaHei" style:font-size-asian="14pt" style:font-name-complex="Mangal" style:font-size-complex="14pt"/>
    </style:style>
    <style:style style:name="Title" style:family="paragraph" style:parent-style-name="Normální" style:next-style-name="Normální" style:class="chapter">
      <style:paragraph-properties fo:margin-top="0cm" fo:margin-bottom="0.529cm" fo:hyphenation-ladder-count="no-limit" fo:padding-left="0cm" fo:padding-right="0cm" fo:padding-top="0cm" fo:padding-bottom="0.141cm" fo:border-left="none" fo:border-right="none" fo:border-top="none" fo:border-bottom="0.035cm solid #4f81bd" style:shadow="none"/>
      <style:text-properties fo:color="#17365d" style:font-name="Cambria" fo:font-size="17pt" fo:letter-spacing="0.009cm" style:letter-kerning="true" style:font-name-asian="Times New Roman" style:font-size-asian="17pt" style:font-name-complex="Times New Roman" style:font-size-complex="26pt" fo:hyphenate="false" fo:hyphenation-remain-char-count="0" fo:hyphenation-push-char-count="0"/>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nadpis" style:next-style-name="text0" style:default-outline-level="1" style:class="text" style:master-page-name="">
      <style:paragraph-properties fo:margin="100%" fo:margin-left="1cm" fo:margin-right="0cm" fo:margin-top="0cm" fo:margin-bottom="0.45cm" fo:text-indent="0cm" style:auto-text-indent="false" style:page-number="auto" fo:background-color="transparent">
        <style:background-image/>
      </style:paragraph-properties>
      <style:text-properties fo:font-size="110%" fo:font-weight="bold" style:font-size-asian="115%" style:font-weight-asian="bold" style:font-size-complex="115%" style:font-weight-complex="bold"/>
    </style:style>
    <style:style style:name="Heading_20_2" style:display-name="Heading 2" style:family="paragraph" style:parent-style-name="nadpis" style:default-outline-level="2" style:class="text" style:master-page-name="">
      <style:paragraph-properties fo:margin="100%" fo:margin-left="0cm" fo:margin-right="0cm" fo:margin-top="0.101cm" fo:margin-bottom="0cm" fo:text-align="center" style:justify-single-word="false" fo:text-indent="0cm" style:auto-text-indent="false" style:page-number="auto" fo:break-before="page" fo:keep-with-next="always"/>
      <style:text-properties fo:font-size="16pt" fo:font-style="normal" fo:font-weight="bold" style:font-size-asian="14pt" style:font-style-asian="italic" style:font-weight-asian="bold" style:font-size-complex="14pt" style:font-style-complex="italic" style:font-weight-complex="bold"/>
    </style:style>
    <style:style style:name="Autor" style:family="paragraph" style:parent-style-name="Základní">
      <style:paragraph-properties fo:margin="100%" fo:margin-left="0cm" fo:margin-right="0cm" fo:margin-top="0cm" fo:margin-bottom="0cm" fo:text-align="center" style:justify-single-word="false" fo:hyphenation-ladder-count="no-limit" fo:text-indent="0cm" style:auto-text-indent="false" fo:keep-with-next="auto" style:text-autospace="ideograph-alpha"/>
      <style:text-properties style:font-name="Arial" fo:font-size="26pt" style:font-name-asian="Times New Roman" style:font-size-asian="10pt" style:language-asian="cs" style:country-asian="CZ" style:font-name-complex="Times New Roman" style:font-size-complex="10pt" style:text-scale="150%" fo:hyphenate="false" fo:hyphenation-remain-char-count="0" fo:hyphenation-push-char-count="0"/>
    </style:style>
    <style:style style:name="Contents_20_1" style:display-name="Contents 1" style:family="paragraph" style:parent-style-name="Normální" style:next-style-name="Normální" style:auto-update="true" style:class="index">
      <style:paragraph-properties fo:hyphenation-ladder-count="no-limit"/>
      <style:text-properties fo:hyphenate="false" fo:hyphenation-remain-char-count="0" fo:hyphenation-push-char-count="0"/>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fo:hyphenate="false" fo:hyphenation-remain-char-count="0" fo:hyphenation-push-char-count="0"/>
    </style:style>
    <style:style style:name="Footer" style:family="paragraph" style:parent-style-name="Normální" style:class="extra" style:master-page-name="">
      <style:paragraph-properties fo:text-align="center" style:justify-single-word="false" fo:hyphenation-ladder-count="no-limit" style:page-number="auto">
        <style:tab-stops>
          <style:tab-stop style:position="8.001cm" style:type="center"/>
          <style:tab-stop style:position="16.002cm" style:type="right"/>
        </style:tab-stops>
      </style:paragraph-properties>
      <style:text-properties fo:font-size="8pt" fo:hyphenate="false" fo:hyphenation-remain-char-count="0" fo:hyphenation-push-char-count="0"/>
    </style:style>
    <style:style style:name="Základní" style:family="paragraph" style:master-page-name="">
      <style:paragraph-properties fo:line-height="109%" fo:text-align="justify" style:justify-single-word="false" fo:orphans="2" fo:widows="2" fo:hyphenation-ladder-count="no-limit" style:page-number="auto" fo:background-color="transparent" style:shadow="none">
        <style:tab-stops/>
        <style:background-image/>
      </style:paragraph-properties>
      <style:text-properties fo:color="#000000" fo:font-size="10.5pt" fo:hyphenate="true" fo:hyphenation-remain-char-count="3" fo:hyphenation-push-char-count="2"/>
    </style:style>
    <style:style style:name="text" style:family="paragraph" style:parent-style-name="Základní" style:master-page-name="">
      <style:paragraph-properties fo:margin="100%" fo:margin-left="0cm" fo:margin-right="0cm" fo:margin-top="0cm" fo:margin-bottom="0cm" fo:text-indent="0.6cm" style:auto-text-indent="false" style:page-number="auto"/>
    </style:style>
    <style:style style:name="text0" style:family="paragraph" style:parent-style-name="Základní" style:master-page-name="">
      <style:paragraph-properties fo:margin="100%" fo:margin-left="0cm" fo:margin-right="0cm" fo:margin-top="0cm" fo:margin-bottom="1.05cm" fo:text-indent="0.6cm" style:auto-text-indent="false" style:page-number="auto"/>
    </style:style>
    <style:style style:name="nadpis" style:family="paragraph" style:master-page-name="">
      <style:paragraph-properties fo:margin="100%" fo:margin-left="0cm" fo:margin-right="0cm" fo:margin-top="0.101cm" fo:margin-bottom="0cm" fo:line-height="120%" fo:text-align="center" style:justify-single-word="false" fo:text-indent="0cm" style:auto-text-indent="false" style:page-number="auto" fo:break-before="page" fo:background-color="transparent">
        <style:background-image/>
      </style:paragraph-properties>
      <style:text-properties fo:color="#000000" fo:font-size="16pt" fo:font-weight="bold"/>
    </style:style>
    <style:style style:name="Heading_20_3" style:display-name="Heading 3" style:family="paragraph" style:parent-style-name="nadpis" style:default-outline-level="3" style:class="text" style:master-page-name="">
      <style:paragraph-properties fo:margin="100%" fo:margin-left="0cm" fo:margin-right="0cm" fo:margin-top="0.199cm" fo:margin-bottom="0cm" fo:text-align="start" style:justify-single-word="false" fo:text-indent="0cm" style:auto-text-indent="false" style:page-number="auto"/>
      <style:text-properties fo:font-size="15pt" fo:font-weight="bold" style:font-size-asian="14pt" style:font-weight-asian="bold" style:font-size-complex="14pt" style:font-weight-complex="bold"/>
    </style:style>
    <style:style style:name="Contents_20_2" style:display-name="Contents 2" style:family="paragraph" style:parent-style-name="Normální" style:auto-update="true" style:class="index">
      <style:paragraph-properties fo:margin="100%" fo:margin-left="1.499cm" fo:margin-right="1cm" fo:margin-top="0.15cm" fo:margin-bottom="0cm" fo:line-height="110%" fo:hyphenation-ladder-count="no-limit" fo:text-indent="0cm" style:auto-text-indent="false"/>
      <style:text-properties style:font-name="Times New Roman" fo:font-size="11pt" style:font-name-asian="Times New Roman" style:font-size-asian="10pt" style:font-name-complex="Times New Roman" style:font-size-complex="10pt" fo:hyphenate="false" fo:hyphenation-remain-char-count="0" fo:hyphenation-push-char-count="0"/>
    </style:style>
    <style:style style:name="text2" style:family="paragraph" style:parent-style-name="Základní">
      <style:paragraph-properties fo:margin-top="0.45cm" fo:margin-bottom="0cm"/>
    </style:style>
    <style:style style:name="text3" style:family="paragraph" style:parent-style-name="Základní">
      <style:paragraph-properties fo:margin="100%" fo:margin-left="0cm" fo:margin-right="0cm" fo:margin-top="0.45cm" fo:margin-bottom="0cm" fo:text-indent="0.6cm" style:auto-text-indent="false"/>
    </style:style>
    <style:style style:name="dopis" style:family="paragraph" style:parent-style-name="Základní">
      <style:paragraph-properties fo:margin="100%" fo:margin-left="0cm" fo:margin-right="0cm" fo:margin-top="0cm" fo:margin-bottom="0cm" fo:text-indent="0.6cm" style:auto-text-indent="false"/>
      <style:text-properties fo:font-size="10pt" fo:font-style="italic"/>
    </style:style>
    <style:style style:name="nakladatel" style:family="paragraph" style:parent-style-name="Normální">
      <style:text-properties style:font-name="Times New Roman2" fo:font-size="14pt" fo:font-weight="normal"/>
    </style:style>
    <style:style style:name="obrázek" style:family="paragraph" style:master-page-name="">
      <style:paragraph-properties fo:text-align="center" style:justify-single-word="false" fo:orphans="0" fo:widows="0" style:page-number="auto"/>
      <style:text-properties style:font-name-asian="Times New Roman" style:language-asian="cs" style:country-asian="CZ" style:font-name-complex="Times New Roman"/>
    </style:style>
    <style:style style:name="Contents_20_Heading" style:display-name="Contents Heading" style:family="paragraph" style:parent-style-name="Heading" style:class="index">
      <style:paragraph-properties fo:margin="100%" fo:margin-left="0.349cm" fo:margin-right="0cm" fo:margin-top="0.801cm" fo:margin-bottom="1.499cm" fo:text-indent="0cm" style:auto-text-indent="false" text:number-lines="false" text:line-number="0"/>
      <style:text-properties fo:font-size="16pt" fo:font-weight="bold" style:font-size-asian="16pt" style:font-weight-asian="bold" style:font-size-complex="16pt" style:font-weight-complex="bold"/>
    </style:style>
    <style:style style:name="text4" style:family="paragraph" style:parent-style-name="Základní">
      <style:paragraph-properties fo:margin="100%" fo:margin-left="0.6cm" fo:margin-right="0cm" fo:margin-top="0.199cm" fo:margin-bottom="0cm" fo:text-align="center" style:justify-single-word="false" fo:text-indent="0cm" style:auto-text-indent="false"/>
    </style:style>
    <style:style style:name="text1" style:family="paragraph" style:parent-style-name="Základní" style:master-page-name="">
      <style:paragraph-properties fo:margin-top="1.05cm" fo:margin-bottom="0cm" style:page-number="auto"/>
    </style:style>
    <style:style style:name="Text_20_body_20_indent" style:display-name="Text body indent" style:family="paragraph" style:parent-style-name="Text_20_body" style:class="text">
      <style:paragraph-properties fo:margin="100%" fo:margin-left="0.499cm" fo:margin-right="0cm" fo:margin-top="0cm" fo:margin-bottom="0cm" fo:text-indent="0cm" style:auto-text-indent="false"/>
    </style:style>
    <style:style style:name="text8" style:family="paragraph" style:parent-style-name="Základní" style:master-page-name="">
      <style:paragraph-properties fo:margin-top="0.801cm" fo:margin-bottom="0cm" fo:text-align="center" style:justify-single-word="false" style:page-number="auto"/>
    </style:style>
    <style:style style:name="text9" style:family="paragraph" style:parent-style-name="Základní" style:next-style-name="text8" style:master-page-name="">
      <style:paragraph-properties fo:text-align="center" style:justify-single-word="false" style:page-number="auto"/>
      <style:text-properties fo:font-style="italic"/>
    </style:style>
    <style:style style:name="Zvláštní" style:family="paragraph" style:master-page-name="">
      <style:paragraph-properties fo:margin="100%" fo:margin-left="0.75cm" fo:margin-right="0cm" fo:margin-top="0cm" fo:margin-bottom="0cm" fo:line-height="110%" fo:text-align="justify" style:justify-single-word="false" fo:hyphenation-ladder-count="no-limit" fo:text-indent="0cm" style:auto-text-indent="false" style:page-number="auto"/>
      <style:text-properties fo:font-size="9pt" fo:font-style="italic" fo:hyphenate="true" fo:hyphenation-remain-char-count="3" fo:hyphenation-push-char-count="2"/>
    </style:style>
    <style:style style:name="t-dop" style:family="paragraph" style:parent-style-name="Zvláštní" style:master-page-name="">
      <style:paragraph-properties style:page-number="auto"/>
    </style:style>
    <style:style style:name="t-dop1" style:family="paragraph" style:parent-style-name="Zvláštní" style:next-style-name="t-dop">
      <style:paragraph-properties fo:margin-top="0.349cm" fo:margin-bottom="0cm"/>
    </style:style>
    <style:style style:name="t-dop0" style:family="paragraph" style:parent-style-name="Zvláštní">
      <style:paragraph-properties fo:margin-top="0cm" fo:margin-bottom="0.349cm" fo:text-align="end" style:justify-single-word="false"/>
    </style:style>
    <style:style style:name="Speciální" style:family="paragraph" style:master-page-name="">
      <style:paragraph-properties fo:text-align="justify" style:justify-single-word="false" fo:hyphenation-ladder-count="no-limit" style:page-number="auto"/>
      <style:text-properties style:font-name="Liberation Serif" fo:font-size="9pt" fo:hyphenate="true" fo:hyphenation-remain-char-count="3" fo:hyphenation-push-char-count="2"/>
    </style:style>
    <style:style style:name="tir" style:family="paragraph" style:parent-style-name="Speciální">
      <style:paragraph-properties fo:margin="100%" fo:margin-left="0.349cm" fo:margin-right="0cm" fo:margin-top="0cm" fo:margin-bottom="0cm" fo:text-indent="0cm" style:auto-text-indent="false"/>
    </style:style>
    <style:style style:name="tir-záda" style:family="paragraph" style:parent-style-name="Speciální">
      <style:paragraph-properties fo:margin="100%" fo:margin-left="0cm" fo:margin-right="0cm" fo:margin-top="0cm" fo:margin-bottom="0cm" fo:text-align="center" style:justify-single-word="false" fo:text-indent="0cm" style:auto-text-indent="false"/>
    </style:style>
    <style:style style:name="First_20_line_20_indent" style:display-name="First line indent" style:family="paragraph" style:parent-style-name="Text_20_body" style:class="text">
      <style:paragraph-properties fo:margin="100%" fo:margin-left="0cm" fo:margin-right="0cm" fo:margin-top="0cm" fo:margin-bottom="0cm" fo:text-indent="0.499cm" style:auto-text-indent="false"/>
    </style:style>
    <style:style style:name="Footnote" style:family="paragraph" style:parent-style-name="Zvláštní" style:class="extra">
      <style:paragraph-properties fo:margin="100%" fo:margin-left="0.499cm" fo:margin-right="0cm" fo:margin-top="0cm" fo:margin-bottom="0cm" fo:text-indent="-0.499cm" style:auto-text-indent="false" text:number-lines="false" text:line-number="0"/>
      <style:text-properties fo:font-size="10pt" style:font-size-asian="10pt" style:font-size-complex="10pt"/>
    </style:style>
    <style:style style:name="Název_20_knihy" style:display-name="Název knihy" style:family="paragraph" style:master-page-name="">
      <style:paragraph-properties fo:text-align="center" style:justify-single-word="false" style:page-number="auto"/>
      <style:text-properties style:font-name="Arial1" fo:font-size="18pt" fo:font-weight="bold"/>
    </style:style>
    <style:style style:name="autor0" style:family="paragraph" style:master-page-name="">
      <style:paragraph-properties fo:margin-top="1cm" fo:margin-bottom="0cm" fo:line-height="150%" fo:text-align="center" style:justify-single-word="false" style:page-number="auto" fo:break-before="auto" fo:break-after="auto"/>
      <style:text-properties style:font-name="Liberation Serif1" fo:font-size="20pt" fo:font-weight="bold"/>
    </style:style>
    <style:style style:name="název0" style:family="paragraph" style:master-page-name="">
      <style:paragraph-properties fo:margin-top="0.25cm" fo:margin-bottom="0cm" fo:text-align="center" style:justify-single-word="false" style:page-number="auto"/>
      <style:text-properties style:font-name="Liberation Serif1" fo:font-size="24pt" fo:font-weight="bold"/>
    </style:style>
    <style:style style:name="název1" style:family="paragraph" style:parent-style-name="tir">
      <style:paragraph-properties fo:margin="100%" fo:margin-left="0cm" fo:margin-right="0cm" fo:margin-top="0cm" fo:margin-bottom="0cm" fo:text-align="center" style:justify-single-word="false" fo:text-indent="0cm" style:auto-text-indent="false" fo:background-color="transparent" style:shadow="none">
        <style:tab-stops/>
        <style:background-image/>
      </style:paragraph-properties>
      <style:text-properties fo:text-transform="uppercase" fo:font-size="28pt" fo:font-weight="bold"/>
    </style:style>
    <style:style style:name="náz-org" style:family="paragraph">
      <style:paragraph-properties fo:margin="100%" fo:margin-left="0.349cm" fo:margin-right="0cm" fo:margin-top="0cm" fo:margin-bottom="0cm" fo:text-indent="0cm" style:auto-text-indent="false"/>
      <style:text-properties fo:font-size="16pt" fo:font-weight="bold"/>
    </style:style>
    <style:style style:name="náz-org1" style:family="paragraph" style:parent-style-name="náz-org">
      <style:paragraph-properties fo:margin-top="0.801cm" fo:margin-bottom="0cm"/>
      <style:text-properties fo:font-size="11pt" fo:font-weight="normal"/>
    </style:style>
    <style:style style:name="cit-dílo" style:family="paragraph" style:parent-style-name="náz-org1">
      <style:paragraph-properties fo:margin="100%" fo:margin-left="0cm" fo:margin-right="0cm" fo:margin-top="0cm" fo:margin-bottom="0cm" fo:line-height="110%" fo:text-align="center" style:justify-single-word="false" fo:text-indent="0cm" style:auto-text-indent="false"/>
      <style:text-properties fo:font-size="10.5pt" fo:font-style="italic"/>
    </style:style>
    <style:style style:name="autor1" style:family="paragraph" style:parent-style-name="autor0">
      <style:paragraph-properties fo:margin-top="0.9cm" fo:margin-bottom="0cm"/>
      <style:text-properties fo:font-size="24pt"/>
    </style:style>
    <style:style style:name="obr-foto" style:family="paragraph" style:master-page-name="">
      <style:paragraph-properties fo:margin="100%" fo:margin-left="0.101cm" fo:margin-right="0cm" fo:margin-top="0cm" fo:margin-bottom="0cm" fo:text-align="center" style:justify-single-word="false" fo:hyphenation-ladder-count="no-limit" fo:text-indent="0cm" style:auto-text-indent="false" style:page-number="auto" style:vertical-align="middle"/>
      <style:text-properties fo:hyphenate="false" fo:hyphenation-remain-char-count="3" fo:hyphenation-push-char-count="2"/>
    </style:style>
    <style:style style:name="Heading_20_4" style:display-name="Heading 4" style:family="paragraph" style:parent-style-name="nadpis" style:next-style-name="text1" style:default-outline-level="4" style:list-style-name="" style:class="text" style:master-page-name="">
      <style:paragraph-properties fo:margin="100%" fo:margin-left="0cm" fo:margin-right="0cm" fo:margin-top="0.101cm" fo:margin-bottom="0cm" fo:line-height="120%" fo:text-align="start" style:justify-single-word="false" fo:text-indent="0cm" style:auto-text-indent="false" style:page-number="auto" fo:break-before="auto" fo:break-after="auto"/>
      <style:text-properties fo:font-size="14pt" fo:font-style="normal" fo:font-weight="bold" style:font-size-asian="85%" style:font-style-asian="italic" style:font-weight-asian="bold" style:font-size-complex="85%" style:font-style-complex="italic" style:font-weight-complex="bold"/>
    </style:style>
    <style:style style:name="obr-logo_5f_AVIATIK" style:display-name="obr-logo_AVIATIK" style:family="paragraph" style:parent-style-name="obr-foto" style:master-page-name="">
      <style:paragraph-properties fo:margin="100%" fo:margin-left="0cm" fo:margin-right="0cm" fo:margin-top="0cm" fo:margin-bottom="0cm" fo:text-align="end" style:justify-single-word="false" fo:text-indent="0cm" style:auto-text-indent="false" style:page-number="auto" style:vertical-align="top"/>
    </style:style>
    <style:style style:name="obr-logo_5f_MUST" style:display-name="obr-logo_MUST" style:family="paragraph" style:parent-style-name="obr-logo_5f_AVIATIK">
      <style:paragraph-properties fo:margin="100%" fo:margin-left="0cm" fo:margin-right="0cm" fo:margin-top="2.499cm" fo:margin-bottom="0cm" fo:text-align="start" style:justify-single-word="false" fo:hyphenation-ladder-count="no-limit" fo:text-indent="0cm" style:auto-text-indent="false" style:vertical-align="middle"/>
      <style:text-properties fo:hyphenate="false" fo:hyphenation-remain-char-count="3" fo:hyphenation-push-char-count="2"/>
    </style:style>
    <style:style style:name="název-vydání" style:family="paragraph" style:parent-style-name="náz-org1">
      <style:paragraph-properties fo:margin="100%" fo:margin-left="0cm" fo:margin-right="0cm" fo:margin-top="2cm" fo:margin-bottom="0cm" fo:text-align="center" style:justify-single-word="false" fo:text-indent="0cm" style:auto-text-indent="false"/>
    </style:style>
    <style:style style:name="Contents_20_3" style:display-name="Contents 3" style:family="paragraph" style:parent-style-name="Index" style:class="index">
      <style:paragraph-properties fo:margin="100%" fo:margin-left="2cm" fo:margin-right="1cm" fo:margin-top="0.199cm" fo:margin-bottom="0cm" fo:text-indent="0cm" style:auto-text-indent="false">
        <style:tab-stops>
          <style:tab-stop style:position="16.002cm" style:type="right" style:leader-style="dotted" style:leader-text="."/>
        </style:tab-stops>
      </style:paragraph-properties>
      <style:text-properties fo:font-size="11pt"/>
    </style:style>
    <style:style style:name="tabul1" style:family="paragraph" style:parent-style-name="Zvláštní" style:master-page-name="">
      <style:paragraph-properties fo:margin="100%" fo:margin-left="0.101cm" fo:margin-right="0cm" fo:margin-top="0cm" fo:margin-bottom="0cm" fo:text-align="start" style:justify-single-word="false" fo:orphans="0" fo:widows="0" fo:hyphenation-ladder-count="no-limit" fo:text-indent="0cm" style:auto-text-indent="false" style:page-number="auto" style:vertical-align="middle">
        <style:tab-stops/>
      </style:paragraph-properties>
      <style:text-properties fo:font-size="9pt" fo:hyphenate="false" fo:hyphenation-remain-char-count="3"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obr_5f_1" style:display-name="obr_1" style:family="paragraph" style:parent-style-name="obrázek">
      <style:paragraph-properties fo:margin-top="0.25cm" fo:margin-bottom="0.25cm" fo:text-align="center" style:justify-single-word="false"/>
      <style:text-properties fo:color="#ff0000" fo:font-size="9pt" fo:font-style="italic"/>
    </style:style>
    <style:style style:name="obr_5f_2" style:display-name="obr_2" style:family="paragraph" style:parent-style-name="obrázek" style:master-page-name="">
      <style:paragraph-properties fo:margin-top="6.249cm" fo:margin-bottom="0cm" fo:text-align="center" style:justify-single-word="false" fo:orphans="0" fo:widows="0" style:page-number="auto"/>
      <style:text-properties style:font-name-asian="Times New Roman" style:language-asian="cs" style:country-asian="CZ" style:font-name-complex="Times New Roman"/>
    </style:style>
    <style:style style:name="Illustration" style:family="paragraph" style:parent-style-name="Caption" style:class="extra">
      <style:text-properties fo:font-size="8pt"/>
    </style:style>
    <style:style style:name="Bez_20_názvu1" style:display-name="Bez názvu1" style:family="paragraph" style:parent-style-name="Illustration">
      <style:text-properties fo:font-size="9pt"/>
    </style:style>
    <style:style style:name="liter" style:family="paragraph" style:parent-style-name="tabul1">
      <style:text-properties fo:font-size="10pt"/>
    </style:style>
    <style:style style:name="Frame_20_contents" style:display-name="Frame contents" style:family="paragraph" style:parent-style-name="Text_20_body" style:class="extra"/>
    <style:style style:name="t-dop_5f_dat" style:display-name="t-dop_dat" style:family="paragraph" style:parent-style-name="t-dop0" style:master-page-name="">
      <style:paragraph-properties fo:margin-top="0.55cm" fo:margin-bottom="0cm" style:page-number="auto" fo:keep-with-next="always"/>
    </style:style>
    <style:style style:name="t-dop-dat1" style:family="paragraph" style:parent-style-name="t-dop_5f_dat" style:master-page-name="">
      <style:paragraph-properties fo:margin-top="1.05cm" fo:margin-bottom="0cm" style:page-number="auto"/>
    </style:style>
    <style:style style:name="Heading_20_5" style:display-name="Heading 5" style:family="paragraph" style:parent-style-name="nadpis" style:next-style-name="text" style:default-outline-level="4" style:list-style-name="" style:class="text" style:master-page-name="">
      <style:paragraph-properties style:page-number="auto"/>
      <style:text-properties fo:font-size="90%" fo:font-weight="bold" style:font-size-asian="85%" style:font-weight-asian="bold" style:font-size-complex="85%" style:font-weight-complex="bold"/>
    </style:style>
    <style:style style:name="Heading_20_6" style:display-name="Heading 6" style:family="paragraph" style:parent-style-name="nadpis" style:next-style-name="text" style:class="text" style:master-page-name="">
      <style:paragraph-properties fo:margin="100%" fo:margin-left="0cm" fo:margin-right="0cm" fo:margin-top="0.25cm" fo:margin-bottom="0cm" fo:text-indent="0cm" style:auto-text-indent="false" style:page-number="auto"/>
      <style:text-properties fo:font-size="70%" fo:font-weight="normal" style:font-size-asian="75%" style:font-weight-asian="bold" style:font-size-complex="75%" style:font-weight-complex="bold"/>
    </style:style>
    <style:style style:name="Název_20_díla" style:display-name="Název díla" style:family="paragraph" style:parent-style-name="Normální" style:master-page-name="">
      <style:paragraph-properties fo:margin="100%" fo:margin-left="0cm" fo:margin-right="0cm" fo:margin-top="0.651cm" fo:margin-bottom="0cm" fo:text-align="center" style:justify-single-word="false" fo:hyphenation-ladder-count="no-limit" fo:text-indent="0cm" style:auto-text-indent="false" style:page-number="auto" fo:keep-with-next="auto" style:text-autospace="ideograph-alpha">
        <style:tab-stops>
          <style:tab-stop style:position="1cm"/>
        </style:tab-stops>
      </style:paragraph-properties>
      <style:text-properties style:font-name="Arial2" fo:font-size="22pt" fo:font-weight="bold" style:font-name-asian="Times New Roman" style:font-size-asian="26pt" style:language-asian="cs" style:country-asian="CZ" style:font-weight-asian="bold" style:font-name-complex="Times New Roman" style:font-size-complex="26pt" style:font-weight-complex="bold" fo:hyphenate="false" fo:hyphenation-remain-char-count="0" fo:hyphenation-push-char-count="0"/>
    </style:style>
    <style:style style:name="text6" style:family="paragraph" style:parent-style-name="Základní">
      <style:paragraph-properties fo:margin="100%" fo:margin-left="0.6cm" fo:margin-right="0cm" fo:margin-top="0.45cm" fo:margin-bottom="0cm" fo:text-indent="-0.45cm" style:auto-text-indent="false">
        <style:tab-stops/>
      </style:paragraph-properties>
    </style:style>
    <style:style style:name="text7" style:family="paragraph" style:parent-style-name="Základní">
      <style:paragraph-properties fo:margin="100%" fo:margin-left="0.6cm" fo:margin-right="0cm" fo:margin-top="0cm" fo:margin-bottom="0cm" fo:text-indent="-0.45cm" style:auto-text-indent="false">
        <style:tab-stops/>
      </style:paragraph-properties>
    </style:style>
    <style:style style:name="tabul2" style:family="paragraph" style:parent-style-name="tabul1">
      <style:paragraph-properties fo:text-align="center" style:justify-single-word="false" style:vertical-align="baseline"/>
      <style:text-properties style:text-rotation-angle="90" style:text-rotation-scale="line-height"/>
    </style:style>
    <style:style style:name="Contents_20_5" style:display-name="Contents 5" style:family="paragraph" style:parent-style-name="Index" style:class="index">
      <style:paragraph-properties fo:margin="100%" fo:margin-left="1.997cm" fo:margin-right="0cm" fo:text-indent="0cm" style:auto-text-indent="false">
        <style:tab-stops>
          <style:tab-stop style:position="15.004cm" style:type="right" style:leader-style="dotted" style:leader-text="."/>
        </style:tab-stops>
      </style:paragraph-properties>
    </style:style>
    <style:style style:name="Standardní_20_písmo_20_odstavce" style:display-name="Standardní písmo odstavce" style:family="text"/>
    <style:style style:name="Hypertextový_20_odkaz" style:display-name="Hypertextový odkaz" style:family="text" style:parent-style-name="Standardní_20_písmo_20_odstavce">
      <style:text-properties fo:color="#000080" style:text-underline-style="solid" style:text-underline-width="auto" style:text-underline-color="font-color" style:text-underline-mode="continuous" style:text-overline-mode="continuous" style:text-line-through-mode="continuous"/>
    </style:style>
    <style:style style:name="Text_20_Char" style:display-name="Text Char" style:family="text" style:parent-style-name="Standardní_20_písmo_20_odstavce">
      <style:text-properties style:font-name="Times New Roman" fo:font-size="12pt" fo:language="cs" fo:country="CZ" style:font-size-asian="12pt" style:language-asian="cs" style:country-asian="CZ" style:font-name-complex="Times New Roman" style:font-size-complex="12pt" style:language-complex="ar" style:country-complex="SA"/>
    </style:style>
    <style:style style:name="Obsah_20_4_20_Char" style:display-name="Obsah 4 Char" style:family="text" style:parent-style-name="Standardní_20_písmo_20_odstavce">
      <style:text-properties fo:font-variant="normal" fo:text-transform="none" style:text-line-through-style="none" style:font-name="Times New Roman" fo:font-size="9.5pt"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style>
    <style:style style:name="WW_5f_CharLFO1LVL1" style:display-name="WW_CharLFO1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2LVL1" style:display-name="WW_CharLFO2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3LVL1" style:display-name="WW_CharLFO3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4LVL1" style:display-name="WW_CharLFO4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5LVL1" style:display-name="WW_CharLFO5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6LVL1" style:display-name="WW_CharLFO6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7LVL1" style:display-name="WW_CharLFO7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8LVL1" style:display-name="WW_CharLFO8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9LVL1" style:display-name="WW_CharLFO9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0LVL1" style:display-name="WW_CharLFO10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1LVL1" style:display-name="WW_CharLFO11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2LVL1" style:display-name="WW_CharLFO12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3LVL1" style:display-name="WW_CharLFO13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4LVL1" style:display-name="WW_CharLFO14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5LVL1" style:display-name="WW_CharLFO15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6LVL1" style:display-name="WW_CharLFO16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7LVL1" style:display-name="WW_CharLFO17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WW_5f_CharLFO18LVL1" style:display-name="WW_CharLFO18LVL1" style:family="text">
      <style:text-properties fo:font-variant="normal" fo:text-transform="none" fo:color="#000000" style:text-line-through-style="none" style:text-position="0% 100%" style:font-name="Times New Roman" fo:font-size="9.5pt" fo:letter-spacing="normal" fo:language="cs" fo:country="CZ"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Page_20_Number" style:display-name="Page Number" style:family="text" style:parent-style-name="Standardní_20_písmo_20_odstavce"/>
    <style:style style:name="Text_20_bubliny_20_Char" style:display-name="Text bubliny Char" style:family="text" style:parent-style-name="Standardní_20_písmo_20_odstavce">
      <style:text-properties style:font-name="Tahoma" fo:font-size="8pt" style:font-name-asian="SimSun" style:font-size-asian="8pt" style:language-asian="zh" style:country-asian="CN" style:font-name-complex="Tahoma" style:font-size-complex="8pt"/>
    </style:style>
    <style:style style:name="Název_20_Char" style:display-name="Název Char" style:family="text" style:parent-style-name="Standardní_20_písmo_20_odstavce">
      <style:text-properties fo:color="#17365d" style:font-name="Cambria" fo:font-size="17pt" fo:letter-spacing="0.009cm" style:letter-kerning="true" style:font-name-asian="Times New Roman" style:font-size-asian="17pt" style:language-asian="zh" style:country-asian="CN" style:font-name-complex="Times New Roman" style:font-size-complex="26pt"/>
    </style:style>
    <style:style style:name="Základní_20_text_5f_" style:display-name="Základní text_" style:family="text" style:parent-style-name="Standardní_20_písmo_20_odstavce">
      <style:text-properties style:font-name="Batang" fo:font-size="10.5pt" fo:background-color="#ffffff" style:font-name-asian="Batang" style:font-size-asian="10.5pt" style:font-name-complex="Batang" style:font-size-complex="10.5pt"/>
    </style:style>
    <style:style style:name="Základní_20_text1" style:display-name="Základní text1" style:family="text" style:parent-style-name="Základní_20_text_5f_">
      <style:text-properties fo:color="#ffffff"/>
    </style:style>
    <style:style style:name="Základní_20_text2" style:display-name="Základní text2" style:family="text" style:parent-style-name="Základní_20_text_5f_">
      <style:text-properties fo:color="#ffffff"/>
    </style:style>
    <style:style style:name="Základní_20_text3" style:display-name="Základní text3" style:family="text" style:parent-style-name="Základní_20_text_5f_">
      <style:text-properties fo:color="#ffffff"/>
    </style:style>
    <style:style style:name="Základní_20_text_20__28_3_29__5f_" style:display-name="Základní text (3)_" style:family="text" style:parent-style-name="Standardní_20_písmo_20_odstavce">
      <style:text-properties fo:font-variant="normal" fo:text-transform="none" style:text-line-through-style="none" style:font-name="Batang" fo:font-size="28pt" fo:letter-spacing="-0.088cm" fo:font-style="normal" fo:font-weight="normal" style:font-name-asian="Batang" style:font-size-asian="28pt" style:font-style-asian="normal" style:font-weight-asian="normal" style:font-name-complex="Batang" style:font-size-complex="28pt" style:font-style-complex="normal" style:font-weight-complex="normal"/>
    </style:style>
    <style:style style:name="Základní_20_text_20__28_3_29_" style:display-name="Základní text (3)" style:family="text" style:parent-style-name="Základní_20_text_20__28_3_29__5f_">
      <style:text-properties fo:color="#ffffff"/>
    </style:style>
    <style:style style:name="Základní_20_text_20__28_4_29__20__2b__20_10.5_20_pt" style:display-name="Základní text (4) + 10.5 pt" style:family="text" style:parent-style-name="Standardní_20_písmo_20_odstavce">
      <style:text-properties fo:font-variant="normal" fo:text-transform="none" fo:color="#000000" style:text-line-through-style="none" style:text-position="0% 100%" style:font-name="Times New Roman" fo:font-size="10.5pt" fo:letter-spacing="normal" fo:language="cs" fo:country="CZ" fo:font-style="italic" style:text-underline-style="none" fo:font-weight="normal" style:font-name-asian="Times New Roman" style:font-size-asian="10.5pt" style:font-style-asian="italic" style:font-weight-asian="normal" style:font-name-complex="Times New Roman" style:font-size-complex="10.5pt" style:font-style-complex="italic" style:font-weight-complex="normal" style:text-scale="100%"/>
    </style:style>
    <style:style style:name="Základní_20_text_20__28_4_29__20__2b__20_9.5_20_pt" style:display-name="Základní text (4) + 9.5 pt" style:family="text" style:parent-style-name="Standardní_20_písmo_20_odstavce">
      <style:text-properties fo:font-variant="normal" fo:text-transform="none" fo:color="#000000" style:text-line-through-style="none" style:text-position="0% 100%" style:font-name="Times New Roman" fo:font-size="9.5pt" fo:letter-spacing="0.018cm" fo:language="cs" fo:country="CZ" fo:font-style="italic" style:text-underline-style="none" fo:font-weight="bold" style:font-name-asian="Times New Roman" style:font-size-asian="9.5pt" style:font-style-asian="italic" style:font-weight-asian="bold" style:font-name-complex="Times New Roman" style:font-size-complex="9.5pt" style:font-style-complex="italic" style:font-weight-complex="bold" style:text-scale="100%"/>
    </style:style>
    <style:style style:name="Základní_20_text_20__2b__20_9.5_20_pt" style:display-name="Základní text + 9.5 pt" style:family="text" style:parent-style-name="Standardní_20_písmo_20_odstavce">
      <style:text-properties fo:font-variant="normal" fo:text-transform="none" fo:color="#000000" style:text-line-through-style="none" style:text-position="0% 100%" style:font-name="Times New Roman" fo:font-size="9.5pt" fo:letter-spacing="0.018cm"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Základní_20_text_20__28_11_29__20__2b__20_9.5_20_pt" style:display-name="Základní text (11) + 9.5 pt" style:family="text" style:parent-style-name="Standardní_20_písmo_20_odstavce">
      <style:text-properties fo:font-variant="normal" fo:text-transform="none" fo:color="#000000" style:text-line-through-style="none" style:text-position="0% 100%" style:font-name="Times New Roman" fo:font-size="9.5pt" fo:letter-spacing="0.018cm" fo:font-style="normal" style:text-underline-style="none" fo:font-weight="normal" style:font-name-asian="Times New Roman" style:font-size-asian="9.5pt" style:font-style-asian="normal" style:font-weight-asian="normal" style:font-name-complex="Times New Roman" style:font-size-complex="9.5pt" style:font-style-complex="normal" style:font-weight-complex="normal" style:text-scale="100%"/>
    </style:style>
    <style:style style:name="Základní_20_text_20__2b__20_Kurzíva" style:display-name="Základní text + Kurzíva" style:family="text" style:parent-style-name="Standardní_20_písmo_20_odstavce">
      <style:text-properties fo:font-variant="normal" fo:text-transform="none" fo:color="#000000" style:text-line-through-style="none" style:text-position="0% 100%" style:font-name="Times New Roman" fo:font-size="10pt" fo:letter-spacing="0.035cm" fo:language="cs" fo:country="CZ" fo:font-style="italic" style:text-underline-style="none" fo:font-weight="normal" style:font-name-asian="Times New Roman" style:font-size-asian="10pt" style:font-style-asian="italic" style:font-weight-asian="normal" style:font-name-complex="Times New Roman" style:font-size-complex="10pt" style:font-style-complex="italic" style:font-weight-complex="normal" style:text-scale="100%"/>
    </style:style>
    <style:style style:name="Obsah_20_2_20_Char" style:display-name="Obsah 2 Char" style:family="text" style:parent-style-name="Standardní_20_písmo_20_odstavce">
      <style:text-properties fo:font-variant="normal" fo:text-transform="none" style:text-line-through-style="none" style:font-name="Times New Roman" fo:font-size="10pt"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style>
    <style:style style:name="Nadpis_20__23_2_20__28_2_29__20__2b__20_Ne_20_kurzíva" style:display-name="Nadpis #2 (2) + Ne kurzíva" style:family="text" style:parent-style-name="Standardní_20_písmo_20_odstavce">
      <style:text-properties fo:font-variant="normal" fo:text-transform="none" fo:color="#000000" style:text-line-through-style="none" style:text-position="0% 100%" style:font-name="Times New Roman" fo:font-size="17.5pt" fo:letter-spacing="normal" fo:language="cs" fo:country="CZ" fo:font-style="italic" style:text-underline-style="none" fo:font-weight="bold" style:font-name-asian="Times New Roman" style:font-size-asian="17.5pt" style:font-style-asian="italic" style:font-weight-asian="bold" style:font-name-complex="Times New Roman" style:font-size-complex="17.5pt" style:font-style-complex="italic" style:font-weight-complex="bold" style:text-scale="100%"/>
    </style:style>
    <style:style style:name="Základní_20_text_20__2b__20_9_20_pt" style:display-name="Základní text + 9 pt" style:family="text" style:parent-style-name="Standardní_20_písmo_20_odstavce">
      <style:text-properties fo:font-variant="normal" fo:text-transform="none" fo:color="#000000" style:text-line-through-style="none" style:text-position="0% 100%" style:font-name="Times New Roman" fo:font-size="9pt" fo:letter-spacing="0.018cm" fo:language="cs" fo:country="CZ" fo:font-style="italic" style:text-underline-style="none" fo:font-weight="bold" style:font-name-asian="Times New Roman" style:font-size-asian="9pt" style:font-style-asian="italic" style:font-weight-asian="bold" style:font-name-complex="Times New Roman" style:font-size-complex="9pt" style:font-style-complex="italic" style:font-weight-complex="bold" style:text-scale="100%"/>
    </style:style>
    <style:style style:name="Nadpis_20__23_2_20__2b__20_Kurzíva" style:display-name="Nadpis #2 + Kurzíva" style:family="text" style:parent-style-name="Standardní_20_písmo_20_odstavce">
      <style:text-properties fo:font-variant="normal" fo:text-transform="none" fo:color="#000000" style:text-line-through-style="none" style:text-position="0% 100%" style:font-name="Times New Roman" fo:font-size="17.5pt" fo:letter-spacing="0.035cm" fo:language="cs" fo:country="CZ" fo:font-style="italic" style:text-underline-style="none" fo:font-weight="bold" style:font-name-asian="Times New Roman" style:font-size-asian="17.5pt" style:font-style-asian="italic" style:font-weight-asian="bold" style:font-name-complex="Times New Roman" style:font-size-complex="17.5pt" style:font-style-complex="italic" style:font-weight-complex="bold" style:text-scale="100%"/>
    </style:style>
    <style:style style:name="Základní_20_text_20__2b__20_10.5_20_pt" style:display-name="Základní text + 10.5 pt" style:family="text" style:parent-style-name="Standardní_20_písmo_20_odstavce">
      <style:text-properties fo:font-variant="normal" fo:text-transform="none" fo:color="#000000" style:text-line-through-style="none" style:text-position="0% 100%" style:font-name="Times New Roman" fo:font-size="10.5pt" fo:letter-spacing="normal" fo:language="cs" fo:country="CZ" fo:font-style="italic" style:text-underline-style="none" fo:font-weight="normal" style:font-name-asian="Times New Roman" style:font-size-asian="10.5pt" style:font-style-asian="italic" style:font-weight-asian="normal" style:font-name-complex="Times New Roman" style:font-size-complex="10.5pt" style:font-style-complex="italic" style:font-weight-complex="normal" style:text-scale="100%"/>
    </style:style>
    <style:style style:name="Základní_20_text_20__28_12_29__20__2b__20_Times_20_New_20_Roman" style:display-name="Základní text (12) + Times New Roman" style:family="text" style:parent-style-name="Standardní_20_písmo_20_odstavce">
      <style:text-properties fo:font-variant="normal" fo:text-transform="none" fo:color="#000000" style:text-line-through-style="none" style:text-position="0% 100%" style:font-name="Times New Roman" fo:font-size="10.5pt" fo:letter-spacing="normal" fo:language="cs" fo:country="CZ" fo:font-style="normal" style:text-underline-style="none" fo:font-weight="normal" style:font-name-asian="Times New Roman" style:font-size-asian="10.5pt" style:font-style-asian="normal" style:font-weight-asian="normal" style:font-name-complex="Times New Roman" style:font-size-complex="10.5pt" style:font-style-complex="normal" style:font-weight-complex="normal" style:text-scale="100%"/>
    </style:style>
    <style:style style:name="Footnote_20_Symbol" style:display-name="Footnote Symbol" style:family="text"/>
    <style:style style:name="Footnote_20_anchor" style:display-name="Footnote anchor" style:family="text">
      <style:text-properties style:text-position="super 58%"/>
    </style:style>
    <style:style style:name="Numbering_20_Symbols" style:display-name="Numbering Symbols" style:family="text"/>
    <style:style style:name="Poznámka_20_pod_20_čarou_20__2b__20_7.5_20_pt" style:display-name="Poznámka pod čarou + 7.5 pt" style:family="text" style:parent-style-name="Standardní_20_písmo_20_odstavce">
      <style:text-properties fo:font-variant="normal" fo:text-transform="none" fo:color="#000000" style:text-line-through-style="none" style:text-position="0% 100%" style:font-name="Times New Roman" fo:font-size="7.5pt" fo:letter-spacing="normal" fo:language="cs" fo:country="CZ" fo:font-style="normal" style:text-underline-style="none" fo:font-weight="bold" style:font-name-asian="Times New Roman" style:font-size-asian="7.5pt" style:font-style-asian="normal" style:font-weight-asian="bold" style:font-name-complex="Times New Roman" style:font-size-complex="7.5pt" style:font-style-complex="normal" style:font-weight-complex="bold" style:text-scale="100%"/>
    </style:style>
    <style:style style:name="Základní_20_text_20__28_7_29__20__2b__20_7.5_20_pt" style:display-name="Základní text (7) + 7.5 pt" style:family="text" style:parent-style-name="Standardní_20_písmo_20_odstavce">
      <style:text-properties fo:font-variant="normal" fo:text-transform="none" fo:color="#000000" style:text-line-through-style="none" style:text-position="0% 100%" style:font-name="Times New Roman" fo:font-size="7.5pt" fo:letter-spacing="normal" fo:language="cs" fo:country="CZ" fo:font-style="italic" style:text-underline-style="none" fo:font-weight="normal" style:font-name-asian="Times New Roman" style:font-size-asian="7.5pt" style:font-style-asian="italic" style:font-weight-asian="normal" style:font-name-complex="Times New Roman" style:font-size-complex="7.5pt" style:font-style-complex="italic" style:font-weight-complex="normal" style:text-scale="100%"/>
    </style:style>
    <style:style style:name="Základní_20_text_20__28_22_29__20__2b__20_Times_20_New_20_Roman" style:display-name="Základní text (22) + Times New Roman" style:family="text" style:parent-style-name="Standardní_20_písmo_20_odstavce">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Základní_20_text_20__28_22_29__20__2b__20_AngsanaUPC" style:display-name="Základní text (22) + AngsanaUPC" style:family="text" style:parent-style-name="Standardní_20_písmo_20_odstavce">
      <style:text-properties fo:font-variant="normal" fo:text-transform="none" fo:color="#000000" style:text-line-through-style="none" style:text-position="0% 100%" style:font-name="AngsanaUPC" fo:font-size="15pt" fo:letter-spacing="normal" fo:language="cs" fo:country="CZ" fo:font-style="normal" style:text-underline-style="none" fo:font-weight="bold" style:font-name-asian="AngsanaUPC" style:font-size-asian="15pt" style:font-style-asian="normal" style:font-weight-asian="bold" style:font-name-complex="AngsanaUPC" style:font-size-complex="15pt" style:font-style-complex="normal" style:font-weight-complex="bold" style:text-scale="100%"/>
    </style:style>
    <style:style style:name="Základní_20_text_20__28_22_29__20__2b__20_CordiaUPC" style:display-name="Základní text (22) + CordiaUPC" style:family="text" style:parent-style-name="Standardní_20_písmo_20_odstavce">
      <style:text-properties fo:font-variant="normal" fo:text-transform="none" fo:color="#000000" style:text-line-through-style="none" style:text-position="0% 100%" style:font-name="CordiaUPC" fo:font-size="10.5pt" fo:letter-spacing="normal" fo:font-style="normal" style:text-underline-style="none" fo:font-weight="bold" style:font-name-asian="CordiaUPC" style:font-size-asian="10.5pt" style:font-style-asian="normal" style:font-weight-asian="bold" style:font-name-complex="CordiaUPC" style:font-size-complex="10.5pt" style:font-style-complex="normal" style:font-weight-complex="bold" style:text-scale="100%"/>
    </style:style>
    <style:style style:name="Základní_20_text_20__28_22_29__20__2b__20_Gungsuh" style:display-name="Základní text (22) + Gungsuh" style:family="text" style:parent-style-name="Standardní_20_písmo_20_odstavce">
      <style:text-properties fo:font-variant="normal" fo:text-transform="none" fo:color="#000000" style:text-line-through-style="none" style:text-position="0% 100%" style:font-name="Gungsuh" fo:font-size="6pt" fo:letter-spacing="normal" fo:font-style="normal" style:text-underline-style="none" fo:font-weight="normal" style:font-name-asian="Gungsuh" style:font-size-asian="6pt" style:font-style-asian="normal" style:font-weight-asian="normal" style:font-name-complex="Gungsuh" style:font-size-complex="6pt" style:font-style-complex="normal" style:font-weight-complex="normal" style:text-scale="100%"/>
    </style:style>
    <style:style style:name="Základní_20_text_20__28_22_29__20__2b__20_Arial_20_Narrow" style:display-name="Základní text (22) + Arial Narrow" style:family="text" style:parent-style-name="Standardní_20_písmo_20_odstavce">
      <style:text-properties fo:font-variant="normal" fo:text-transform="none" fo:color="#000000" style:text-line-through-style="none" style:text-position="0% 100%" style:font-name="Arial Narrow" fo:font-size="9pt" fo:letter-spacing="normal" fo:font-style="normal" style:text-underline-style="none" fo:font-weight="normal" style:font-name-asian="Arial Narrow" style:font-size-asian="9pt" style:font-style-asian="normal" style:font-weight-asian="normal" style:font-name-complex="Arial Narrow" style:font-size-complex="9pt" style:font-style-complex="normal" style:font-weight-complex="normal" style:text-scale="100%"/>
    </style:style>
    <style:style style:name="Základní_20_text_20__28_22_29__20__2b__20_Trebuchet_20_MS" style:display-name="Základní text (22) + Trebuchet MS" style:family="text" style:parent-style-name="Standardní_20_písmo_20_odstavce">
      <style:text-properties fo:font-variant="normal" fo:text-transform="none" fo:color="#000000" style:text-line-through-style="none" style:text-position="0% 100%" style:font-name="Trebuchet MS" fo:font-size="8.5pt" fo:letter-spacing="normal" fo:language="cs" fo:country="CZ" fo:font-style="normal" style:text-underline-style="none" fo:font-weight="bold" style:font-name-asian="Trebuchet MS" style:font-size-asian="8.5pt" style:font-style-asian="normal" style:font-weight-asian="bold" style:font-name-complex="Trebuchet MS" style:font-size-complex="8.5pt" style:font-style-complex="normal" style:font-weight-complex="bold" style:text-scale="100%"/>
    </style:style>
    <style:style style:name="Základní_20_text_20__28_22_29__20__2b__20_Dotum" style:display-name="Základní text (22) + Dotum" style:family="text" style:parent-style-name="Standardní_20_písmo_20_odstavce">
      <style:text-properties fo:font-variant="normal" fo:text-transform="none" fo:color="#000000" style:text-line-through-style="none" style:text-position="0% 100%" style:font-name="Dotum" fo:font-size="9.5pt" fo:letter-spacing="-0.018cm" fo:language="cs" fo:country="CZ" fo:font-style="normal" style:text-underline-style="none" fo:font-weight="normal" style:font-name-asian="Dotum" style:font-size-asian="9.5pt" style:font-style-asian="normal" style:font-weight-asian="normal" style:font-name-complex="Dotum" style:font-size-complex="9.5pt" style:font-style-complex="normal" style:font-weight-complex="normal" style:text-scale="100%"/>
    </style:style>
    <style:style style:name="Základní_20_text_20__28_22_29__20__2b__20_Bookman_20_Old_20_Style" style:display-name="Základní text (22) + Bookman Old Style" style:family="text" style:parent-style-name="Standardní_20_písmo_20_odstavce">
      <style:text-properties fo:font-variant="small-caps" fo:color="#000000" style:text-line-through-style="none" style:text-position="0% 100%" style:font-name="Bookman Old Style" fo:font-size="4pt" fo:letter-spacing="normal" fo:language="cs" fo:country="CZ" fo:font-style="normal" style:text-underline-style="none" fo:font-weight="normal" style:font-name-asian="Bookman Old Style" style:font-size-asian="4pt" style:font-style-asian="normal" style:font-weight-asian="normal" style:font-name-complex="Bookman Old Style" style:font-size-complex="4pt" style:font-style-complex="normal" style:font-weight-complex="normal" style:text-scale="100%"/>
    </style:style>
    <style:style style:name="Nadpis_20__23_2_20__2b__20_Arial" style:display-name="Nadpis #2 + Arial" style:family="text" style:parent-style-name="Standardní_20_písmo_20_odstavce">
      <style:text-properties fo:font-variant="normal" fo:text-transform="none" fo:color="#000000" style:text-line-through-style="none" style:text-position="0% 100%" style:font-name="Arial2" fo:font-size="9.5pt" fo:letter-spacing="normal" fo:language="cs" fo:country="CZ" fo:font-style="normal" style:text-underline-style="none" fo:font-weight="bold" style:font-name-asian="Arial2" style:font-size-asian="9.5pt" style:font-style-asian="normal" style:font-weight-asian="bold" style:font-name-complex="Arial2" style:font-size-complex="9.5pt" style:font-style-complex="normal" style:font-weight-complex="bold" style:text-scale="100%"/>
    </style:style>
    <style:style style:name="Obsah_20_1_20_Char" style:display-name="Obsah 1 Char" style:family="text" style:parent-style-name="Standardní_20_písmo_20_odstavce">
      <style:text-properties fo:font-variant="normal" fo:text-transform="none" style:text-line-through-style="none" style:font-name="Times New Roman" fo:font-size="9.5pt" fo:font-style="normal" style:text-underline-style="none" fo:font-weight="bold" style:font-name-asian="Times New Roman" style:font-size-asian="9.5pt" style:font-style-asian="normal" style:font-weight-asian="bold" style:font-name-complex="Times New Roman" style:font-size-complex="9.5pt" style:font-style-complex="normal" style:font-weight-complex="bold"/>
    </style:style>
    <style:style style:name="WW_5f_CharLFO19LVL1" style:display-name="WW_CharLFO19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WW_5f_CharLFO20LVL1" style:display-name="WW_CharLFO20LVL1" style:family="text">
      <style:text-properties fo:font-variant="normal" fo:text-transform="none" fo:color="#000000" style:text-line-through-style="none" style:text-position="0% 100%" style:font-name="Times New Roman" fo:font-size="10pt" fo:letter-spacing="normal" fo:language="cs" fo:country="CZ" fo:font-style="normal" style:text-underline-style="none" fo:font-weight="normal" style:font-name-asian="Times New Roman" style:font-size-asian="10pt" style:font-style-asian="normal" style:font-weight-asian="normal" style:font-name-complex="Times New Roman" style:font-size-complex="10pt" style:font-style-complex="normal" style:font-weight-complex="normal" style:text-scale="100%"/>
    </style:style>
    <style:style style:name="Default_20_Paragraph_20_Font" style:display-name="Default Paragraph Font" style:family="text"/>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13cm" fo:page-height="20.001cm" style:num-format="1" style:print-orientation="landscape" fo:margin-top="1.15cm" fo:margin-bottom="1cm" fo:margin-left="1cm" fo:margin-right="1cm" style:writing-mode="lr-tb" style:footnote-max-height="0cm">
        <style:footnote-sep style:width="0.018cm" style:adjustment="left" style:rel-width="33%" style:color="#000000"/>
      </style:page-layout-properties>
      <style:header-style/>
      <style:footer-style>
        <style:header-footer-properties fo:min-height="1.099cm" fo:margin-left="0cm" fo:margin-right="0cm" fo:margin-top="0.75cm" style:dynamic-spacing="false"/>
      </style:footer-style>
    </style:page-layout>
    <style:page-layout style:name="Mpm3">
      <style:page-layout-properties fo:page-width="13cm" fo:page-height="20.001cm" style:num-format="1" style:print-orientation="portrait" fo:margin-top="1.15cm" fo:margin-bottom="1.45cm" fo:margin-left="1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13cm" fo:page-height="20.001cm" style:num-format="1" style:print-orientation="portrait" fo:margin-top="1.15cm" fo:margin-bottom="1.45cm" fo:margin-left="1cm" fo:margin-right="1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6">
      <style:page-layout-properties fo:page-width="16cm" fo:page-height="23.5cm" style:num-format="1" style:print-orientation="portrait" fo:margin-top="2cm" fo:margin-bottom="2cm" fo:margin-left="1.499cm" fo:margin-right="1.499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style:page-layout style:name="Mpm7">
      <style:page-layout-properties fo:page-width="16cm" fo:page-height="23.5cm" style:num-format="1" style:print-orientation="portrait" fo:margin-top="1.75cm" fo:margin-bottom="1.799cm" fo:margin-left="1.499cm" fo:margin-right="1.499cm" fo:background-color="transparent" style:writing-mode="lr-tb" style:footnote-max-height="0cm">
        <style:background-image/>
        <style:footnote-sep style:width="0.018cm" style:distance-before-sep="0.25cm" style:distance-after-sep="0.101cm" style:adjustment="left" style:rel-width="25%" style:color="#000000"/>
      </style:page-layout-properties>
      <style:header-style/>
      <style:footer-style>
        <style:header-footer-properties fo:min-height="1cm" fo:margin-left="0cm" fo:margin-right="0cm" fo:margin-top="0.651cm" style:dynamic-spacing="false"/>
      </style:footer-style>
    </style:page-layout>
    <style:page-layout style:name="Mpm8">
      <style:page-layout-properties fo:page-width="16cm" fo:page-height="23.5cm" style:num-format="1" style:print-orientation="portrait" fo:margin-top="0cm" fo:margin-bottom="0cm" fo:margin-left="0cm" fo:margin-right="0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Footer"><text:page-number text:select-page="current">125</text:page-number></text:p>
      </style:footer>
    </style:master-page>
    <style:master-page style:name="MP1" style:page-layout-name="Mpm3"/>
    <style:master-page style:name="HTML" style:page-layout-name="Mpm4"/>
    <style:master-page style:name="Olymp" style:page-layout-name="Mpm5">
      <style:header>
        <text:p text:style-name="Header"/>
      </style:header>
      <style:footer>
        <text:p text:style-name="Footer"/>
      </style:footer>
    </style:master-page>
    <style:master-page style:name="Olymp_5f_0" style:display-name="Olymp_0" style:page-layout-name="Mpm3"/>
    <style:master-page style:name="MSTG_5f_0" style:display-name="MSTG_0" style:page-layout-name="Mpm6"/>
    <style:master-page style:name="MSTG" style:page-layout-name="Mpm7">
      <style:footer>
        <text:p text:style-name="Footer"><text:page-number text:select-page="current">87</text:page-number></text:p>
      </style:footer>
    </style:master-page>
    <style:master-page style:name="MSTG-desky" style:page-layout-name="M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org/3.4.1$Win32 OpenOffice.org_project/341m1$Build-9593</meta:generator>
    <meta:creation-date>2012-08-19T00:35:57.47</meta:creation-date>
    <meta:editing-cycles>1</meta:editing-cycles>
    <meta:editing-duration>P0D</meta:editing-duration>
    <meta:document-statistic meta:table-count="3" meta:image-count="17" meta:object-count="0" meta:page-count="128" meta:paragraph-count="2020" meta:word-count="46043" meta:character-count="281290"/>
    <meta:template xlink:type="simple" xlink:actuate="onRequest" xlink:title="" xlink:href="../Udet.odt/Normal.dotm"/>
  </office:meta>
</office:document-meta>
</file>