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office:version="1.2">
  <office:scripts/>
  <office:font-face-decls>
    <style:font-face style:name="Georgia" svg:font-family="Georgia, 'Bitstream Charter', serif"/>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ndale Sans UI" svg:font-family="'Andale Sans UI'" style:font-family-generic="system" style:font-pitch="variable"/>
    <style:font-face style:name="Tahoma" svg:font-family="Tahoma" style:font-family-generic="system" style:font-pitch="variable"/>
  </office:font-face-decls>
  <office:automatic-styles>
    <style:style style:name="Tabulka1" style:family="table">
      <style:table-properties style:width="13.039cm" table:align="left" fo:background-color="#ffffff">
        <style:background-image/>
      </style:table-properties>
    </style:style>
    <style:style style:name="Tabulka1.A" style:family="table-column">
      <style:table-column-properties style:column-width="6.519cm"/>
    </style:style>
    <style:style style:name="Tabulka1.1" style:family="table-row">
      <style:table-row-properties fo:background-color="transparent">
        <style:background-image/>
      </style:table-row-properties>
    </style:style>
    <style:style style:name="Tabulka1.A1" style:family="table-cell">
      <style:table-cell-properties fo:background-color="transparent" fo:padding="0cm" fo:border="none">
        <style:background-image/>
      </style:table-cell-properties>
    </style:style>
    <style:style style:name="Tabulka2" style:family="table">
      <style:table-properties style:width="13.06cm" table:align="left" fo:background-color="#ffffff">
        <style:background-image/>
      </style:table-properties>
    </style:style>
    <style:style style:name="Tabulka2.A" style:family="table-column">
      <style:table-column-properties style:column-width="4.36cm"/>
    </style:style>
    <style:style style:name="Tabulka2.B" style:family="table-column">
      <style:table-column-properties style:column-width="4.339cm"/>
    </style:style>
    <style:style style:name="Tabulka2.1" style:family="table-row">
      <style:table-row-properties fo:background-color="transparent">
        <style:background-image/>
      </style:table-row-properties>
    </style:style>
    <style:style style:name="Tabulka2.A1" style:family="table-cell">
      <style:table-cell-properties fo:background-color="transparent" fo:padding="0cm" fo:border="none">
        <style:background-image/>
      </style:table-cell-properties>
    </style:style>
    <style:style style:name="Tabulka3" style:family="table">
      <style:table-properties style:width="13.06cm" table:align="left" fo:background-color="#ffffff">
        <style:background-image/>
      </style:table-properties>
    </style:style>
    <style:style style:name="Tabulka3.A" style:family="table-column">
      <style:table-column-properties style:column-width="4.36cm"/>
    </style:style>
    <style:style style:name="Tabulka3.B" style:family="table-column">
      <style:table-column-properties style:column-width="4.339cm"/>
    </style:style>
    <style:style style:name="Tabulka3.1" style:family="table-row">
      <style:table-row-properties fo:background-color="transparent">
        <style:background-image/>
      </style:table-row-properties>
    </style:style>
    <style:style style:name="Tabulka3.A1" style:family="table-cell">
      <style:table-cell-properties fo:background-color="transparent" fo:padding="0cm" fo:border="none">
        <style:background-image/>
      </style:table-cell-properties>
    </style:style>
    <style:style style:name="Tabulka4" style:family="table">
      <style:table-properties style:width="13.06cm" table:align="left" fo:background-color="#ffffff">
        <style:background-image/>
      </style:table-properties>
    </style:style>
    <style:style style:name="Tabulka4.A" style:family="table-column">
      <style:table-column-properties style:column-width="4.36cm"/>
    </style:style>
    <style:style style:name="Tabulka4.B" style:family="table-column">
      <style:table-column-properties style:column-width="4.339cm"/>
    </style:style>
    <style:style style:name="Tabulka4.1" style:family="table-row">
      <style:table-row-properties fo:background-color="transparent">
        <style:background-image/>
      </style:table-row-properties>
    </style:style>
    <style:style style:name="Tabulka4.A1" style:family="table-cell">
      <style:table-cell-properties fo:background-color="transparent" fo:padding="0cm" fo:border="none">
        <style:background-image/>
      </style:table-cell-properties>
    </style:style>
    <style:style style:name="Tabulka5" style:family="table">
      <style:table-properties style:width="13.039cm" table:align="left" fo:background-color="#ffffff">
        <style:background-image/>
      </style:table-properties>
    </style:style>
    <style:style style:name="Tabulka5.A" style:family="table-column">
      <style:table-column-properties style:column-width="6.011cm"/>
    </style:style>
    <style:style style:name="Tabulka5.B" style:family="table-column">
      <style:table-column-properties style:column-width="7.027cm"/>
    </style:style>
    <style:style style:name="Tabulka5.1" style:family="table-row">
      <style:table-row-properties fo:background-color="transparent">
        <style:background-image/>
      </style:table-row-properties>
    </style:style>
    <style:style style:name="Tabulka5.A1" style:family="table-cell">
      <style:table-cell-properties fo:background-color="transparent" fo:padding="0cm" fo:border="none">
        <style:background-image/>
      </style:table-cell-properties>
    </style:style>
    <style:style style:name="P1" style:family="paragraph" style:parent-style-name="Text_20_body">
      <style:paragraph-properties fo:margin-left="0cm" fo:margin-right="0cm" fo:margin-top="0cm" fo:margin-bottom="0.508cm" style:contextual-spacing="false" style:line-height-at-least="0.508cm" fo:text-indent="0cm" style:auto-text-indent="false" fo:background-color="#ffffff" fo:padding="0cm" fo:border="none">
        <style:background-image/>
      </style:paragraph-properties>
      <style:text-properties fo:font-variant="normal" fo:text-transform="none" fo:color="#333333" fo:letter-spacing="normal"/>
    </style:style>
    <style:style style:name="P2" style:family="paragraph" style:parent-style-name="Text_20_body">
      <style:paragraph-properties fo:margin-left="0cm" fo:margin-right="0cm" fo:margin-top="0cm" fo:margin-bottom="0.508cm" style:contextual-spacing="false" style:line-height-at-least="0.508cm" fo:text-indent="0cm" style:auto-text-indent="false" fo:background-color="#ffffff" fo:padding="0cm" fo:border="none">
        <style:background-image/>
      </style:paragraph-properties>
      <style:text-properties fo:font-variant="normal" fo:text-transform="none" fo:color="#333333" style:font-name="Georgia" fo:font-size="9.60000038146973pt" fo:letter-spacing="normal" fo:font-style="normal" fo:font-weight="normal"/>
    </style:style>
    <style:style style:name="P3" style:family="paragraph" style:parent-style-name="Text_20_body">
      <style:paragraph-properties fo:margin-left="0cm" fo:margin-right="0cm" fo:margin-top="0cm" fo:margin-bottom="0.508cm" style:contextual-spacing="false" style:line-height-at-least="0.508cm" fo:text-indent="0cm" style:auto-text-indent="false" fo:background-color="transparent" fo:padding="0cm" fo:border="none">
        <style:background-image/>
      </style:paragraph-properties>
      <style:text-properties fo:font-variant="normal" fo:text-transform="none" fo:color="#333333" fo:letter-spacing="normal" fo:background-color="#ffffff"/>
    </style:style>
    <style:style style:name="P4" style:family="paragraph" style:parent-style-name="Text_20_body">
      <style:paragraph-properties fo:margin-left="0cm" fo:margin-right="0cm" fo:margin-top="0cm" fo:margin-bottom="0.508cm" style:contextual-spacing="false" style:line-height-at-least="0.508cm" fo:text-indent="0cm" style:auto-text-indent="false" fo:background-color="transparent" fo:padding="0cm" fo:border="none">
        <style:background-image/>
      </style:paragraph-properties>
      <style:text-properties fo:font-variant="normal" fo:text-transform="none" fo:color="#333333" style:font-name="Georgia" fo:font-size="9.60000038146973pt" fo:letter-spacing="normal" fo:font-style="normal" fo:font-weight="normal" fo:background-color="#ffffff"/>
    </style:style>
    <style:style style:name="P5" style:family="paragraph" style:parent-style-name="Text_20_body">
      <style:paragraph-properties fo:margin-left="0cm" fo:margin-right="0cm" fo:margin-top="0cm" fo:margin-bottom="0cm" style:contextual-spacing="false" style:line-height-at-least="0.508cm" fo:text-indent="0cm" style:auto-text-indent="false" fo:background-color="#ffffff" fo:padding="0cm" fo:border="none">
        <style:background-image/>
      </style:paragraph-properties>
      <style:text-properties fo:font-variant="normal" fo:text-transform="none" fo:color="#333333" style:font-name="Georgia" fo:font-size="9.60000038146973pt" fo:letter-spacing="normal" fo:font-style="normal" fo:font-weight="bold" fo:background-color="transparent"/>
    </style:style>
    <style:style style:name="P6" style:family="paragraph" style:parent-style-name="Text_20_body">
      <style:paragraph-properties fo:margin-left="0cm" fo:margin-right="0cm" fo:margin-top="0cm" fo:margin-bottom="0cm" style:contextual-spacing="false" style:line-height-at-least="0.508cm" fo:text-indent="0cm" style:auto-text-indent="false" fo:background-color="#ffffff" fo:padding="0cm" fo:border="none">
        <style:background-image/>
      </style:paragraph-properties>
      <style:text-properties fo:font-variant="normal" fo:text-transform="none" fo:color="#333333" style:font-name="Georgia" fo:font-size="9.60000038146973pt" fo:letter-spacing="normal" fo:font-style="normal" fo:font-weight="normal"/>
    </style:style>
    <style:style style:name="P7" style:family="paragraph" style:parent-style-name="Text_20_body">
      <style:paragraph-properties fo:margin-left="0cm" fo:margin-right="0cm" fo:margin-top="0cm" fo:margin-bottom="0cm" style:contextual-spacing="false" style:line-height-at-least="0.508cm" fo:text-indent="0cm" style:auto-text-indent="false" fo:background-color="#ffffff" fo:padding="0cm" fo:border="none">
        <style:background-image/>
      </style:paragraph-properties>
      <style:text-properties fo:font-variant="normal" fo:text-transform="none" fo:color="#333333" style:font-name="Georgia" fo:font-size="9.60000038146973pt" fo:letter-spacing="normal" fo:font-style="normal" style:text-underline-style="solid" style:text-underline-width="auto" style:text-underline-color="font-color" fo:font-weight="normal" fo:background-color="transparent"/>
    </style:style>
    <style:style style:name="P8" style:family="paragraph" style:parent-style-name="Text_20_body">
      <style:paragraph-properties fo:margin-left="0cm" fo:margin-right="0cm" fo:margin-top="0cm" fo:margin-bottom="0cm" style:contextual-spacing="false" style:line-height-at-least="0.508cm" fo:text-indent="0cm" style:auto-text-indent="false" fo:background-color="#ffffff" fo:padding="0cm" fo:border="none">
        <style:background-image/>
      </style:paragraph-properties>
      <style:text-properties fo:font-variant="normal" fo:text-transform="none" fo:color="#333333" style:font-name="Georgia" fo:font-size="9.60000038146973pt" fo:letter-spacing="normal" fo:font-style="italic" fo:font-weight="normal" fo:background-color="transparent"/>
    </style:style>
    <style:style style:name="P9" style:family="paragraph" style:parent-style-name="Text_20_body">
      <style:paragraph-properties fo:margin-left="0cm" fo:margin-right="0cm" fo:margin-top="0cm" fo:margin-bottom="0cm" style:contextual-spacing="false" style:line-height-at-least="0.508cm" fo:text-indent="0cm" style:auto-text-indent="false" fo:background-color="#ffffff" fo:padding="0cm" fo:border="none">
        <style:background-image/>
      </style:paragraph-properties>
      <style:text-properties fo:font-variant="normal" fo:text-transform="none" fo:color="#333333" style:font-name="Georgia" fo:font-size="9.60000038146973pt" fo:letter-spacing="normal" fo:font-style="italic" fo:font-weight="bold" fo:background-color="transparent"/>
    </style:style>
    <style:style style:name="P10" style:family="paragraph" style:parent-style-name="Text_20_body">
      <style:paragraph-properties fo:margin-left="0cm" fo:margin-right="0cm" fo:margin-top="0cm" fo:margin-bottom="0cm" style:contextual-spacing="false" style:line-height-at-least="0.508cm" fo:text-indent="0cm" style:auto-text-indent="false" fo:background-color="#ffffff" fo:padding="0cm" fo:border="none">
        <style:background-image/>
      </style:paragraph-properties>
      <style:text-properties fo:font-variant="normal" fo:text-transform="none" fo:color="#333333" fo:letter-spacing="normal" fo:background-color="transparent"/>
    </style:style>
    <style:style style:name="P11" style:family="paragraph" style:parent-style-name="Text_20_body">
      <style:paragraph-properties fo:margin-left="0cm" fo:margin-right="0cm" fo:margin-top="0cm" fo:margin-bottom="0cm" style:contextual-spacing="false" style:line-height-at-least="0.508cm" fo:text-indent="0cm" style:auto-text-indent="false" fo:background-color="#ffffff" fo:padding="0cm" fo:border="none">
        <style:background-image/>
      </style:paragraph-properties>
      <style:text-properties fo:font-variant="normal" fo:text-transform="none" fo:color="#333333" fo:letter-spacing="normal" style:text-underline-style="solid" style:text-underline-width="auto" style:text-underline-color="font-color" fo:background-color="transparent"/>
    </style:style>
    <style:style style:name="P12" style:family="paragraph" style:parent-style-name="Table_20_Contents">
      <style:paragraph-properties fo:margin-left="0cm" fo:margin-right="0cm" fo:margin-top="0cm" fo:margin-bottom="0cm" style:contextual-spacing="false" fo:text-align="center" style:justify-single-word="false" fo:text-indent="0cm" style:auto-text-indent="false" fo:background-color="transparent" fo:padding="0cm" fo:border="none">
        <style:background-image/>
      </style:paragraph-properties>
      <style:text-properties fo:font-style="italic" fo:background-color="transparent"/>
    </style:style>
    <style:style style:name="P13" style:family="paragraph" style:parent-style-name="Table_20_Contents">
      <style:paragraph-properties fo:margin-left="0cm" fo:margin-right="0cm" fo:margin-top="0cm" fo:margin-bottom="0cm" style:contextual-spacing="false" fo:text-indent="0cm" style:auto-text-indent="false" fo:background-color="transparent" fo:padding="0cm" fo:border="none">
        <style:background-image/>
      </style:paragraph-properties>
      <style:text-properties fo:font-weight="bold" fo:background-color="transparent"/>
    </style:style>
    <style:style style:name="P14" style:family="paragraph" style:parent-style-name="Table_20_Contents">
      <style:paragraph-properties fo:margin-left="0cm" fo:margin-right="0cm" fo:margin-top="0cm" fo:margin-bottom="0cm" style:contextual-spacing="false" fo:text-align="center" style:justify-single-word="false" fo:text-indent="0cm" style:auto-text-indent="false" fo:background-color="transparent" fo:padding="0cm" fo:border="none">
        <style:background-image/>
      </style:paragraph-properties>
      <style:text-properties fo:font-weight="bold" fo:background-color="transparent"/>
    </style:style>
    <style:style style:name="P15" style:family="paragraph" style:parent-style-name="Table_20_Contents">
      <style:paragraph-properties fo:margin-left="0cm" fo:margin-right="0cm" fo:margin-top="0cm" fo:margin-bottom="0.508cm" style:contextual-spacing="false" fo:text-indent="0cm" style:auto-text-indent="false" fo:background-color="transparent" fo:padding="0cm" fo:border="none">
        <style:background-image/>
      </style:paragraph-properties>
    </style:style>
    <style:style style:name="P16" style:family="paragraph" style:parent-style-name="Table_20_Contents">
      <style:paragraph-properties fo:margin-left="0cm" fo:margin-right="0cm" fo:margin-top="0cm" fo:margin-bottom="0.508cm" style:contextual-spacing="false" fo:text-align="center" style:justify-single-word="false" fo:text-indent="0cm" style:auto-text-indent="false" fo:background-color="transparent" fo:padding="0cm" fo:border="none">
        <style:background-image/>
      </style:paragraph-properties>
    </style:style>
    <style:style style:name="T1" style:family="text">
      <style:text-properties fo:font-style="italic" fo:background-color="transparent"/>
    </style:style>
    <style:style style:name="T2" style:family="text">
      <style:text-properties fo:font-style="italic" fo:font-weight="bold" fo:background-color="transparent"/>
    </style:style>
    <style:style style:name="T3" style:family="text">
      <style:text-properties style:font-name="Georgia" fo:font-size="9.60000038146973pt" fo:font-style="normal" fo:font-weight="normal"/>
    </style:style>
    <style:style style:name="T4" style:family="text">
      <style:text-properties style:font-name="Georgia" fo:font-size="9.60000038146973pt" fo:font-style="italic" fo:font-weight="normal"/>
    </style:style>
    <style:style style:name="T5" style:family="text">
      <style:text-properties fo:font-weight="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Probuďte se ve snu</text:p>
      <text:p text:style-name="P1"> </text:p>
      <text:p text:style-name="P2">Rory Mac Sweeney</text:p>
      <text:p text:style-name="P1"> </text:p>
      <text:p text:style-name="P1"> </text:p>
      <text:p text:style-name="P1"> </text:p>
      <text:p text:style-name="P2">Prohlášení</text:p>
      <text:p text:style-name="P2">Obsah tohoto kurzu je teoretický. Kdokoli se rozhodne k praktikování jakýchkoli zde uvedených cvičení by si měl být vědom toho, zda je k jejich provádění tělesně a psychicky způsobilý. Žádné z technik nejsou nebezpečné samy o sobě, ale každý by měl mít před přikročením k pokusům na paměti svoji bezpečnost.</text:p>
      <text:p text:style-name="P1"> </text:p>
      <text:p text:style-name="P1"> </text:p>
      <text:p text:style-name="P1"> </text:p>
      <text:p text:style-name="P2">Lidská rasa</text:p>
      <text:p text:style-name="P1"> </text:p>
      <text:p text:style-name="P2">Proč nazýváme sami sebe lidskou rasou?</text:p>
      <text:p text:style-name="P2">Protože právě to jsme – rasa. V boji proti času jsme si vědomi toho, že čas nám daný je omezený. Se stále rostoucím ohrožením životního prostředí a reálnou hrozbou vyhynutí lidské rasy se zdá, že zde až dosud nebyla taková potřeba hledat nové možnosti pro zajištění naší existence.</text:p>
      <text:p text:style-name="P1"> </text:p>
      <text:p text:style-name="P2">Abychom přežili, tak se musíme snažit dostat k samotným hranicím našeho vědeckého chápání, hledat nové světy, které bychom mohli osídlit. Je možné, aby jedním z těchto světů byl ten, který každé noci navštěvujeme – svět snů?</text:p>
      <text:p text:style-name="P1"> </text:p>
      <text:p text:style-name="P2">Na to nám odpoví až čas, ale možná, že je na nás to zjistit. K cestě do tohoto světa nepotřebujeme rakety, nemusíme být ani zdraví. Jedná se o cestu, které je schopen každý z nás, a možná ji považujeme až moc za samozřejmou.</text:p>
      <text:p text:style-name="P1"> </text:p>
      <text:p text:style-name="P2">Možná je na čase, abychom se ve svých snech probudili.</text:p>
      <text:p text:style-name="P1"> </text:p>
      <text:p text:style-name="P1"><text:soft-page-break/> </text:p>
      <text:p text:style-name="P1"> </text:p>
      <text:p text:style-name="P5">Předmluva</text:p>
      <text:p text:style-name="P1"> </text:p>
      <text:p text:style-name="P2">Lucidní snění je dovednost. Jako u každé jiné dovednosti existují lidé, kteří pro ni mají přirozené nadání, ale naučit se mu může každý. Tento kurz je navržen tak, abyste se schopnosti dosáhnout ve snu lucidity dostali co nejblíže. Tak budete moci během následujícího měsíce dosáhnout lucidity, a stále ještě bude část kurzu před vámi. Lucidity je možné dosáhnout ve kterékoli části kurzu, ale nejčastěji k tomu dochází okolo čtvrtého týdne, za předpokladu, že cvičící udrží svoji motivaci a a soustředění.</text:p>
      <text:p text:style-name="P1"> </text:p>
      <text:p text:style-name="P2">Kurz obsahuje i pasáž pro pokročilé, ale s tou je lepší počkat na dobu, kdy už budete mít nějaké zkušenosti, protože se může jednat o silné zážitky.</text:p>
      <text:p text:style-name="P1"> </text:p>
      <text:p text:style-name="P2">Zážitek lucidity vám nikdo nedá – musíte jej dosáhnout sami za sebe. Hodně záleží na vašem odhodlání a úsilí. Pokud si čas na porozumění základním principům uděláte a budete plnit popsané úkoly, tak vám tento průvodce dobře poslouží.</text:p>
      <text:p text:style-name="P1"> </text:p>
      <text:p text:style-name="P2">Snový svět je jako jakýkoli jiný. Dostat se tam nějakou dobu trvá. A stejně tak jako i u jiných cest, i u této se nesoustřeďte jenom na její cíl, ale snažte se užívat a pozorovat i průběh cesty samotné a přemýšlejte, jakým způsobem byste mohli začít plně prožívat už dnes své bdělé životy.</text:p>
      <text:p text:style-name="P1"> </text:p>
      <text:p text:style-name="P1"> </text:p>
      <text:p text:style-name="P1"> </text:p>
      <text:p text:style-name="P2">Obsah:</text:p>
      <text:p text:style-name="P1"> </text:p>
      <text:p text:style-name="P2">1)      Je tohle sen?</text:p>
      <text:p text:style-name="P2">2)      Teorie hybridní indukce</text:p>
      <text:p text:style-name="P2">3)      Lucidní sny jsou skutečné</text:p>
      <text:p text:style-name="P2">4)      Co je to realita?</text:p>
      <text:p text:style-name="P2">5)      Spánek a sny</text:p>
      <text:p text:style-name="P2"><text:soft-page-break/>6)      Věda o spánku</text:p>
      <text:p text:style-name="P2">7)      Dosažení lucidity</text:p>
      <text:p text:style-name="P2">8)      Testování reality</text:p>
      <text:p text:style-name="P2">9)      Klid před bouří</text:p>
      <text:p text:style-name="P2">10)  Indukční metody</text:p>
      <text:p text:style-name="P2">11)  Vstupujeme do snu</text:p>
      <text:p text:style-name="P2">12)  Pravidla snového světa</text:p>
      <text:p text:style-name="P2">13)  Zrcadlová stvoření</text:p>
      <text:p text:style-name="P2">14)  Cestování uvnitř snového světa</text:p>
      <text:p text:style-name="P2">15)  Vzlet</text:p>
      <text:p text:style-name="P1"> </text:p>
      <text:p text:style-name="P1"> </text:p>
      <text:p text:style-name="P2">Cvičení pro pokročilé</text:p>
      <text:p text:style-name="P1"> </text:p>
      <text:p text:style-name="P2">16)  Vzbuď se, Neo</text:p>
      <text:p text:style-name="P2">17)  Trochu to rozjedeme</text:p>
      <text:p text:style-name="P2">18)  Zařadíme vyšší rychlost</text:p>
      <text:p text:style-name="P2">19)  Modrá pilulka</text:p>
      <text:p text:style-name="P2">20)  Červená pilulka</text:p>
      <text:p text:style-name="P2">21)  Super schopnosti a speciální pohyby</text:p>
      <text:p text:style-name="P2">22)  Neztrácejte hlavu!</text:p>
      <text:p text:style-name="P2">23)  Několik zaručených kombinací</text:p>
      <text:p text:style-name="P2">24)  Jsme sami?</text:p>
      <text:p text:style-name="P2">25)  Důkaz života…</text:p>
      <text:p text:style-name="P1"> </text:p>
      <text:p text:style-name="P1"><text:soft-page-break/> </text:p>
      <text:p text:style-name="P1"> </text:p>
      <text:p text:style-name="P5">Lekce 1) Je tohle sen?</text:p>
      <text:p text:style-name="P1"> </text:p>
      <text:p text:style-name="P2">Člověk od samého počátku hledá své místo ve vesmíru. Stále se ptá po základu svých zážitků, snaží se definovat svoji popisu se vzpírající podstatu. Pro mnohé kultury byly místem těchto hledání také sny, který byly jednoduše považovány za součást naší reality. Zdá se, že západní myšlení tento smysl pro celistvost snové reality ztratilo a zájem o svět snění byl v posledních letech odsunut na vedlejší kolej. Mojí snahou je však ukázat vám něco nového. Jak uvidíte, tak pro každého z nás je možné probudit se a být uvnitř snů naprosto při vědomí.</text:p>
      <text:p text:style-name="P1"> </text:p>
      <text:p text:style-name="P2">Tomuto se říká lucidní sny nebo mimotělesné zážitky. Tento výjimečný stav vědomí je vstupní branou k zážitkům mimo hranice našeho fyzického světa, a může mít na naše životy takový vliv, jaký si ani za našeho současného vnímání světa nedovedeme představit.</text:p>
      <text:p text:style-name="P1"> </text:p>
      <text:p text:style-name="P2">Nebudu se vám tu snažit podat uhlazenou definici těchto zážitků. Namísto toho před vámi postupně nastíním koncept a vědu přesahující tyto fenomény a budu po vás chtít, abyste si vůči tomu, co vám budu povídat, ponechali otevřenou mysl.</text:p>
      <text:p text:style-name="P1"> </text:p>
      <text:p text:style-name="P2">Budu po čtenářích vyžadovat, aby pochopili, že model, který zde představím, není definitivní, protože můžeme hodnotit pouze v hranicích našeho stávajícího vědeckého modelu vesmíru. Tento kurz se bude zaobírat spíše tím, co můžeme vědecky hodnotit, než tím, o čem můžeme volně spekulovat, a tak dosáhneme mnohem jistějších závěrů. Své pochopení tohoto rámce neustále upravuji a zdokonaluji a za všech okolností si ponechávám otevřenou mysl. Koncept definovaný mými zjištěními se nesnaží stát v opozici stávajícím převládajícím konceptům, ale chce nalézt trochu více pochopení ohledně toho, jak k těmto skutečnostem může docházet a jak by mohly být použity pro naše vědomé bytí.</text:p>
      <text:p text:style-name="P1"> </text:p>
      <text:p text:style-name="P2">Ohledně předmětu, na kterém mohu tento vliv zážitků z lucidního snění dokumentovat, jsem si dovolil využít konceptu, který jsem vyvinul během svých dvaceti let zkušeností s bojovým uměním. To neznamená, že by se tento kurz více vztahoval právě k bojovým uměním. Chci jen čas od času nabídnout malý příklad praktického využití mimotělních zážitků. Kurz je praktickým tréninkem mimotělních zážitků, které mohou být použity kýmkoli, někdy ale použiji rámec bojových umění, abych konkrétněji poukázal na praktická hlediska.</text:p>
      <text:p text:style-name="P1"> </text:p>
      <text:p text:style-name="P2">Zážitky pobytu mimo tělo jsou předmětem, který vyvolává více otázek než odpovědí a z tohoto důvodu jsem pečlivě zvažoval, pro jaké čtenáře bych měl své psaní směřovat. Jakožto praktikující cvičenec bojových umění jsem cítil, že jazyk bojových umění promlouvá o spojitosti těla a mysli, a že právě toto bude tak říkajíc styčným bodem.</text:p>
      <text:p text:style-name="P1"><text:soft-page-break/> </text:p>
      <text:p text:style-name="P2">Moje současné výzkumy snového světa mi odhalily, že tento svět je zdrojem bohatých zkušeností a znalostí poskytovaných nejen samotným snovým prostředím, ale i jeho obyvateli, snovými bytostmi. Jsou to samostatné entity, nebo se jedná o konstrukce mé vlastní podvědomé mysli? Možná se jedná o další snící, z nichž někteří spí, zatímco jiní jsou již probuzení. Tuto otázku si můžete zodpovědět jen vy sami, a klíčem k ní budou vaše zážitky a zkušenosti. Je čas vydat se na cestu … Povstaňte, Bojovníci snů!</text:p>
      <text:p text:style-name="P1"> </text:p>
      <text:p text:style-name="P1"> </text:p>
      <text:p text:style-name="P1"> </text:p>
      <text:p text:style-name="P1"> </text:p>
      <text:p text:style-name="P1"> </text:p>
      <text:p text:style-name="P5">Lekce 2) Teorie hybridní indukce </text:p>
      <text:p text:style-name="P1"> </text:p>
      <text:p text:style-name="P2">Intro</text:p>
      <text:p text:style-name="P1"> </text:p>
      <text:p text:style-name="P2">Proč si během snění neuvědomujeme, že to, co prožíváme, je sen?</text:p>
      <text:p text:style-name="P2">Proč všechny ty podivné scénáře – růžová kočka … a hele, ona mluví – přijímáme jako skutečnost? Jakoby nám během snění chyběla podstatná částy naší mysli. K lucidním snům dochází tehdy, když si uvědomíme, že sníme a vědomě se ve snu orientujeme. K tomu může čas od času dojít spontánně, ale rovněž je možné se naučit rozličným indukčním technikám, díky kterým tohoto stavu můžeme dosahovat častěji.</text:p>
      <text:p text:style-name="P1"> </text:p>
      <text:p text:style-name="P1"> </text:p>
      <text:p text:style-name="P2">Dilema</text:p>
      <text:p text:style-name="P1"> </text:p>
      <text:p text:style-name="P2">Pro dosažení lucidity existuje celá spousta indukčních technik. Většina z nich závisí na upamatování se.</text:p>
      <text:p text:style-name="P2">Během spánku je pamět silně omezená, takže z toho důvodu se pro mnoho lidí může jednat o nesnadný úkol, což také často dokazuje naše špatné vybavování si snů. Je za tím vývojová funkce, která tělu umožňuje zpracovat současné vzpomínky bez toho, že by byly z mysli vymazány.</text:p>
      <text:p text:style-name="P2">Za tím účelem je potřeba, aby nové vzpomínky byly během spánku potlačeny, a to kvůli vlastnosti paměti, díky které je potřeba při vytváření nových vzpomínek ty staré vymazat. Toto je samozřejmě jen velice zjednodušený popis mnohem složitějšího procesu, ale to podstatné zůstává – paměť je během spánku velice omezená.</text:p>
      <text:p text:style-name="P2"><text:soft-page-break/>Takže přestože já sám jsem s indukčními metodami založenými na paměťových schopnostech zaznamenal velmi dobrých výsledků, setkával jsem se s nespočtem neúspěšných pokusů ostatních, kteří se také chtěli zapojit do objevování snového světa. Musel tu být i jiný způsob.</text:p>
      <text:p text:style-name="P1"> </text:p>
      <text:p text:style-name="P1"> </text:p>
      <text:p text:style-name="P2">Věda</text:p>
      <text:p text:style-name="P1"> </text:p>
      <text:p text:style-name="P2">Tak jsem se sám sebe zeptal, kdy jindy mysl prostě akceptuje věci takové, jaké jsou?</text:p>
      <text:p text:style-name="P2">Odpovědí bylo, že tehdy, když jsme v hypnóze.</text:p>
      <text:p text:style-name="P2">Musela tu být spojitost. Co mají hypnotizovaná a snící mysl společného?</text:p>
      <text:p text:style-name="P2">Existuje celá řada definic hypnózy – ale všechny v zásadě popisují tu stejnou myšlenku, že část naší mysli – ta, která má na starosti kritické myšlení – je mimo provoz.</text:p>
      <text:p text:style-name="P1"> </text:p>
      <text:p text:style-name="P6">Zde je krátké vysvětlení této kritické funkce, které jsem napsal za použití svého vlastního modelu. Nazývám tento model <text:span text:style-name="T1">Rozlišovací smyčka</text:span>. Je velmi důležité, abyste tomuto vysvětlení porozuměli.</text:p>
      <text:p text:style-name="P1"> </text:p>
      <text:p text:style-name="P1"> </text:p>
      <text:p text:style-name="P1"> </text:p>
      <text:p text:style-name="P1"> </text:p>
      <text:p text:style-name="P1"> </text:p>
      <text:p text:style-name="P1"> </text:p>
      <text:p text:style-name="P1"> </text:p>
      <text:p text:style-name="P1"> </text:p>
      <text:p text:style-name="P1"> </text:p>
      <text:p text:style-name="P1"> </text:p>
      <text:p text:style-name="P1"> </text:p>
      <text:p text:style-name="P2">Rozlišovací smyčka uvedená výše může být nejlépe připodobněna k tomu, jak v životě získáváme své zkušenosti. Taková událost je pak proměněna ve vzpomínku, která prochází centrem učení, kde je analyzována, aby mysl mohla být připravena, až zase příště dojde k něčemu stejnému. To je označeno jako očekávání.</text:p>
      <text:p text:style-name="P1"><text:soft-page-break/> </text:p>
      <text:p text:style-name="P2">Při následující příležitosti, když nastane shodná situace, zážitek přechází do paměti a je porovnán s tím, jak byla událost očekávána (na základě předchozí skušenosti). Pokud je zkušenost podobná těm předchozím, pak projde skoro bez povšimnutí. Pokud se od předchozích zkušeností liší, pak je očekávání upraveno působením vědomého uvažování.</text:p>
      <text:p text:style-name="P2">To znamená, že většina z toho, co na denní bázi děláme, probíhá nevědomky až do té doby, než nastane něco neobvyklého (kdy očekávání a zážitek neharmonizují) a tehdy jsme si situace náhle vědomi.</text:p>
      <text:p text:style-name="P1"> </text:p>
      <text:p text:style-name="P2">Takže na příklad (na základě minulé zkušenosti) očekáváme, že ananas chutná sladce, dokud neochutnáme hořký, a v tu chvíli si to zapamatujeme. To způsobí, že naše mysl si bude těchto skutečností vědomá a naše očekávání se změní tak, že si budeme pro příště vědomi toho, že by ananas mohl být i hořký.</text:p>
      <text:p text:style-name="P2">Náš mozek tímto způsobem neustále svět monitoruje, pozoruje naše zážitky, a když je potřeba,   tak vědomě naše očekávání přizpůsobí – to je známo jako rozlišovací funkce.</text:p>
      <text:p text:style-name="P1"> </text:p>
      <text:p text:style-name="P2">Takže jsem se zeptal, jaká část smyčky ve spánku chybí, co způsobuje, že máme během spánku rozlišovací funkci vypnutou?</text:p>
      <text:p text:style-name="P2">Odpověď byla až bolestně zřejmá – je to paměť!</text:p>
      <text:p text:style-name="P2">Omezená paměť tak způsobuje, že smyčka není funkční a že začíná fungovat smyčka kratší.</text:p>
      <text:p text:style-name="P1"> </text:p>
      <text:p text:style-name="P1"> </text:p>
      <text:p text:style-name="P1"> </text:p>
      <text:p text:style-name="P2">Při pohledu na tuto zkrácenou verzi smyčky si můžeme všimnout, jak se očekávání a zážitky mohou nerozlišitelně prolínat. Mluvící růžová kočka nám pak nepřijde nijak zvláštní a my si tak neuvědomíme, že sníme.</text:p>
      <text:p text:style-name="P1"> </text:p>
      <text:p text:style-name="P2">Paměťové techniky stojí na tom, že si zapamatujeme své snové znaky (což mohou být lidé, události, místa apod., které se v našich snech často objevují). Tím, jak si jich jsme více vědomi a snahou o vzpomenutí si na ně a jejich rozpoznáním uprostřed snu pak můžeme ve snu dosáhnout lucidity. Nicméně to však vypadá tak, že lucidita, ač vyvolána touto metodou, nastává jen zřídka pouhým rovzpomenutím se na snový znak, ale spíše tím způsobem, že si ve snu uvědomíme podivnost ještě něčeho dalšího.</text:p>
      <text:p text:style-name="P1"> </text:p>
      <text:p text:style-name="P2">Podle mého modelu by se tedy zdálo, že snaha o povzbuzení paměti je ve skutečnosti spíš opětovným zprovozněním rozlišovací funkce, než spoléhání na pamět a její rozpoznání snového znaku. Takže za spuštěním lucidity stojí spíše rozlišovací schopnost podpořená pamětí.</text:p>
      <text:p text:style-name="P1"><text:soft-page-break/> </text:p>
      <text:p text:style-name="P1"> </text:p>
      <text:p text:style-name="P1"> </text:p>
      <text:p text:style-name="P2">Návrh</text:p>
      <text:p text:style-name="P1"> </text:p>
      <text:p text:style-name="P2">Nemám v úmyslu popírat účinnost technik postavených na paměti; jen chci zprovoznit rozlišovací schopnosti mysli poněkud více předpověditelným způsobem. Takže po nespočtu pokusů a teorií jsem otevřel dveře multidimenzionálnímu přístupu k vyvolávání lucidity za použití rozličných metod a postupů, za současného plného přijetí rozlišovací schopnosti mysli, toho samotného základu dosažení lucidity.</text:p>
      <text:p text:style-name="P1"> </text:p>
      <text:p text:style-name="P1"> </text:p>
      <text:p text:style-name="P1"> </text:p>
      <text:p text:style-name="P1"> </text:p>
      <text:p text:style-name="P5">Lekce 3) Lucidní sny jsou skutečné</text:p>
      <text:p text:style-name="P1"> </text:p>
      <text:p text:style-name="P2">Než se pustíme do dalšího rozboru lucidních snů, podíváme se krátce na dosavadní laboratorní výzkumy lucidního snění, abychom tak předešli jakýmkoli možným pochybnostem.</text:p>
      <text:p text:style-name="P2">Lucidní snění je známo již odedávna, pravděpodobně již od té doby, co člověk vůbec začal snít, ale vědecky dokázáno a vědeckou komunitou uznáno bylo teprve před asi 30 lety.</text:p>
      <text:p text:style-name="P1"> </text:p>
      <text:p text:style-name="P2">Americký vědec Stephen LaBege to dokázal provedením určitých očních pohybů dohodnutých předem s osazenstvem laboratoře, které jej monitorovalo počas spánku. Domluvený signál měl značit proběhnutí určité události. Dosažení lucidity tedy mohlo být signalizováno například sérií očních pohybů v směrech „doleva, doprava, doleva, doprava a nahoru“.</text:p>
      <text:p text:style-name="P1"> </text:p>
      <text:p text:style-name="P2">Není ani potřeba dodávat, že aby někdo dokazoval, že sní, tak nejdříve musí spát. Za tímto účelem byl používán EEG přístroj monitorující mozkovou aktivitu. když nastane spánková fáze označovaná jako REM, člověk s vysokou pravděpodobností sní.</text:p>
      <text:p text:style-name="P2">V tuto chvíli bychom očekávali, že se člověk nebude moci pohybovat, protože většina našeho těla je vtakové chvíli paralyzovaná, s výjimkou nezávisle fungujících svalů (dýchacích a srdečního, apod.)</text:p>
      <text:p text:style-name="P2">Nicméně naše oči jsou pohybu stále schopny a mohou se vlastně pohybovat stejně jako oči v našem snu. Takže když se ve snu podíváme vlevo, pohnou se stejným směrem i naše fyzické oči.</text:p>
      <text:p text:style-name="P2"><text:soft-page-break/>Provedení předem domluvených očních pohybů je tak v tomto okamžiku signálem snícího, že dosáhl lucidity.</text:p>
      <text:p text:style-name="P1"> </text:p>
      <text:p text:style-name="P2">Tento postup umožnil ve výzkumu spánku a snění skutečný průlom. Dnes jsou ve spánkových laboratořích oční pohyby používány pro signalizaci a následné monitorování nejrůznějších aktivit.</text:p>
      <text:p text:style-name="P1"> </text:p>
      <text:p text:style-name="P2">Opravdu – lucidní snění je opravdu skutečné a je zde, abychom ho mohli prozkoumat!</text:p>
      <text:p text:style-name="P1"> </text:p>
      <text:p text:style-name="P1"> </text:p>
      <text:p text:style-name="P1"> </text:p>
      <text:p text:style-name="P1"> </text:p>
      <text:p text:style-name="P5">Lekce 4) Co je to realita?</text:p>
      <text:p text:style-name="P1"> </text:p>
      <text:p text:style-name="P1"> </text:p>
      <text:p text:style-name="P2">Hluboká otázka, to bez debaty, a navíc takové, se kterou se před naším výletem do světa snů musíme vypořádat.</text:p>
      <text:p text:style-name="P2">Za tím účelem budeme potřebovat využít několika různých modelů. Vědeckým jazykem řečeno, jedná se o to, co používáme pro představení konceptů, pro které ještě nemáme hmatatelnější alternativy. Mysl například, je jedním takovým modelem, nikoli hmatatelnou věcí, a protože potřebujeme posat její fungování, používáme modelů.</text:p>
      <text:p text:style-name="P1"> </text:p>
      <text:p text:style-name="P2">Když většina z nás mluví o realitě, mluvíme o našich fyzických tělech a prostředí, ve kterém se v této formě nacházíme. Pro většinu z nás to je to, co nám říká pět našich smyslů v našem fyzickém časoprostoru.</text:p>
      <text:p text:style-name="P2">Podívejme se ale na tento pohled trochu podrobněji. Řekněme, že padáte letadlem nebo že se právě zamilováváte. Kde dochází k vyjádření součtu všech těchto událostí?</text:p>
      <text:p text:style-name="P2">Odpovědí zní, že v mysli. Můžeme si promítnout události na jakoukoli libovolnou událost, pád, let, letadlo, člověka, ale všechny tyto zkušenosti zažíváme právě ve své mysli.</text:p>
      <text:p text:style-name="P6">Takže ať už k události dojde ve fyzické realitě, nebo se jedná jen o naši emotivní příhodu, v konečném účinku je to mysl, kde je ta která událost „<text:span text:style-name="T1">zakoušena</text:span>.“</text:p>
      <text:p text:style-name="P1"> </text:p>
      <text:p text:style-name="P6">To se významně vztahuje na události ve snech, neboť z důvodu, že k těmto událostem nedochází v našem fyzickém časoprostoru dle definice většiny lidí, tak někdo může usuzovat, že sny <text:span text:style-name="T1">nejsou skutečné</text:span>. Ale k událostem dochází na tom samém místě, jako v případě fyzických vjemů, takže musí být uvažovány za stejným kritérií.</text:p>
      <text:p text:style-name="P2">Za tohoto předpokladu můžeme říci, že při vědomém prožívání snové události prožíváme formu skutečnosti, sice <text:soft-page-break/>ne fyzickou, ale o nic méně reálnější.</text:p>
      <text:p text:style-name="P1"> </text:p>
      <text:p text:style-name="P6">Nyní se podívejme na fyzický model vytváření reality. Pomocí již zmíněných pěti smyslů získáváme ze světa okolo nás informace o něm. Oči jsou v tomto případě receptory světla. Tyto receptory předávají informace dál pomocí nervů ve formě elektrických impulsů až do centra, kde tyto informace podvědomně zpracovávají; tomu centru můžem říkat <text:span text:style-name="T1">Třídící středisko</text:span>. Protože se bavíme o ohromném kvantu informací, vybírá si z nich Třídící středisko jen ty nejdůležitejší, a ty pak dál posílá na místo, které si nazvěme <text:span text:style-name="T1">Generátorem reality</text:span>.</text:p>
      <text:p text:style-name="P1"> </text:p>
      <text:p text:style-name="P6">Abyste si tedy udělali svůj obrázek, mluvíme tady asi o dvou miliónech infomací za vteřinu, ze kterých se do patra Generátoru reality dostane asi jen 150. Z nich pak je vytvořena<text:span text:style-name="T1">Mentální konstrukce</text:span>.</text:p>
      <text:p text:style-name="P1"> </text:p>
      <text:p text:style-name="P2">Každý z nás něčemu věří, má nějaké potřeby a touhy a jsou to právě tyto odlišnosti, které v konečném součtu determinují, jaké informace jsou pro mentální konstrukci ty nejpotřebnější. Takže například paní, která s dítětem přechází silnici, vidí dopravní provoz jako něco, na co je třeba dávat pozor a tak je opatrná. Nějaký mladík na té samé ulici má rád rychlá auta. Kolem nich projede Ferrari. Zeptejte se jich po pěti minutách, jaké mělo barvu, a dostanete pouze jednu správnou odpověď –  a tou bude samozřejmě ta od mladíka!</text:p>
      <text:p text:style-name="P6">V případě ženy by tato informace vůbec neprošla. V její realitě to auto vůbec neprojelo. Na události, které proběhnou ve fyzickém protoru a čase budeme odkazovat jako na<text:span text:style-name="T1">Konsenzuální realitu</text:span>, a na to, co se odehraje pro danou osobu, jako na <text:span text:style-name="T1">Subjektivní realitu</text:span>. Můžeme tak vidět, že tyto dvě skutečnosti nemusí vždy probíhat současně.</text:p>
      <text:p text:style-name="P1"> </text:p>
      <text:p text:style-name="P2">Nyní tedy víme, že informace přichází ve formě elektrických impulzů, co ale informaci dává její kontext?</text:p>
      <text:p text:style-name="P2">Pokusím se to vysvětlit – na stole vidím sklenici, zatímco dítě vidí něco průhledného. Já sám nemusím přemýšlet, aby mi došlo, že to je sklenice, protože již v mysli mám funkční model toho, co to sklenice je. Má v mé mysli kontextuální význam, protože již mám zážitek z minula. Moje mysl si tuto zkušenost může uložit a pak ji použít v mnoha jiných situacích, takže vím, že do ní mohu napustit vodu a že pokud s ní uhodím, tak ji mohu rozbít. Mám pro ten předmět jméno – sklenice. Naše mysl neustále zvažuje zkušenosti a upravuje je, aby tak vytovřila naši realitu.</text:p>
      <text:p text:style-name="P1"> </text:p>
      <text:p text:style-name="P2">Takže když to všechno shrneme, informací se nám dostává skrze naše smysly. Toto ohromné množství informací je vytříděno a ty nejpodstatnější informace se dostanou z Třídícího střediska do Generátoru reality, kde dojde k vytvoření Mentální konstrukce. Taková informace je potom rychle analyzována a kontextualizována tak, aby výsledkem bylo formální pochopení události, která pak následně bude moci být v budoucnu použita. Takováto mentální konstrukce je tím, co pak lidé běžně považují za skutečnost.</text:p>
      <text:p text:style-name="P1"> </text:p>
      <text:p text:style-name="P1"> </text:p>
      <text:p text:style-name="P1"> </text:p>
      <text:p text:style-name="P1"><text:soft-page-break/> </text:p>
      <text:p text:style-name="P5">Lekce 5) Spánek a sny</text:p>
      <text:p text:style-name="P1"> </text:p>
      <text:p text:style-name="P2">Takže k čemu dochází, když spíme?</text:p>
      <text:p text:style-name="P2">Abychom si tuto otázku mohli zodpovědět, tak potřebujeme celkovou ideu trochu rozšířit. Když se odbereme do postele, tak se mysl normálně postupně vypíná, až nakonec usne. Pokud vůči tomu tělo nic nenamítá, tak následuje příkladu mysli a usíná též, ale jen tehdy, když je uklidněno tím, že mysl sama už spí.</text:p>
      <text:p text:style-name="P2">To provádí tak, že se ptá. Tělo vysílá do mysli signály, kterými zjišťuje, zda mysl bude reagovat – tyto signály jsou třeba požadavky na to, aby se tělo otočilo, nebo jinak změnilo pozici. Pokud mysl nereaguje, tělo pak ví, že přišel čas usnout.</text:p>
      <text:p text:style-name="P2">Jedná se o jednoduchou, ale účinnou komunikační metodu mezi dvěma oddělenými systémy.</text:p>
      <text:p text:style-name="P1"> </text:p>
      <text:p text:style-name="P1"> </text:p>
      <text:p text:style-name="P1"> </text:p>
      <text:p text:style-name="P1"> </text:p>
      <text:p text:style-name="P1"> </text:p>
      <text:p text:style-name="P2">Když usne tělo i mysl, dochází ke značnému útlumu aktivity mysli, ale nikoli k jejímu úplnému odstavení. Mysl pokračuje ve sledování našeho okolí a zjišťuje, zda jsme v bezpečí. Pokud vjemy z okolí dosáhnout určité úrovně, probudíme se. Pokud tedy například bude někdo v místnosti, kde spíme, šeptat, naše uši to budou vnímat, ale pokud šepot dostatečně nezesílí, někdy dokonce až do hlasité promluvy či výkřiku, neprobudíme se.</text:p>
      <text:p text:style-name="P1"> </text:p>
      <text:p text:style-name="P2">Po většinu spánku je Generátor reality vypnutý a zapíná se jen na krátké časové úseky. Těmto úsekům říkáme sny, a ty jsou vytvářeny uskladněnými informacemi z Třídícího střediska. Jedná se o všechna data, která jsme během našeho života shromáždili, takže se nám často zdá o našich dosavadních zážitcích a touhách bez nějakého většího pořádku.</text:p>
      <text:p text:style-name="P1"> </text:p>
      <text:p text:style-name="P2">Protože se tedy nacházíme ve fázi, kdy jsou informace podavané našimi smysly redukovány, tedy že moc neslyšíme ani nevidíme, je vytváření snového prostředí ovládáno nikoli přísunem místních informací (tím, co v posteli slyšíme, apod.) ale naším současným emočním stavem. Snové obrazy a témata jsou tedy často vytvořeny pomocí podobných vzpomínek a zkušeností s podobným emočním rámcem. Takže například, pokud jsme nervózní, může se nám zdát, že jdeme pozdě do práce, když máme volno, tak že létáme, apod.</text:p>
      <text:p text:style-name="P1"> </text:p>
      <text:p text:style-name="P8">Co je na tomto procesu nejzvláštnější, je to, jak se při vytváření snové scény Generátorem reality nejedná o <text:soft-page-break/>mapu fyzického prstředí,ve kterém se spící tělo nachází, ale o mapu „nefyzické reality“. A co je ještě podivnější, je to, že ta část mysli, která zkouší naši realitu, si toho obvykle není vědoma. Takže pro snící mysl je zeď nehybnou zdí a štípnutí je cítit jako …štípnutí! Jak si ale ukážeme, tak při dosažení lucidity si toho všeho být vědomi můžeme (existují určité způsoby) a s trochu zkušeností se můžeme po snovém světě pohybovat a zároveň si být vědomi toho, že se jedná jenom o mentální konstrukci bez jakýchkoli fyzických omezení. Můžeme procházet zdmi, létat, dýchat pod vodou a podobně.</text:p>
      <text:p text:style-name="P8">Morfeus říká Neovi, že musí „osvobodit svoji mysl…nikdo hned neskáče!“</text:p>
      <text:p text:style-name="P1"> </text:p>
      <text:p text:style-name="P1"> </text:p>
      <text:p text:style-name="P1"> </text:p>
      <text:p text:style-name="P1"> </text:p>
      <text:p text:style-name="P5">Lekce 6) Věda o spánku</text:p>
      <text:p text:style-name="P1"> </text:p>
      <text:p text:style-name="P2">Ještě před tím, než se dostaneme k vědeckému zkoumání snů, se potřbujeme krátce podívat na vědecké výzkumy ohledně spánku. Už jsme se trochu podívali na to, co se děje při usínání, kdy nejdříve usíná mysl, a tělo následuje po ní. Pak následuje střídání spánkových cyklů. Tyto trvají asi 90 minut, a zpravidla jich za noc máme tak 4 až 5. Každý cyklus pak má ještě pět stupňů.</text:p>
      <text:p text:style-name="P2">Nejprve se přes stádium lehounkého spánku noříme hlouběji do oblastí pomalých vln nebo NREM spánku, až dosáhneme 4. stupně, který nazýváme hlubokým spánkem (zde se rovněž jedná o oblast pomalých vln). Mysl jde potom cyklem zpátky do 5. stuoně známého jako REM spánek.</text:p>
      <text:p text:style-name="P2">V této úrovni je aktivita mozku docela divoká a právě v ní dochází ke snům nejčastěji, a rovněž zde probíhají ty nejživější sny. Po tuto dobu oči vykonávají charakteristické rychlé pohyby, podle kterých je konečně také tato úroveň nazvaná.</text:p>
      <text:p text:style-name="P1"> </text:p>
      <text:p text:style-name="P2">S postupem noci v jednotlivých cyklech narůstá poměr a intenzivnost REM fází, takže ty nejaktivnější fáze REM nastávají ve čtvrtém a pátém. Sny jsou současně v těchto pozdějších cyklech delší a živější, takže zatímco první REM fáze mohou být desetiminutové, k ránu můžeme mít až třičtvrtěhodinové. Lucidní sny se nejčastěji vyskytují právě v těchto pozdních cyklech.</text:p>
      <text:p text:style-name="P1"> </text:p>
      <text:p text:style-name="P2">Zde se ještě musíme krátce zastavit u mozkové aktivity. Mozkové vibrace se během jednotlivých fází dne zásadně odlišují. Popisují se podle frekvence v Hz, přičemž se jedná o frekvence v rozmezí přibližně 4 – 60Hz. Tyto vibrační stavy se popisují následovně:</text:p>
      <text:p text:style-name="P3"> </text:p>
      <text:p text:style-name="P3"> </text:p>
      <text:p text:style-name="P1"> </text:p>
      <text:p text:style-name="P2"><text:soft-page-break/>delta vlny: 0.5 – 4 Hz: hluboký spánek</text:p>
      <text:p text:style-name="P2">theta vlny: 4 – 8 Hz: spánek se sny a jiné duševní stavy, kdy se mysl „toulá“</text:p>
      <text:p text:style-name="P2">alfa vlny: 8 – 13 Hz: uvolněný, ale bdělý stav</text:p>
      <text:p text:style-name="P2">beta vlny: 13 – 30 Hz: normální bdělý stav, probuzení</text:p>
      <text:p text:style-name="P2">gama vlny: 30 – 60 Hz: vědomí; mozek přestává vlny gama produkovat tehdy, když jsme pod analgetiky nebo v bezvědomí</text:p>
      <text:p text:style-name="P1"> </text:p>
      <text:p text:style-name="P4">Pozn.: Ohledně toho, na které frekvenci začínají a končí vlny beta a gama existuje mnoho protikladných názorů.</text:p>
      <text:p text:style-name="P3"> </text:p>
      <text:p text:style-name="P1"> </text:p>
      <text:p text:style-name="P1"> </text:p>
      <text:p text:style-name="P2">V REM spánku za normální situace zažíváme spoustu alfa a theta aktivity. Tyto znalosti, jak dále uvidíme, mohou být velmi velikou výhodou ve snaze dosáhnout lucidity. Toto pochopení vědeckého základu nám bude ku prospěchu, když se budeme snažit o co maximální využití indukčních metod.</text:p>
      <text:p text:style-name="P1"> </text:p>
      <text:p text:style-name="P1"> </text:p>
      <text:p text:style-name="P1"> </text:p>
      <text:p text:style-name="P1"> </text:p>
      <text:p text:style-name="P5">Lekce 7) Dosažení lucidity</text:p>
      <text:p text:style-name="P1"> </text:p>
      <text:p text:style-name="P2">Takže jakým způsobem lucidity dosáhneme? Jak jsme si ukázali na předešlých stránkách, tak se jedná o současné využití fungujícího Generátoru reality a naší rozlišovací schopnosti. Přirozená prapodivnost snů nám zaručuje, že pokud budeme schopni si udržet dostatečně rozlišovací mysl, tak že se skoro stoprocentně objecví takový zážitek, který nebude slučitelný s naším očekáváním a do věci se vloží vědomá pozornost.</text:p>
      <text:p text:style-name="P6">Doslova to znamená, že se mysl probudí, zatímco tělo zůstane spát. Tomuto hybridnímu stavu říkáme <text:span text:style-name="T1">mysl vzhůru, tělo spící</text:span> (<text:span text:style-name="T1">MABA</text:span> z anglického „mind awake body asleep“).</text:p>
      <text:p text:style-name="P2">Jedná se o duševní aktivitu podobnou balancování na napnutém laně, protože stačí, aby byl člověk příliš stimulovaný a vědomá mozková aktivita jej probudí. A naopak, nedostatečná stimulace nevyvolá žádnou reakci a pozorné uvědomění. Mnozí cvičenci bojových umění jsou si této skutečnosti ze svých vlastních zkušeností vědomi.</text:p>
      <text:p text:style-name="P1"> </text:p>
      <text:p text:style-name="P1"> </text:p>
      <text:p text:style-name="P1"><text:soft-page-break/> </text:p>
      <text:p text:style-name="P1"> </text:p>
      <text:p text:style-name="P1"> </text:p>
      <text:p text:style-name="P2">K tomu bych dodal, že tento duševní stav je možné dosáhnout několika dalšími způsoby. Pro uvedení těla do tohoto stavu může dobře posloužit meditace a já bych každému opravdu doporučoval, aby se tento vyrovnaný stav mysli pokusili nacvičit ještě před tím, než se zančne zajímat o snové stavy. Jedná se o opravdu účinný prostředek pro stabilizaci lucidního snu.</text:p>
      <text:p text:style-name="P1"> </text:p>
      <text:p text:style-name="P2">Já osobně pro vstup do tohoto stavu používám meditaci a rovněž zvukové technologie, o kterých si řekneme později. Také bych doporučil pravidlené používání floatačních van. Jedná se o zařízení, která velice účinným způsobem eliminují smyslové podněty a jako takové se stávají čím dál více oblíbenými z důvodu umožnění vstupu do hlubších stavů uvolnění. Tělo je velice uvolněné, vznáší se ne hladině teplé a slané vody, zatímco mysl je jemně udržována na hraně spánku.</text:p>
      <text:p text:style-name="P1"> </text:p>
      <text:p text:style-name="P2">Pro dosažení tohoto stavu lucidity potřebujeme uvědomit, že na rozdíl od bdělého stavu nemáme k ruce naši vědomou mysl, která by propojila naši snící mysl se snovými událostmi. To propojení nakonec uskutečňuje naše podvědomá mysl a jak jsme si říkali už dříve, potřebujeme ve snové mysli vytvořit stav živé pozornosti, abychom tak mohli stimulovat rozlišovací schopnost co nejvíce je to jen možné, a mohli si tak uvědomit, že sníme.</text:p>
      <text:p text:style-name="P1"> </text:p>
      <text:p text:style-name="P2">Jedním ze základních požadavků pro dosažení tohoto stavu je schopnost dobře si vybavovat sny. Už jsme si řekli, že paměť je ve snech velmi omezená a tak, abychom si byli snových událostí víc vědomi, musíme si tedy své duševní schopnosti stimulovat, a rovněž stimulovat svoji podvědomou mysl, abychom své sny brali vážněji a abychom během nich byli pozornější.</text:p>
      <text:p text:style-name="P2">Zapojení paměti do snění a událostí v něm stimuluje stav mysli potřebný pro dosažení lucidity. Pro některé lidi to může zafungovat jako dostatečný spouštěč lucidní události, a ve spojení se specifickými indukčními metodami pro výrazné podpoření paměťového procesu se šance na dosažení lucidity výrazně zvyšují.</text:p>
      <text:p text:style-name="P1"> </text:p>
      <text:p text:style-name="P2">Bez ohledu na to, jak výrazné a živé se nám sny mohou zdát, když se z nich probudíme uprostřed noci, do ranního probuzení je většinou úplně ztratíme z paměti.</text:p>
      <text:p text:style-name="P2">Vedení si snového deníku je nejrozšířenějším způsobem zaznamenávání snů. Jedná se o zápisník, který máme hned po ruce vedle postele, kam si zapisujeme své sny. Jedná se opravdu o základní nástroj, takže si jej važte a zapsování snů si užívejte.</text:p>
      <text:p text:style-name="P2">Vedením deníku doslova obracíte svůj snový svět naruby a dostáváte jej na světlo, umožňujete vědomé mysli jeho analýzu. Tak své sny upevňujete ve své paměti, a dále se se svými sny sbližujete. Dáváte tak také svému podvědomí najevo, že jsou pro vás sny důležité.</text:p>
      <text:p text:style-name="P6"><text:soft-page-break/>Díky vedení snového deníku si budete moci jasně identifikovat své <text:span text:style-name="T1">osobní snové znaky</text:span>.</text:p>
      <text:p text:style-name="P2">Při zápiscích si všímejte všeho zvláštního, věcí, které by se v bdělém stavu normálně nestaly. Pokud ve svých snech objevíte takovéto opakovaně se vyskytující věci, tyto jsou vašimi osobními snovými znaky. Můžeme je přibližně definovat jako</text:p>
      <text:p text:style-name="P1"> </text:p>
      <text:p text:style-name="P8">Formy – vše, co je fyzicky podivné, např. fialová vrána.</text:p>
      <text:p text:style-name="P8">Kontext – to může být cokoli nebo kdokoli, co se jeví být jako nepatřičné. Např. Einstein u vás v pokoji.</text:p>
      <text:p text:style-name="P8">Vnitřní vědomí – vše, co působí podivně. Ve snech třeba můžeme prožívat pěkně vypjaté emoce, takže touto snovou podivností mohou být např. nekontrolovatelný smích nebo křik.</text:p>
      <text:p text:style-name="P8">Činnosti – jakákoli neobvyklá aktivita. Například létající auto.</text:p>
      <text:p text:style-name="P10"> </text:p>
      <text:p text:style-name="P2">Při zapisování si snů je nejlepší si zaznamenat tak dva, tři sny během noci a pak hned nějaký při ranním probuzení. Podstatné je naučit se zaznamenat si tak dva, tři sny každnou noc. Vynasnažte se této schopnosti dosáhnout, i přesto, že to možná zpočátku bude nějaký čas a snahu vyžadovat.</text:p>
      <text:p text:style-name="P2">Postupem času to můžete snížit na jeden sen za noc, a později si zaznamenávat jen ty nejzajímavější. Jedná se ale o důležitou aktivitu, kterou je potřeba i v případě zkušených lucidně snících neustále udržovat, protože tak stále podvědomí upomínáme na to, že se o sny zajímáme.</text:p>
      <text:p text:style-name="P1"> </text:p>
      <text:p text:style-name="P2">Po probuzení své mysli nedovolte, aby se někam zatoulala – okamžitě se soustřeďte na to, co se vám zrovna zdálo, a zapište si to do deníku. Zamyslete se nad tím, co jste zrovna prožívali a pokuzte se všechny události utřídit. Často pomáhá pžejrávat si sen pozpátku: po vybavení si nějaké události se ptejte: „Co jsem dělal předtím?“</text:p>
      <text:p text:style-name="P2">Ačkoli nejlepší je, pokud si můžete zaznamenat úplně všechno, na co si vzpomente, tak z reálného pohledu je dosti nepohodlné pouštět se ve 4 hodiny ráno do sepisování vaší dlouhé snové ságy. Místo toho si zapište klíčové body, jako co jste dělali, kde jste se nacházeli a kdo byl s vámi. To vám později umožní si ostatní věci vybavit. Na pořizování těchto nočních záznamů je skvělým pomocníkem pero se zabudovaným světýlkem.</text:p>
      <text:p text:style-name="P2">Sny si vždy zapisujte v přítomném čase, protože to mysli umožňuje cítit se událostem blíž.</text:p>
      <text:p text:style-name="P1"> </text:p>
      <text:p text:style-name="P2">Já se v současnosti budím deset minut před tím, než vstávám. Když vypnu budík, provedu kontrolu reality a znovu ulehnu do stejné pozice, ve které jsem se probudil, a než vstanu, tak si vybavím svůj poslední sen a několikrát si jej v mysli přehraju.</text:p>
      <text:p text:style-name="P2">Díky této činnosti se mi vybaví dostatek vzpomínek, které si pak mohu při snídani nebo během polední přestávky zapsat.</text:p>
      <text:p text:style-name="P1"> </text:p>
      <text:p text:style-name="P2">Po zapsání snu je také vhodné provést si krátkou analýzu snu a udělat si k ní poznámky. Doporučuji vám zapisovat si děj snů na stránky na pravé straně, a poznámky na levé.</text:p>
      <text:p text:style-name="P2">Dobrým a zábavným cvičením může být vymýšlení názvů pro jednotlivé sny. Zapiště si ke snům datum a poznámku, zda jste dosáhli lucidity. Podívejte se na dále uvedený příklad takového záznamu.</text:p>
      <text:p text:style-name="P1"><text:soft-page-break/> </text:p>
      <text:p text:style-name="P2">Ještě vám také doporučuji, abyste si někam v deníku udělali seznam svých nejčastějších snových znaků,  a stejně tak seznam vašich záměrů a plánů, které hodláte ve snovém světě uskutečnit. Můžete si je pak odškrtávat a uvádět k nim datum, kdy se vám to podařilo. Osobně si rád před tím, než jdu spát, do deníku poznamenám, co chci ve snu té noci vyzkoušet. Záznam pak vypadá například takto:</text:p>
      <text:p text:style-name="P1"> </text:p>
      <text:p text:style-name="P2">12. dubna – úkoly</text:p>
      <text:p text:style-name="P8">Zaujmout meditační pozici</text:p>
      <text:p text:style-name="P8">Vytvořit v dlaních shluk energie</text:p>
      <text:p text:style-name="P8">Vystřelit ji z rukou</text:p>
      <text:p text:style-name="P1"> </text:p>
      <text:p text:style-name="P1"> </text:p>
      <text:p text:style-name="P2">Později si do deníku zapíšu popis provedených akcí.</text:p>
      <text:p text:style-name="P1"> </text:p>
      <text:p text:style-name="P8">Po dosažení lucidity zaujmu meditační pozici a vytvářím si v rukou shluk energie. Je modrá a v prstech cítím její jiskření. Svítí křišťálovým světlem a lehounce bzučí. Vypálím ji a ona se rozprskne do nádherného světelného záblesku.</text:p>
      <text:p text:style-name="P1"> </text:p>
      <text:p text:style-name="P1"> </text:p>
      <text:p text:style-name="P1"> </text:p>
      <text:p text:style-name="P2">Forma snového deníku</text:p>
      <text:p text:style-name="P1"> </text:p>
      <table:table table:name="Tabulka1" table:style-name="Tabulka1">
        <table:table-column table:style-name="Tabulka1.A" table:number-columns-repeated="2"/>
        <table:table-row table:style-name="Tabulka1.1">
          <table:table-cell table:style-name="Tabulka1.A1" office:value-type="string">
            <text:p text:style-name="P16">Poznámky</text:p>
          </table:table-cell>
          <table:table-cell table:style-name="Tabulka1.A1" office:value-type="string">
            <text:p text:style-name="P16">Název (datum)</text:p>
          </table:table-cell>
        </table:table-row>
        <table:table-row table:style-name="Tabulka1.1">
          <table:table-cell table:style-name="Tabulka1.A1" office:value-type="string">
            <text:p text:style-name="P12">Snové znaky</text:p>
            <text:p text:style-name="P16">Zde si vypište snové znaky, které se ve snu objevily. Pokud jsem je ve snu přehlédl, tak si je hodnotím nulou, a pokud jsem si jich ve snu všimnul, ale lucidity jsem přesto nedosáhl, tak si je hodnotím jedničkou. Počítání dosaženého skóre je docela jednoduchým, ale účinným cvičením.</text:p>
            <text:p text:style-name="P16"> </text:p>
            <text:p text:style-name="P12">Smysly</text:p>
            <text:p text:style-name="P16">Vedle svých audiovizuálních vjemů si <text:soft-page-break/>zaznamenejte i vjemy dotykové, chuťové nebo čichové. Ty ve snech, kdy naše uvědomění není moc jasné, bývají poněkud vzácnější.</text:p>
            <text:p text:style-name="P16"> </text:p>
            <text:p text:style-name="P12">Myšlenky</text:p>
            <text:p text:style-name="P16">Zaznamenejte si jakékoli myšlenky, které vám během snu přijdou na mysl. Toto cvičení může být účinným prostředkem pro stimulaci vašeho myšlení a rozlišovacích schopností během snu.</text:p>
            <text:p text:style-name="P16"> </text:p>
            <text:p text:style-name="P12">Komentář</text:p>
            <text:p text:style-name="P16">Zapsání si osobních poznámek ohledně svého pokroku může být dobrým cvičením.</text:p>
          </table:table-cell>
          <table:table-cell table:style-name="Tabulka1.A1" office:value-type="string">
            <text:p text:style-name="P12">Popis</text:p>
            <text:p text:style-name="P16">Zde si co nejpodrobněji zapište průběh snu.</text:p>
            <text:p text:style-name="P16"> </text:p>
            <text:p text:style-name="P16">Zápis vždy provádějte v přítomném čase.</text:p>
            <text:p text:style-name="P16"> </text:p>
            <text:p text:style-name="P16">Všechny snové znaky byste si měli označit třeba hvězdičkou a pak vypsat <text:soft-page-break/>na vedlejší stránku.</text:p>
          </table:table-cell>
        </table:table-row>
      </table:table>
      <text:p text:style-name="P1"> </text:p>
      <text:p text:style-name="P1"> </text:p>
      <text:p text:style-name="P1"> </text:p>
      <text:p text:style-name="P1"> </text:p>
      <text:p text:style-name="P1"> </text:p>
      <text:p text:style-name="P5">Lekce 8) Testování reality</text:p>
      <text:p text:style-name="P1"> </text:p>
      <text:p text:style-name="P2">Takže si myslíme, že jsme možná dosáhli lucidity, ale jak si můžeme být jisti?</text:p>
      <text:p text:style-name="P6">Musíme svoji realitu otestovat, a to tak, že použijeme tzv. <text:span text:style-name="T1">testování reality</text:span> (RC z anglického „reality check“). Základní premisou je, že se zastavíme, a zeptáme se sami sebe: „Tohle se mi zdá? Je tohle to sen?“</text:p>
      <text:p text:style-name="P2">Pak si realitu ověříme provedením určitých akcí, jejich výsledek nám naši realitu potvrdí. Jde oto, že jsme si v takové chvíli vědomi určitých nesrovnalostí, ke kterým v bdělé realitě nedochází. Několik z poměrně spolehlivých RC si probereme (ve skutečnosti jich je nesrovnatelně víc, ale stručný seznam je snadněji zapamatovatelný).</text:p>
      <text:p text:style-name="P1"> </text:p>
      <text:p text:style-name="P6">1)      <text:span text:style-name="T1">Podívejte se na svůj oděv – „Tohle jsem měl dneska na sobě? Pamatuju si, že jsem si tohle dnes oblékal?</text:span> Tady jde o to, že ve snech na sobě míváme celou řadu různých oděvů, někdy takových, které vůbec nevlastníme, a tak zde zapojujeme paměťovou kontrolu.</text:p>
      <text:p text:style-name="P6">2)      <text:span text:style-name="T1">Rozhlédněte se – „Pamatuju si, jak jsem se sem dostal? Zkuste si vybavit vašich posledních třicet minut.</text:span> To je opět využití paměti – sen vám málokdy nabídne odpověď.</text:p>
      <text:p text:style-name="P6"><text:soft-page-break/>3)      <text:span text:style-name="T1">Zkuste si něco přečíst –</text:span> <text:span text:style-name="T1">texty jsou ve snech vysoce nestabilní</text:span>. Podívejte se na nějaký text, podívejte se jinam a pak zpět na daný text, jestli se nezměnil. Texty obecně jsou ve snech špatně čitelné.</text:p>
      <text:p text:style-name="P6">4)      <text:span text:style-name="T1">Zacpěte si nos a pokuste se dýchat </text:span>– nefyzická podstata mentální konstrukce vám i v takovém případě umožní normální dýchání.</text:p>
      <text:p text:style-name="P6">5)      <text:span text:style-name="T1">Zkuste si prostrčit ukazováček skrze dlaň druhé ruky </text:span>– nefyzická podstata snu i zde způsobí úspěšné provedení takového pokusu a umožní, aby se dvě hmotné věci prolnuly. Podobně se můžete pokusit projít zdí. Ze zřejmých důvodů však doporučuji první možnost.</text:p>
      <text:p text:style-name="P6">6)      <text:span text:style-name="T1">Nefukčnost technických přístrojů </text:span>– mechanické přístroje se ve snech často chovají nevhodně, takže televize, toustovače, vypínače světel apod. nefungují tak, jak by měly. V případě mobilních telefonů si můžeme otestovat jak otázku stálosti textu, tak jejich funkčnost. Vedle toho často ve snech mění svůj vzhled.</text:p>
      <text:p text:style-name="P6">7)      <text:span text:style-name="T1">Podívejte se do zrcadla </text:span>– tento pokus ponechám zcela na vašem rozhodnutí. Však víte, co se stalo Alence v říši za zrcadlem – buďte připraveni na ledasco!</text:p>
      <text:p text:style-name="P1"> </text:p>
      <text:p text:style-name="P1"> </text:p>
      <text:p text:style-name="P2">Při testování reality jednejte se záměrem zjistit, zda se skutečně můžete nacházet ve snu a vyzkoušejte alespoň dva způsoby. Pokud si opravdu myslíte, že byste mohli být ve snu, tak v testování pokračujte tak dlouho, dokud se o tom nepřesvědčíte, protože někdy se může stát, že vám RC nezafunguje, a vy se za nějakou dobu probudíte a budete litovat promarněné příležitosti.</text:p>
      <text:p text:style-name="P1"> </text:p>
      <text:p text:style-name="P2">RC provádějte vždy, když zažijete něco podivného, třeba i tehdy, kdy jsou kolem vás vaši kamarádi a dělají si z toho legraci, protože pokud bude test na snové prostědí pozitivní, tak kdo se bude smát jako poslední?</text:p>
      <text:p text:style-name="P1"> </text:p>
      <text:p text:style-name="P6">Testování reality by měla být první věc, co ráno po probuzení provedete, abyste se vyhnuli tomu, čemu se říká <text:span text:style-name="T1">falešné probuzení</text:span>. K tomu dochází tehdy, kdy se probudíte a bděle pokračujete ve svých činnostech, aniž by vám došlo, že se stále nacházíte ve snu! Ani nespočítám, kolikrát se mi to přihodilo. Udělejte si z RC hned po probuzení zvyk, bez ohledu na to, kde jste!</text:p>
      <text:p text:style-name="P1"> </text:p>
      <text:p text:style-name="P2">Další testování reality by mělo vždy následovat po probuzení z lucidního snu. Lucidní sny často přechází do dalších snů, takže toto doporučení je opravdu dobré nebrat na lehkou váhu. Po probuzení z lucidního snu je vždy příležitostí k provedení RC!</text:p>
      <text:p text:style-name="P1"> </text:p>
      <text:p text:style-name="P1"> </text:p>
      <text:p text:style-name="P1"> </text:p>
      <text:p text:style-name="P1"> </text:p>
      <text:p text:style-name="P6">Na tomto místě vám také doporučím provádění toho, čemu říkám <text:span text:style-name="T1">kognitivní test</text:span>. Jedná se o jednoduchý duševní proces sebekontroly, kterým si ujasníme, zda jsme ve správné formě pro to, abychom ze snu dostali co nejvíce.</text:p>
      <text:p text:style-name="P1"> </text:p>
      <text:p text:style-name="P8"><text:soft-page-break/>Stačí prosté a jednoduché mentální cvičení, jako třeba spočtení 2+2, 4×3 nebo 5×12 a podobně.</text:p>
      <text:p text:style-name="P8">Dále si řekneme: Jmenuji se ………….. a mým cílem je ……….. (Každý by měl mít před pokusem o dosažení lucidního snu dopředu připraven svůj snový plán, nejlépe i zapsaný ve snovém deníku.)</text:p>
      <text:p text:style-name="P1"> </text:p>
      <text:p text:style-name="P2">Tohle funguje na dvou úrovních. Zaprvé nám to pomáhá soustředit se na dosažení lucidity. Mysl je na tyto postupy velmi citlivá.</text:p>
      <text:p text:style-name="P2">A zadruhé si tak ujasníme, že máme všech pět pohromadě, a že nás tedy snové prostředí a události v něm nesvedou z naší stezky a my neupadneme zpět do normálního snu nebo se kvůli přílišné stimulaci neprobudíme.</text:p>
      <text:p text:style-name="P1"> </text:p>
      <text:p text:style-name="P2">Ne všechny sny mají stejnou úroveň lucidity a ne vždy se nám podaří ze snů získat maximum. Po probrání indukčních metod se podíváme na to, jak si luciditu udržovat. K tomuto tématu je hodně co říci a zkušený lucidně snící bude mít spoustu věcí k přemýšlení!</text:p>
      <text:p text:style-name="P1"> </text:p>
      <text:p text:style-name="P1"> </text:p>
      <text:p text:style-name="P1"> </text:p>
      <text:p text:style-name="P1"> </text:p>
      <text:p text:style-name="P5">Lekce 9) Klid před bouří</text:p>
      <text:p text:style-name="P1"> </text:p>
      <text:p text:style-name="P2">Než se podíváme na samotné indukční metody, potřebujeme si něco říci ke stavu mysli potřebnému pro přípravu na ně.</text:p>
      <text:p text:style-name="P2">Všechny indukční metody jsou z určité části duševními postupy, takže je třeba mít mysl jasnou a soustředěnou. Uvědomte si, že si musíme do mysli vložit přesné instrukce a neztratit soustředěnost. Představte si třeba, jak se připravujete na zápas, kdy si nesmíme dovolit rozptylování a kdy je soustředěná mysl nezbytná.</text:p>
      <text:p text:style-name="P1"> </text:p>
      <text:p text:style-name="P2">Abychom toho dosáhli, budeme si muset mysl utišit. To je základem meditace. Jasná mysl je produktivnější, protože se dovede soustředěně zacílit na jednu věc.</text:p>
      <text:p text:style-name="P2">Během našich rozličných denních záležitostí nám mysl poletuje jako motýl z květiny na květinu, jako by nevěděla, pro kterou květinu se rozhodnout. I tehdy, kdy máme za to, že něco děláme správně, je naše mysl z různých stran vyrušována.</text:p>
      <text:p text:style-name="P2">Mysl tento druh automatického odklánění se používá ve snaze ujistit se, že jsme si plně vědomi našeho okolí, a že se nám tedy nemůže stát, aby nás během sledování televize nezaskočil svým útokem nějaký tygr. Někdy tuto funkci můžeme chtít vypnout, ale mysl tomuto našemu záměru povětšinou nebývá příliš nakloněna. Pokud je mysl ponechána sama sobě, tak to může být docela oříšek, a z toho důvodu se nám pro dosažení kontroly bude hodit trochu tréninku. Základním principem meditace je zabavit mysl jednoduchým úkolem, aby se soustředila jednou svojí částí nanněj, a její zbylá část mohla spočinout v klidu. Existuje množství postupů, které cvičencům <text:soft-page-break/>různých bojových umění již budou známy, a o nichž budou mít již značné znalosti.</text:p>
      <text:p text:style-name="P1"> </text:p>
      <text:p text:style-name="P2">Nám pro zklidnění mysli bude stačit každodenní dvacetiminutové cvičení, nebo dokonce jednou za několik dní.</text:p>
      <text:p text:style-name="P2">Budeme potřebovat se zcela uvolnit a pak umožnit mysli, aby se zastavila. Pak provádíme něco, co je známo jako pozorování vlastních myšlenek. Za tím účelem dosahujeme postoje nezúčastněného svědka, vytváříme mysl nad myslí. Doslova vytváříme další mysl, která tiše pozoruje naše myšlenky. Tento tichý pozorovatel přiměje myšlenky, aby se objevovaly pomaleji a pomaleji, a pak se postupně začnou mezi jednotlivými myšlenkami začnou objevovat mezery, a když se tyto mezery začnou stávat delšími, začne se objevovat protor „bez myšlenek“. Toto myšlenkové vakuum je základem pro tichou mysl. Dosažením této tiché mysli se můžeme naučit, jak ji obsadit jedinou myšlenkou a tak ji soustředěně zacílit. To je to, čemu se říká meditace.</text:p>
      <text:p text:style-name="P1"> </text:p>
      <text:p text:style-name="P6">Z vědeckého pohledu je tato technika, stejně jako mnohé tradiční ideje, neodůvodněná. <text:span text:style-name="T1">Jak může dosažení pozice nezúčastněného svědka způsobit utišení vzniku myšlenek?</text:span></text:p>
      <text:p text:style-name="P6">Na tuto otázku jsem nikdy neslyšel jedinou odpověď (z vědeckého pohledu), takže si dovolím zaspekulovat a nabídnout vám svoji vlastní teorii, založenou na dalším vědeckém principu nazvaném <text:span text:style-name="T1">efekt pozorovatele</text:span>.</text:p>
      <text:p text:style-name="P1"> </text:p>
      <text:p text:style-name="P8">Pokud někdo kráčí ulicí a jde si za svým, tak jestliže ho někdo zastaví s tím, že se má i nadále věnovat svým záležitostem, ale že si nemá žádným způsobem všímat toho, že při tom bude z důvodu nějakého experimentu pozorován, bude jeho chování ovlivněno. Při vědomí toho, že je pozorován, se začne chovat nepatrně odlišně. Zavedení pozorovatele do experimentu tedy můžeovlivnit výstup z experimentu. Právě toto je onen zmíněný efekt pozorovatele.</text:p>
      <text:p text:style-name="P1"> </text:p>
      <text:p text:style-name="P6">Tento efekt pozorovatele může být aplikován na jakýkoli scénář a v případě mysli si myslím, že pokud dáme mysli najevo, že ji pozorujeme, ovlivníme ji, ona si začne být sama sebe více vědoma a <text:span text:style-name="T1">začne svoje myšlenky skrývat. Tak dojde ke stavu, kdy se v mysli vyskytuje myšlenek méně, k jejich utišení a postupnému zklidnění bublajícího potůčky myšlenek, který nám normálně myslí protéká.</text:span></text:p>
      <text:p text:style-name="P2">Jsem rád, když k tomuto tématu naleznu nějaké nové názory, ale prozatím jsem docela spokojený s teorií vlastní.</text:p>
      <text:p text:style-name="P1"> </text:p>
      <text:p text:style-name="P2">Navození meditativního stavu a utišení mysli budeme používat i jako část našich indukčních metod, ale rozhodně vám doporučuji, abyste se každý den snažili si vyhradit třeba jen deset minutek na provádění samotného meditativního cvičení.</text:p>
      <text:p text:style-name="P1"> </text:p>
      <text:p text:style-name="P2">Provádějte jej následujícím způsobem:</text:p>
      <text:p text:style-name="P1"> </text:p>
      <text:p text:style-name="P8">Lehněte si nebo si sedněte, třeba se zkříženými nohami a rukami položenými na nohách. Sezení je lepší v tom, že tolik nebudete usínat.</text:p>
      <text:p text:style-name="P8">Zavřete oči a uvolněte se.</text:p>
      <text:p text:style-name="P8"><text:soft-page-break/>Třikrát se zhluboka nadechněte a vydechněte. Dýchejte hluboko do břicha bráníčním dýcháním, nikoli do hrudníku, jak se mnohdy na západě domníváme, že se dýchat má.</text:p>
      <text:p text:style-name="P8">Nadechněte se pomalu nosem, nádech přibližně o délce 8 vteřin, a pak svými ústy, s mírně sevřenými rty, vydechněte po přibližně stejně dlouhou dobu. Mírné sevření rtů napomáhá redukovat dechový proud a jemně vás udržuje před sklouznutím do zdřímnutí.</text:p>
      <text:p text:style-name="P8">Při výdechu je možné vydávat jemný tichý zvuk, jako VVVVVVVV. Pokud se při tom někdo bude cítit poněkud rozpačitě, může si ke cvičení zpočátku pouštět tichou meditativní hudbu. Později si k využívání zvukových technologií řekneme více.</text:p>
      <text:p text:style-name="P8">Pokračujte v dýchání a při každém výdechu si říkejte, že se víc a víc uvolňujete.</text:p>
      <text:p text:style-name="P8">To uvolnění opravdu při každém dechu pociťujte. Pokud vám to pomůže, tak si můžete představovat třeba obraz vypouštěné a splaskávající pneumatiky nebo něco podobného.</text:p>
      <text:p text:style-name="P8">Můžete si také vyvolat představu, jak vdechujete teplou zářící energii, a jak při výdechu vydechujete chladný, modravý nebo bledý vzduch.</text:p>
      <text:p text:style-name="P8">5 nebo 10 minut tohoto cvičení by mělo navodit velmi uvolněný stav. Po nějaké době cvičení se budete schopni do stavu vysoké uvolněnosti dostat za pomoci jemného dýchání a pozitivní soustředěnosti skoro okamžitě.</text:p>
      <text:p text:style-name="P8">Nyní můžete dovolit dechu, aby byl trochu mělčí a dýchat pouze nosem. Postupně jej můžete natolik zklidnit, až si jej skoro vůbec nebudete vědomi.</text:p>
      <text:p text:style-name="P8">Upadnutí do dřímoty je velmi lákavé, tak si na to dávajte pozor – jemně svoji mysl udržujte v pozornosti, ale nedovolte jí, aby se někam zatoulala; to je také velmi velkým pokušením.</text:p>
      <text:p text:style-name="P8">Nyní můžete svému podvědomí začít říkat, co máte na srdci.</text:p>
      <text:p text:style-name="P8">Dovolte své mysli, ať se uklidní, myšlenky mohou být jako zvířený prach, který si postupně sedá.</text:p>
      <text:p text:style-name="P8">Nedávejte svým myšlenkám žádnou energii. Jen je s odstupem pozorujte.</text:p>
      <text:p text:style-name="P8">Neposuzujte je, nechte je jen projít kolem. Pokud se přistihnete, že se jimi zaobíráte, tak je opět opusťte a nezápaste s nimi. Dovolte jim projít a umožněte své mysli, aby se znovu vyčistila.</text:p>
      <text:p text:style-name="P8">Postupně si začnete všímat mezer mezi jednotlivými myšlenkami, a pak, doufejme že brzy, začnete zažívat čisté ticho.</text:p>
      <text:p text:style-name="P1"> </text:p>
      <text:p text:style-name="P1"> </text:p>
      <text:p text:style-name="P1"> </text:p>
      <text:p text:style-name="P1"> </text:p>
      <text:p text:style-name="P1"> </text:p>
      <text:p text:style-name="P5">Lekce 10) Indukční metody</text:p>
      <text:p text:style-name="P1"> </text:p>
      <text:p text:style-name="P2">Nyní, když už si každou noc dovedeme zapamatovat alespoň jeden sen a kdy již máme určité znalosti o vědeckém výzkumu spánku a snění, můžeme přistoupit k indukčním metodám. Při probírání indukčních metod, zpočátku jednoduchých, ale zase nejméně účinných, až ke složitějším a náročnějším, ale zase nejvíce účinným, je nanejvýše vhodné mít na paměti základní princip kritického rozlišování.</text:p>
      <text:p text:style-name="P1"> </text:p>
      <text:p text:style-name="P2">Nejlepším postupem je začít od jednodužších metod a postupně se dobrat složitějších. Na každou metodu vám doporučuji tak týden až dva zkoušení (nebo tak dlouho, jak je vám pohodlné).Každý člověk bude na dané metody reagovat jinak, takže si je vyzkoušejte a zjistěte, která vám sedí nejlépe. Buďte ale realisté a neztrácejte s nefungující metodou tři měsíce jenom proto, že je snadná a nezabere moc času. Uvedený rozvrh kurzu vám dá <text:soft-page-break/>představu jak postupovat, ale pamatujte, že všichni svých cílů v zásadě dosahujeme odlišným způsobem.</text:p>
      <text:p text:style-name="P1"> </text:p>
      <text:p text:style-name="P2">Indukční metody nám v zásadě umožňují buď lucidní sny u kterých dosáhneme lucidity během snu (DILD – dream induced lucid dream), a nebo lucidní sny, do kterých vstoupíme rovnou z bdělého stavu, kdy tělo usne a mysl vstoupí do snu, aniž bychom předtím ztratili uvědomění (WILD – wake induced lucid dream).</text:p>
      <text:p text:style-name="P8">Osobně dávám přednost termínům „přímý a nepřímý přechod“, přičemž ten druhý termín označuje WILD.</text:p>
      <text:p text:style-name="P2">Jedná se o velmi pokročilou metodu, obecně považovanou za astrální projekci nebo mimotělesné zážitky (OBE – out of body experience). Přestože puristi mohou namítat, že mezi WILD a OBE existují rozdíly, doporučil bych na prvém místě udělat si v této záležitosti vlastní střízlivý průzkum dostupných pramenů, než namísto toho nekriticky přijímat nějaké dohady. Většina posledních výzkumů jasně naznačuje vzájemnou podobnost těchto dvou přístupů a jako takové je považuje za zaměnitelné.</text:p>
      <text:p text:style-name="P1"> </text:p>
      <text:p text:style-name="P2">K tomu bych mohl uvést, že v přístupu k tomuto předmětu výzkumu je nezbytné zůstat stát oběma nohama na zemi a nepřehlížet tradiční představy, ale pohlížet na ně s ohledem na dobu jejich vzniku. V této části příručky se budeme zabývat pouze metodami pro DILD a k OBE se vrátíme v následující části s pokročilejšími technikami.</text:p>
      <text:p text:style-name="P1"> </text:p>
      <text:p text:style-name="P2">OBE a WILD jsou opravdu našláplé metody, ale důrazně bych všem doporučoval, aby před tím, než se je pokusí využívat, dosáhli alespoň určitých úspěchů v oblasti DILD. Jejich využívání již vyžaduje další cvičení v meditaci nebo jiných mysl uklidňujících postupů a rovněž také velmi otevřenou a sebevědomou mysl. V tomto ohledu je trénink bojových umění velikou výhodou, protože duševní diciplína je klíčovou složkou úspěchu.</text:p>
      <text:p text:style-name="P1"> </text:p>
      <text:p text:style-name="P1"> </text:p>
      <text:p text:style-name="P1"> </text:p>
      <text:p text:style-name="P1"> </text:p>
      <text:p text:style-name="P1"> </text:p>
      <text:p text:style-name="P2">Indukce</text:p>
      <text:p text:style-name="P10"> </text:p>
      <text:p text:style-name="P7">1) Metoda kritického uvažování</text:p>
      <text:p text:style-name="P1"> </text:p>
      <text:p text:style-name="P6"><text:span text:style-name="T1">Princip</text:span>: Jde o vytvoření si zvyku, který se nakonec přenese do vašich snů. Vytvoření této metody je připisováno německému vědci dr. Paulu Tholeymu. Zkuste se podívat na Google.</text:p>
      <text:p text:style-name="P1"> </text:p>
      <text:p text:style-name="P8">Metoda: Několikrát během dne se sami sebe opravdu vážně a soustředěně zeptejte, zda zrovna nejste ve snu. Tento zvyk se, doufejme, postupně promítne do vašich snů, kde si pak budete moci otestovat realitu a dokázat si, <text:soft-page-break/>že sníte.</text:p>
      <text:p text:style-name="P10"> </text:p>
      <text:p text:style-name="P8">Provádění testů reality hned po probuzení a když zrovna uvidíte své snové znaky pravděpodobnost úspěchu výrazně zvýší.</text:p>
      <text:p text:style-name="P10"> </text:p>
      <text:p text:style-name="P8">Když testy dopadnou negativně, tak to berte jako příležitost k procvičení vizualizace. Je dobrým zvykem alespoň jednou denně si představit, jaké by to bylo zjistit, že jste ve snu a lucidní.</text:p>
      <text:p text:style-name="P8">Cvičte to třeba takto:</text:p>
      <text:p text:style-name="P8">Představte si, že jste ve snu.</text:p>
      <text:p text:style-name="P8">Rozhlédněte se okolo sebe a povšimněte si nějakého svého snového znaku.</text:p>
      <text:p text:style-name="P8">Nyní si představte, že jste právě ve snu dosáhli lucidity.</text:p>
      <text:p text:style-name="P8">Představte si sami sebe, jak úspěšně provádíte test reality a jak jste si jisti, že sníte.</text:p>
      <text:p text:style-name="P8">Proveďte kognitivní test.</text:p>
      <text:p text:style-name="P8">Zkuste si vyvolat pocit nadšení, který ve vás dosažení lucidity vyvolá.</text:p>
      <text:p text:style-name="P8">Nyní si představte, jak se pustíte do svého naplánovaného úkolu nebo činnosti, kterou ve snu chcete vyzkoušet – třeba létání.</text:p>
      <text:p text:style-name="P8">Pak sami sobě pevně řekněte: „Až budu příště snít, tak si vzpomenu na to, abych si uvědomil, že jsem ve snu.“</text:p>
      <text:p text:style-name="P1"> </text:p>
      <text:p text:style-name="P6"><text:span text:style-name="T1">Komentář</text:span>: Je určitě velmi dobrou investicí do budoucna snažit se naučit základní vizualizační techniky, díky kterým budete schopni <text:span text:style-name="T1">skutečně vidět své „snové“ okolí.</text:span> Ač za pomoci této metody lidé uvádí dosažení úspěchu, přeci jen jsou pravděpodobně omezené, ale jedná se v každém případě o dobrý tréninkový základ pro začátek, když se člověk s lucidním sněním seznamuje.</text:p>
      <text:p text:style-name="P1"> </text:p>
      <text:p text:style-name="P1"> </text:p>
      <text:p text:style-name="P7">2) Autosugesce</text:p>
      <text:p text:style-name="P1"> </text:p>
      <text:p text:style-name="P6"><text:span text:style-name="T1">Princip</text:span>: Autosugesce nebo autohypnóza pracuje na tom základě, že člověk může přímo komunikovat se svým podvědomím a přímo jej požádat o to, aby se řídilo instrukcemi. Vše, co potřebujeme, je jen trochu času a několik málo pravidel. Tuto metodu je vhodné provádět jako poměrně uvolněnou, bez přílišného napětí. Vnucování sugescí není efektivní, takže správná relaxace je základem úspěchu.</text:p>
      <text:p text:style-name="P1"> </text:p>
      <text:p text:style-name="P2">Hypnóza funguje na předpokladu, že mysl není od podstaty rozlišující. Rozlišovací funkce je vypnutá. Je tedy ochotná přijmout cokoli, co jí předložíme.</text:p>
      <text:p text:style-name="P2">Teorií o této záležitosti je veliké množství, a některé mohou vyvolávat dojem, že je vše obestřené tajemstvím nebo vyvolávat obavy, ale ve skutečnosti se jedná o jednoduchou, účinnou a snadnou techniku.</text:p>
      <text:p text:style-name="P1"> </text:p>
      <text:p text:style-name="P8">Metoda: na počátku úspěchu stojí jednoduché pravidlo – dýchání je klíčem k relaxaci, relaxace je klíčem k ovlivnitelnosti a ovlivnitelnost je klíčem k hypnóze.</text:p>
      <text:p text:style-name="P10"> </text:p>
      <text:p text:style-name="P8">Tuto metodu je možné používat během dne, před ulehnutím nebo urpstřed noci.</text:p>
      <text:p text:style-name="P10"> </text:p>
      <text:p text:style-name="P8">Pro uvolnění mysli budeme používat už dříve popsané relaxační a meditační cvičení.</text:p>
      <text:p text:style-name="P8"><text:soft-page-break/>Když je dosaženo dostatečného uvolnění, můžete se se svojí žádostí obrátit na své podvědomí. Když hovoříte k podvědomí, tak vždy používejte přítomný čas – např. „Jsem víc, než jen mé fyzické tělo…“ Vyhněte se používání negativních obratů, protože podvědomí není schopno negativně formulované instrukce zpracovávat. „Nemysli na růžového slona“ …No, tak na co jste mysleli?</text:p>
      <text:p text:style-name="P8">Kde je to možné, tak použijte vizualizaci, protože obrazům podvědomí rozumí lépe, než slovům.</text:p>
      <text:p text:style-name="P8">Buďte pozitivní a co nejvíce věřte tomu, co říkáte.</text:p>
      <text:p text:style-name="P8">Buďte ve svých žádostech realisté. Instrukce „Každý den běhám stále lépe a lépe“ bude přijata mnohem pozitivněji než „Jsem schopen zaběhnout maraton.“</text:p>
      <text:p text:style-name="P8">Důležité je opakování . Abyste co nejvíce procítili svůj záměr, tak při pronášení instrukcí opakujte určitá gesta.</text:p>
      <text:p text:style-name="P10"> </text:p>
      <text:p text:style-name="P8">Pro vyvolání snů můžeme použít následujícího scénáře:</text:p>
      <text:p text:style-name="P8">Vybavte si předchozí sen.</text:p>
      <text:p text:style-name="P8">Když jste dostatečně uvolnění, tak si řekněte: „Mé sny jsou pro mne důležité. Jsem si jich stále víc a víc vědom. Dokážu si uvědomit, kdy sním.“</text:p>
      <text:p text:style-name="P8">Opravdu tato slova musíte procítit.</text:p>
      <text:p text:style-name="P8">Tuto promluvu k sobě opakujte s plným zaujetím a soustředěním a celý scénař si projíždějte po 5 minut.</text:p>
      <text:p text:style-name="P8">Pevně se rozhodněte, že „Až budu přístě snít, tak si vzpomenu a uvědomím si, že jsem ve snu.“</text:p>
      <text:p text:style-name="P1"> </text:p>
      <text:p text:style-name="P6"><text:span text:style-name="T1">Komentář</text:span>: Tato metoda může být pro vyvolání lucidního snu opravdu efektivní a zcela jistě vytváří pozitivní záměr lucidity dosáhnout. V kombinaci s dobrou dovedností zapisovat si sny a RC během dne může luciditu vyvolat, ale přesto bych řekl, že pokud ji nepoužijete ještě s WBTB metodou, ke které se dostaneme ještě později, tak že bude mít výsledky trochu omezené.</text:p>
      <text:p text:style-name="P1"> </text:p>
      <text:p text:style-name="P2">Velmi velkou pomocí může být použití autosugesce pro vybudování pevného záměru pamatovat si své sny a psát si deník. Prosté desetiminutové noční cvičení pro naladění mysli na pamatování snů může být skvělým nástrojem pro zacílení mysli na cíl.</text:p>
      <text:p text:style-name="P1"> </text:p>
      <text:p text:style-name="P1"> </text:p>
      <text:p text:style-name="P1"> </text:p>
      <text:p text:style-name="P7">3) MILD – mnemonicky indukované lucidní sny</text:p>
      <text:p text:style-name="P1"> </text:p>
      <text:p text:style-name="P6"><text:span text:style-name="T1">Princip</text:span>: Tato metoda, kterou vyvinul průzkumník snového světa Stephen LaBerge se spoléhá na záměr vzpomenout si na dosažení lucidity během snu. Ač je velmi podobná metodě autosugesce popsané výše, liší se v tom, že se daleko více soustředí na prosazení záměru pamatovat si, než na prostém přesvědčování podvědomí. Proto je použivaný podobný postup s využitím autosugesce, ale převážná část indukční přípravy je věnovaná vizualizaci dosažení lucidity bez toho, aby se mysli říkalo, co potřebuje dělat. Tento rozdíl možná vypadá jako velmi nepatrný, ale zde je dosaženo velmi působivého stavu mysli, který ji přinucením paměti zapojit se do hry tlačí do hraničního stavu.</text:p>
      <text:p text:style-name="P1"> </text:p>
      <text:p text:style-name="P8">Metoda: Až patnáctiminutové vynucené tlačení mysli snícího k tomu, aby si vzpomělana dosažení lucidity, zatímco u autosugesce se jednalo o dosažení relaxovaného stavu.</text:p>
      <text:p text:style-name="P8">Vizualizace probíhá následovně:</text:p>
      <text:p text:style-name="P8"><text:soft-page-break/>Vybate si sen</text:p>
      <text:p text:style-name="P8">Podívejte se kolem po scéně a pak si povšimněte nějakého snového znaku.</text:p>
      <text:p text:style-name="P8">Nyní si představte, jak jste si zrovna uvědomili, že jste ve snu a dosáhli lucidity.</text:p>
      <text:p text:style-name="P8">Představte si, jak provádíte RC a jste si jisti, že sníte.</text:p>
      <text:p text:style-name="P8">Proveďte kognitivní test.</text:p>
      <text:p text:style-name="P8">Zkuste si vyvolat pocit nadšení, který ve vás dosažení lucidity vyvolá.</text:p>
      <text:p text:style-name="P8">Nyní si představte, jak se pustíte do svého naplánovaného úkolu nebo činnosti, kterou ve snu chcete vyzkoušet – třeba létání.</text:p>
      <text:p text:style-name="P8">Pak sami sobě pevně řekněte: „Až budu příště snít, tak si vzpomenu na to, abych si uvědomil, že jsem ve snu.“</text:p>
      <text:p text:style-name="P8">Toto opakujte asi tak 10 – 15 minut.</text:p>
      <text:p text:style-name="P8">Pokud to provádíte v posteli, pokračujte ve vizualici a postupně upadejte do spánku. Zde se kultivuje schopnost mysli pomalu se uvolňovat.</text:p>
      <text:p text:style-name="P8">V tomto stavu je spící mysl neustále jemně stimulována poslední vědomou myšlenkou, kterou je „až budu příště snít, tak si vzpomenu na to, abych si uvědomil, že jsem ve snu.“</text:p>
      <text:p text:style-name="P8">Pokud se do mysli snaží dostat nějaké jiné myšlenky, tak je jemně odložte stranou a opět se během usínání zaměřte na záměr dosáhnout v dalším snu lucidity.</text:p>
      <text:p text:style-name="P8">Osobně tuto indukční metodu provádím vleže na zádech, a na bok se pak otáčím, když se chystám usnout.</text:p>
      <text:p text:style-name="P1"> </text:p>
      <text:p text:style-name="P6"><text:span text:style-name="T1">Komentář</text:span>: Tato metoda, jak už jsem řekl dříve, není příliš odlišná od autosugesce, ale pokud je používána v posteli, zvláště v kombinaci s WBTB (viz. dále), tak může být považována za jednu z nejúčinnějších metod pro dosažení lucidity.</text:p>
      <text:p text:style-name="P2">V kombinaci s WBTB může přinést až 100% úspěšnost. Věnujte jí dostatek času a zkombinujte si ji pro ještě větší úspěšnost s dalšími metodami.</text:p>
      <text:p text:style-name="P1"> </text:p>
      <text:p text:style-name="P2">Ultrarelaxovaný stav (MABA) dosažený touho metodou a stav autosugesce je určitou mentální ekvilibristikou. Pokušení usnout je tu velmi veliké, a ač je to to, co v závěru potřebujeme, tak si dávejte pozor na to, abyste si ještě před usnutím v mysli pořádně upevnili svůj záměr dosáhnout lucidity. Dalším nebezpečím jsou pokušení mysli začít se zaobírat jinými věcmi. Takové myšlenky nechte projít a znovu se vraťte ke svému záměru dosáhnout lucidity. Nevhodné myšlenky není třeba násilím blokovat nebo zahánět. Dovolte jim se vyvléknout z vaší pozornosti a soustřeďte se na své cíle.</text:p>
      <text:p text:style-name="P1"> </text:p>
      <text:p text:style-name="P2">S dostatkem praxe je možné tuto spoustu kroků výrazně redukovat, až bude pro dosažení lucidity skoro stačit pouhý záměr lucidity dosáhnout. To se však liší od člověka k člověku, takže se tím zbytečně nenechte znervózňovat.</text:p>
      <text:p text:style-name="P1"> </text:p>
      <text:p text:style-name="P1"> </text:p>
      <text:p text:style-name="P1"> </text:p>
      <text:p text:style-name="P1"> </text:p>
      <text:p text:style-name="P7">4) WBTB (wake-back-to-bed, aneb vstaň a zase se vrať do postele)</text:p>
      <text:p text:style-name="P11"> </text:p>
      <text:p text:style-name="P6"><text:soft-page-break/><text:span text:style-name="T1">Princip</text:span>: Tohle je opravdu metoda pro zapálené průzkumníky snového světa. Pro dosažení lucidity je to bez pochyby ta nejlepší metoda. S vynikajícími výsledky může být používána spolu s jakoukoli další metodou.</text:p>
      <text:p text:style-name="P1"> </text:p>
      <text:p text:style-name="P2">Tato metoda spoléhá na několik faktorů, na které se postupně podíváme poté, co si ji krátce načrtneme. Její jádro spočívá v tom, že narušíme pravidelný cyklus spánku tím, že vstaneme o pár hodin dříve než normálně, zůstaneme asi 45 minut vzhůru, a pak se zase vrátíme ke spánku, abychom dosáhli lucidního snu.</text:p>
      <text:p text:style-name="P1"> </text:p>
      <text:p text:style-name="P2">Prvním důvodem jejího fungování je mozková biochemie. Během dne si tělo shromažďuje veliké množství serotoninu, z velké části působením světla na sítnici oka. Serotonin je hormon mnoha vlastností, z nichž jednou je jeho schopnost udržovat mysl bdělejší. S příchodem noci se světelná stimulace sítnice postupně snižuje, a tělo si serotonin začne předělávat na melatonin. Účinek melatoninu je opačný a pomáhá tělu se uvolnit a spát. To je důvodem, proč třeba po dlouhém slunečném dni jsme tak unavení a potřebujeme spát, ač jsme třeba celý den skoro nic nedělali.</text:p>
      <text:p text:style-name="P2">S nástupem denního světla dochází k opětovné stimulaci sítnice, a ta pak zase celý proces obrací a melatoni se přeměňuje na serotonin. Z pohledu spánkové aktivity to znamená, že v ranních hodinách jsou svaly velmi uvolněné působením melatoninu, zatímco mysl se pomalu probírá díky narůstajícímu množství serotoninu. Jedná se o vhodný čas pro MABA stav, který potřebujeme k dosažení lucidity.</text:p>
      <text:p text:style-name="P8">Z výše uvedeného důvodu stimulace sítnice, díky čemuž dochází k bdělejšímu stavu mysli (i přestože máme zavřené oči), je vhodné ráno používat masku na spaní, abychom oči uchránili rostoucího světla, což by nás mohlo vytrhnout ze sna.</text:p>
      <text:p text:style-name="P1"> </text:p>
      <text:p text:style-name="P6">Druhým důvodem je <text:span text:style-name="T1">opětovný nástup REM</text:span>. Jedná se o jednoduchý koncept. Když je tělo ochuzeno o REM fázi, reaguje tak, že následující fáze REM je delší a intenzivnější. Takže pokud například vyrušíme REM fázi 4. cyklu, budeme mít intenzivnější REM fázi v cyklu 5.</text:p>
      <text:p text:style-name="P1"> </text:p>
      <text:p text:style-name="P2">Zatřetí, načasování upevnění záměru na tuto dobu je nejlepší. Když hodláme něco udělat během 10 minut, tak budeme pravděpodobně soustředěnější, než kdybychom se měli soustředit na to stejné dejme tomu po dobu pěti hodin. Proto má upevňování záměru jen v době ukládání se ke spánku svá vážná omezení.</text:p>
      <text:p text:style-name="P1"> </text:p>
      <text:p text:style-name="P2">Začtvrté, tím, že se dostaneme z postele nabudíme fyzicky svoji mysl. Tento proces skutečného vstání z postele probere mysl a uvede do provozu její potřebné rozlišovací schopnosti.</text:p>
      <text:p text:style-name="P1"> </text:p>
      <text:p text:style-name="P8">Metoda: Před pokusem provést WBTB alespoň tři dny dostatečně spěte.</text:p>
      <text:p text:style-name="P8">Nastavte si budík tak, aby vám zazvonil minimálně o 3 hodiny dřív, než obvykle (pokud například spíte od půlnoci do osmé, tak je kvůli dennímu světlu nejvhodnější čas něco před pátou).</text:p>
      <text:p text:style-name="P8">Vstaňte na minimálně 45 minut – musíte skutečně vylézt z postele.</text:p>
      <text:p text:style-name="P8">Pokud je třeba, tak si zajděte na záchod.</text:p>
      <text:p text:style-name="P8">Projděte se a proberte se. Můžete si opláchnout obličej chladnou vodou.</text:p>
      <text:p text:style-name="P8">Můžete si něco lehkého zakousnout.</text:p>
      <text:p text:style-name="P8"><text:soft-page-break/>Asi třicet minut věnujte svoji pozornost záležitosti lucidního snění – třeba čtením, zápisem do snového deníku nebo vyhledávání nějakých informací na internetu. Vyhněte se ale sledování televize, protože její sledování uvede mozek do stavu alfa a tedy módu, kde neprobíhá rozlišování.</text:p>
      <text:p text:style-name="P8">Osvětlení držte na nižší úrovni, abyste zabránili přílišnému nárůstu serotoninu.</text:p>
      <text:p text:style-name="P8">Zaradujte se! Tohle opravdu nemohu dostatečně zdůraznit. Uvědomte si, že se po návratu do postele máte na co těšit! Snažte se pocítit trochu adrenalinu. Toto natěšení je dosti účinným nástrojem, tak jej použijte.</text:p>
      <text:p text:style-name="P8">Vraťte se do postele a proveďte MILD.</text:p>
      <text:p text:style-name="P8">Opravdu usnout může být docela problém, takže si v případě, že vám to moc nepůjde, dopřejte pozdní ranní vstávání.</text:p>
      <text:p text:style-name="P8">Pomoci mohou také pohodlná poloha ke spaní, teplá přikrývka, spací maska. Ta především, protože může omezit rušivé změny světelných podmínek.</text:p>
      <text:p text:style-name="P8">Nejlepší je prostě tmavá místnost, protože jakékoli světlo může stimulovat přílišnou bdělost.</text:p>
      <text:p text:style-name="P8">Chytrým způsobem pro obalamucení těla že usínáte může být udržovní naprosto nehybné pozice a nedovolení tělu reagovat na pobídky mysli k otočení nebo pohnutí.</text:p>
      <text:p text:style-name="P8">Stejný účinek a ukolébání těla ke spánku může napomoci udržování očí bez pohybu.</text:p>
      <text:p text:style-name="P10"> </text:p>
      <text:p text:style-name="P8">Můžete se zde také setkat s poněkud zvláštní situací známou jako spánková paralýza. Jedná se o něco, k čemu dochází každou noc, když je naše tělo unavené a usíná. Mozkový kmen uvolňuje směrem po páteři dolů polarizující nervové výboje, které znehybňují tělo – s výjimkou svalů nezávislých na naší vůli, jako je srdeční sval, dýchací svaly, apod. Během jakéhokoli MABA procesu se do této situace můžete dostat za plného vědomí. To někdy může u usínající osoby vyvolat poněkud panický stav a obavy z ochrnutí.</text:p>
      <text:p text:style-name="P8">Obavám se můžete postavit pouhou změnou dýchacího rytmu. Začněte dýchat pomaleji a hlouběji a postupně tak bez paniky přiveďte své tělo opět „k životu“. Ve skutečnosti tuto situaci lze, pokud víte jak, využít k přímém přechodu do snu, takže ji nepovažujte za problém, ale spíše za možnou příležitost k velmi zajímavým zážitkům.</text:p>
      <text:p text:style-name="P1"> </text:p>
      <text:p text:style-name="P6"><text:span text:style-name="T1">Komentář</text:span>: Pro toho, kdo se opravdu vážně chce dostat do lucidního snu, je tato metoda naprostým základem. Soustřeďte se na ni, zkoušejte ji kombinovat s jinými metodami, ale ona sama o sobě je základ. Pokud máte normální zaměstnání ve všední dny od osmi do pěti, tak si na ni vyhraďte víkendy, nebo občas obětujte i den v týdnu. Několik předchozích dní s dostatkem spánku může omezit následnou nevyspalost, takže vyzkoušení této metody si rozhodně nenechte ujít.</text:p>
      <text:p text:style-name="P1"> </text:p>
      <text:p text:style-name="P1"> </text:p>
      <text:p text:style-name="P1"> </text:p>
      <text:p text:style-name="P2">5) Binaurální rytmy</text:p>
      <text:p text:style-name="P1"> </text:p>
      <text:p text:style-name="P6"><text:span text:style-name="T1">Princip</text:span>: Tento koncept byl již značně vědecky prozkoumán a rozhodně stojí za trochu studia.</text:p>
      <text:p text:style-name="P2">Jde o to, že když budete v jednom uchu poslouchat zvuk o frekvenci 400 Hz a ve druhém o frekvenci 408, tak že mozek začne rezonovat ve frekvenci o velikosti rozdílu obou původních, v našem případě tedy ve frekvenci 8 Hz.</text:p>
      <text:p text:style-name="P2">Poprvé na tuto závislost poukázal německý vědec Heinrich Wilhelm Dove v roce 1839. Nyní je tato technika často využívána meditujícími lidmi a zájemci o průzkum snění, protože velmi pomáhá v soustředění na vědomé aktivity.</text:p>
      <text:p text:style-name="P2">Už jsme si říkali, že při REM spánku a snění dochází k vysokému výskytu mozkové aktivity v oblasti alfa a theta <text:soft-page-break/>vln. Theta frekvence (4-8 Hz) převládá právě při lucidním snění, takže naladěním mozku na frekvenci 8 Hz je možné tento stav pomáhat udržovat.</text:p>
      <text:p text:style-name="P1"> </text:p>
      <text:p text:style-name="P2">Meditace používá podobné metody, kdy za využití hlasových cvičení (manter) rozvibrovává hlasivky na frekvenci 4-8 Hz, aby tak mozek mohl být přiveden do podobného stavu a tedy se posunout do theta.</text:p>
      <text:p text:style-name="P1"> </text:p>
      <text:p text:style-name="P2">Deseti až dvacetiminutové cvičení během dne za využití binaurálních nahrávek je účinným způsobem, jak dosáhnout lehkého stavu MABA a tedy tréninkem pro budoucí cvičení, takže se zkuste zamyslet, zda by se vám do týdne nepodařilo pár tréninkových jednotek zahrnout.</text:p>
      <text:p text:style-name="P1"> </text:p>
      <text:p text:style-name="P8">Metoda: Rytmy si můžete stáhnout z mnoha zdrojů.</text:p>
      <text:p text:style-name="P8">Přehrávejte si je přes den, před spaním nebo pro nejlepší výsledky při WBTB.</text:p>
      <text:p text:style-name="P8">Pro nejlepší účinnost jsou zapotřebí sluchátka.</text:p>
      <text:p text:style-name="P8">Trénink během dne může být využit pro nácvik vizualizace, relaxace a autohypnózy.</text:p>
      <text:p text:style-name="P8">Tuto metodu je nejvhodnější kombinovat s jinými.</text:p>
      <text:p text:style-name="P1"> </text:p>
      <text:p text:style-name="P6"><text:span text:style-name="T1">Komentář</text:span>: Tato oblast rozhodně stojí za prozkoumání, ale dávejte si pozor, protože na netu je spousta prodejců, kteří prodávají nesmysly – mám na mysli takové to „Dosáhněte lucidních snů okamžitě!“ Jedinou osobou, která je schopna vás uvést do lucidity, jste vy sami, tohle jsou jen tréninkové pomůcky, se kterými můžete, ovšem také nemusíte, mít úspěch, takže je nepovažujte za nějaké rychlé a jednoduché zkratky vedoucí k cíli. Takové pomůcky neexistují…zatím.</text:p>
      <text:p text:style-name="P1"> </text:p>
      <text:p text:style-name="P1"> </text:p>
      <text:p text:style-name="P7">6) Světelné signály</text:p>
      <text:p text:style-name="P1"> </text:p>
      <text:p text:style-name="P6"><text:span text:style-name="T1">Princip</text:span>: Jedná se o jednu z nejlepších metod pro vyvolání lucidity, to bez pardonu. Vyvinuta byla Stephenem LaBergeem, a jedná se o masku nasazenou na oči, která má v sobě zabudovaná červená světýlka.</text:p>
      <text:p text:style-name="P2">Pohyby očí při nástupu RE fáze jsou detekovány senzorem zabudovaným do masky, ten na krátkou dobu spustí světelnou signalizaci (přibližně na sedm vteřin).</text:p>
      <text:p text:style-name="P2">Tato je očima skrze víčka vnímána a zachycena spící myslí, která ji pak obratem zakomponuje do děje snu.</text:p>
      <text:p text:style-name="P2">Může se projevit v mnoha podobách, třeba jako světlo baterky nebo UFO. Tuto metodu jsem používal několik roků a zažil hodně zvláštní scénáře.</text:p>
      <text:p text:style-name="P2">Projev světla ve snovém scénáři obvykle stačí na to, aby si snící mysl uvědomila, že se děje něco neobvyklého a člověk pak díky tomu dosáhne lucidity.</text:p>
      <text:p text:style-name="P1"> </text:p>
      <text:p text:style-name="P6"><text:soft-page-break/><text:span text:style-name="T1">Výrobky</text:span>: Podívejte se na net. Jak Nova Dreamer tak REM Dreamer stojí oba za vyzkoušení. Ten druhý má dokonce chytřejší dvojitý systém (a je levnější).</text:p>
      <text:p text:style-name="P1"> </text:p>
      <text:p text:style-name="P6"><text:span text:style-name="T1">Komentář</text:span>: Prostě jednoduchá indukční metoda, která může být pro zkušené snící velmi zábavná. Nejedná se o žádnou zkratku, stále budete potřebovat MILD a pokud možno i WBTB.</text:p>
      <text:p text:style-name="P2">Cena okolo 200 Euro je podle mých zkušeností vynikající investice.</text:p>
      <text:p text:style-name="P1"> </text:p>
      <text:p text:style-name="P1"> </text:p>
      <text:p text:style-name="P1"> </text:p>
      <text:p text:style-name="P7">Metoda HIT (hybrid induction technique)</text:p>
      <text:p text:style-name="P1"> </text:p>
      <text:p text:style-name="P2">Hybridní metody indukce je spíš vhodnější považovat za filozofii. Všechny metody mají smysl jen potud, dokud rozumíme jejich fungování, namísto jejich bezduchého opakování.</text:p>
      <text:p text:style-name="P1"> </text:p>
      <text:p text:style-name="P2">Zde připomínám použití rozlišovací smyčky, se kterou jsem začínal. Jedná se o základní pravidlo pro praktikování lucidního snění, které mi pomohlo vyzkoušet některé z velmi pokročilých indukčních metod, které si probereme v pasáži pro pokročilé. Indukční metody kladoucí důraz na neuromodulaci, které budou na programu kurzu v části pro pokročilé, netřeba používat izolovaně a je možné, či spíše záhodno jich používat s metodami probranými v této části. I mistři bojových umění jsou si vědomi nutnosti procvičovat základy i poté, co dosáhli vysoké úrovně.</text:p>
      <text:p text:style-name="P1"> </text:p>
      <text:p text:style-name="P2">Zde se možnosti otvírají dokořán a to je také cíl mého učení. My všichni se neustále učíme a upravujeme své postoje. Hybridní indukční teorie je prostě právě to – neustále se vyvíjející hybrid, který je k dispozici všem průzkumníkům snového světa, aby je přivedl blíž k lucidním zážitkům.</text:p>
      <text:p text:style-name="P1"> </text:p>
      <text:p text:style-name="P2">Je na vás, jak s hybridní praxí naložíte, jak metody pospojujete – jde o to, jak vám budou vyhovovat a hlavně fungovat.</text:p>
      <text:p text:style-name="P2">Vytrvejte a určitě se vám zadaří!</text:p>
      <text:p text:style-name="P1"> </text:p>
      <text:p text:style-name="P1"> </text:p>
      <text:p text:style-name="P1"> </text:p>
      <text:p text:style-name="P5">Lekce 11) Vstupujeme do snu</text:p>
      <text:p text:style-name="P1"> </text:p>
      <text:p text:style-name="P1"><text:soft-page-break/> <text:span text:style-name="T3">Takže jste si povšimli něčeho zvláštního – možná si povídáte s Einsteinem nebo Mozartem, nebo lyžujete na hoře Fuji aniž byste si pamatovali, jak jste se tam dostali.</text:span></text:p>
      <text:p text:style-name="P2">Provedete RC, zatlačíte prstem do dlaně a on projede skrz. Pocítíte známý pocit euforie z poznání, že jste ve snu a že je možné vše. Provedete kognitivní test, abyste si ověřili, že jste při smyslech.</text:p>
      <text:p text:style-name="P1"> </text:p>
      <text:p text:style-name="P2">Nyní začínáte stabilizovat sen. To je nutno provádět tak dlouho, dokud se necítíte naprosto dostatečně připraveni na to začít se pohybovat v prostředí snu.</text:p>
      <text:p text:style-name="P1"> </text:p>
      <text:p text:style-name="P2">První věcí, kterou je nutno učinit, je uklidnit se a říci si, že jste ve snu a že si to můžete užít.</text:p>
      <text:p text:style-name="P2">Pak pokračuji obvykle kontrolou těla. Třu ruce o sebe, dotýkám se jazykem patra a prohlížím své tělo. Co máte na sobě? Pokud nějaký oděv, je to opravdu váš oděv? To může být někdy docela zábavné, protože sen vás občas ustrojí do prapodivných kostýmů. Takováto kontrola těla vás více přitáhne dovnitř snového prostředí a zeslabí jakékoli nutkání k probuzení spícího těla. Dále doporučuji hlasitě si něco říkat nebo zpívat a tančit (nebojte se, že budete vypadat divně – vždyť je to sen!)</text:p>
      <text:p text:style-name="P2">Ve snech bývám často bos a zjistil jsem, že se pak lépe soustředuji na sen. Nyní už to dělám tak, že se ve snu, pokud mám boty, při kontrole těla zouvám, nebo si přímo od začátku přeji být bos. Je to dobrý nápad a vám to také doporučuji vyzkoušet.</text:p>
      <text:p text:style-name="P2">Steve LaBerge doporučuje otáčet se s roztaženáma rukama kolem své osy, jako když jste si jako děti hráli na zahradě a chtěli, aby se vám zamotala hlava. Zdá se, že tímto způsobem mysl dostává upevňující pocitové vjemy ze snu.</text:p>
      <text:p text:style-name="P6">Tady bych chtěl připomenout, že tělo, které ve snu používáte, je mentální konstrukcí, a nikoli fyzické tělo. Nazýváme jej <text:span text:style-name="T1">snové tělo</text:span> nebo také <text:span text:style-name="T1">snové ego</text:span>. K tomuto bodu se ještě vrátím poté, co si trochu podrobněji probereme pravidla snového světa.</text:p>
      <text:p text:style-name="P1"> </text:p>
      <text:p text:style-name="P2">Rozhlédněte se kolem sebe, ale ještě se příliš nesoustřeďte na drobné věci, protože hrozí upadnutí zpět do běžného snu. Spíš si tak vyberte asi čtyři místa, a střídavě svoji pozornost mezi nimi přesunujte, a zároveň se uvědoměle uvolňujte a připomínejte si, že jste ve snu.</text:p>
      <text:p text:style-name="P2">Někdy není snové prostředí natolik jasné, jak bychom si přáli. Tehdy můžete zvolat „Zvýšit luciditu!“ nebo „Zlepšit zřetelnost!“ Takto je možné mysl nasměrovat a přimět ji, aby vytvořila prostředí zřetelnější. Tuto techniku můžete použít kdykoli se okolí znejasní nebo rozmlží.</text:p>
      <text:p text:style-name="P1"> </text:p>
      <text:p text:style-name="P2">Takže jaký je to vlastně pocit, být ve snu?</text:p>
      <text:p text:style-name="P2">Většinou je to skoro jako normální realita, ale jasnější, barvy jsou živější a zvuky zřetelnější. Jde o to, že snové prostředí je vytvářené generátorem reality z toho, co jsme si dříve popsali jako schémata. Jedná se o modely světa založené na smyslových vjemech, které jsou kontextualizovány zkušeností. Takže pokud například vidíme vodu, víme, že pokud do ní skočíme, budeme svůj oděv cítit jako mokrý.</text:p>
      <text:p text:style-name="P2"><text:soft-page-break/>To vyvolává otázku, co se stane, pokud nemáme předchozí zkušenost nějakého zážitku, jako třeba v případě létání.</text:p>
      <text:p text:style-name="P2">Generátor reality extrapoluje a vytváří scénář v závislosti na tom, co o podobných událostech ví a jaké předpokládá, že by ty zážitky mohly být. Takže, já třeba nikdy nechodil po Měsíci (alespoň ve fyzické realitě) ale z různých fotografií vím, jak to tam vypadá, a mám představu něčeho prašného, možná trochu měkkého s nízkou gravitací a slabým světlem. Takže můj generátor reality spojí dohromady předchozí zkušenosti podobné těmto předpokladům a vytvoří něco, o čem si myslí, že by se mohlo rovnat skutečné měsíční realitě. Ve skutečnosti provádí opravdu fantastickou práci a vytvoří vám vaši vlastní osobní fantazii Měsíce.</text:p>
      <text:p text:style-name="P1"> </text:p>
      <text:p text:style-name="P2">To je také důvod, proč se věci ve snech jeví tak jasné a zřetelné. Protože je mysl vytváří bez toho, aniž by byla zahlcena přímými fyzikálními faktory, může je vytvořit opravdu jasně. Například při vytvoření barvy moře se mysl nemusí ve snu potýkat s přítomností nebo nedostatkem slunečního záření a může tedy vytvořit to nejmodřejší moře na světě. Na pozadí nedochází k žádnému rušení z fyzikální reality, takže znící píseň ve snu nebude přerušována třeba hlukem dopravy a podobně.</text:p>
      <text:p text:style-name="P1"> </text:p>
      <text:p text:style-name="P2">Když to vše shrneme z pohledu pro využití v téninku bojových umění, tak jde jednoduše o využití těchto vědomostí a uvědomění si, že pokud člověk může vytvořit svoji vlastní realitu, tak scénář s obsahem bojových umění je jen otázkou využití vlastních zážitků. Několik nástrojů, díky kterým toto budeme moci provést, si představíme v další lekci.</text:p>
      <text:p text:style-name="P1"> </text:p>
      <text:p text:style-name="P8">Nicméně, zůstává faktem, že úroveň lucidity se může někdy dosti měnit. Mnozí lidé, co na netu píší o svých lucidních zážitcích, si toho nejsou moc vědomi, takže si nedělejte starosti, pokud vaše sny nedosahují předpokládané úrovně. I tak můžete být stále lucidní, pokud jste si vědomi toho, že sníte.</text:p>
      <text:p text:style-name="P8">Popíšu krátce úrovně lucidity podle doby trvání, zřetelnosti, smyslových vjemů, schopnosti měnit sen, kognitivních funkcí a kontroly emocí.</text:p>
      <text:p text:style-name="P8">Začátečník podle mne může zpočátku očekávat asi dvouminutové, nepříliš zřetelné a ovladatelné sny.</text:p>
      <text:p text:style-name="P8">Zkušenější snící mohou snít až hodinu (někteří i déle). Rozlišení jejich snů je intenzívní a smyslové vjemy jasné, přičemž kognitivní funkce jsou na úrovni bdělého stavu.</text:p>
      <text:p text:style-name="P8">Věnujte tréniku lucidního snění dostatek času a budete odměněni.</text:p>
      <text:p text:style-name="P1"> </text:p>
      <text:p text:style-name="P1"> </text:p>
      <text:p text:style-name="P1"> </text:p>
      <text:p text:style-name="P1"> </text:p>
      <text:p text:style-name="P5">Lekce 12) Pravidla snového světa</text:p>
      <text:p text:style-name="P1"> </text:p>
      <text:p text:style-name="P10">…<text:span text:style-name="T4">Morfeus říká, že Matrix je jako počítač. Má svá pravidla; některá z nich je možné obejít, a jiná zase porušit…</text:span></text:p>
      <text:p text:style-name="P1"> </text:p>
      <text:p text:style-name="P6"><text:soft-page-break/>Když generátor reality vytváří snové scénáře, tak si bez předsudků bere informace z třídícího střediska. Předpokládá, že dané informace mapují události odehrávající se ve fyzickém prosotru a čase. Mysl, aby ochránila tělo, tedy na nastalé situace reaguje stejně, jako by činila v běžné realitě. Takže mysl například předpokládá, že zeď je pevná a čokoláda sladká a tento zážitek zprostředkuje snícímu. Naše zážitky relity ve snech jsou tedy v zásadě shodné se zážitky v reálném světě. Tomu říkám <text:span text:style-name="T1">Princip továrního nastavení snového světa</text:span>. Jak ale dále uvidíme, tak toto nastavení může být uživatelsky upraveno podle vlastních záměrů snící osoby.</text:p>
      <text:p text:style-name="P1"> </text:p>
      <text:p text:style-name="P2">Nyní tedy již víme, že snové prostředí je alespoň na určité úrovni vytovřené naší myslí, takže jak se v něm orientovat?</text:p>
      <text:p text:style-name="P2">Tento bod je nutné pochopit. Je fascinující, že výstupy z generátoru reality testujeme odlišnou částí mozku, která pak zpětně předpokládá, že generátor reality nám představuje okolní svět. Mentální konstrukce, kterou vytváří, je tak obrazem fyzického světa. Reagujeme pak na projevené události, jako by byly skutečné. Takže předpokládáme, že stěny jsou pevné, voda mokrá a že gravitace nás táhne dolů, atd. Realita, kterou prožíváme, je v tom, jak na ni reagujeme, podobná naší vlastní fyzické realitě. Alespoň do té doby, než se rozhodneme jinak.</text:p>
      <text:p text:style-name="P1"> </text:p>
      <text:p text:style-name="P2">Pokud však víme, že sníme, můžeme toho tovární nastavení přehrát jednoduchým přijetím faktu, že se nejednou mapu fyzického prostoru a času, ale mentální konstrukci naší imaginace. Pouhým přijetím toho, že zeď není zeď, ale mentální konstrukce, jí můžeme projít skrz.</text:p>
      <text:p text:style-name="P2">Zní to poněkud jednoduše, ale pro mnohé bude zapotřebí se tomu postupně naučit. Nelpět na tom, co považujeme za realitu, si vyžádá trochu času. Důležité je prostě si pamatovat, že se jedná o psychický výtvor a ne fyzický, takže nemusíme hledět na zákony našeho reálného časoprostoru. Abychom se tedy pohybovali vodou, tak nemusíme plavat – nejsme ve fyzické realitě, takže nač její pravidla? Můžete vodou normálně procházet a samozřejmě v ní můžete i dýchat! Jen si to musíte uvědomit.</text:p>
      <text:p text:style-name="P1"> </text:p>
      <text:p text:style-name="P2">Pokud se při pokusu o projití zdí objeví jen trochu pochybnosti, tak se od ní odrazíte. Vím o mnoha snících, kteří zůstali uvízlí ve zdi v půli cesty, když jejich odhodlání zakolísalo. Pokud k tomu dojde, tak se jen uvolněte, připomeňte si, že se jedná jen o mentální konstrukci a budete zase moci pokračovat.</text:p>
      <text:p text:style-name="P1"> </text:p>
      <text:p text:style-name="P2">Při prvním Neově pokusu o skok z budovy Neo jen padá a probudí se (už jste se někdy probudili z padajícího snu?). Morfeus říká, že musíme „osvobodit svoji mysl.“</text:p>
      <text:p text:style-name="P1"> </text:p>
      <text:p text:style-name="P2">Pokud se otevřete, tak  vám pokusy a experimenty odhalí nekonečný svět, takže buďte připraveni zažít cokoli!</text:p>
      <text:p text:style-name="P1"> </text:p>
      <text:p text:style-name="P6">Pokud chcete, aby se ve snu něco odehrálo, tak si to prostě přejte a buďte si tím jisti. Říkám tomu <text:span text:style-name="T1">Princip chtěného zážitku</text:span>.</text:p>
      <text:p text:style-name="P1"> </text:p>
      <text:p text:style-name="P2"><text:soft-page-break/>Někdo by se možná mohl zeptat, jak moc můžeme sen měnit? Můžeme vyvolat jakoukoli událost?</text:p>
      <text:p text:style-name="P2">Odpověď je jednoduchá: všichni máme možnost do určité míry své sny ovládat; někdo víc aněkdo zase míň. Zkušenosti a praxe umožní širší vhled do možností, takže experimentujte, ale zůstává skutečností, že sen sám bude do veliké míry ovlivněn podvědomím. Mohu si třeba přát, že na mne v místnosti bude čekat skupinka mých fanoušků, ale jejich konkrétní vzhled, vlastnosti, atd. by byly pro moji vědomou mysl až přilíšnými podrobnostmi, takže sen to pro mne z větší části vytvoří sám.</text:p>
      <text:p text:style-name="P1"> </text:p>
      <text:p text:style-name="P6">Krátce si také řekněme o technice <text:span text:style-name="T1">inkubace snu</text:span>. Jde o to mít sen, jaký si přejete. Já třeba budu chtít sen o lyžování a budu si jednoduše přát, aby se mi zdál. Někteří snící doporučují si pod polštář dát papír, kam se člověk napíše požadovaný průběh snu. Na tom není nic magického; jednoduše tak mysl žádáme, aby snila o daném tématu. Může to být docela efektivní, takže si zkuste několik takových rituálních postupů vymyslet a možná dosáhnete zajímavých výsledků.</text:p>
      <text:p text:style-name="P1"> </text:p>
      <text:p text:style-name="P1"> </text:p>
      <text:p text:style-name="P1"> </text:p>
      <text:p text:style-name="P1"> </text:p>
      <text:p text:style-name="P5">Lekce 13) Zrcadlová stvoření</text:p>
      <text:p text:style-name="P1"> </text:p>
      <text:p text:style-name="P2">Takže kdo skutečně ovládá sen?</text:p>
      <text:p text:style-name="P2">K tomu bych podotknul, že my sami jsme spíš námořníci, než moře. Ohledně této otázky se hodně debatuje, protože ve snech odehrává spousta věcí, které jsme si v nich vědomě nepřáli, ale stále jsou pod jakousi kontrolou.</text:p>
      <text:p text:style-name="P2">Někdo může předpokládat, že možná to, co vědomě neovládáme, by mohlo být pod kontrolou podvědomé mysli. Tato teorie říká, že sen je vytvořen naší podvědomou myslí a že tudíž vše, s čím jsme ve snu ve styku, včetně lidí, které tam potkáme, je výtvorem tého mysli.</text:p>
      <text:p text:style-name="P1"> </text:p>
      <text:p text:style-name="P2">Postavy ve snech, kterým řkáme snové postavy, jsou obzvláště zajímaví. Tito obyvatelé snové ho světa jsou vskutku zvláštní cháska. V této oblasti prostě buďte otevření. Možná jsou to výtvory našeho podvědomí, projevující se se skoro nezávislým jednáním, ale možná je celá záležitost trochu složitější. Zkuste se jich zeptat, zda sní. Zeptejte se jich, zda jste ve snu a buďte připraveni na pár hodně zajímavých odpovědí.</text:p>
      <text:p text:style-name="P2">Může se jednat o lidi, které znáte, žijící nebo zesnulé nebo lidi, které jste nikdy nepotkali. Nebudu zde ohledně jejich podstaty zaujímat žádné stanovisko a říkat vám, zda se jedná o fragmenty našeho podvědomí nebo duše skutečných lidí, ale faktem zůstává, že jsou si mnohdy velmi vědomy své existence, někdy dokonce víc, než jste si vědomi vy sami.</text:p>
      <text:p text:style-name="P1"> </text:p>
      <text:p text:style-name="P6">Podle mne jsou kontakty se snovými postavami jednou z nejúžasnějších oblastí lucidního snění. Někdy mohou <text:soft-page-break/>pomáhat nebo provokovat, být přátelské nebo vyvolávat obavy, a žádné dvě nejsou stejné. Mohou s vámi mluvit a být pro vás zdrojem pomoci, když hledáte způsob, jak se zdokonalit v plnění svých snových záměrů. Někteří se objevují častěji než ostatní, a někdy se jim i říká <text:span text:style-name="T1">snoví průvodci</text:span>. Po svém snovém průvodci (a nemusí být jen jeden) byste se rozhodně měli podívat. Zkušený lucidně snící by se měl pokusit od snových průvodců získat rady a vedení, protže se může jednat o velmi hluboký zážitek. Možná bych až tvrdil, že se může jednat o jeden z nejhodnotnějších zážitků v lucidním snění. Při hledání snového průvodce se prostě po něm podívejte, nebo se zeptejte snových postav, zda nějakého neznají, či jím sami nejsou. Jednou jsem se s opravdu moudrou postavou setkal tak, že jsem si před usnutím přál, abych měl sen, kde uvidím vysokou horu se zasněženým vrcholkem. Ve snu jsem pak zaletěl k jejímu vrcholu a očekával, že tam najdu snového průvodce. Fungovalo to a bylo to opravdu úžasné setkání.</text:p>
      <text:p text:style-name="P1"> </text:p>
      <text:p text:style-name="P2">Co se týká tréniku bojových umění, tak někdy budou snové postavy trénovat vedle vás, jindy mohou nastoupit jako sparring partneři, jindy dojde k plnému souboji!</text:p>
      <text:p text:style-name="P2">Otázka zní – můžete se ve snu zranit?</text:p>
      <text:p text:style-name="P6">Ve snu můžete cítit strach; můžete dokonce cítit bolest, ačkoli podle mých zkušeností je to poněkud výjimečné. Pokud někdo dopadne po dlouhém pádu, jako Neo v Matrixu, tak se většinou pouze odrazí. To odpovídá i mým zkušenostem, ale je možné, že jsou jen ovlivněné mým očekáváním. Jelikož se jedná o <text:span text:style-name="T1">moje</text:span> <text:span text:style-name="T1">sny</text:span>, tak vždycky očekávám, že vyhraju! Můžu si tedy myslet, že mé zkušenosti jsou založené na mých očekáváních, vědomých či nevědomých, a já vždy věřil, že ve snu se zranit nemůžu. Možná, že tedy taková očekávání nejsou zase tak od věci.</text:p>
      <text:p text:style-name="P1"> </text:p>
      <text:p text:style-name="P2">Zůstávám ale otevřený i jiným možnostem a zvláště tehdy, kdy jsem zapojen v nějakém spletitém scénaři snového světa, se mám na pozoru.</text:p>
      <text:p text:style-name="P1"> </text:p>
      <text:p text:style-name="P2">Po dlouhou dobu jsem byl například přesvědčen, že sny nejsou ničím jiným než konstrukcí mé vlastní podvědomé mysli. Takovéto deterministické myšlení je reflexí názorů na podstatu našeho světa existujících ještě před nástupem kvantových modelů. S rozvojem tohoto moderního pohledu na realitu se začala rozvíjet daleko složitější síť modelu podstaty našeho vesmíru, než jsme si dosud dovedli představit. A co se týče našeho fyzického těla v posteli – ještě jsem neviděl důkaz, který potvrzoval předpokládané. Ohledně podstaty našeho vesmíru však musíme zůstat otevření všem možnostem.</text:p>
      <text:p text:style-name="P1"> </text:p>
      <text:p text:style-name="P6">O tomto konkrétním tématu bych mohl napsat celou knížku, ale můj kolega Robert Waggoner tak již učinil, a jeho knihu <text:span text:style-name="T1">Lucid Dreaming: Gateway to the Inner Self</text:span>, která je úžasným vhledem do tohoto tématu, vám mohu jen vřele doporučit.</text:p>
      <text:p text:style-name="P1"> </text:p>
      <text:p text:style-name="P2">Co se týče mých osobních zkušeností, tak se s vámi podělím o jednom z mých prvních opravdu podivných zážitků ve snovém světě. Byl to velmi živý sen, ve kterém jsem právě přistál po letu ulicí ve městě, kde jsme kdysi bydlel.  Po krátkém setkání se skupinou náctiletých a vyzkoušení jejich skateboardu (a úspěšně provedem flipu 360 shove it!) jsem potkal další snovou postavu, která zastavila se svým kolem opodál. Po krátké a docela nepřátelské slovní přestřelce, kterou vyvolala, chtěla zápasit! Byl jsem celý bez sebe. Cože? On se chce bít? A už jsem v plném nasazení a zasypávám chlapíka ranami a říkám mu, že je to můj sen a že to pěkně schytá. Nicméně chlapík je úplně v pohodě a jde do mě, zatímco já se snažím. Krátce poté jsem se probudil, ležel v posteli a ptal se sám sebe, <text:soft-page-break/>co že se to právě stalo. Ať už to měla být konstrukce mé vlastní mysli nebo něco jiného, věděl jsem, že má cesta udělala obrat a že je na čase se podívat trochu hlouběji.</text:p>
      <text:p text:style-name="P1"> </text:p>
      <text:p text:style-name="P2">Na závěr této pasáže asi tolik: jděte do toho a naplno si to užívejte, ale mějte otevřenou mysl a nezapomínejte, že žádný nepřítel není tak nebezpečný, jako mysl sama!</text:p>
      <text:p text:style-name="P1"> </text:p>
      <text:p text:style-name="P2">Možná je také vhopdná chvíle se trochu zmínit o nočních můrách. To je něco, z čeho mohou mít lidé asi obavy – lucidní noční můra. K tomu bych řekl, že rozdíl mezi snem a lucidním snem je ten, že když jste lucidní, tak jste si vědomi toho, že se vám nic nemůže stát, takže prostě odlétněte, změňte scénu, použijte svých magických schopností a nebo se třeba pusťte s nepřítelem do hovoru a možná, že celá hrůzná scéna skončí jako pěkně fantastický zážitek.</text:p>
      <text:p text:style-name="P1"> </text:p>
      <text:p text:style-name="P1"> </text:p>
      <text:p text:style-name="P1"> </text:p>
      <text:p text:style-name="P1"> </text:p>
      <text:p text:style-name="P1"> </text:p>
      <text:p text:style-name="P5">14) Cestování uvnitř snového světa</text:p>
      <text:p text:style-name="P1"> </text:p>
      <text:p text:style-name="P2">Už jsme se tu zmínili o snovém těle nebo-li snovém egu. Jedná se o naši mentální konstrukci nás samotných ohledně toho, jak se cítíme, jak přemýšlíme a jak vypadáme. Tento model neustále upravujeme na základě našich zkušeností s námi samotnými a ostatními. To je freudiánský model identity a je třeba jej a jeho spojitost se snovým světem chápat.</text:p>
      <text:p text:style-name="P2">Freud popisuje pravé já jako Id, nebo-li vnitřní ego,osobu, za kterou se považujeme, jako ego, a osobu, kterou ukazujeme ostatním, za super ego.</text:p>
      <text:p text:style-name="P2">Protože je ego v zásadě výtvorem naší imaginace, je možné jej změnit. Nejjednodužším způsobem může být třeba vědomý požadavek, abychom měli na ruce šest prstů. Tohle funguje jednoduše a byl to vlastně můj první test reality, který jsem vyzkoušel.</text:p>
      <text:p text:style-name="P2">Podívejte se do zrcadla – obraz je velmi nestálý, a jako takový nám možná říká něco o našem egu.</text:p>
      <text:p text:style-name="P1"> </text:p>
      <text:p text:style-name="P2">Tochu složitější je celková proměna. To si samozřejmě může vyžádat silné duševní soustředění a zkušenosti. Když víme, že naše tělo ve snu je jen mentální konstrukcí, můžeme jej od základu proměnit. S dostatečným silným záměrem se můžeme proměnit třeba v ptáka nebo vlka. Můžeme se dokonce proměnit v daleko libovolnější formy, jako třeba energii či pouhou myšlenku. Jednou jsem dokonce četl o snícím, který se změnil v modrou barvu!</text:p>
      <text:p text:style-name="P1"> </text:p>
      <text:p text:style-name="P2">Máme tudíž příležitost rozvíjet své vlastní snové ego nebo postavu, ve které můžeme během snu vytvořit doslova avatara. Je to jen o víře a očekávání. Z tohoto pohledu někdo může říci, že v lucidním snu je možné provést naprosto cokoli, pokud daná osoba věří, že je to možné. Ale to, co odlišuje víru a vědění, je zážitek. Takže například, naučit se vrhat ohnivé koule je pro snové ego nebo já možné. Vím to, protože to ve svých lucidních snech dokážu, ale naučil jsem se to postupně krůček po krůčku prací s energií v bdělém stavu a pak to vnesl do snu se svojí vírou, až jsem to dotáhl k dokonalosti. Nyní můžu během svých lucidních dobrodružství sršet ohněm.</text:p>
      <text:p text:style-name="P1"> </text:p>
      <text:p text:style-name="P2">Víme, že tělo, ve kterém se nacházíme, je mentální konstrukce, a že tedy nepodléhá zákonům prostoru a času, a že gravitace tudíž funguje jenom tehdy, pokud v to věříme. Z toho důvodu většina lucidně snících používá při pohybu ve snovém prostoru létání. Většinou jednouše stačí si to přát a člověk se vznese od země, ale strach z pádu je v lidech velmi silně zakořeněný a tak vás může udržet u země.</text:p>
      <text:p text:style-name="P1"> </text:p>
      <text:p text:style-name="P6">Jde o to si pořád připomínat, že se jedná o sen a že tedy není třeba se držet fyzikálních zákonů. Můžete třeba začít tak, že se jednoduše předkloníte, začnete se vznášet a pak vyzkoušíte různé metody pohybu. Můžete třeba začít plavat ve zvduchu jako žába. <text:span text:style-name="T1">Ve skutečnosti tato metoda nedává ve fyzickém prostoru a čase moc smysl, ale vaše mysl si může myslet, že člověk by mohl létat právě takto, takže pokudjí nabídnete jako svůj způsob letu právě tohle, vytvoří mysl snové prostředí, kterým budete prolétat.</text:span> Já osobně většinou létám jako Superman s pěstmi nataženými přede mnou, a soustředím se na cíl mého letu. <text:span text:style-name="T1">Opravdu bude fungovat to, co věříte, že bude, a bude to fungovat do té doby, dokud váš záměr bude soustředěný.</text:span> Další možností je věřit, že poletí něco jiného, jako třeba koberec nebo skateboard. Můžete klidně dostat lekci v létání od nějaké snové postavy. Prostě experimentujte a bavte se!</text:p>
      <text:p text:style-name="P1"> </text:p>
      <text:p text:style-name="P6">Létání je ve snech opravdu snadné. <text:span text:style-name="T1">Někdy se do vzduchu vznesete spontánně jen na základě toho, že si uvědomíte, že vaše snové tělo není spoutáno zákony fyzického světa</text:span>. Mým častým spouštěčem lucidity je pocit neobvykle lehkého kroku.</text:p>
      <text:p text:style-name="P2">Trénink dalších schopností, jako třeba dovednosti vyzařovat z rukou světlo, může vyžadovat více imaginace a snahy. Klíčem je soustředěný záměr.</text:p>
      <text:p text:style-name="P1"> </text:p>
      <text:p text:style-name="P2">Pro pohyb v prostoru snu však nemusíte používat jenom létání. Můžete se třeba teleportovat jako ve Star Treku. Mojí oblíbenou metodou je najít dveře a představit si, že místo, kam se chci dostat, je za nimi.</text:p>
      <text:p text:style-name="P2">Dalším mojí metodou je, že si ve své blízkosti představím vír, do kterého pak vstoupím a on mne zanese tam, kam chci.</text:p>
      <text:p text:style-name="P2"><text:soft-page-break/>V tomto ohledu sny reagují lépe na představované scénáře, než na přímo formulované požadavky. Pokud například chci najít svého kamaráda, tak si představím, že mu zavolám a domluvíme se, že se setkáme v nějaké budově., ke které letím. Většinou se tam pak setkáme. Pokud bych se ale jen otočil a očekával, že bude stát za mnou, tak se nemusím dočkat pozitivního výsledku. Takže doporučuji používání imaginace. Zdá se, že sny dávají imaginaci přednost.</text:p>
      <text:p text:style-name="P1"> </text:p>
      <text:p text:style-name="P2">A na závěr této kapitolky – probuzení. Jak postupně zlepšujeme úroveň svého ovládání snového světa, můžeme svůj záměr také použít na to, abychom se probudili. Prostě si řekněte, že se chcete probudit a hle – jste vzhůru.</text:p>
      <text:p text:style-name="P2">Nikdy se mi nestalo, že bych se ocitl ve snu, ze kterého bych se nedokázal probudit. Jednou se mi stalo, že jsem do snu zaslech zvonění budíku a musel se vědomě rozhodnout k tomu, abych se probudil a probral své spící tělo. Někdy jsou zážitky opravdu hluboké.</text:p>
      <text:p text:style-name="P1"> </text:p>
      <text:p text:style-name="P5">Lekce 15) Vzlet</text:p>
      <text:p text:style-name="P1"> </text:p>
      <text:p text:style-name="P2">Máme za sebou dostatečnou průpravu ohledně toho, co to je lucidní snění a už bychom za sebou měli mít alespoň dva týdny psaní snového deníku. Nyní je čas na praktickou část.</text:p>
      <text:p text:style-name="P1"> </text:p>
      <text:p text:style-name="P2">Dále vidíte několik tabulek, ve kterých jsem naznačil, jak nejlépe prakticky se sněním začít. Vrhněte se do toho opravdu odhodlaně jako na jakoukoli jinou vážnou aktivitu a uvidíte, jaké výsledky vám to přinese.</text:p>
      <text:p text:style-name="P1"> </text:p>
      <text:p text:style-name="P1"> </text:p>
      <table:table table:name="Tabulka2" table:style-name="Tabulka2">
        <table:table-column table:style-name="Tabulka2.A"/>
        <table:table-column table:style-name="Tabulka2.B"/>
        <table:table-column table:style-name="Tabulka2.A"/>
        <table:table-row table:style-name="Tabulka2.1">
          <table:table-cell table:style-name="Tabulka2.A1" office:value-type="string">
            <text:p text:style-name="P14">1. a 2. týden</text:p>
          </table:table-cell>
          <table:table-cell table:style-name="Tabulka2.A1" office:value-type="string">
            <text:p text:style-name="P14">dovednosti</text:p>
          </table:table-cell>
          <table:table-cell table:style-name="Tabulka2.A1" office:value-type="string">
            <text:p text:style-name="P14">komentář</text:p>
          </table:table-cell>
        </table:table-row>
        <table:table-row table:style-name="Tabulka2.1">
          <table:table-cell table:style-name="Tabulka2.A1" office:value-type="string">
            <text:p text:style-name="P16">Procvičujte během dne nebo jako poslední činnost dne</text:p>
          </table:table-cell>
          <table:table-cell table:style-name="Tabulka2.A1" office:value-type="string">
            <text:p text:style-name="P16">kontroly reality</text:p>
            <text:p text:style-name="P16"> </text:p>
            <text:p text:style-name="P16">odraz záměru</text:p>
          </table:table-cell>
          <table:table-cell table:style-name="Tabulka2.A1" office:value-type="string">
            <text:p text:style-name="P16">Tady jde především o bližší známení se s tím, co to je lucidní snění a zdokonalování pamatování si snů.</text:p>
            <text:p text:style-name="P16"> </text:p>
            <text:p text:style-name="P16">Není třeba nic uspěchat. Přejděte dál až budete cítit, že jste připravení.</text:p>
          </table:table-cell>
        </table:table-row>
      </table:table>
      <text:p text:style-name="P1"> </text:p>
      <text:p text:style-name="P1"> </text:p>
      <text:p text:style-name="P1"> </text:p>
      <table:table table:name="Tabulka3" table:style-name="Tabulka3">
        <table:table-column table:style-name="Tabulka3.A"/>
        <table:table-column table:style-name="Tabulka3.B"/>
        <table:table-column table:style-name="Tabulka3.A"/>
        <text:soft-page-break/>
        <table:table-row table:style-name="Tabulka3.1">
          <table:table-cell table:style-name="Tabulka3.A1" office:value-type="string">
            <text:p text:style-name="P14">2. až 4. týden</text:p>
          </table:table-cell>
          <table:table-cell table:style-name="Tabulka3.A1" office:value-type="string">
            <text:p text:style-name="P14">dovednosti</text:p>
          </table:table-cell>
          <table:table-cell table:style-name="Tabulka3.A1" office:value-type="string">
            <text:p text:style-name="P14">komentář</text:p>
          </table:table-cell>
        </table:table-row>
        <table:table-row table:style-name="Tabulka3.1">
          <table:table-cell table:style-name="Tabulka3.A1" office:value-type="string">
            <text:p text:style-name="P16">Procvičujte především jako poslední činnost dne, během dne už méně</text:p>
          </table:table-cell>
          <table:table-cell table:style-name="Tabulka3.A1" office:value-type="string">
            <text:p text:style-name="P16">autosugesce</text:p>
            <text:p text:style-name="P16"> </text:p>
            <text:p text:style-name="P16">MILD</text:p>
          </table:table-cell>
          <table:table-cell table:style-name="Tabulka3.A1" office:value-type="string">
            <text:p text:style-name="P16">Zde je cílem navyknout si na správné provádění technik, abychom mohli vykročit pravou nohou.</text:p>
            <text:p text:style-name="P16"> </text:p>
            <text:p text:style-name="P16">Buďte aktivně naladěni, těšte se na  nové zážitky. Je až příliš snadné ztratit motivaci těsně před usnutím, ale snažte se tomu pokušení odolat.</text:p>
            <text:p text:style-name="P16">Užijte si to dobrodružství!</text:p>
          </table:table-cell>
        </table:table-row>
      </table:table>
      <text:p text:style-name="P1"> </text:p>
      <text:p text:style-name="P1"> </text:p>
      <text:p text:style-name="P1"> </text:p>
      <table:table table:name="Tabulka4" table:style-name="Tabulka4">
        <table:table-column table:style-name="Tabulka4.A"/>
        <table:table-column table:style-name="Tabulka4.B"/>
        <table:table-column table:style-name="Tabulka4.A"/>
        <table:table-row table:style-name="Tabulka4.1">
          <table:table-cell table:style-name="Tabulka4.A1" office:value-type="string">
            <text:p text:style-name="P14">4. – 6. týden</text:p>
          </table:table-cell>
          <table:table-cell table:style-name="Tabulka4.A1" office:value-type="string">
            <text:p text:style-name="P14">dovednosti</text:p>
          </table:table-cell>
          <table:table-cell table:style-name="Tabulka4.A1" office:value-type="string">
            <text:p text:style-name="P14">komentáře</text:p>
          </table:table-cell>
        </table:table-row>
        <table:table-row table:style-name="Tabulka4.1">
          <table:table-cell table:style-name="Tabulka4.A1" office:value-type="string">
            <text:p text:style-name="P16">Procvičujte pouze v noci</text:p>
            <text:p text:style-name="P16"> </text:p>
            <text:p text:style-name="P16">WBTB můžete provádět po třech nocích plného spánku</text:p>
          </table:table-cell>
          <table:table-cell table:style-name="Tabulka4.A1" office:value-type="string">
            <text:p text:style-name="P16">WBTB</text:p>
            <text:p text:style-name="P16"> </text:p>
            <text:p text:style-name="P16">HIT</text:p>
          </table:table-cell>
          <table:table-cell table:style-name="Tabulka4.A1" office:value-type="string">
            <text:p text:style-name="P16">Pokud jste už lucidního snu dosáhli, takže se začneme soustředit na základní metody jeho ovládání.</text:p>
            <text:p text:style-name="P16"> </text:p>
            <text:p text:style-name="P16">Pokud ještě ne, a stále na něj čekáte, tak ještě vydržte – úspěch je blízko. V tomto období hodně lidí dosáhne svého prvního lucidního snu.</text:p>
          </table:table-cell>
        </table:table-row>
      </table:table>
      <text:p text:style-name="P1"> </text:p>
      <text:p text:style-name="P1"> </text:p>
      <text:p text:style-name="P1"> </text:p>
      <text:p text:style-name="P1"> </text:p>
      <text:p text:style-name="P1"> </text:p>
      <text:p text:style-name="P1"> </text:p>
      <text:p text:style-name="P1"> </text:p>
      <text:p text:style-name="P5">Pokročilé metody</text:p>
      <text:p text:style-name="P1"> </text:p>
      <text:p text:style-name="P1"> </text:p>
      <text:p text:style-name="P1"> </text:p>
      <text:p text:style-name="P5">Lekce 16) Probuď se, Neo!</text:p>
      <text:p text:style-name="P1"> </text:p>
      <text:p text:style-name="P2">Je ironií, že pomocí metod, které si uvedeme v této části, se nebudeme probouzet uvnitř našich snů. Ve skutečnosti do nich vstoupíme přímo z bdělého stavu. Je čas na trénink přímého přechodu. To už opravdu zařazujeme na vyšší rychlostní stupeň. V současnosti vstupuji do lucidních snů už jen tímto způsobem, protože jeho výsledky jsou mnohem předvídatelnější, sny trvají déle a mají daleko hlubší a významnější obsah. Naučit se tomuto způsobu vstupu do snů může být zpočátku obtížnější a rovněž také docela děsivé, ale je to cesta opravdových bojovníků. Rovněž se jedná o metodu, kterou používali buddhističtí mniši a domorodí američtí šamani.</text:p>
      <text:p text:style-name="P1"> </text:p>
      <text:p text:style-name="P2">O WILD, nebo-li přímý vstup, se jedná tehdy, kdy přeneseme své vědomí přímo do snu, aniž bychom jej při usnutí těla ztratili. Jde o to přimět tělo k usnutí a zároveň si udržet tenkou linku vědomé duševní aktivity.</text:p>
      <text:p text:style-name="P1"> </text:p>
      <text:p text:style-name="P2">Jako u ostatních cvičení pro vyvolání lucidních snů je i zde celá řada postupů, přičemž jejich úspěšnost může být různá. Jsem celkem vysazený na metodu, kterou sám používám, takže budu mluvit o ní, jelikož je věrohodně vědecky vysvětlitelná a zároveň nabízí nejlepší výsledky.</text:p>
      <text:p text:style-name="P1"> </text:p>
      <text:p text:style-name="P2">To, co zde vyučuji, je v zásadě cvičením založeným na tradičních metodách udržení vědomí při usínání těla, ale zahrnuje také využití neuromodulace. Poznáním, že náš bdělý stav i spánek jsou kontrolovány neurochemickou aktivitou v mozku, se jednoduše dostáváme k používání doplňků stravy, které nejsou nijak vázány na lékařský předpis, díky kterým můžeme v určitých chvílích upravit mozkovou aktivitu tak, že je pak možný přímý vstup do požadovaného stavu.</text:p>
      <text:p text:style-name="P1"> </text:p>
      <text:p text:style-name="P2">Mnoho lidí možná bude tento přístup považovat za poněkud radikální a okamžitě budou předpokládat používání nějakých drog, ale to je trochu naivní porozumění našim normálním neurochemickým pochodům.</text:p>
      <text:p text:style-name="P1"><text:soft-page-break/> </text:p>
      <text:p text:style-name="P2">Vše, co jíme, na nějaké určité úrovni ovlivňuje neurochemické pochody. Náš přístup k dosažení lucidních snů nezavádí používání ničeho cizorodého. Spíš naopak: jednoduše vybudíme snové události tak, že určité neuromodulární dopravní prostředky budeme posouvat o něco rychleji.</text:p>
      <text:p text:style-name="P1"> </text:p>
      <text:p text:style-name="P2">Používané přípravky nejsou vázány na lékařský předpis. Jedná se o látky, které jsou jinak bezpečně užívány zdravými jedinci pro zlepšení jejich tělesných funkcí během stárnutí a zlepšení kvality jejich života.</text:p>
      <text:p text:style-name="P1"> </text:p>
      <text:p text:style-name="P2">Dávkování těchto přípravků pro indukci lucidního snění je nižší, než normálně doporučená množství a jsou rovněž užívány méně častěji, takže zde není žádné velké riziko. Přínos těchto přípravků by měl člověk vnímat úplně stejně, jako u kterýchkoli jiných vitamínů a podobně.</text:p>
      <text:p text:style-name="P1"> </text:p>
      <text:p text:style-name="P2">Netřeba říkat, že používání jakýchkoli doplňků stravy by měl člověk konzultovat s odborníkem, nebo si alspoň být vědom svého zdravotního stavu. Těhotné ženy by rozhodně o těchto pokročilých technikách neměly ani uvažovat. Lidé, kteří již nějaké léky či doplňky používají, by rovněž měli svoji situaci pečlivě zvážit či konzultovat s odborníkem.</text:p>
      <text:p text:style-name="P1"> </text:p>
      <text:p text:style-name="P2">Tato sféra praktikování lucidního snění je zkrátka velmi nepochopená a mnoho zájemců o lucidní snění je tak ponecháno napospas tradičním metodám přinášejícím jen zřídkavé úspěchy. Já osobně můžu za využití těchto moderních postupů dosáhnout přenosu do snu třikrát týdně s úspěšností 95% a délka trvání těchto snů je až hodinu. Další lucidní snící uvádějí dokonce až dvě hodiny. Takováto úspěšnost je zcela nesrovnatelná.</text:p>
      <text:p text:style-name="P1"> </text:p>
      <text:p text:style-name="P2">Metodou, kterou používám já osobně, je v zásadě WILD, kterou jsem již zmiňoval, ale zde ji popíšu se současným využitím doplňků výživy. Proces se prakticky neliší, ale jeho výsledky jsou lépe odhadnutelné. Nejprve popíšu WILD nebo-li metodu přímého přechodu a pak ukáži, jak je v procesu možné využít doplňky, aby bylo možné počítat skoro se stoprocentním úspěchem. S využitím doplňků pravděpodobně nebudou souhlasit všichni, ale abyste alespoň měli představu – bez doplňků udává většina snících 90% DILD a 10% WILD. Za použití doplňků je poměr přibližně obrácený. Nezavrhujte uvedený koncept moc rychle. Jedná se jednoznačně o nejlepší přístup a pokud jste rozhodnuti se snům vážně věnovat, tak byste jej neměli ignorovat.</text:p>
      <text:p text:style-name="P1"> </text:p>
      <text:p text:style-name="P1"> </text:p>
      <text:p text:style-name="P1"> </text:p>
      <text:p text:style-name="P1"> </text:p>
      <text:p text:style-name="P1"> </text:p>
      <text:p text:style-name="P1"><text:soft-page-break/> </text:p>
      <text:p text:style-name="P5">Lekce 17) Trochu to rozjedeme</text:p>
      <text:p text:style-name="P1"> </text:p>
      <text:p text:style-name="P1"> </text:p>
      <text:p text:style-name="P2">Přímý přechod je založen na stejných principech, jako přechody nepřímé.</text:p>
      <text:p text:style-name="P1"> </text:p>
      <text:p text:style-name="P2">-          dostat se blíž k delším fázím REM alespoň čtyřhodinovým spánkem</text:p>
      <text:p text:style-name="P2">-          vstát</text:p>
      <text:p text:style-name="P2">-          vrátit se do postele, usnout a mít sen</text:p>
      <text:p text:style-name="P1"> </text:p>
      <text:p text:style-name="P2">Jediným rozdílem je, že u WILD normálně nezůstáváme tak dlouho vzhůru, ale snažíme se moc neprobrat a vracíme se do postele již po několika minutách, přičemž se vyhýbáme větší aktivitě nebo používání světla (zajít si na záchod je tak akorát). Vrátíme se do postele a jemně provádíme následující uvedený postup. Obvykle přechod nastane po hodině, někdy hodině a půl. (Při použití doplňků se dostávám ke 45 minutám.) Čas, který strávíte čekáním na přechod je důležité vyplnit nějakou činností a já vám ukáži, co používám já sám. Normálně však jednoduše dovolte, ať se děje to, co právě probíhá. Například, pokud jste v polovině provádění nějakého nacvičeného postupu, ale najednou dojde k přechodu, tak zapomeňte na techniku a nechte samotný přechod, ať se přihodí. Je to skoro jako mentální surfing, kdy si musíte počkat na tu pravou (spánkovou) vlnu a pak se jí nechat vzít.</text:p>
      <text:p text:style-name="P1"> </text:p>
      <text:p text:style-name="P2">U přímého přechodu jsou tu dvě typická zakončení, o kterých si něco musíme říci ještě před tím, než si popíčeme metodu samotnou. Základním principem je tu potřeba dosáhnout stav, kdy je mysl bdělá, ale tělo spí, tedy stav MABA.</text:p>
      <text:p text:style-name="P2">Za běžných okolností nejprve usíná mysl, a po ní pak tělo, jakmile si je jisté, že mysl už spí. Tělo k mysli neustále promlouvá a v případě spánku má specifický postup, jakým testuje, zda mysl spí, nebo ještě ne. Provádí to tak, že tělu posílá impulzy ke změně polohy. To nás přiměje se v posteli otočit. To pokračuje tak dlouho, dokud mysl nepřestane reagovat. V té chvíli tělo ví, že je čas spát. My však tuto situaci můžeme využít ve svůj prospěch a přimět ho ke spánku, zatímco mysl udržíme bdělou. Trik spočívá jednoduše v tom, že neodpovídáme na požadavky těla na otočení, a tak tělo přimět uvěřit tomu, že mysl již usnula. Prostě ležte a nereagujte na nutkání k otočení, ať jsou jakkoli naléhavé, a tělo se začne pomalu vypínat.</text:p>
      <text:p text:style-name="P1"> </text:p>
      <text:p text:style-name="P6">Další možností, jak tělo přimět k usnutí, je držet bez pohybu oči, nebo´t i pomocí pohybu očí tělo může zjistit, zda je mysl vzhůru, nebo ne. Tady je velmi vhodné použít masku na spaní, která kryje oči, protože jim to umožní se uvolnit. Existuje celá řada vizualizačních metod, ale já bych řekl, že to, čemu je nutné ohledně nich porozumět, je to, že <text:span text:style-name="T1">je nutné vizualizovat pomocí mysli, a nikoli fyzických očí! Jde o to dovolit očím, aby se zcela uvolnily, na nic konkrétního nezaotřovaly, a udržet je v takovém stavu asi minutu. Nazývám to</text:span><text:span text:style-name="T2">ukotvení očí</text:span><text:span text:style-name="T1">. Jako u </text:span><text:soft-page-break/><text:span text:style-name="T1">dýchání v pozdějších fázích relaxace jde o to, skončit ve stavu, kde máte k očím jemný odstup, jste si jich vědomi, ale neovládáte je. Tomuto způsobu vizualizace říkám </text:span><text:span text:style-name="T2">pasívní vizualizace</text:span><text:span text:style-name="T1">, protože se nesnažím nic dělat úsilím.</text:span></text:p>
      <text:p text:style-name="P1"> </text:p>
      <text:p text:style-name="P2">Když vstoupíme do tohoto stavu, má vědomí omezené informace ohledně těla a začíná spekulovat a rekonstruovat si tělo na mentální rovině. Důvodem, proč k tomu dochází, je to, že za normálních okolnostítělo s myslí nepřetržitě komunikuje za pomoci pěti smyslů. Během spánku je však dodávka takových informaci velmi omezená. Práh citlivosti je také posunut, jak tělo začíná usínat.</text:p>
      <text:p text:style-name="P1"> </text:p>
      <text:p text:style-name="P2">Výsledný efekt je ten, že mysl začne ztrácet ponětí o těle, o jeho poloze v prostoru a čase. Začne tedy spekulovat a znovuvytváří jej tam, kde si myslí, že by mohlo být; vytváří jeho mentální konstrukci ne na základě vjemů, ale toho, co si myslí, že by tělo mohlo ve snu dělat. Morfeus o tom mluví jako o „reziduálním obrazu sebe sama“. Zde je nutné pochopit, že mysl není schopná rozlišovat mezi fyzickými vjemy a vjemy představovanými (vzpomeňte si, že generátor reality není schopen říci, odkud informace přichází). Takže když mysl vytvoří ve spánku tělo, třeba ve snu, stále si myslí, že to je tělo skutečné.</text:p>
      <text:p text:style-name="P1"> </text:p>
      <text:p text:style-name="P2">Protože oči jsou normálně zavřené, vytvoří mysl také to, o čem si myslí, že by mohlo být okolní prostředí. Takže doslova skončíme bděle vědomí jako mentální konstrukce v mentálním prostoru. Když mysl vytovří tělo, tak jej často vytovří v oděvu, který v posteli máme, protože si to tak pamatuje, a tato vzpomínka nebyla přerušená spánkem, jako je tomu u DILD. Prostředí, ve kterém se nalezneme, může tedy také často být naše ložnice, která je zrekonstruovaná z našich vzpomínek.  </text:p>
      <text:p text:style-name="P1"> </text:p>
      <text:p text:style-name="P6">Nemusí tomu tak však být vždy. Často během přechodu můžeme použít techniku vizualizace a dostat se někam jinam. Můžeme tak vkročit do jiného prostředí. Této technice říkám <text:span text:style-name="T1">Vskočení</text:span>. Doslova si představím požadované místo, a jak se obraz začne vytvářet, natáhnu ruce vpřed a vtáhnu se dovnitř scény. Trochu se teď o tom zmíním podrobněji.</text:p>
      <text:p text:style-name="P1"> </text:p>
      <text:p text:style-name="P2">Než se dostanu přímo k metodě přechodu, zmíním tu krátce některé z pocitů a vjemů, ke kterým během přechodu může dojít. Tyto vjemy se mohou u jednotlivých lidí velmi odlišovat a jednitliví autoři mohou popisovat odlišně je i důvody jejich vzniku, takže budu doufat, že si všichni zachováme otevřenou mysl, protože tohle je pasáž, kde se lucidní snění může projevovat jako velmi podivné.</text:p>
      <text:p text:style-name="P2">Následující soupis je náčrtem některých z nejobvyklejších jevů, ke kterým při přechodu dochází, a rozhodně není vyčerpávající. Tento seznam je blízký mým vlastním zážitkům a jevy uvádím v takovém pořadí, v jakém je obvykle zažívám. Ještě jednou zdůrazním, že u jednotlivých lidí se bude s největší pravděpodobností lišit.</text:p>
      <text:p text:style-name="P1"> </text:p>
      <text:p text:style-name="P8">Typ 1) Bílá světla. Buď obecné světlo, nebo bíle zářící tvary plynoucí kolem. Oči jsou zavřené, takže se jedná o mentální vize, ale působící velmi reálně.</text:p>
      <text:p text:style-name="P10"> </text:p>
      <text:p text:style-name="P8">Typ 2) Geometrické tvary. Ty obvykle následují po světlech a někdy mohou být velmi výrazné. Opět se jedná o <text:soft-page-break/>mentální obrazy. Některé proplouvají okolo, jiné mohou vytvářet větší vzory.</text:p>
      <text:p text:style-name="P10"> </text:p>
      <text:p text:style-name="P8">Typ 3) Zvuky. Tyto mohou být velice rozličné. Může se jednat o šustot nebo syčení u vašich uš až o hlasité vibrující burácení.</text:p>
      <text:p text:style-name="P10"> </text:p>
      <text:p text:style-name="P8">Typ 4) Hlasy. Ty mohou být velmi intenzívní a zjistil jsem, že patří mezi nejzajímavější přechodové zážitky. Ne vždy jsou smysluplné a většinou se na ně nedovedu dobře soustředit, protože se objevují tehdy, když jsem sice bdělý, ale velmi uvolněný.</text:p>
      <text:p text:style-name="P10"> </text:p>
      <text:p text:style-name="P8">Typ 5) Vibrace a brnění těla. Podle mých zážitků to můžu přirovnat k pocitu, jako byste byli sklenicí limonády, kterou někdo zatřepal. Z vnějšího podledu na vás žádné vibrace nejsou viditelné, ale vy sami je cítíte velmi zřetelně. Dochází k nim v pozdějších fázích přechodu, ale dokáží mne zase probrat a hodit o kousek zpět.</text:p>
      <text:p text:style-name="P10"> </text:p>
      <text:p text:style-name="P8">Typ 6) Vznášení se a klesání. Tady je to už opravdu mazec. Člověk naprosto zřetelně cítí, jak se vznáší ve vzduchu, nebo jak se propadá skrz postel do podlahy. Je také běžné cítit, jak vás něco tahá za rukce nebo nohy. Stalo se mi, že jsem byl vytažen za kotníky ke stropu, a tam zůstal během přechodu viset. Mohl jsem jasně vnímat váhu svého těla a tlak v hlavě, jak jsem byl vzhůru nohama. Byl to hodně silný zážitek.</text:p>
      <text:p text:style-name="P10"> </text:p>
      <text:p text:style-name="P8">Typ 7) Vize vaší vlastní ložnice. Obrazy se vám formují za zavřenýma očima, a ač trochu tmavé, bývají jasně vidět. Ne vše je přesně tak, jako ve skutečnosti, takže je to dost zvláštní. Jednou jsem měl celou stěnu pokrytou nějakými obrazy, což normálně nemám. Podivné, ale rozhodně docela sranda.</text:p>
      <text:p text:style-name="P10"> </text:p>
      <text:p text:style-name="P8">Typ 8) Prudké pohyby vašeho těla samotného nebo celé vaší postele. Jakobyste byli vystřeleni jako raketa přes celý pokoj. To je hodně silný kafe, ale dejte si pozor, ať se tím nenecháte probudit. Prostě si tu jízdu užijte.</text:p>
      <text:p text:style-name="P10"> </text:p>
      <text:p text:style-name="P8">Typ 9) Obrazy náhodných událostí nebo míst. K těm dochází ke konci přechodu a je to právě tato fáze, kdy vstupuji do snu. Právě zde používám techniku <text:span text:style-name="T5">vskočení</text:span>, o které jsem se zmínil dříve.</text:p>
      <text:p text:style-name="P10"> </text:p>
      <text:p text:style-name="P9">Pokud chci použít techniku vskočení, tak počkám, až se objeví nějaký obraz, nebo zkouším nějaké vyvolávat tak dlouho, až se jeden z nich uchytí. Pak jeho směrem natáhnu ruce a prohlížím si je. Pak si je mnu a třu o sebe a sleduji je až ke svým ramenům a pak skouznu pohledem na hruď. Pak si prohlédnu celé tělo až k nohám, a zároveň se snažím co nejvíc všímat veškerých zvuků, pachů a doteků, pocítím svůj jazyk a zase se podívám vzhůru. Současně se snažím pocítit dotek mých nohou se zemí. Zde je opět vhodné být bos. Tato technika vskočení je v zásadě shodná s normálním rozvojem snu, ale zdá se mi rychlejší a účinnější, a také mi umožňuje se dostat na zajímavější místa, než je moje ložnice.</text:p>
      <text:p text:style-name="P10"> </text:p>
      <text:p text:style-name="P8">Typ 10) Vize sebe sama. Buď se před vámi vytovří vaše podoba, nebo normálně vykročíte ze svého spícího těla.</text:p>
      <text:p text:style-name="P8">Už jsme si řekli, že mysl se neustále snaží mít obraz fyzického těla. Když jsme ve stavu mimo tělo, mysl si to uvědomí a často vyvolá obrazy dvou těl, přičemž jeden je reprezantací spícího těla. Tento koncept můžeme opět použít jako strategii pro přechod.</text:p>
      <text:p text:style-name="P9">Budeme se snažit oddělit dvě těla od sebe. To se ale snadněji řekne, než udělá. Mysl moc nechce dopustit, aby se to stalo a často je mezi oběma těly poci´tována přitažlivá síla. Já to provádím, jako bych si počítal „jedna, dva, tři, teď!“ a na to „teď!“ se snažím vykulit z těla do strany. Někdy to musím párkrát opakovat, ale obvykle to funguje dobře a postupně, s roustoucími zkušenostmi, je to snazší a snazší. O této technice je toho napsáno mnoho, takže doporučuji si prostudovat několik z nich, protože se mohou v určitých částech lišit.</text:p>
      <text:p text:style-name="P1"> </text:p>
      <text:p text:style-name="P8">Typ 11) Vnímání přítomnosti někoho jiného vedle vás. Tohle jsem osobně zažil mnohokrát a hodně to mnou <text:soft-page-break/>zacloumalo, protože se jedná o velmi intenzívní zážitky, které někdy mohou být hodně strašidelné. Jen doufám, že s tím setkáte až v pokročilejších stádiích vašeho průzkumu snového světa, protože to skutečně může být trochu silné kafe.</text:p>
      <text:p text:style-name="P10"> </text:p>
      <text:p text:style-name="P2">Jak člověk může něco takového vůbec vysvětlit? Existuje něco, čemu říkáme neurální vzruch, jehož pomocí  mozek, když se připravuje ke spánku, nahrává obrazy a zvuky během toho krátkého časového úseku, kdy usínáme. Těmto obrazům říkáme hypnogogické nebo hypnopompické halucinace. Obvykle k nim dochází při usínání a nebýváme si jich vědomi. Ale při přechodu je můžeme zažít tak říkajíc z první ruky.</text:p>
      <text:p text:style-name="P2">A co vibrace a syčení?</text:p>
      <text:p text:style-name="P2">Jsem toho názoru, že se jedná o nějaký druh šílené komunikace mezi tělem a myslí, díky které jsou ve spojení, když se přeruší fyzické bdělé propojení.</text:p>
      <text:p text:style-name="P2">Mohl bych spekulovat ještě dál, ale vím, že jak nadále pokračuji ve svých výzkumech a zážitcích, tak že se mé názory neustále mění. prostě bych řekl, že se tu stýká svět vědy a svět duchovní. Podle mne se opravdu může jednat o důkazy brány mezi fyzickým světem a jinou, dosud nepochopenou oblastí.</text:p>
      <text:p text:style-name="P10"> </text:p>
      <text:p text:style-name="P8">Metoda: Nastavte si budík tak, abyste se probudili asi 4 hodiny po usnutí.</text:p>
      <text:p text:style-name="P8">Vstávejte v klidu a zajděte si na záchod, ale snažte se moc neprobrat.</text:p>
      <text:p text:style-name="P8">Dejte si spací masku. Není to nezbytné, ale pomáhá to.</text:p>
      <text:p text:style-name="P8">Lehněte si na záda a uvolněte jak tělo, tak dýchání. Můžete použít jakékoli dechové techniky.</text:p>
      <text:p text:style-name="P8">Upevněte své předsevzetí dosáhnout kompletního přechodu.</text:p>
      <text:p text:style-name="P8">Asi deset minut provádějte MILD.</text:p>
      <text:p text:style-name="P8">Nyní začínám s přípravou na přechod. Co vlastně dělám, je že připravuji své tělo na možný typ přechodu, kde bych pak viděl a cítit své mentální tělo, jak se zvedá z fyzického těla. Takže si představuji a opravdu se snažím cítit, jak se mé tělo při nádechu zvedá jakoby tažené za boky vzhůru, přičemž pociťuji své paže, nohy a hlavu, jak se při mém pohybu vzhůru propadají zpět. Při výdechu pak zase vnímám opačný postup, kdy vnímám mé tělo, jak se mé tělo propadá zadkem napřed do postele a jak mé nohy a paže zůstávají přede mnou, jako kdybych padal z výšky. Jedná se o mentální aktivitu, ale ve skutečnosti je to opravdu cítit velmi podobně, jako pak při skutečném přechodu. Stoupání ke stropu a zase klesání do postele jsou běžné pocity, ke kterým při přechodu dochází, tak svému mentálnímu tělu dát najevo, že se jim pak nebudu bránit. Je to jako surfing, kdy jedete s vlnou jejím směrem, nikoli proti ní.</text:p>
      <text:p text:style-name="P8">Po 5 až 10 minutách jsem připraven se otočit na bok.</text:p>
      <text:p text:style-name="P8">A teď už jen čekám a nechám svoji mysl, ať se uklidní, za využití uklidňovacích postupů, které byste již měli mít plně zvládnuté.</text:p>
      <text:p text:style-name="P8">V této fázi asi budete pociťovat silné nutkání oddat se náhodným myšlenkám nebo se začít v posteli přavalovat. Jakákoli z těchto aktivit přiměje vaše usínající já se probrat a vrátit se zpět k bdění. Protože právě tomu se chceme vyhnout, je důležité si udržet disciplínu a odolávat. Nenechejte se tím nijak zneklidňovat a nechte pocity jen proplout.</text:p>
      <text:p text:style-name="P8">Oči udržujte v klidu ukotvené.</text:p>
      <text:p text:style-name="P8">Buďte spíše meditativně naladěni, než abyste s pocity bojovali.</text:p>
      <text:p text:style-name="P8">Nyní jen čekám na to, až se začnou objevovat různé přechodové jevy s tím, že aý budou dostatečně jasné, tak že se pokusím o přechod.</text:p>
      <text:p text:style-name="P8">Použiju buď vskočení, nebo techniku tělesného oddělení – to podle toho, jakáscéna se mi ukáže. Obecně nechávám sen, aby mi obrazy ukázal sám, než abych se je nějak silou pokoušel vyvolávat. Mívám ale v poslední době vysokou míru úspěšnosti s představováním si konkrétního výchozího bodu a vizualizací skočení do něj, když cítím, že je k tomu vhodná chvíle.</text:p>
      <text:p text:style-name="P8">Pak provádám kontrolu reality, kognitivní test spolu s kotrolou těla a oděvu. Kouknu se, jestli mám boty. Pokud <text:soft-page-break/>ano, tak si je obvykle před započetím snového dobrodružství sundám.</text:p>
      <text:p text:style-name="P1"> </text:p>
      <text:p text:style-name="P1"> </text:p>
      <text:p text:style-name="P1"> </text:p>
      <text:p text:style-name="P1"> </text:p>
      <text:p text:style-name="P5">Lekce 18) Zařadíme vyšší rychlost</text:p>
      <text:p text:style-name="P1"> </text:p>
      <text:p text:style-name="P2">Než jsem se pustil do psaní této lekce, tak jsem o ní hodně přemýšlel a rozhodl se, že ji podám v celkovém náhledu, než abych se zapletl do vědeckých podrobností. Mezi akademickým a praktickým poznáním je tenká hranice a já se budu odkazovat na své znalosti bojového umění a řeknu vám, co na rozdíl od přílišného zaujetí hypotetickým uvažováním funguje nejlépe.</text:p>
      <text:p text:style-name="P1"> </text:p>
      <text:p text:style-name="P2">Mozek komunikuje s tělem a myslí pomocí neurochemických procesů. S ohledem na snění, resp. lucidní snění, jsou zvláště významné 4 z nich. Jedná se o serotonin, dopamin, noradrenalin nebo norepinefrin a acetylcholin.</text:p>
      <text:p text:style-name="P6">Ke každému promluvím zvlášť a řekneme si, jak je použitím vhodných doplňků můžeme bezpečně ovlivnit a tak dosáhnout významných výsledků. Pak vám přesně popíšu postup, které pro přechod používám já sám. Technika, kterou nazývám <text:span text:style-name="T1">nabuzení REM</text:span>, je použitelná jak s použitím doplňků, tak i bez nich, ale výsledky jsou nesrovnatelné, protože použití doplňků celou záležitost opravdu dostává na jinou úroveň.</text:p>
      <text:p text:style-name="P1"> </text:p>
      <text:p text:style-name="P2">Proto jsem so rozhodl vám plně odhalit můj suplementační přístup a postupně vám každý ze suplementů představím podrobněji, včetně vědeckého pozadí jejich fungování, protože to je pro danou praxi důležité. Potom to celé zasadím do konkrétního rámce používané praxe. Vše, co jsme si tu zatím řekli, se bude k tomuto rámci vztahovat, takže se ujistěte, že vám je zatím vše, co jsme si řekli, jasné.</text:p>
      <text:p text:style-name="P1"> </text:p>
      <text:p text:style-name="P2">Budu také předpokládat, že ten, kdo čte tento přeci jen poněkud složitější text, je schopen zodpovědně řídit svoji praxi provádění uvedených cvičení a že je k jejich provádění plně tělesně i duševně způsobilý. Pokud má někdo ohledně uvedených technik jakékoli pochybnosti či otázky, měl by vyhledat odbornou konzultaci.</text:p>
      <text:p text:style-name="P1"> </text:p>
      <text:p text:style-name="P2">Nemohu dostatečně zdůraznit, že každý člověk je za své činy zodpovědný. Konzumace jakýchkoli produktů může mít na jednotlivé osoby rozdílný vliv. Brzy se dostaneme k detailním informacím o používaných suplementech a každý by měl být opatrný. Suplementy, které zde uvedu, by měly být zkoušeny jeden po druhém postupně, tak aby si byl člověk vědom jejich účinků na snění a zdraví obecně. Teprve později je možné přistoupit k jejich kombinování.</text:p>
      <text:p text:style-name="P1"> </text:p>
      <text:p text:style-name="P1"> </text:p>
      <text:p text:style-name="P1"><text:soft-page-break/> </text:p>
      <text:p text:style-name="P1"> </text:p>
      <text:p text:style-name="P5">Lekce 19) Modrá pilulka</text:p>
      <text:p text:style-name="P1"> </text:p>
      <text:p text:style-name="P2">Serotoni je prvním suplementem, o kterém budeme hovořit. Tento suplement je již na trhu k dostání pod obchodním názvem 5 hydroxytryptofan (5HTP). Jedná se vlastně o prekurzor serotoninu, což znamená, že jde o stavební jednotku, kterou je tělo schopno rychle absorbovat, aby si vytvořilo serotonin.</text:p>
      <text:p text:style-name="P1"> </text:p>
      <text:p text:style-name="P2">5 http je prodáván jako přípravek upravující náladu a je klasifikován jako inhibitor monoaminoxydázy (MAOI). Je to, stejně jako třezalka, velmi slabý MAOI a dávky používané pro lucidní snění jsou rovněž nízké. MAOI funguje tak, že brání rozkladu monoaminových neurotransmiterů, které jsou zodpovědné za přenos informací z jednoho nervu na druhý. Omezením rozkladu neurotransmiterů v nerových synapsích (v prostoru mezi dvěma nervy) může aktivita nervových impulzů probíhat s větší intenzitou, a to i poté, co byl stimul ukončen. Jinými slovy, povzbuzujeme aktivitu určitých nerových vzruchů bez ohledu na nedostatek podnětů.</text:p>
      <text:p text:style-name="P1"> </text:p>
      <text:p text:style-name="P2">Jednou z vlastností 5 HTP je to, že může blokovat během spánku REM aktivitu. To nám umožňuje úžasnou možnost převzít nad REM fázemi určitou kontrolu. Dávka 100-150mg před spanímstačí na potlačení REM aktivity po následujících 4 až 5 hodin. Suplement je tělem velmi rychle spotřebován, takže po oněch 4 až 5 hodinách jsme již beyz jeho účinků.</text:p>
      <text:p text:style-name="P1"> </text:p>
      <text:p text:style-name="P2">To má za následek, že v následujících fázích spánku se REM zesílí a je stabilnější, což nám nabízí fantastickou možnost dosažení lucidního stavu.</text:p>
      <text:p text:style-name="P1"> </text:p>
      <text:p text:style-name="P2">Tento suplement se do určité míry dá považovat za „modrou pilulku“, protože dělá vlastně opak toho, co vyvolává acetylcholin, na který se odkazuji jako na „červenou pilulku“. 5 http bereme před spaním a pak musí následovat 4-5 hodin spánku. Tento úsek spánku bude ve znamení především pomalých mozkových vln nebo NREM spánku., zatímco REM fáze budou potlačeny a budou čekat na svoji příležitost.</text:p>
      <text:p text:style-name="P1"> </text:p>
      <text:p text:style-name="P2">Jelikož se jedná o MAOI, je možné 5 HTP použít jako prostředek proti depresím (v dávkách blízkým 500mg denně). Proto by každý, kdo užívá nějaké léky na depresi, měl použití 5 HTP konzultovat s odborníkem.</text:p>
      <text:p text:style-name="P1"> </text:p>
      <text:p text:style-name="P2">Je třeba také vědět o možných vedlejších účincích, kterými mohou být nevolnost a zažívací problémy. Já něco podobného nezažil a to pravděpodobně z důvodu nízkých používaných dávek. Nicméně bych každého na tento fakt upozornil a doporučil začít s menšími dávkami. Na začátek by mohlo stačit jen 50mg, postupně zvyšovaných na 100 nebo 150mg. Já osobně beru 100mg bez jakýchkoli nepříznivých účinků a s velice dobrými výsledky.</text:p>
      <text:p text:style-name="P1"><text:soft-page-break/> </text:p>
      <text:p text:style-name="P1"> </text:p>
      <text:p text:style-name="P1"> </text:p>
      <text:p text:style-name="P1"> </text:p>
      <text:p text:style-name="P5">Lekce 20) Červená pilulka</text:p>
      <text:p text:style-name="P1"> </text:p>
      <text:p text:style-name="P6">Galantamin je dalším suplementem, se kterým se setkáme. Tohle je ta <text:span text:style-name="T1">červená pilulka</text:span>, kterou Morfeus nabídl Neovi. Jedná se o látku z rostliny nazývané higanbana, nebo také pavoučí lilie. Lidmi praktikujícími lucidní snění je využívána už řadu let s vynikajícími účinky.</text:p>
      <text:p text:style-name="P1"> </text:p>
      <text:p text:style-name="P2">Funguje dvěma způsoby. Zaprvé povzbuzuje REM aktivitu. Zde se nabízí použití 4-8 mg po čtyřech hodinách spánku, nejlépe pokud před usnutím byla použita modrá pilulka. Dochází tak tedy ke kombinaci návratu REM fáze s jejím současným povzbuzením. Tento postup může být použit jak pro DILD, tak i WILD, ačkoli já shledávám užitečnější použití při WILD, a doporučuji jej jako nejlepší strategii pro dosažení pravidelných vysoce stabilních lucidních snů.</text:p>
      <text:p text:style-name="P1"> </text:p>
      <text:p text:style-name="P2">Galantamin je svými účinky, kdy zabraňuje rozpadu neurotransmiteru zvaného acetylcholin, podobnou látkou jako MAOI. Za rozpad acetylcholinu v mozku je zodpovědný enzym acetylcholinesteráza (AChE). Galantamin je inhibitorem AChE a umožňuje tak nárůst množství acetylcholinu v mozku, který je neurotransmiterem zodpovědným za zvýraznění fáze REM. Existují také ukazatele, které podporují názor, že galantamin dovede podporovat produkci acetylcholinu sám o sobě.</text:p>
      <text:p text:style-name="P1"> </text:p>
      <text:p text:style-name="P2">Další velice důležitou vlastností galantaminu je to, že dovede podporovat paměťové funkce. Tento suplement je prodáván jako doplněk výživy k potlačení projevů stárnutí a ve vyšších dávkách je používán při Alzheimerovy nemoci.</text:p>
      <text:p text:style-name="P2">Z našeho HIT modelu víme, že takto je tedy možné zvýšit rozlišovací funkce mysli a vhodně nabudit mentální vlastnosti tak, že je možné zažít plně vědomý lucidní sen.</text:p>
      <text:p text:style-name="P1"> </text:p>
      <text:p text:style-name="P2">Dávky potřebné pro vyvolání lucidních snů jsou malé, přesto se mohou objevit vedlejší účinky jako nevolnost, zvracení, průjem a závratě. Opět jsem osobně nic z toho nezaznamenal, ale znovu doporučuji začínat nízkými dávkami a postupně je zvyšovat na optimální výši.</text:p>
      <text:p text:style-name="P1"> </text:p>
      <text:p text:style-name="P2">Důležité je zmínit u galantaminu jeho poměrně dlouhý poločasu rozpadu, tzn. dobu, po kterou se látka nachází v těle. Galantamin může v těle zůstat až 48 hodin, takže je nutné jej brát maximálně jednou za tři dny, aby si na něj tělo příliš nezvyklo. Jako u všeho, co používáme příliš často, si tělo může vytvořit vůči němu vytvořit toleranci a <text:soft-page-break/>pak by jeho účinek nebyl takový. Důvodem je fyziologické znecitlivění acetylcholinových receptorů, které se v případě neopatrnosti může stát permanentním, takže se prosím podle toho chovejte.</text:p>
      <text:p text:style-name="P2">Je tu ještě jeden psychologický element k zamyšlení. Braní červené pilulky je svým způsobem takový rituál, takže pokud to s tím přeženete, jeho psychologický vliv na snícího se sníží.</text:p>
      <text:p text:style-name="P1"> </text:p>
      <text:p text:style-name="P2">Pro snící, kteří by chtěli s galantaminem létat ještě častěji, existuje ještě jeden suplement. Jedná se o piracetam, což je nootropikum, nebo-li potrava pro mozek. Piracetam umožňuje mozku rychleji využívat acetycholin. Takže vyšší produkce acetylcholinu vyvolaná galantaminem může být vyvážena jeho rychlejším využitím a možné znecitlivění receptorů tak eliminováno.</text:p>
      <text:p text:style-name="P2">Odpovídající dávkou je množství tak do 2400mg, což je zároveň množství, které sám užívám. Protože zvyšuje tok krve do mozku, mohou někteří lidé zažít bolesti hlavy. Pro snížení takového efektu je možné brát dávky řekněme 3800mg přes den po delší období.</text:p>
      <text:p text:style-name="P1"> </text:p>
      <text:p text:style-name="P2">Piracetam nemá skoro žádné vedlejší účinky a dle nejnovějších výzkumů vás dělá chytřejší, takže by možná nebylo od věci se po něm trochu podívat. Jedinou nevýhodou je, že si jej musím nechat posílat z USA za větší peníz, ale zase na druhou stranu mi umožňuje častější lucidní sny s využitím suplementace.</text:p>
      <text:p text:style-name="P1"> </text:p>
      <text:p text:style-name="P1"> </text:p>
      <text:p text:style-name="P1"> </text:p>
      <text:p text:style-name="P1"> </text:p>
      <text:p text:style-name="P5">Lekce 21) Další pomocníci</text:p>
      <text:p text:style-name="P1"> </text:p>
      <text:p text:style-name="P2">Vedle omezení rozkladu acetylcholinu je také možné zvýšit přímo jeho přítomnost pomocí suplementů podporujících jeho tvorbu.</text:p>
      <text:p text:style-name="P1"> </text:p>
      <text:p text:style-name="P6">Na prvním místě jsou to cholin bitrát a cholin citrát. Jsou to cholinové soli a prekurzory (stavební jednotky) používané v mozku pro výrobu acetylcholinu. Spolu s galantaminem vytváří synergický efekt a prudce zvyšují produkci acetylcholinu. <text:span text:style-name="T1">Zde je důležité podotknout, že aktivátorem WILD není jenom samotné množství acetylcholinu v mozku, ale také rychlost jeho produkce, takže kombinované užívání uvedených suplementů může zážitky významně zvýšit.</text:span></text:p>
      <text:p text:style-name="P1"> </text:p>
      <text:p text:style-name="P2">Soli jsou brány současně s galantaminem během WBTB a to v dávkách asi 500-1000. Pokud trochu pohledáte v nabídce prodejců, najdete již i výrobky s kombinací těchto složek ve vhodných poměrech.</text:p>
      <text:p text:style-name="P1"> </text:p>
      <text:p text:style-name="P2"><text:soft-page-break/>Problémem těchto solí je, přes jejich schopnost procházet krevní bariérou v mozku a tedy účinkovat rychle, závislost jejich schopnosti průchodu bariérou na jejich koncentraci. To ve výsledku znamená, že s čím vyšším koncentračním gradientem se setkají, tím je jejich schopnost průchodu bariérou nižší. Takže když začneme v mozku během přechodu akumulovat acetylcholin, dochází závisle k redukci schopnosti solí procházet bariérou.</text:p>
      <text:p text:style-name="P1"> </text:p>
      <text:p text:style-name="P2">Abychom vyřešili tento postupný úbytek schopnosti akumulace ACh, můžeme využít další známý suplement, kterým je glycerofosfocholin (GPC). Je to další prekurzor ACh, ale bez závislosti na koncentraci, takže dokáže překonávat krevní mozkovou bariéru i za přítomnosti vyšší koncentrace ACh. Jeho nevýhodou je, pokud je používán samotný, že jeho absorpce a dosažení maximální koncentrace v organismu trvá až tři hodiny. Z tohoto důvodu je pro dosažení stálých výsledků nesrovnatelně výhodnější jej používat ve spojení s galantaminem.</text:p>
      <text:p text:style-name="P1"> </text:p>
      <text:p text:style-name="P6"><text:span text:style-name="T1">Používá se 600-1200mg při WBTB</text:span>. Použité množství může velmi výrazně ovlivnit výsledné sny a průběh přechodu. Na základě své vlastní zkušenosti můžu uvést, že přechody uskutečněné za použití vyšších dávek mohou být velmi intenzívní a doporučoval bych začít manšími dávkami.</text:p>
      <text:p text:style-name="P2">S většími dávkami je možné dosáhnout delších a stabilnějších snů. To pravděpodobně díky vzájemné aktivitě mezi galantaminem, solemi a GPC. Jejich činnosti jsou podobné, ale probíhají v jiných časových úsecích. Pokud bych experimentoval s vyššími dávkami, tak bych se snažil mít možnost zůstat v posteli delší dobu a mít tak možnost moci se plně oddat dlouhým snům, které je možné očekávat. Tímto postupem jsem již zažil neobvykle dlouhé sny. Někdy až tak, že jsem se v jejich průběhu musel třeba na minutku probudit.</text:p>
      <text:p text:style-name="P1"> </text:p>
      <text:p text:style-name="P1"> </text:p>
      <text:p text:style-name="P1"> </text:p>
      <text:p text:style-name="P1"> </text:p>
      <text:p text:style-name="P1"> </text:p>
      <text:p text:style-name="P5">Lekce 22) Super schopnosti a speciální pohyby</text:p>
      <text:p text:style-name="P1"> </text:p>
      <text:p text:style-name="P2">Dostali jste někdy otázku: „Pokud bys mohl mít jednu super schopnost, kterou bys chtěl?“</text:p>
      <text:p text:style-name="P2">Máte příležitost si to otestovat – na řadu se dostává dopamin. Tento neurotransmiter není pro lucidní sny tak důležitý, ale pomáhá se zvýšením sebevědomí v nich. Následující řádky čtěte velmi pozorně, protože zde je třeba být nanejvýš odpovědný.</text:p>
      <text:p text:style-name="P2">Z pohledu na náš model lucidního snění je patrné, že jedním principem, kterým si můžeme být jisti, je to, že vaše zážitky v lucidních snech jsou spíš produktem vašich očekávání a předpokladů, než tužeb. Možná, že chcete ze svých rukou vystřelovat ohnivé blesky (jedná se koneckonců o sen), ale to neznamená, že opravdu věříte tomu, že to dokážete. Člověk by předpokládal, že vědomí toho, že se jedná o sen, bude jedná o sen, bude stačit k tomu, aby se člověku plně podařilo eliminovat psychologická omezení ohledně víry v to, co je a co není možné. Ve skutečnosti to tak snadné vůbec není. I ve snu jsme limitování svými hluboce zakořeněným podvědomým vnímáním reality. Neo se mohl stát Vyvoleným pouze poté, co tomu sám uvěřil.</text:p>
      <text:p text:style-name="P1"><text:soft-page-break/> </text:p>
      <text:p text:style-name="P2">K tomu, abychom mohli úspěšně posunout své psychologické procesy a zanechat svých determinnistické vnímání reality stranou, potřebujeme do svého neurokoktejlu přimíchat dopamin. Dopamin má na mozek celou řadu účinků, mezi kterými se nám, jakožto lucidním snícím, nejvíce hodí právě sebedůvěra a motivace. Dává to snící mysli vlastnosti potřebné k pevnějšímu uvědomění toho, že se jedná o sen, a že jako s takovým s ním možno nakládat. Má to neobyčejný vliv na naši schopnost jednat ve snu jako nadpřirozené bytosti. Můžete létat s větším sebevědomím, procházek snadno zdmi, střílet oheň, chodit po zdech – na co si jen vzpomenete!</text:p>
      <text:p text:style-name="P2">Nedávno jsem chtěl třeba jedné snové postavě sebrat motorku, tak jsem ji silou vůle zastavil a vzal si ji (bylo dost legrační, že se u toho chovala uctivě). Nepodceňujte sílu dopaminu na ovlivnění snového zážitku. Je to jedna z nejúžasnějších suplementačních technik, jakou jsem vyzkoušel.</text:p>
      <text:p text:style-name="P1"> </text:p>
      <text:p text:style-name="P2">Při využití dopaminu může být ovlivnět také obsah snu. Sny pak bývají více dobrodružné a člověk uvnitř nich má více autoritativní osobnost (přinejmenším moje zážitky jsou takové). To s sebou někdy může přinést i docela děsivé scénáře, které jsou ale do jisté míry vyváženy právě zvýšeným sebevědomím a vcelku z nich mohou vzejít hodně zajímavé a zábavné sny.</text:p>
      <text:p text:style-name="P1"> </text:p>
      <text:p text:style-name="P2">Zjistil jsem také, že mé přechody byly pomocí tohoto postupu jednodužší. Zvýšené sebevědomí mi umožňuje se snáze vypořádat se svéráznostmi během přechodu.</text:p>
      <text:p text:style-name="P1"> </text:p>
      <text:p text:style-name="P2">Taky častěji dochází v prstředí mé snové ložnice ihned k nějakým událostem, aniž bych se musel někam přemísťovat. U postele se mi objevují cizí lidé, kteří se se mnou dávají do hovoru. Napadá mne, zda-li to nemá něco do činění se zvýšeným libidem, což je taky jeden z účinků dopaminových suplementů. Ne všichni návštěvnící byli přátelští. Měl jsem i několik setkání s poměrně nepřátelskými postavami. Na těchto poněkud zvláštních typech přechodu shledávám určité podobnosti s tím, co občas lidé uvádějí jako zážitky mimozemských únosů. Většinou před dopadem snové scény necítím žádné varování a vypadá to tak, jako by na mne někdo číhal, než jako obvyklý postupný rozvoj lucidní snové scény.</text:p>
      <text:p text:style-name="P1"> </text:p>
      <text:p text:style-name="P2">Suplementem je zde Mucuna Pruriens. Jedná se o roztlinný produkt s přirozeným výskytem  L-dopa. To je dopaminový prekurzor, který se vstřebává v žaludku a po průchodu krevní mozkovou bariérou zvyšuje v mozku koncentraci dopaminu. Dopamin samotný takto absorbován být nemůže, a z toho důvodu musíme použít prekurzor.</text:p>
      <text:p text:style-name="P2">L-dopa je však látka náchylná k přeměně na dopamin ještě před přechodem krevní mozkovou bariérou, a tak je nutno jej kombinovat ještě s jinou látkou, která této změně zabrání.</text:p>
      <text:p text:style-name="P2">U Parkinsonovy nemoci dochází k tomu, kdy ubýtek produkce dopaminu v těle negativně ovlivňuje, tedy omezuje motorické tělesné funkce. L-dopa je v takvé situaci potřeba dodávat v poměrně vysokých dávkách a proto tato nevhodná změna musí být eliminována. Tehdy je používána látka zvaná Carbidopa. Problémem však jsou její vedlejší účinky a pro využití pro lucidní snění je lepší o ní neuvažovat. Naštěstí je tu právě zmíněná Mucuna Pruriens, která tuto přeměnu dokáže blokovat bez vedlejších účinků. Proto se jedná o bezpečnou a užitečnou <text:soft-page-break/>pomůcku pro lucidní snění.</text:p>
      <text:p text:style-name="P2">Pozor však na současné braní vitamínu B6. Pokud je ten ve střevech přítomen, může způsobit předčanou změnu L-dopa na dopamin a účinek Mucuna Pruriens by mohl být omezený, nebo možná i zcela nepozorovatelný.</text:p>
      <text:p text:style-name="P1"> </text:p>
      <text:p text:style-name="P2">Musuna Pruriens je k sehnání buď ve formě semen, nebo jako extrakt. Doporučuji extract, protože při použití semínek může být obsah účinné látky variabilní. Extrakty bývají v koncentracích 10, 30 a 50%. Osobně bych doporučoval 10%. Jednoduše z toho důvodu, že látky podobné Carbidopa, které se v Mucuně přirozeně vyskytují, aby bránily předčasné přeměně na dopamin, při vyšších koncentracích ztrácí účinnost.</text:p>
      <text:p text:style-name="P1"> </text:p>
      <text:p text:style-name="P2">Používá se přibližně 100-200mg při WBTB, ačkoli někteří technici si berou dávku i před spaním, aby trochu přidali na koncentraci plazmy. Ačkoli některé studie naznačují, že by větší koncentrace plazmy mohla potlačit fáze REM, zůstávám ohledně této metody trochu nedůvěřivý. Přesto se ji sám zkouším prověřit.</text:p>
      <text:p text:style-name="P1"> </text:p>
      <text:p text:style-name="P2">V poslední době si také trochu hraju s polyfenolem zvaným epigallocatechin galát (EGCG). Ten se dá pořídit ve formě extractu ze zeleného čaje (GTE) a funguje podobně jako galantamin. Funguje jako inhibitor spotřeby, což znamená, že zpomaluje rozklad neurochemikálií a umožňuje jejich delší setrvání v organismu. V našem případě je tou neurochemikálií dopamin. Cílem by mělo být umožnit vyššímu množství dopaminu, aby byl přítomen během snové fáze.</text:p>
      <text:p text:style-name="P2">Já používám 375mg dávku 15% polyfenolu. To dobře funguje při asi 45mg EGCG. Beru jednu až dvě pilulky podle toho, jestli je mixuju s Mucunou nebo ne. Buď beru 45mg EGCG se 100mg Mucuny nebo 90mg samostatně.</text:p>
      <text:p text:style-name="P2">Pozor na jakýkoli obsah kofeinu v produktech ze zeleného čaje, které byste používali, protože ten může v nějakých případech vyvolat nespavost. Snažím se ale z\jistit využitelnost kofeinu jako stimulantu pro kognitivní funkce.</text:p>
      <text:p text:style-name="P1"> </text:p>
      <text:p text:style-name="P2">Oba dva tyto suplementy mám velmi v oblibě, ale musím vás upozornit, abyste byli velmi pozorní při jejich využívání a vždy si ověřili jejich možné působení na vás samotné, protože přeci jen jsme každý úplně jiný. I něco tak obyčejného, jako jsou třeba oříšky, může jednoho člověka potěšit svojí chutí, zatímco pro druhého může být smrtelným nebezpečím. Vždy je nejlepší začít s velmi malými dávkami a postupně je zvyšovat na optimální úroveň. Suplementaci L-dopa bych doporučil opravdu juen zkušeným snícím. Nezapomenu dodat, že před jakýmkoli využíváním suplementů byste si měli být vědomi svého zdravotního stavu a případných kontraindikací.</text:p>
      <text:p text:style-name="P1"> </text:p>
      <text:p text:style-name="P2">Vedlejšími účinky mohou být přecitlivělost, zvýšení tělesné teploty a nespavost. To především při vyšších dávkách, přičemž dávky potřebné pro navození OBE stavu obvykle tyto stavy nevyvolávají. Já vždy zažil zajímavé přechody, a to ať už jsem bral jen jeden, nebo oba dva suplementy.</text:p>
      <text:p text:style-name="P1"> </text:p>
      <text:p text:style-name="P2">Nespavost může vyvolat kterýkoli z nich, a odstranit se dá přidáním trošky melatoninu. Jedná se o hormon <text:soft-page-break/>vylučovaný šišinkou. Ve tmě je jeho produkce zvýšená, zatímco za světla je produkován serotonin. To vyvolává náš pravidelný spánkový rytmus. Jak serotonin, tak melatonin jsou tedy klíčovými látkami spánkového cyklu a potlačují REM fázi.</text:p>
      <text:p text:style-name="P1"> </text:p>
      <text:p text:style-name="P2">Dávka 0.3mg melatoninu v čase WBTB může redukovat nespavost vyvolanou použitím jiných suplementů aniž by došlo k ovlivnění REM fáze. Je snadno a levně k sehnání.</text:p>
      <text:p text:style-name="P1"> </text:p>
      <text:p text:style-name="P1"> </text:p>
      <text:p text:style-name="P1"> </text:p>
      <text:p text:style-name="P1"> </text:p>
      <text:p text:style-name="P5">Lekce 22) Neztrácejte hlavu!</text:p>
      <text:p text:style-name="P1"> </text:p>
      <text:p text:style-name="P2">Plch řekl Alence, aby v králičí noře neztrácela hlavu. V případě lucidního snění to není až tak důležité, ale rozhodně vám to může umožnit opravdu  zajímavá dobrodružství. Naše duševní schopnosti jsou obvykle využívány jen z část; mohli bychom i říci, že jsme ve svých životech jak náměsíční, zatímco ve snech se probouzíme, aniž bychom však měli představu o tom, kam směřujeme. Neurotransmiterem, který může mít velmi pozitivní účinek, je noradrenalin nebo norepinefrin. Tento hormon je zodpovědný za ovlivňování pozornosti a reakční jednání mysli – uteč nebo bojuj – a jeho opatrné ovládání může být pro lucidní snění přínosem.</text:p>
      <text:p text:style-name="P1"> </text:p>
      <text:p text:style-name="P2">Úpravou noradrenalinu můžeme dosáhnout během snění mnohem více pozornější mysli, což může být pomocí při přechodu a dále tak můžeme dosáhnout většího uvědomění během snu. To má pozitivní vliv jak na zapamatovatelnost snového světa, a rovněž si můžeme snadněji během snění vybavit náš bdělý život. Jedná se ale o opravdu chůzi po visutém laně, protože jen nepatrně větší stimulace vyvolá nespavost.</text:p>
      <text:p text:style-name="P1"> </text:p>
      <text:p text:style-name="P2">Pro vybuzení noradrenalinu je naší volbou yohimbin. Jde o slabý MAOI a funguje tak, že obsazuje alfa2 adrenal receptory v mozku, díky čemuž brání noradrenalinu, aby se na ně navázal. Tak lze dosáhnout toho, že si mozek začne myslet, že je v něm noradreanalinu méně, než obvykle, a sám jej začne ve zvýšené míře produkovat.</text:p>
      <text:p text:style-name="P1"> </text:p>
      <text:p text:style-name="P2">Tento suplement používám jen zřídka a v současnosti testuji používání jiných látek, mezi nimi třeba malých dávek kofeinu. Problémem je, že pokud vezmete dávku větší, můžete mozen nastartovat ke zvýšené produkci noradrenalinu, který se pak z mozku dostane do krve. Zažijeme pak stavy, které už asi každý známe – zpocené dlaně, zvýšený krevní tlak a pocit neklidu v brišní oblasti.</text:p>
      <text:p text:style-name="P1"> </text:p>
      <text:p text:style-name="P6"><text:span text:style-name="T1">Pro lucidní snění je vhodnou dávkou asi 0.35-0.5 mg a já ji kombinuji s galantaminem a cholinem při přechodu </text:span><text:soft-page-break/><text:span text:style-name="T1">během WBTB.</text:span> Užívám také dávku 0.3mg melatoninu, abych předešel možné nespavosti. Opět je to balancování na hraně, ačkoli bych řekl, že za to stojí, protože se tak můžete maximálně dostat k bdělé mysli.</text:p>
      <text:p text:style-name="P2">Stejně jako u Mucuny Pruriens jde rovněž o rostlinný produkt. Pořídit jej lze buď v přírodní formě, nebo jako syntetizovaný standardizovaný produkt. Doporučuji druhou variantu, protože v takovém případě je lépe kontrolovatelné používané množství.</text:p>
      <text:p text:style-name="P1"> </text:p>
      <text:p text:style-name="P2">S touto látkou už by měli zacházet jen velmi zkušení snící, a to jen tehdy, kdy se OBE stavy stanou až otázkou vědeckého zkoumání, nejen koníčkem. Abyste se nemýlili – jedná so o vysoce pokročilou techniku, díky které se snící mysl dostává hodně blízko vlastnostem bdící mysli.</text:p>
      <text:p text:style-name="P1"> </text:p>
      <text:p text:style-name="P1"> </text:p>
      <text:p text:style-name="P1"> </text:p>
      <text:p text:style-name="P1"> </text:p>
      <text:p text:style-name="P5">Lekce 23) Několik zaručených kombinací</text:p>
      <text:p text:style-name="P1"> </text:p>
      <text:p text:style-name="P2">Máme tedy k dispozici celou řadu suplementů a není pochyb o tom, že bychom jich měli využívat nejlépe podle určité strategie.</text:p>
      <text:p text:style-name="P1"> </text:p>
      <text:p text:style-name="P2">V první řadě potřebujeme mít již zavedený snový deník. To je pro lucidní snění s využíváním suplementů naprosto zásadní, protože si potřebujeme být schopni zaznamenávat naše zkušenosti s použitými suplementy a jejich kombinacemi. Budeme si zapisovat jak ovlivnily</text:p>
      <text:p text:style-name="P1"> </text:p>
      <text:p text:style-name="P2">a)      přechod</text:p>
      <text:p text:style-name="P2">b)      snový zážitek</text:p>
      <text:p text:style-name="P2">c)      vedleší účinky (pokud nějaké budou)</text:p>
      <text:p text:style-name="P1"> </text:p>
      <text:p text:style-name="P2">Pokud se chystám na vyvolání lucidního snu, tak si skoro pokaždé před spaním beru 5HTP (i v případě, že se nechystám využít WBTB). Má velmi nízký výskyt vedlejších účinků a nehromadí se v těle, a zároveň pozitivně ovlivňuje náladu, takže jej mám docela v oblibě.</text:p>
      <text:p text:style-name="P2">Možná někoho napadne se zeptat, zda vliv na blokaci a pak zase návrat REM nějak neovlivňuje kvalitu spánku, ale dobrou zprávou je, že to spíše naopak k dobrému spánku přispívá. Tělu se stále dostane asi 4 hodin hlubokého spánku a 4 hodin lehkého spánku s REM aktivitou, takže to vcelku pořád vychází jako dobrý odpočinek. Docela často zjišťuji, že toto blokování a zpětné vracení REM u mě vyvolává docela spokojené pocity. Proto používání <text:soft-page-break/>5HTP považuji za běžnou záležitost.</text:p>
      <text:p text:style-name="P1"> </text:p>
      <text:p text:style-name="P2">Prvním větším úkolem je zajištění plynulého přechodu, a zde si beru na pomoc startovací set ve formě kombinace galantaminu a cholinu – 4mg/400mg nebo 8mg/800mg.</text:p>
      <text:p text:style-name="P2">Tuto kombinaci používáme pro navození lucidity kdykoli chceme použít modulační kombinaci jakožto základní, přičemž k ní můžeme přidávat modulátory další. Doporučuji začít s nižšími dávkami (polovičními), protože začít hned vyššími by mohlo být až příliš intenzívní.</text:p>
      <text:p text:style-name="P1"> </text:p>
      <text:p text:style-name="P2">Dalším suplementem, který bych mohl přidat, je GPC v množství 600-1200mg. Tahle látka nastupuje tam kde předchozí kombinace začíná zpomalovat a může tak poskytnout delší zážitek. Jak jsem již uvedl výše, přechod při použití vyšších dávekmůže být velmi intenzívní, takže začínejte na 600mg a pak případně můžete jít výš.</text:p>
      <text:p text:style-name="P1"> </text:p>
      <text:p text:style-name="P2">Dalšími modulátory jsou modulátory dopaminu. Používám je buď jednotlivě, nebo v kombinaci s technikou WBTB a galantaminem a cholinem. Konkrétně beru Mucuna Pruriens 10-200mg  spolu s GC nebo 45-90mg EGCG s GC. Když to chci trochu víc nakombinovat, tak použiju Mucuna 100mg plus 45mg EGCG s GC. Na základě svých zkušeností jsem začal využívat kombinace extraktu zeleného čaje a GC, protože při použití extraktu zeleného čaje jsem zaznamenal velmi zajímavé zážitky. Všechny tyto věci je vhodné si pořádně zaznamenávat ve snovém deníku.</text:p>
      <text:p text:style-name="P1"> </text:p>
      <text:p text:style-name="P2">Konečně se dostáváme i k využití yohimbe. Nejedná se o startovací látku, takže je ji vhodné používat jen v době WBTB za současného využití GC. V současnosti testuji tuto kombinaci spolu s nižšími dávkami extraktu zeleného čaje a zatím se to zdá působit velmi synergicky, ale zároveň se trochu v této oblasti držím zpátky, protože je možné se dočkat nespavosti nebo občasných lucidních nočních můr.</text:p>
      <text:p text:style-name="P1"> </text:p>
      <text:p text:style-name="P2">Základní strategii používání těchto kombinací jsem shrnul v tabulce.</text:p>
      <text:p text:style-name="P1"> </text:p>
      <text:p text:style-name="P1"> </text:p>
      <text:p text:style-name="P5">Stádium 1</text:p>
      <text:p text:style-name="P1"> </text:p>
      <text:p text:style-name="P2">Základní strategií je postupně osobně vyzkoušet a zaznamenat si účinky všech modulátorů. To se může zdát jako docela složitý úkol, protože některé z nich, pokud jsou použity samy o sobě, nebudou mít vliv na vyvolání lucidity, ale mohou mít vliv na snění jako takové. Zde mám na mysli především dopamin a noradrenalin. Tyto je nejlepší využívat při WBTB a MILD indukci a nepřímých přechodech, a pak si zaznamenta jejich vliv na snění, ať už lucidní, nebo běžné.</text:p>
      <text:p text:style-name="P1"><text:soft-page-break/> </text:p>
      <text:p text:style-name="P1"> </text:p>
      <text:p text:style-name="P5">Stádium 2</text:p>
      <text:p text:style-name="P1"> </text:p>
      <text:p text:style-name="P2">Ve druhé fázi se pokusíme o zvládnutí WILD a dosažení schopnosti přímo vstupovat do snů. Zde budeme počítat s strategickým používáním GC a 5HTP. Rovněž bych zde doporučil sáhnout i po GPC, protože to opravdu může nabudit fázi REM. Zde je zapotřebí si dávat pozor na to, abychom si neoptraným užíváním neovlivnili citlivost nervových zakončení, takže doporučuji buď zároveň používat piracetam, nebo zmíněnou kombinaci využívat jenom jednou za 3-4 dny.</text:p>
      <text:p text:style-name="P1"> </text:p>
      <text:p text:style-name="P1"> </text:p>
      <text:p text:style-name="P5">Stádium 3</text:p>
      <text:p text:style-name="P1"> </text:p>
      <text:p text:style-name="P2">V této fázi můžeme namíchat modulátory do opravdu zajímavého koktejlu. Je nanejvýše důležité toto přimíchávání činit postupně a opatrně. Začal bych 5 http a kombinací galantaminu a cholinu s GPC.</text:p>
      <text:p text:style-name="P2">Pak bych normálně vyzkoušel kombinaci 5 HTP-GC-EGCG následovanou kombinací 5 HTP-GC-Mucuna Pruriens.</text:p>
      <text:p text:style-name="P2">Nyní bych zkombinoval EGCG a Mucunu do setu 5 HTP-GC-Mucuna-EGCG a vyhodnotil, jak se tato kombinace chová. Dalším krokem by bylo použití yohimbe.</text:p>
      <text:p text:style-name="P2">To bych použil jako set 5 HTP-GC-yohimbe a v pozdější fázi bych možná trochu přidal také EGCG.</text:p>
      <text:p text:style-name="P1"> </text:p>
      <text:p text:style-name="P1"> </text:p>
      <text:p text:style-name="P1"> </text:p>
      <text:p text:style-name="P5">Kombinace modulátorů</text:p>
      <text:p text:style-name="P1"> </text:p>
      <table:table table:name="Tabulka5" table:style-name="Tabulka5">
        <table:table-column table:style-name="Tabulka5.A"/>
        <table:table-column table:style-name="Tabulka5.B"/>
        <table:table-row table:style-name="Tabulka5.1">
          <table:table-cell table:style-name="Tabulka5.A1" office:value-type="string">
            <text:p text:style-name="P13">Kombinace</text:p>
          </table:table-cell>
          <table:table-cell table:style-name="Tabulka5.A1" office:value-type="string">
            <text:p text:style-name="P13">Účinek</text:p>
          </table:table-cell>
        </table:table-row>
        <table:table-row table:style-name="Tabulka5.1">
          <table:table-cell table:style-name="Tabulka5.A1" office:value-type="string">
            <text:p text:style-name="P15">5 HTP 100mg před spaním</text:p>
            <text:p text:style-name="P15"> </text:p>
            <text:p text:style-name="P15">GC 4-8mg/400-800mg při WBTB</text:p>
          </table:table-cell>
          <table:table-cell table:style-name="Tabulka5.A1" office:value-type="string">
            <text:p text:style-name="P15">Velmi účinný spouštěč</text:p>
            <text:p text:style-name="P15">Dlouhé a intenzivní zážitky</text:p>
            <text:p text:style-name="P15">Intenzívní přechody</text:p>
          </table:table-cell>
        </table:table-row>
        <table:table-row table:style-name="Tabulka5.1">
          <table:table-cell table:style-name="Tabulka5.A1" office:value-type="string">
            <text:p text:style-name="P15">5 HTP 100mg před spaním</text:p>
            <text:p text:style-name="P15"><text:soft-page-break/> </text:p>
            <text:p text:style-name="P15">GC 4-8mg/400-800mg při WBTB</text:p>
            <text:p text:style-name="P15"> </text:p>
            <text:p text:style-name="P15">ECGC 45-90mg při WBTB</text:p>
          </table:table-cell>
          <table:table-cell table:style-name="Tabulka5.A1" office:value-type="string">
            <text:p text:style-name="P15">Zajímavé přechody</text:p>
            <text:p text:style-name="P15"><text:soft-page-break/> </text:p>
            <text:p text:style-name="P15">Zvýšené ovládání snu</text:p>
          </table:table-cell>
        </table:table-row>
        <table:table-row table:style-name="Tabulka5.1">
          <table:table-cell table:style-name="Tabulka5.A1" office:value-type="string">
            <text:p text:style-name="P15">5 HTP 100mg před spaním</text:p>
            <text:p text:style-name="P15"> </text:p>
            <text:p text:style-name="P15">GC 4-8mg/400-800mg při WBTB</text:p>
            <text:p text:style-name="P15"> </text:p>
            <text:p text:style-name="P15">Mucuna 100-200mg pči WBTB</text:p>
          </table:table-cell>
          <table:table-cell table:style-name="Tabulka5.A1" office:value-type="string">
            <text:p text:style-name="P15">Zajímavé snové zážitky</text:p>
            <text:p text:style-name="P15"> </text:p>
            <text:p text:style-name="P15">Zvýšené ovládání snu</text:p>
          </table:table-cell>
        </table:table-row>
        <table:table-row table:style-name="Tabulka5.1">
          <table:table-cell table:style-name="Tabulka5.A1" office:value-type="string">
            <text:p text:style-name="P15">5 HTP 100mg před spaním</text:p>
            <text:p text:style-name="P15"> </text:p>
            <text:p text:style-name="P15">GC 4-8mg/400-800mg při WBTB</text:p>
            <text:p text:style-name="P15"> </text:p>
            <text:p text:style-name="P15">Mucuna 100mg pči WBTB</text:p>
            <text:p text:style-name="P15"> </text:p>
            <text:p text:style-name="P15">ECGC 45mg při WBTB</text:p>
          </table:table-cell>
          <table:table-cell table:style-name="Tabulka5.A1" office:value-type="string">
            <text:p text:style-name="P15">Zajímavé snové zážitky</text:p>
            <text:p text:style-name="P15"> </text:p>
            <text:p text:style-name="P15">Zajímavé přechody</text:p>
            <text:p text:style-name="P15"> </text:p>
            <text:p text:style-name="P15">Zvýšené ovládání snu</text:p>
          </table:table-cell>
        </table:table-row>
        <table:table-row table:style-name="Tabulka5.1">
          <table:table-cell table:style-name="Tabulka5.A1" office:value-type="string">
            <text:p text:style-name="P15">5 HTP 100mg před spaním</text:p>
            <text:p text:style-name="P15"> </text:p>
            <text:p text:style-name="P15">GC 4-8mg/400-800mg při WBTB</text:p>
            <text:p text:style-name="P15"> </text:p>
            <text:p text:style-name="P15">Yohimbin 0.3mg při WBTB</text:p>
          </table:table-cell>
          <table:table-cell table:style-name="Tabulka5.A1" office:value-type="string">
            <text:p text:style-name="P15">Přechody končí většinou v ložnici</text:p>
            <text:p text:style-name="P15"> </text:p>
            <text:p text:style-name="P15">Intenzivní zážitky</text:p>
            <text:p text:style-name="P15"> </text:p>
            <text:p text:style-name="P15">Zlepšené kognitivní schopnosti a vybavování si vzpomínek na snový i bdělý stav</text:p>
          </table:table-cell>
        </table:table-row>
      </table:table>
      <text:p text:style-name="P1"> </text:p>
      <text:p text:style-name="P1"> </text:p>
      <text:p text:style-name="P2">Opět si neodpustím připomenutí, že při této praxi musí být člověk nanejvýše obezřetný.</text:p>
      <text:p text:style-name="P2">Rovněž poznamenám, že je nanejvýš vhodné mít co nejlépe zvládnuté základní techniky navozování lucidity, aby <text:soft-page-break/>bylo možné současným využíváním suplementů mysl dále tlačit kupředu. Střídáním doby mezi jednotlivými pokusy s různými kombinacemi také zabráníme vzniku nežádoucí tolerance k našim technikám.</text:p>
      <text:p text:style-name="P1"> </text:p>
      <text:p text:style-name="P1"> </text:p>
      <text:p text:style-name="P1"> </text:p>
      <text:p text:style-name="P1"> </text:p>
      <text:p text:style-name="P5">Lekce 24) Jsme sami?</text:p>
      <text:p text:style-name="P1"> </text:p>
      <text:p text:style-name="P2">Vědomý sen je zvláštním místem, a můžete nmi věřit, když řeknu, že není nic zajímavějšího, než snové postavy. Někdy i sám sen se může chovat jako osobnost.</text:p>
      <text:p text:style-name="P2">Otázkou je, kdo ve skutečnosti postavy v našich snech řídí; kdo skutečně tahá za nitky loutek na snové scéně?</text:p>
      <text:p text:style-name="P2">Zážitky s ostatními snovými postavami mhou být velmi matoucí a provokující.</text:p>
      <text:p text:style-name="P1"> </text:p>
      <text:p text:style-name="P2">Podívejme se, jak vlastně ve snech sami jednáme. Buď jsme nelucidní, a pak se snem pohybujeme bez zvláštního uvědomění si sebe sama, a reagujeme na vnější stimuly asi tak vědomě, jako mucholapka.</text:p>
      <text:p text:style-name="P2">Když jsme lucidní, tak můžeme jednat daleko svérázněji, můse ptát, vědomě se dožadovat reakcí a analyzovat je, a tak vytvářet zajímavé scénáře.</text:p>
      <text:p text:style-name="P2">Postavy, která snový svět obývají, jednají velmi podobně+ někdy jsou jak tupé, pytlem praštěné, a jindy zase jsou plně uvědomnělé.</text:p>
      <text:p text:style-name="P2">To vyvolává samozřejmou otázku: opravdu mají vlastní sebevědomí?</text:p>
      <text:p text:style-name="P2">Jedná se o známku inteligentního života?</text:p>
      <text:p text:style-name="P2">Mohlo by se jednat o odpověď na naši opravdu základní otázku ohledně nás samotných?</text:p>
      <text:p text:style-name="P1"> </text:p>
      <text:p text:style-name="P8">Následující závěr je založen na mých osobních zkušenostech.</text:p>
      <text:p text:style-name="P1"> </text:p>
      <text:p text:style-name="P2">Během mých cest jsem si povšimnul, že úroveň vlastního uvědomění postav v mých snech do určité míry odpovídá úrovni mého vlastního uvědomění během snu.</text:p>
      <text:p text:style-name="P2">Moje vlastní kognitivní schopnosti se sen od snu liší (stejně jako u všech lucidně snících) a závisí na mnoha faktorech, jako třeba použité indukční metodě, mém emočním stavu, mé vnitřní touze po luciditě a tak podobně.</text:p>
      <text:p text:style-name="P2">Je mou osobní zkušeností, že čím více jsem ve snu uvědomělý já sám, tím většího uvědomění dosahují i postavy v mých snech. Čím jsem soustředěnější, tím více jsou provokativní.</text:p>
      <text:p text:style-name="P2">Pokud bychom toto považovali s ohledem na model vědomí, který považuje nás samotné za autory scénářů napsaných pro snový svět, tak pak by to bylo pochopitelné, že uvědomění postav odpovídá uvědomění našemu.</text:p>
      <text:p text:style-name="P1"> </text:p>
      <text:p text:style-name="P2">Tento model nám bude sloužit dobře až do té doby, než zažijeme něco, co prostě není ve slovníku našeho myšlení. Někdy se například může stát, že nám snová postava odhalí informace, o kterých jsme dosud neměli ani ponětí. Jak je možné, že by mohla znát něco, co my sami nevíme?</text:p>
      <text:p text:style-name="P2">Můžeme se domnívat, že vědomá mysl nemá vždy plnou znalost informací ležících v mysli podvědomé. Některá tajemství si sami před sebou skrýváme. Vezměte si například potlačené vzpomínky, něco natolik traumatického, že to vědomá mysl při své sebeobraně zcela zatlačí do pozadí a skryje před vědomou pamětí. Nemůžeme si být tedy jisti, že vše, co v sobě nosíme, dobře známe.</text:p>
      <text:p text:style-name="P1"> </text:p>
      <text:p text:style-name="P2">Při pohledu na tento model se můžeme tedy zamyslet nad možností, že by snový svět vytvářela naše podvědomá mysl, která má zároveň přístup k informacím, keré jsou vědomé mysli upřeny. Následující otázka pak zní – jak moc toho podvědomí ví? Odkud bere své informace?</text:p>
      <text:p text:style-name="P2">Bere si informace z mnoha událostí probíhajících v našem vědomí, nebo králičí nora vede ještě hlouběji?</text:p>
      <text:p text:style-name="P2">Je naplněná našimi minulými životy, kolektivním vědomím, a možná i dávnými zapomenutými říšemi, které zavál písek času?</text:p>
      <text:p text:style-name="P2">Jediným způsobem, jak to můžeme zjistit, je udělat krok vpřed a vzít si červenou pilulku, vstoupit do Země divů a podívat se do králičí nory sami.</text:p>
      <text:p text:style-name="P1"> </text:p>
      <text:p text:style-name="P1"> </text:p>
      <text:p text:style-name="P1"> </text:p>
      <text:p text:style-name="P1"> </text:p>
      <text:p text:style-name="P5">Lekce 25) Důkaz života</text:p>
      <text:p text:style-name="P1"> </text:p>
      <text:p text:style-name="P2">Rozhodl jsem se tuto knihu uzavřít stejně, jako jsem ji začal – odpovědí na otázku, co přesně je  naše realita. Když mluvíme o realitě, tak máme většinou na mysli naše zážitky z našich bdělých životů. Pokusím se tu však ukázat, že pokud budeme události hodnotit za současného držení objektivního vědeckého pohledu, tak zjistíme, že to nestačí.</text:p>
      <text:p text:style-name="P1"> </text:p>
      <text:p text:style-name="P6">Na základní úrovni poznání vnímáme svět dvojrozměrně. Ano, řekl jsem dvojrozměrně. <text:span text:style-name="T1">Oči mohou vnímat pouze dvojrozměrně</text:span> – třetí rozměr je odvozený a vykonstruovaný mozkem, ale vidění samotné je dvojrozměrné. Někdo by mohl začít spekulovat, že pokud bychom viděli třírozměrně, že bychom mohli odvodit čtvrtý rozměr. Co ale vlastně je, ten čtvrtý rozměr?</text:p>
      <text:p text:style-name="P2">Pokud se podíváme na kterýkoliv bod v prostoru, tak jej můžeme určit za pomoci tří os, přičemž každá <text:soft-page-break/>reprezentuje dimenzi reality. K tomu můžeme přidat pozorování v čase, čímž dostaneme klasický model prosotru, který používáme při svém náhledu na realitu. Matematicky je však možné spočítat i další dimenze (až do jedenácti), které sice nemůžeme přímo vnímat, ale z matematického hlediska jsou přijatelné. Musíme se tedy zamyslet nad tím, že naše zážitky jsou pro posouzení naší skutečné reality naprosto nedostatečné.</text:p>
      <text:p text:style-name="P1"> </text:p>
      <text:p text:style-name="P6">Možná se to z prvního podhledu zdá jako pouhá matematická hyperbola, ale to je omyl. Pokud bereme v potaz deterministického chování událostí v naší realitě, tak je možné matematicky určit působení objektu A na objekt B v jakémkoli místě prostoru a času, za předpokladu, že známe určité hodnoty daných dvou objektů. Když se ale podíváme na události v subatomární oblasti, tak zjistíme, že nejsme schopni získat jedinou hodnotu. Částice neexistují v určitém místě v prostoru v daný čas, ale jako vlna možných umístění v jakémkoli čase. Tomu se říká <text:span text:style-name="T1">Heisenbergův princip neurčitosti</text:span> a já si dovolím vás odkázat k samostudiu, protože se jedná o přeci jen složitější záležitost. Ale fakta zůstávají: pokud člověk není schopen podat jasnou definici události, ze které je utkána látka naší reality, pak jednoduše nedokážeme definovat pravdivý obraz na základě našich vlastních deterministických pozorování.</text:p>
      <text:p text:style-name="P1"> </text:p>
      <text:p text:style-name="P6">Dalo by se spekulovat o tom, že události ve snech sledují podobný vzor aktivity, že nejsou uchycené pevně v prostoru a čase, ale že se často proměňují. Je tu nějaká spojitost? Jedná se o nějaký druh <text:span text:style-name="T1">kvantové reality</text:span>?</text:p>
      <text:p text:style-name="P2">Pokud ano, tak jak bychom se k ní mohli přiblížit, když ty dvě jsou jsou navzájem fundamentálně odlišné?</text:p>
      <text:p text:style-name="P6">Odpověď se může nacházet v tom, čemu se říká <text:span text:style-name="T1">kvantové provázání</text:span>. Mezi teoriemi kvantového provázání se nachází i teorie <text:span text:style-name="T1">kvantové nelokální reality</text:span>. Jedná se o poněkud zvláštní vlastnosti určitých částic, které jsou odebrány ze stejného zdroje.  Když jsou od sebe odděleny na opravdu ohromnou vzdálenost, je možné prakticky demonstrovat jejich přímé reciproční hodnoty jejich měření. Takže ačkoli obě, jak bylo řečeno dříve, mají na počátku naprosto náhodné možné hodnoty, je možno rčit hodnoty jedné z nich v jakýkoli čas jako zrcadlové vůči té druhé. Takže dvě částice, ačkoli bez jakéhokoli fyzického kontaktu, pokud jsou nezávisle měřeny ve dvou odlehlích lokacích, jsou ve skutečnosti vzájemnými zrcadlovými obrazy. Toto již bylo testováno a potvrzeno.</text:p>
      <text:p text:style-name="P1"> </text:p>
      <text:p text:style-name="P2">Je tedy nanejvýš jasné, že události ve vesmíru spolu nekomunikují skrze časoprostorový model naší zkušenosti. S pokračujícími výzkumy se postupně vytváří o nový popisný jazyk. Je fakt, že viditelná hmota ve vesmíru tvoří jenom neptrná 4% veškeré hmoty. Zbytek je z neviditelné tmavé hmoty a tmavé energie. Jejich existence již byla matematicky podložena a jejich působení bylo přímo pozorováno na ohybu světla z nebeských těles.</text:p>
      <text:p text:style-name="P1"> </text:p>
      <text:p text:style-name="P6">Já na mozek pohlížím jako na mixážní pult někde ve studiu. Můžeme se naladit na různé frekvence a tak se vědomě účastnit různých událostí. Některé z těchto frekvencí mohou být vstupy k vnímání událostí v nelokálních realitách. Mozek je nástroj a my, s větším pochopením, můžeme doufat, že se nám podaří tyto frekvence odemknout. To je důvod, proč jsem se rozhodl pro využívání neuromodulace. Nyní hledám způsob, jak toto rozhraní naladit na kvantové události, které mohou vytvářet další reality. Snový svět může být jen jednou z mnoha takovýchto realit, a já doufám, že časem uvidíme, že se nejedná jen o nějaký náhodný trik mysli, ale o skutečnost, které chceme všichni věřit…<text:span text:style-name="T1">důkaz života</text:span>. </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css3t="http://www.w3.org/TR/css3-text/" office:version="1.2">
  <office:font-face-decls>
    <style:font-face style:name="Georgia" svg:font-family="Georgia, 'Bitstream Charter', serif"/>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ndale Sans UI" svg:font-family="'Andale Sans UI'" style:font-family-generic="system" style:font-pitch="variable"/>
    <style:font-face style:name="Tahoma"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45cm" style:writing-mode="page"/>
      <style:text-properties style:use-window-font-color="true" style:font-name="Times New Roman" fo:font-size="12pt" fo:language="en" fo:country="US" style:letter-kerning="true" style:font-name-asian="Andale Sans UI" style:font-size-asian="12pt" style:language-asian="en" style:country-asian="US" style:font-name-complex="Tahoma"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language="zxx" fo:country="none" style:language-asian="zxx" style:country-asian="none" style:language-complex="zxx" style:country-complex="non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size="14pt" style:font-name-asian="Andale Sans UI" style:font-size-asian="14pt" style:font-name-complex="Tahoma"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2cm"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09-04-16T11:32:02.64</meta:creation-date>
    <meta:editing-duration>PT35S</meta:editing-duration>
    <meta:editing-cycles>3</meta:editing-cycles>
    <meta:generator>LibreOffice/3.6$Windows_x86 LibreOffice_project/2ef5aff-a6fb0ff-166bdff-cf087ad-0f1389</meta:generator>
    <dc:date>2013-06-13T01:29:30.45</dc:date>
    <meta:document-statistic meta:table-count="5" meta:image-count="0" meta:object-count="0" meta:page-count="56" meta:paragraph-count="1172" meta:word-count="21347" meta:character-count="133637" meta:non-whitespace-character-count="112278"/>
    <meta:user-defined meta:name="Info 1"/>
    <meta:user-defined meta:name="Info 2"/>
    <meta:user-defined meta:name="Info 3"/>
    <meta:user-defined meta:name="Info 4"/>
  </office:meta>
</office:document-meta>
</file>