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 svg:font-family="Star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size="14pt" style:font-size-asian="14pt" style:font-size-complex="14pt"/>
    </style:style>
    <style:style style:name="P2" style:family="paragraph" style:parent-style-name="Standard">
      <style:text-properties fo:color="#0000ff" fo:font-size="14pt" fo:font-weight="bold" style:font-size-asian="14pt" style:font-weight-asian="bold" style:font-size-complex="14pt" style:font-weight-complex="bold"/>
    </style:style>
    <style:style style:name="P3" style:family="paragraph" style:parent-style-name="Standard">
      <style:text-properties fo:font-size="14pt" style:font-size-asian="14pt" style:font-size-complex="14pt"/>
    </style:style>
    <style:style style:name="P4" style:family="paragraph" style:parent-style-name="Standard" style:list-style-name="L1">
      <style:text-properties fo:font-size="14pt" style:font-size-asian="14pt" style:font-size-complex="14pt"/>
    </style:style>
    <style:style style:name="P5" style:family="paragraph" style:parent-style-name="Standard" style:list-style-name="L2">
      <style:text-properties fo:font-size="14pt" style:font-size-asian="14pt" style:font-size-complex="14pt"/>
    </style:style>
    <style:style style:name="P6" style:family="paragraph" style:parent-style-name="Standard" style:list-style-name="L2">
      <style:text-properties fo:font-size="14pt" style:font-size-asian="14pt" style:font-size-complex="14pt"/>
    </style:style>
    <style:style style:name="P7" style:family="paragraph" style:parent-style-name="Standard" style:list-style-name="L2">
      <style:text-properties fo:font-size="14pt" style:font-size-asian="14pt" style:font-size-complex="14pt"/>
    </style:style>
    <text:list-style style:name="L1">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text:list-style style:name="L2">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tab/>31. Veja – Jiné světy</text:p>
      <text:p text:style-name="P1"/>
      <text:p text:style-name="P1"><text:tab/>Po celkem neobvyklém „výstřelu“ teploty, který následoval po návratu z „pater“ domů, se se mnou několik dní nic zvláštního nedělo. Cítila jsem se skvěle, pokud nepočítám, že myšlenky na dívku s fialovýma očima neústupně dotíraly na můj napnutý mozek, chytajíce se každé, i absurdní možnosti, jak a kde bych ji mohla opět najít... Mnohokrát jsem se vracela na Mentál a snažila se najít námi dříve viděný, ale jak se ukázalo, navždy ztracený Vejin svět. Všechno bylo marné... Dívka zmizela a já neměla ponětí, kde ji hledat...</text:p>
      <text:p text:style-name="P1"><text:tab/>Uplynul týden. Venku už uhodily první mrazy. Na ulici člověk ještě nepřivykl dýchání mrazivého vzduchu a od jasného zimního slunka slzely oči. První sníh nesměle prášil hebkými vločkami na holé větve stromů. Po prokřehlých lukách už se nezbedně toulal veselý Děda Mráz a po ránu maloval na okna výstřední vzory. Pomaloučku přicházela zima...</text:p>
      <text:p text:style-name="P1"><text:tab/>Seděla jsem doma opírajíc se o teplá kamna (náš dům byl v té době ještě vytápěn kamny) a poklidně jsem si užívala četbu poslední „novinky“, když v tom jsem pocítila známé mravenčení v hrudi v místě, kde byl umístěn fialový krystal. Zvedla jsem hlavu a přímo na mě vážně hleděly ohromné, šikmé, fialové oči... Klidně stála uprostřed místnosti, taková neobyčejně křehká a zvláštní a natahovala ke mně svoji maličkou dlaň s nádherným červeným kvítkem. První mojí panickou myšlenkou bylo – rychle zavřít dveře, aby nedejbůh někdo nevešel!...</text:p>
      <text:p text:style-name="P1"><text:tab/>„To není potřeba, mimo tebe mě stejně nikdo nevidí.“ klidně řekla dívenka.<text:tab/></text:p>
      <text:p text:style-name="P1"><text:tab/>Její myšlenky zněly v mém mozku velmi nezvykle, jako by někdo ne zcela správně překládal cizí řeč. I tak jsem ji ale skvěle rozuměla.</text:p>
      <text:p text:style-name="P1"><text:tab/>„Tys mě hledala. Proč?“ zeptala se Veja, pozorně mi hledíc do očí.</text:p>
      <text:p text:style-name="P1"><text:tab/>Její pohled byl také velmi zvláštní. Jako by svým pohledem zároveň vysílala obrazy, které jsem nikdy neviděla, a jejichž významu jsem zatím bohužel nerozuměla.</text:p>
      <text:p text:style-name="P1"><text:tab/>„Tak copak?“ usmívala se maličká.</text:p>
      <text:p text:style-name="P1"><text:tab/>V hlavě se mi cosi „rozzářilo“... a otevřelo se úžasné vidění zcela cizího, ale neobyčejně krásného světa... Zřejmě toho, ve kterém někdy žila. Tento svět se <text:s/>podobal námi již viděnému světu (který si vytvářela v „patrech“). Ale přece jen se v něčem trošičku odlišoval. Jako kdybych tam tehdy hleděla na namalovaný obraz a teď to najednou viděla ve skutečnosti...</text:p>
      <text:p text:style-name="P1"><text:tab/>Nad smaragdově zelenou velmi „šťavnatou“ zemí se vesele vznášelo úžasně krásné a jasné fialovomodré slunce, které vše okolo osvětlovalo nezvyklým namodralým světlem... To nadcházelo cizí, zjevně mimozemské ráno... Všechna bujně zde rostoucí zeleň se pod dopadajícími paprsky slunce třpytila zlatofialovými brilianty „místní“ ranní rosy a radostně se v nich umývajíc, připravovala se na nový nádherný den... Vše okolo vonělo neuvěřitelně bohatými barvami, příliš jasnými pro naše ke všemu „pozemskému“ přivyklé oči. V dáli, na nebi pokrytém zlatavým oparem se převalovaly takřka „tuhé“ něžně růžové kadeřavé mraky, podobající se půvabným růžovým polštářům. Nečekaně, z protější strany vzplanulo nebe zlatem... Otočila jsem se a údivem ztuhla. Z druhé strany majestátně vystupovalo neuvěřitelně ohromné zlatorůžové druhé slunce!... Bylo mnohem větší než to první a vypadalo, že <text:soft-page-break/>je větší než sama planeta... Ale jeho paprsky, na rozdíl od prvního, svítily kdoví proč nesrovnatelně měkčeji a laskavěji, připomínajíce teplé „hebké“ objetí... Zdálo se, že se to ohromné dobré vesmírné těleso už oprostilo od každodenních starostí, a že už jen ze zvyku dávalo této neuvěřitelně krásné planetě svoje poslední teplo a „odebírajíc se již na věčný odpočinek“, ochotně přenechávalo místo mladému „kousavému“ slunci, které teprve začalo svoji nebeskou pouť, a svítilo jasně a vesele a nebálo se rozsévat svůj mladý žár, štědře zalévajíc světlem vše okolo. </text:p>
      <text:p text:style-name="P1"><text:tab/>Udiveně na to <text:s/>hledíc, všimla jsem si najednou podivného jevu. U rostlin se objevil druhý stín... Z nějakého důvodu ostře kontrastoval s osvětlenou částí, jako by byl jakýsi světlostín namalován jasnými křiklavými navzájem ostře protikladnými barvami. Ve stinné části se vzduch mihotal jasnými miniaturními hvězdičkami vzněcujícími se od sebemenšího pohybu. Bylo to šíleně krásné... a neobyčejně zajímavé. Probouzející se kouzelný svět zněl tisíci neznámých hlasů, jako by o svém šťastném probuzení radostně informoval celý vesmír. Velmi silně, jako živě jsem pociťovala jak zde byl neuvěřitelně čistý vzduch! <text:s/>Voněl naplněn překvapivě příjemnými neznámými vůněmi, které nějak nezachytitelně připomínaly vůni růží, jako by jich tu byly najednou tisíce různých druhů. Všude, kam dohlédl zrak, červenaly se jasně červené ohromné „máky“... Tu jsem si vzpomněla, že Veja mi přinesla podobný kvítek! Natáhla jsem k ní ruku. Kvítek ladně přetekl z její křehké dlaně na moji dlaň a najednou v mé hrudi cosi silně „klaplo“... S údivem jsem spatřila, jak se na mé hrudi milióny nevídaných fantastických odstínů otevřel a zatřpytil nádherný krystal... Pořád pulzoval a měnil se, jako by chtěl ukázat, jaký ještě může být. Strnula jsem v šoku zcela hypnotizovaná tou podívanou a nemohla jsem odtrhnout zrak od neustále znova a znova se odhalující krásy...</text:p>
      <text:p text:style-name="P1"><text:tab/>„A teď to můžeš vidět, kdykoli se ti zachce!“ spokojeně pronesla Veja.</text:p>
      <text:p text:style-name="P1"><text:tab/>„Ale proč mám ten krystal na hrudi, když jsi mi ho dala do čela?“ rozhodla jsem se nakonec položit několik dní mě mučící otázku.</text:p>
      <text:p text:style-name="P1"><text:tab/>Dívka se velmi podivila a po krátkém zamyšlení odvětila: „Nevím proč se ptáš, vždyť znáš odpověď. Ale jestli to chceš slyšet ode mě, prosím. Dala jsem ti ho prostě skrz tvůj mozek, ale otevřít je ho nutno tam, kde je jeho současné místo.“</text:p>
      <text:p text:style-name="P1"><text:tab/>„A odkud že jsem to měla vědět?“ podivila jsem se.</text:p>
      <text:p text:style-name="P1"><text:tab/>Fialové oči mě několik vteřin zkoumaly a potom zazněla nečekaná odpověď: „Myslela jsem si to – jsi ještě příl... Ale já tě nemohu probudit – tebe probudí jiní. A to nebude teď.“</text:p>
      <text:p text:style-name="P1"><text:tab/>„Ale kdy? A kdo budou ti – jiní?...“<text:tab/></text:p>
      <text:p text:style-name="P1"><text:tab/>„Tvoji přátelé... Ale ty je teď neznáš.“</text:p>
      <text:p text:style-name="P1"><text:tab/>„Ale jak budu vědět, že to jsou přátelé, a že to jsou zrovna oni?“ zeptala jsem se zaraženě.</text:p>
      <text:p text:style-name="P1"><text:tab/>„Vzpomeneš si.“ usmála se Veja.</text:p>
      <text:p text:style-name="P1"><text:tab/>„Vzpomenu?!. Jak si mohu vzpomenout na něco, co ještě není?“ omráčeně jsem na ni upřela zrak.</text:p>
      <text:p text:style-name="P1"><text:tab/>„Ono je, jenom ne tady.“</text:p>
      <text:p text:style-name="P1"><text:tab/>Měla velmi teplý úsměv, který ji neobyčejně zdobil. Zdálo se jako by májové sluníčko vyhlédlo zpoza mráčku a osvětlilo vše kolem.</text:p>
      <text:p text:style-name="P1"><text:tab/>„A ty jsi tady dočista jediná, na Zemi?“ nemohla jsem uvěřit.</text:p>
      <text:p text:style-name="P1"><text:soft-page-break/><text:tab/>„Samozřejmě, že ne. Je nás mnoho, jenom různých. A žijeme zde velmi dlouho, jestli jsi to chtěla vědět.“</text:p>
      <text:p text:style-name="P1"><text:tab/>„A co tady děláte? A proč jste sem přišli?“ nemohla jsem se zastavit.</text:p>
      <text:p text:style-name="P1"><text:tab/>„Pomáháme, když je to třeba. Ale odkud jsme přišli, to si nepamatuji, nebyla jsem tam. Jenom jsem hleděla jako teď ty... To je můj domov.“</text:p>
      <text:p text:style-name="P1"><text:tab/>Děvčátko najednou zesmutnělo. Chtělo se mi nějak jí pomoci, ale to tehdy bohužel ještě nebylo v mých maličkých silách...</text:p>
      <text:p text:style-name="P1"><text:tab/>„Tobě se chce velmi domů, že ano?“ zeptala jsem se opatrně.</text:p>
      <text:p text:style-name="P1"><text:tab/>Veja pokývla. Najednou její křehká postavička jasně vzplanula... a já jsem zůstala sama. „Hvězdná“ dívenka zmizela. To bylo velmi a velmi nečestné!... Nemohla se přeci jen tak sebrat a odejít!!! To se přeci nemuselo stát!... Běsnila ve mně opravdová křivda dítěte, kterému právě vzali jeho nejoblíbenější hračku... Jenže Veja nebyla hračkou a upřímně řečeno, měla jsem jí být vděčná už za to, že ke mně vůbec přišla. Ale v mojí „strádající“ duši rozbíjela v té chvíli zbylé trošky logiky opravdová „emocionální bouře“ a v hlavě vládl naprostý zmatek... Proto nemohlo být v danou chvíli o nějakém „logickém“ myšlení ani řeči a já „ubitá hořem“ své strašné ztráty jsem se ponořila do oceánu „černého zoufalství“, myslíc, že se ke mně moje „hvězdná“ návštěva už nikdy nevrátí... Ještě jsem se jí chtěla zeptat na tolik věcí! Ale ona se tak nečekaně sebrala a zmizela... Ale v tom jsem se velmi zastyděla... Kdyby se jí všichni ptali tolik, kolik jsem se chtěla zeptat já, nezůstal by jí čas žít!... Ta myšlenka mě rázem uklidnila. Bylo prostě třeba s vděčností přijmout vše to nádherné, co mně stačila ukázat (i když jsem ještě ne všechno pochopila) a pro nalezení odpovědí na svoje mučivé otázky rozhýbat svoje zlenivělé „závity“, místo reptání na osud za nedostatek žádaného „hotového“. Vzpomněla jsem si na Stellinu babičku a pomyslela, že měla naprostou pravdu, když mluvila o újmě, obdržíme-li něco darem, protože nemůže být nic horšího než člověk navyklý pořád jen brát. A navíc, ať by bral jakkoliv, nikdy nemůže mít radost z toho, že něčeho sám dosáhl, a nikdy nemůže zažít pocit jedinečného uspokojení z toho, co sám vytvořil.</text:p>
      <text:p text:style-name="P1"><text:tab/>Ještě dlouho jsem seděla sama, zvolna „přežvykujíc“ potravu, kterou jsem dostala k přemýšlení, a s vděčností jsem vzpomínala na „hvězdnou“ dívenku s fialovýma očima. A usmívala jsem se, vědíc, že teď už mě nic nezastaví, dokud nebudu vědět, kdo jsou ti přátelé, které neznám, a z jakého sna mě to mají probudit... Tehdy jsem si ještě nedovedla ani představit, že i kdybych se snažila a tvrdošíjně se pokoušela, stane se to stejně za mnoho a mnoho let, a mě opravdu probudí moji „přátelé“... To ale nebude vůbec to, co jsem kdy mohla předpokládat...</text:p>
      <text:p text:style-name="P1"><text:tab/>Tehdy se mně ale dětsky jevilo všechno možné a se svým nezdolným nadšením a „železnou“ vůlí jsem se rozhodla pokoušet se...</text:p>
      <text:p text:style-name="P1"><text:tab/>Jako by se mi nechtělo naslouchat rozumnému hlasu logiky, můj neposlušný mozek věřil nehledě na to, že Veja očividně zcela přesně věděla o čem mluví, že stejně dosáhnu svého a najdu dříve, než mně bylo přislíbeno ty lidi (nebo podstaty), kteří mi měli pomoci zbavit se toho mého nepochopitelného „medvědího spánku“. Nejprve jsem se rozhodla znovu zkusit vyjít za hranice Země a podívat se kdo tam ke mně přijde... Nic hloupějšího mě samozřejmě nemohlo napadnout, ale protože jsem tvrdošíjně věřila, že něčeho stejně dosáhnu – přišlo mi na mysl ponořit se opět do nových, možná dokonce nebezpečných „experimentů“.</text:p>
      <text:p text:style-name="P1"><text:soft-page-break/><text:tab/>Moje dobrá Stella se v té době kvůli něčemu téměř přestala „procházet“ a neznámo proč „tesknila“ ve svém barevném světě, nepřejíc si odhalit mně pravou příčinu svého smutku. Stejně se mi ale pro tentokrát podařilo přemluvit ji, aby se se mnou šla „projít“, zainteresujíc ji mnou plánovaným dobrodružstvím. Sama jsem se přece jen ještě trošku bála zkoušet takové „daleko jdoucí“ experimenty.</text:p>
      <text:p text:style-name="P1"><text:tab/>Předem jsem ohlásila babičce, že jdu zkoušet něco „velmi důležitého“, na což ona klidně pokynula hlavou a popřála mi hodně zdaru (!)... Samozřejmě, že mě to velice pobouřilo, ale rozhodla jsem se nedávat najevo svou uraženost. Nafoukla jsem se jak vánoční krocan a zapřísáhla se, že mi to za to opravdu nestojí, ale že dnes se tedy určitě něco stane!... No, a taky že se stalo... jen vůbec ne to, co jsem čekala.</text:p>
      <text:p text:style-name="P1"><text:tab/>Stella už na mě čekala, připravena na „největší hrdinské činy“ a spolu jsme soustředěně zamířili „za předěl“...</text:p>
      <text:p text:style-name="P1"><text:tab/>Tentokrát to bylo mnohem snadnější. Asi proto, že už to nebylo poprvé, ale možná i proto, že byl otevřený můj fialový krystal... Vyneslo mě to jako střela za hranici mentální úrovně Země a tu jsem pochopila, že jsem se snažila trochu až moc... Stella na mě po domluvě čekala na „hranici“,aby mě zajistila, kdyby něco... Ale „něco“ se stalo už na samém začátku a tam, kde jsem v té chvíli byla, se Stella už bohužel nemohla dostat.</text:p>
      <text:p text:style-name="P1"><text:tab/>Okolo dýchal chladem noci černý, zlověstný vesmír, o kterém jsem snila tolik let, a který teďděsil svým neopakovatelným klidem... Byla jsem úplně sama bez spolehlivé ochrany svých „hvězdných přátel“ i bez hřejivé podpory své věrné kamarádky Stelly... A nehledě na to, že jsem to všechno neviděla poprvé, cítila jsem se úplně malinká a osamocená v tom neznámém, mě obklopujícím světě dalekých hvězd. Ty tady nevypadaly tak přívětivě a důvěrně jako ze Země. Poznenáhla mě predátorsky začala zachvacovat podlá a od neskrývané hrůzy zbaběle pištící panika... Nicméně, jakožto člověk, byla jsem pořád ještě velmi, velmi silná a rozhodla jsem se, že je třeba trochu vychladnout, a začala jsem se rozhlížet, kam až mě to vlastně zaneslo...</text:p>
      <text:p text:style-name="P1"><text:tab/>Visela jsem v černé až fyzicky hmatatelné prázdnotě. Okolo se občas mihla nějaká „padající hvězda“, zanechávajíc na okamžik oslnivý chvost. Najednou jako by <text:s/>se zcela blízko mihotala modrým světlem důvěrně známá Země. K mé velké lítosti se ale pouze zdála blízkou, ale ve skutečnosti byla velmi, velmi daleko... Divoce se mi zachtělo zpátky!!!... Už jsem nechtěla dál „hrdinsky překonávat“ neznámé překážky, ale chtělo se mi prostě vrátit se domů, kde bylo všechno takové známé (k teplým babiččiným pirožkům a oblíbeným knížkám!), a ne viset zamrzlá v nějakém černém chladném „vesmíru“, nevědíc jak se z toho všeho vůbec dostat, a to pokud možno bez jakýchkoliv „strašidelných a nenapravitelných“ následků... Zkusila jsem si představit jediné, co mě první napadlo – fialovou dívenku Veju. Z nějakého důvodu to nefungovalo – neobjevila se. Tak jsem zkusila rozvinout její krystal... A najednou vše okolo zajiskřilo, zazářilo a zatočilo se v šíleném víru jakýchsi nevídaných materií a já jsem pocítila, jako by mě něco prudce jako velkým vysavačem někam vytáhlo, a přede mnou se v plné kráse „rozprostřel“ už známý, tajemný a překrásný Vejin svět... A klíčem k němu byl, jak jsem příliš pozdě pochopila, můj otevřený fialový krystal...</text:p>
      <text:p text:style-name="P1"><text:tab/>Nevěděla jsem jak byl tento neznámý svět daleko... Byl tentokrát vůbec reálný?</text:p>
      <text:p text:style-name="P1">A ani v nejmenším jsem už nevěděla jak se z něho vrátit domů... A nebyl tu nikdo, <text:soft-page-break/>koho bych se mohla zeptat...</text:p>
      <text:p text:style-name="P1"><text:tab/>Přede mnou se rozprostíralo zvláštní smaragdové údolí zalité velmi jasným zlatofialovým světlem. Po cizím narůžovělém nebi, jiskříce a třpytíce se, klidně plula zlatavá oblaka, která takřka zakrývala jedno ze sluncí. V dálce byly vidět velmi vysoké špičaté cizí hory, které se blyštěly těžkým zlatem... A přímo u mých nohou, skoro pozemsky, zurčil maličký veselý potůček. Jen voda v něm vůbec nebyla pozemská. Byla „hustá“, fialová a ani trochu průzračná... Opatrně jsem ponořila ruku. <text:s/>Pocit byl úžasný a velmi nečekaný, jako bych se dotkla měkkého plyšového medvídka... Hřejivé a příjemné, ale už ne „osvěžující a vlhké“, jak jsme zvyklí na Zemi. Dokonce jsem zapochybovala, jestli to bylo to, čemu na Zemi říkáme „voda“...</text:p>
      <text:p text:style-name="P1"><text:tab/>Dále plyšový potůček utíkal přímo do zeleného tunelu, který tvořily do sebe spletené stříbřitě zelené „liány“ po tisících visící nad fialovou „vodou“. „Splétaly“ nad ní bizarní obrázek, který zkrášlovaly maličké hvězdičky bílých silně vonících <text:s/>květů.</text:p>
      <text:p text:style-name="P1"><text:tab/>Ano, byl to neobyčejně krásný svět... V tu chvíli bych ale dala mnohé zato, abych se ocitla ve svém, možná ne tak krásném, ale důvěrně známém pozemském světě!... Nejdřív mi bylo hrozně a nebála jsem si to upřímně přiznat... Byla jsem úplně sama a potřebovala jsem někoho, kdo by mi přátelsky poradil, co dělat dál. Proto, nemajíc jinou volbu, sebrala jsem nějak všechnu svou „třesoucí se“ vůli a rozhodla se pohnout se někam dál, abych nestála na místě a nečekala až se něco strašného (přestože v tak krásném světě!) stane.</text:p>
      <text:p text:style-name="P1"><text:tab/>„Kde ses tady vzala?“ ozval se v mém strachem unaveném mozku laskavý hlásek.</text:p>
      <text:p text:style-name="P1"><text:tab/>Prudce jsem se otočila... a opět jsem se setkala s překrásnýma fialovýma očima. Za mnou stála Veja...</text:p>
      <text:p text:style-name="P1"><text:tab/>„Ach, jsi to opravdu ty?!!...“ div že jsem od nečekaného štěstí nezaječela.</text:p>
      <text:p text:style-name="P1"><text:tab/>„Viděla jsem, že jsi rozvinula krystal a přišla jsem pomoci.“ zcela klidně odvětila dívenka.</text:p>
      <text:p text:style-name="P1"><text:tab/>Její velké oči opět soustředěně hleděly do mé vystrašené tváře a zračilo se v nich hluboké „dospělé“ porozumění.</text:p>
      <text:p text:style-name="P1"><text:tab/>„Musíš mi věřit.“ tiše zašeptala „hvězdná“ dívenka.</text:p>
      <text:p text:style-name="P1"><text:tab/>A mě se velmi chtělo jí říct, že samozřejmě věřím!... A že to je prostě už taková moje pitomá povaha, která mě nutí „bít hlavou o zeď“, a těmi vlastnoručně nabitými boulemi chápat okolní svět... Ale Veja zjevně všechno skvěle pochopila, usmála se svým neobyčejným úsměvem a řekla: </text:p>
      <text:p text:style-name="P1"><text:tab/>„Chceš, ukážu ti svůj svět, když už jsi tady?...“</text:p>
      <text:p text:style-name="P1"><text:tab/>Jen jsem radostně přikývla, zase už svěží duchem a připravena na jakékoliv „hrdinské činy“, jenom proto, že už jsem nebyla sama, což stačilo k tomu, aby bylo vše špatné zapomenuto a svět se opět zdál přitažlivý a úchvatný.</text:p>
      <text:p text:style-name="P1"><text:tab/>„Ale říkala jsi přece, že jsi tady nikdy nebyla?“ dodala jsem si odvahy zeptat se.</text:p>
      <text:p text:style-name="P1"><text:tab/>„Ale já tu ani teď nejsem.“ klidně odpovědělo děvče. „Je tu s tebou moje duše, ale moje tělo tady nikdy nežilo. Nikdy jsem neznala svůj nynější domov...“ její veliké oči se naplnily vůbec ne dětským smutkem.</text:p>
      <text:p text:style-name="P1"><text:tab/>„A můžu se tě zeptat - kolik je ti let?... Samozřejmě, jestli nechceš, <text:soft-page-break/>neodpovídej.“ zeptala jsem se trochu rozpačitě.</text:p>
      <text:p text:style-name="P1"><text:tab/>„Vyčísleno pozemsky, bude to určitě okolo dvou miliónů let.“ zádumčivě odpověděla „dívenka“.</text:p>
      <text:p text:style-name="P1"><text:tab/>Z té odpovědi se mi úplně podlamovala kolena... To nemohlo být prostě možné!... Žádná bytost není schopna žít tak dlouho! Nebo, záleží na tom jaká bytost?...</text:p>
      <text:p text:style-name="P1"><text:tab/>„A proč tedy vypadáš taková maličká?! U nás jsou takové jenom děti... Ale to ty víš.“</text:p>
      <text:p text:style-name="P1"><text:tab/>„Takovou si sama sebe pamatuji. A cítím – je to tak správně. To znamená, že to tak má být. U nás žijeme velmi dlouho. Já, asi, i jsem maličká...</text:p>
      <text:p text:style-name="P1"><text:tab/>Ze všech těch novinek se mi zatočila hlava... Ale Veja, jako obvykle, byla obdivuhodně klidná, a to mě dodalo sil ptát se dále.</text:p>
      <text:p text:style-name="P1"><text:tab/>„Ale koho u vás nazýváte dospělým?... Pokud takoví vůbec jsou.“</text:p>
      <text:p text:style-name="P1"><text:tab/>„Ale samozřejmě, že jsou!“ jiskřivě se zasmálo děvče. „Chceš se podívat?“</text:p>
      <text:p text:style-name="P1"><text:tab/>Jenom jsem kývla, jak se mi z vystrašení sevřelo hrdlo a někam se vytratil můj „třepotající se“ dar řeči... Skvěle jsem chápala, že právě teď uvidím přítomnou „hvězdnou“ podstatu!... Nehledě na to, že jsem na toto čekala celý svůj vědomý život, všechna moje odvaha se najednou kdovíproč velice rychle vytratila...</text:p>
      <text:p text:style-name="P1"><text:tab/>Veja mávla dlaní a krajina se změnila. Místo zlatých hor a potoka jsme se ocitly v podivuhodném pohybujícím se průzračném „městě“ (v každém případě se to městu podobalo). A přímo k nám po široké stříbrně se lesknoucí cestě zvolna šel úžasný člověk... Byl to vysoký hrdý stařec, kterého nebylo možno nazvat jnak než majestátným!... Všechno v něm bylo tak nějak velmi správné a moudré a myšlenky čisté jako křišťál (které jsem z nějakého důvodu velmi zřetelně slyšela) a dlouhé třpytivým pláštěm přikryté stříbrné vlasy a také ty dobré veliké fialové „Vejiny“ oči... A na jeho vysokém čele zlatě zářila překrásná briliantová „hvězda“.</text:p>
      <text:p text:style-name="P1"><text:tab/>„Mír s tebou, Otče.“ pronesla tiše Veja, dotýkajíc se prstíky svého čela.</text:p>
      <text:p text:style-name="P1"><text:tab/>„I s tebou, odešlá.“ smutně odpověděl stařec.</text:p>
      <text:p text:style-name="P1"><text:tab/>Vanulo od něj nekonečné dobro a něha. A najednou se mi velmi zachtělo jako malému dítěti přitisknout se mu ke kolenům a schovat se před tím vším alespoň na pár vteřin a dýchat hluboký klid, který z něho vycházel, a nemyslet na to, že mi je strašně... že nevím, kde je můj domov... a že vůbec nevím kde jsem, a co se se mnou v danou chvíli vlastně stane...</text:p>
      <text:p text:style-name="P1"><text:tab/>„Kdo jsi, stvoření?...“ uslyšela jsem v mysli jeho vlídný hlas.</text:p>
      <text:p text:style-name="P1"><text:tab/>„Já jsem člověk.“ odpověděla jsem. „Promňte, že jsem narušila váš klid. Jmenuji se Světlana.“</text:p>
      <text:p text:style-name="P1"><text:tab/>Stařec na mě hřejivě a vnímavě hleděl svýma moudrýma očima a v nich se z nějakého důvodu zračilo uznání.</text:p>
      <text:p text:style-name="P1"><text:tab/>„Chtěla jsi vidět Moudrého – máš ho před sebou.“ tiše pronesla Veja. „Chceš se na něco zeptat?“</text:p>
      <text:p text:style-name="P1"><text:tab/>„Řekněte mi, prosím, existuje ve vašem nádherném světě zlo?“ rozhodla jsem se zeptat, i když jsem se za svou otázku styděla.</text:p>
      <text:p text:style-name="P1"><text:tab/>„Čemu říkáš „zlo“, Člověče-Světlano?“ zeptal se mudřec.</text:p>
      <text:p text:style-name="P1"><text:tab/>„Lež, vražda, zrada... Copak nemáte taková slova?...“</text:p>
      <text:p text:style-name="P1"><text:tab/>„To bylo dávno... nikdo už to nepamatuje. Jenom já. Ale víme, že to bylo. Je to <text:soft-page-break/>uloženo v naší „starobylé paměti“, aby to nebylo nikdy zapomenuto. Ty jsi přišla odtud, kde žije zlo?“</text:p>
      <text:p text:style-name="P1"><text:tab/>Smutně jsem přikývla. Cítila jsem se potupně za svou rodnou Zemi a za to, že život na ní byl tak hrubě nedokonalý, což zastavilo další podobné otázky... V tu chvíli jsem moc chtěla, aby Zlo z našeho Domova navždy odešlo, protože jsem tento domov z celého svého srdce milovala, a velmi často jsem snila o tom, že jednou přece jen přijde ten nádherný den, kdy:</text:p>
      <text:list text:style-name="L1">
        <text:list-item>
          <text:p text:style-name="P4">se člověk bude s radostí usmívat, protože bude vědět, že lidé mu mohou přinést jenom dobro...</text:p>
        </text:list-item>
      </text:list>
      <text:list text:style-name="L2">
        <text:list-item>
          <text:p text:style-name="P5">kdy bude moci samotná dívka projít večer tmavou ulicí beze strachu, že jí někdo ublíží...</text:p>
        </text:list-item>
        <text:list-item>
          <text:p text:style-name="P5">kdy bude možno s radostí otevřít své srdce beze strachu, že vás zradí nejlepší přítel...</text:p>
        </text:list-item>
        <text:list-item>
          <text:p text:style-name="P5">kdy bude možno nechat přímo na ulici něco drahého beze strachu, že jakmile se otočíte, někdo to hned ukradne...</text:p>
        </text:list-item>
      </text:list>
      <text:p text:style-name="P1"><text:tab/>Upřímně jsem celým srdcem věřila, že někde opravdu existuje takový nádherný svět, kde není zlo a strach, ale jen prostá radost ze života a krásy... Následujíc svoje naivní sny, využívala jsem i nejmenší možnost, jak se dozvědět něco o tom, jak je možno to naše živoucí nezničitelné pozemské Zlo zničit... A ještě – přála jsem si, aby se už nikdy nikdo nemusel stydět říci: Já jsem Člověk...</text:p>
      <text:p text:style-name="P1"><text:tab/>Samozřejmě, že to byly naivní dětské sny... Však jsem tehdy taky byla ještě dítětem.</text:p>
      <text:p text:style-name="P1"><text:tab/>„Já se jmenuji Atis, Člověče-Světlano. Žiju zde od samého počátku, viděl jsem Zlo... Mnoho zla...“</text:p>
      <text:p text:style-name="P1"><text:tab/>„A jak jste se ho zbavili, moudrý Atisi?! Někdo vám pomohl?...“ zeptala jsem se s nadějí. „Mohli byste nám pomoci?... Kdyby jen radou.“</text:p>
      <text:p text:style-name="P1"><text:tab/>Našli jsme příčinu... A zničili jsme ho. Ale vaše zlo nezávisí na nás. Je jiné... Stejně tak jako jste jiní i vy. A ne vždy se cizí dobro musí jevit dobrem i pro vás. Musíte sami najít svoji příčinu. A zničit ho. Měkce mi položil ruku na hlavu a ve mně se rozlil zvláštní klid... „Sbohem, Člověče-Světlano... Odpověď na svoji otázku najdeš. Mír s tebou...</text:p>
      <text:p text:style-name="P1"><text:tab/>Stála jsem hluboce zamyšlená a nevěnovala jsem pozornost tomu, že realita, která mě obklopovala se už dávno změnila, a namísto podivného průzračného města jsme nyní „pluli“ po hutné fialové „vodě“ na jakémsi podivuhodném plochém a průhledném zařízení, které nemělo ani páčky ani vesla – prostě nic, jako bychom stáli na tenkém pohybujícím se průhledném skle. I když žádný pohyb ani houpání jsem vůbec nepociťovala. Překvapivě ladně a klidně to klouzalo po povrchu, až to vnucovalo představu, že se to ani nepohybuje...</text:p>
      <text:p text:style-name="P1"><text:tab/>„Co to je?... Kam to plujeme?“ udiveně jsem se zeptala.</text:p>
      <text:p text:style-name="P1"><text:tab/>„Vyzvednout tvoji malou kamarádku.“ klidně odpověděla Veja.</text:p>
      <text:p text:style-name="P1"><text:tab/>„Ale – jak?! Vždyť ona nemůže...“</text:p>
      <text:p text:style-name="P1"><text:tab/>„Může. Má stejný krystal jako ty.“ zněla odpověď. „Setkáme se s ní u „mostu“.“ A nic dalšího nevysvětlujíc brzy naši zvláštní „loďku“ zastavila.</text:p>
      <text:p text:style-name="P1"><text:tab/>Nyní jsme se již nacházeli při úpatí jakési velkolepé „vyleštěné“, jak noc černé stěny, která se příkře odlišovala od všeho světlého a zářivého okolo, a zdála se uměle <text:soft-page-break/>vytvořená a cizorodá. Stěna se nečekaně „rozestoupila“, jako by v tom místě byla z <text:s/>husté mlhy, a v zlatavém „kokonu“ se objevila... Stella. Svěží a zdravá, jako by si právě vyšla na příjemnou procházku... A také – nezřízeně spokojená s tím co se stalo... Jak mě uviděla, její milý obličejík se šťastně rozzářil a jako obvykle hned brebentila:</text:p>
      <text:p text:style-name="P1"><text:tab/>„Ty jsi také tady?!... Ach, to je dobře!!! Já byla tak rozrušená!... Tak rozrušená!... Myslela jsem, že se s tebou určitě něco stalo. A kde ses tady vzala?“ vysypalo na mě děvče.</text:p>
      <text:p text:style-name="P1"><text:tab/>„Myslím, že stejně jako ty.“ usmála jsem se.</text:p>
      <text:p text:style-name="P1"><text:tab/>„Když jsem viděla, že tě to odneslo, hned jsem tě zkoušela dohonit! Ale zkoušela jsem, zkoušela a nic se nedařilo...až dokud nepřišla ona.“ Stella ukázala rukou na Veju. „Jsem ti za to velmi vděčná, Vejo!“ poděkovala mile, obracejíc se dle svého legračního zvyku najednou na nás obě.</text:p>
      <text:p text:style-name="P1"><text:tab/>„Tomu „děvčeti“ jsou dva milóny let...“ zašeptala jsem své kamarádce.</text:p>
      <text:p text:style-name="P1"><text:tab/>Stella vykulila oči a zůstala stát v tichém úžasu, zvolna trávíc ohromující novinku...</text:p>
      <text:p text:style-name="P1"><text:tab/>„J-a-a-k – dva milióny?... Ale proč je taková maličká?...“ vydechla zpitomělá Stella.</text:p>
      <text:p text:style-name="P1"><text:tab/>„No ona říká, že u nich žijí dlouho... Možná i tvoje podstata je odtud.“ zažertovala jsem. Ale Stelle se můj vtip evidentně vůbec nelíbil, protože se hned vzbouřila:</text:p>
      <text:p text:style-name="P1"><text:tab/>„Jak to můžeš říct?!... Vždyť jsem stejná jako ty! Nejsem ani trochu „fialová“!...“</text:p>
      <text:p text:style-name="P1"><text:tab/>Přišlo mi to legrační, ale trošku jsem se zastyděla – děvče bylo opravdovým patriotem...</text:p>
      <text:p text:style-name="P1"><text:tab/>Hned jak se tady Stella objevila, začala jsem se cítit šťastná a silná. Očividně se naše společné, občas nebezpečné „procházky v patrech“ pozitivně projevily na mé náladě a to stavělo vše na svá místa.</text:p>
      <text:p text:style-name="P1"><text:tab/>Stella se nadšeně rozhlížela okolo a bylo vidět, že už se nemůže dočkat až zavalí našeho „průvodce“ tisícem otázek. Zatím se ale hrdinsky držela, aby vypadala rozvážnější a dospělejší než ve skutečnosti byla...</text:p>
      <text:p text:style-name="P1"><text:tab/>„Prosím, řekni nám, Vejo, kam bychom mohli jít?“zeptala se velmi zdvořile Stella. Podle všeho si pořád nemohla ve své „hlavičce“ zařadit myšlenku, že by Veja mohla být tak „stará“...</text:p>
      <text:p text:style-name="P1"><text:tab/>„Kam byste si přály, když už jste tady?“ klidně odpověděla „hvězdná“ dívka. </text:p>
      <text:p text:style-name="P1"><text:tab/>Rozhlédly jsme se kolem – táhlo nás to na všechny strany!... Bylo to neuvěřitelně zajímavé a chtělo se nám uvidět všechno, ale také jsme moc dobře věděly, že tady nemůžeme být věčně. Když jsem viděla, jak už se Stella netrpělivě vrtí, navrhla jsem jí ať si vybere, kam jít.</text:p>
      <text:p text:style-name="P1"><text:tab/>„Ach, prosím, mohli bychom se podívat, jaká jsou u vás „zvířata“?“ zeptala se pro mě nečekaně Stella.</text:p>
      <text:p text:style-name="P1"><text:tab/>Já bych sice chtěla vidět něco jiného, ale nedalo se nic dělat – sama jsem jí dala vybrat...</text:p>
      <text:p text:style-name="P1"><text:tab/>Ocitli jsme se v obdobě velmi jasného barvami zuřícího lesa. Bylo to naprosto úžasné!... Najednou jsem si ale pomyslela, že bych v takovém lese dlouho být <text:soft-page-break/>nechtěla... Byl opět příliš krásný a jasný, nepříliš tísnivý, vůbec ne takový jako náš uklidňující a svěží, zelený a světlý pozemský les.</text:p>
      <text:p text:style-name="P1"><text:tab/>Asi je to pravda, každý by měl být tam, kam opravdu patří. A pomyslela jsem na naši milou „hvězdnou“ dívku... že jí nebylo dáno žít doma, ve svém rodném známém prostředí!... Teprve teď jsem mohla trochu chápat, jak osamělá se musela cítit na naší nedokonalé a často nebezpečné Zemi...</text:p>
      <text:p text:style-name="P1"><text:tab/>„Prosím tě, Vejo, proč tě Atis nazýval odešlou?“ položila jsem nakonec otázku, která mi dotěrně vrtala hlavou.</text:p>
      <text:p text:style-name="P1"><text:tab/>Ach, to je proto, že moje rodina kdysi velmi dávno dobrovolně odešla pomáhat jiným bytostem, které to potřebovaly. To se u nás stává často. Ale odešlí se již domů nikdy nevrací... Je to právo svobodné volby, oni vědí do čeho jdou. Takže proto mě Atis politoval...</text:p>
      <text:p text:style-name="P1"><text:tab/>„A kdo odchází, když se nelze vrátit zpět?“ podivila se Stella.</text:p>
      <text:p text:style-name="P1"><text:tab/>„Mnozí jdou... Občas dokonce více než je potřeba.“ posmutněla Veja.</text:p>
      <text:p text:style-name="P1"><text:tab/>„Někdy se naši „moudří“ dokonce vylekali, že u nás nezůstane dostatek viilisů, kteří by obývali naši planetu...</text:p>
      <text:p text:style-name="P1"><text:tab/>„A co je to viilis?“ zajímala se Stella.</text:p>
      <text:p text:style-name="P1"><text:tab/>„To jsme my. Tak jako vy jste lidé, tak my jsme viilisové. A naše planeta se jmenuje Viilis.“ odpověděla Veja.</text:p>
      <text:p text:style-name="P1"><text:tab/>Teď jsem si najednou uvědomila, že nás nenapadlo se na to zeptat dříve!... Vždyť to bylo to první na co jsme se měly zeptat!</text:p>
      <text:p text:style-name="P1"><text:tab/>„A měnili jste se nebo jste byli vždy takoví?“ zeptala jsem se opět já.</text:p>
      <text:p text:style-name="P1"><text:tab/>„Měnili, ale jenom uvnitř, jestli jsi myslela toto.“ odpověděla Veja.</text:p>
      <text:p text:style-name="P1"><text:tab/>Nad našimi hlavami proletěl ohromný úžasně jasný různobarevný pták... Na hlavě mu zářila koruna z velkolepých oranžových „per“ a křídla měl dlouhá a hebká jako by na sobě nosil různobarevný oblak. Pták si sedl na kámen a upřeně se zahleděl směrem k nám...</text:p>
      <text:p text:style-name="P1"><text:tab/>„A proč si nás tak pozorně prohlíží?“ zeptala se krčící se Stella a měla jsem dojem, že má v hlavě ještě jednu otázku: „Obědval dnes už ten „pták“?“...</text:p>
      <text:p text:style-name="P1"><text:tab/>Pták opatrně poskočil blíž. Stella <text:s/>vyjekla a uskočila. Pták udělal ještě krok... Byl třikrát větší než Stella, ale nezdál se být agresivní, spíše zvědavý.</text:p>
      <text:p text:style-name="P1"><text:tab/>„Nějak jsem se mu zalíbila nebo co.“ nadula pusu Stella. „Proč nejde k vám? Co ode mě chce?...“</text:p>
      <text:p text:style-name="P1"><text:tab/>Bylo legrační sledovat děvče jak se sotva drží, aby neodskočila někam dál. Zjevně dobrý pták v ní nevzbuzoval příliš sympatií...</text:p>
      <text:p text:style-name="P1"><text:tab/>Najednou pták rozevřel křídla, z kterých vyšla oslnivá záře. Pozvolna se mu nad křídly začal převalovat opar podobný tomu, který se vznášel nad Vejou, když jsme ji uviděli poprvé. Opar stále více houstnul, až se podobal pevnému závěsu a z toho závěsu na nás hleděly veliké téměř lidské oči... </text:p>
      <text:p text:style-name="P1"><text:tab/>„Jé, on se v někoho proměňuje?!...“ vyjekla Stella. „Podívejte, podívejte!...“</text:p>
      <text:p text:style-name="P1"><text:tab/>A dívat se bylo opravdu na co, protože pták se najednou začal „deformovat“ a proměňovat se v jakési zvíře s lidskýma očima a zvířecím tělem...</text:p>
      <text:p text:style-name="P1"><text:tab/>„Co-o to je?“ udiveně vykulila svoje hnědé oči moje kamarádka. „Co se to s ním děje?...“</text:p>
      <text:p text:style-name="P1"><text:tab/>Ale „pták“ už vyklouzl ze svých křídel a před námi stála velmi zvláštní bytost. <text:soft-page-break/>Podobala se poloptáku-poločlověku se silným zobákem a trojúhelníkovým lidským obličejem, s velmi pružným tělem jako u geparda a s dravými, divokými pohyby... Byla velmi krásná a zároveň velmi strašlivá.</text:p>
      <text:p text:style-name="P1"><text:tab/>„To je Miard.“ představila nám bytost Veja. Jestli chcete, ukáže vám „zvířata“ jak říkáte.</text:p>
      <text:p text:style-name="P1"><text:tab/>U bytosti jménem Miard se začala znovu objevovat pohádková křídla. Mávnul s nimi směrem k nám jako by nás zval.</text:p>
      <text:p text:style-name="P1"><text:tab/>„Ale proč zrovna on? Ty nemáš čas, „hvězdná“ Vejo?“</text:p>
      <text:p text:style-name="P1"><text:tab/>Stella měla velmi nešťastný obličej, protože se tohoto podivného „krásného <text:s/>strašidla“ zjevně bála , ale k tomu aby to přiznala, ji viditelně zcházela vnitřní síla. Myslím, že by s ním raději šla než by přiznala, že jí bylo prostě hrozně... Veja četla Stelliny myšlenky a uklidňovala ji:</text:p>
      <text:p text:style-name="P1"><text:tab/>„Je velmi laskavý a hodný, bude se vám líbit. Chtěly jste přece vidět živé tvory a zejména on je zná nejlépe ze všech.“</text:p>
      <text:p text:style-name="P1"><text:s/><text:tab/>Miard se opatrně přiblížil, jako by cítil, že se ho Stella bojí... Ale pro mě to z nějakého důvodu nebylo nic strašného, spíš naopak – Miard mě velice zajímal.</text:p>
      <text:p text:style-name="P1"><text:tab/>Přistoupil těsně ke Stelle, která skoro vyjekla hrůzou, a opatrně se dotkl její tváře svým <text:s/>měkkým, hebkým křídlem...Nad Stellinou zrzavou hlavinkou se objevil fialový oblak.</text:p>
      <text:p text:style-name="P1"><text:tab/>„Podívej, mám stejný jako Veja!...“ vykřiklo vzrušeně udivené děvče. „Ale jak se to stalo?... Jéé, to je krásné!...“ to už se vztahovalo k nové krajině s neuvěřitelnými živočichy, která se objevila před našimi zraky.</text:p>
      <text:p text:style-name="P1"><text:tab/>Stáli jsme na kopcovitém břehu široké zrcadlové řeky. Voda v ní byla podivně “tuhá“ a zdálo se, že by po ní bylo možné chodit – vůbec se nepohybovala. Nad říční hladinou se jako něžný průzračný kouř převalovala jiskřivá mlha.</text:p>
      <text:p text:style-name="P1"><text:tab/>Jak jsem se nakonec dovtípila, tato „mlha“, kterou jsme tady všude viděly, nějakým způsobem posilovala každou činnost zde žijících bytostí: otevírala jim jasnost vnímání, sloužila jako spolehlivý prostředek teleportace, zkrátka – pomáhala ve všem, čím se tyto bytosti zabývaly. A myslím, že se používala ještě k něčemu mnohem, mnohem podstatnějšímu, čemu jsme ale zatím ještě nemohly rozumět...</text:p>
      <text:p text:style-name="P1"><text:tab/>Řeka se vinula jako krásný široký „had“ a ladně <text:s/>ubíhajíc v dál, mizela někde mezi sytě zelenými pahorky. <text:s/>A po obou jejich březích se procházela, ležela a létala podivuhodná zvířata... Bylo to tak krásné, že jsme doslova ztuhly zasažené tím ohromujícím výjevem...</text:p>
      <text:p text:style-name="P1"><text:s/><text:tab/>Živočichové byli velmi podobní nevídaným majestátným drakům, velmi výrazným a hrdým, jako by věděli, jak jsou krásní... Jejich protáhlé zakřivené krky jiskřily oranžovým zlatem a na hlavách se jim červenaly zubaté koruny. Královská zvířata se pohybovala zvolna a monumentálně a při každém pohybu záříla svými šupinatými perleťově modrými těly, která se pod zlatomodrými slunečními paprsky doslova vzněcovala plameny.</text:p>
      <text:p text:style-name="P1"><text:tab/>„To je krása!!!“ vydechla v úžasu Stella. „A jsou velmi nebezpeční?“</text:p>
      <text:p text:style-name="P1"><text:tab/>„Tady nebezpeční nežijí, už dávno tu nejsou. Už si nevzpomínám jak dávno...“ zazněla odpověď a teprve teď jsme si všimly, že Veja s námi není, ale obrací se k nám Miard...</text:p>
      <text:p text:style-name="P1"><text:tab/>Stella se vystrašeně rozhlédla. S naším novým známým se evidentně příliš <text:soft-page-break/>komfortně necítila... </text:p>
      <text:p text:style-name="P1"><text:tab/>„To znamená, že u vás už žádné nebezpečí není?“ podivila jsem se. <text:s text:c="4"/></text:p>
      <text:p text:style-name="P1"><text:tab/>„Pouze vnější.“ zazněla odpověď. „Pokud zaútočí.“</text:p>
      <text:p text:style-name="P1"><text:tab/>„A to se stává?“</text:p>
      <text:p text:style-name="P1"><text:tab/>„Naposledy to bylo ještě přede mnou.“ vážně odpověděl Miard.</text:p>
      <text:p text:style-name="P1"><text:tab/>Jeho hlas nám zněl v mozku měkce a hluboce jako samet a bylo neobvyklé si uvědomit, že to zvláštní pololidské stvoření s námi komunikuje naším „jazykem“... My jsem si už ale příliš zvykly na všelijaké zázraky, takže jsme s ním už během minuty plynně komunikovali, aniž bychom si uvědomovaly, že to není člověk...</text:p>
      <text:p text:style-name="P1"><text:tab/>„A to u vás nikdy nejsou vůbec žádné nepříjemnosti?!“ nedůvěřivě pokývalo hlavou děvče. „Vždyť to pro vás pak ani není zajímavé tady žít!...“</text:p>
      <text:p text:style-name="P1"><text:tab/>Mluvila z ní opravdová nehasnoucí pozemská „tíže k dobrodružstvím“. A já jsem jí velice dobře rozuměla. Ale vysvětlovat to Miardovi by bylo myslím příliš složité...</text:p>
      <text:p text:style-name="P1"><text:tab/>„Proč by to nemělo být zajímavé?“ podivil se náš „průvodce“ a náhle sám sebe přerušil a ukázal nahoru. „Podívejte – Savie!!!“</text:p>
      <text:p text:style-name="P1"><text:s/><text:tab/>„Jé... Podívejte... Ach, nějaký zázrak...“ pronesla šeptem zcela omámená Stella.</text:p>
      <text:p text:style-name="P1"><text:tab/>Nikdy jsem ji neviděla tak ohromenou. Ale divit se bylo opravdu čemu... Ani v nejbujnější fantazii si nebylo možno představit takové bytosti!... Byly tak nadýchané, zdálo se, jako by jejich těla byla utkána ze zářivého oparu... Ohromná křídla vypadající jako okvětní lístky se ladně vlnila a rozprašovala okolo sebe třpytivý zlatý pyl... Miard nějak podivně <text:s/>„hvízdl“ a pohádkové bytosti se najednou začaly ladně snášet, tvoříce nad námi souvislý ohromný „deštník“, který se vzněcoval všemi barvami jejich bláznivé duhy... Bylo to tak krásné, až to bralo dech!...</text:p>
      <text:p text:style-name="P1"><text:tab/>První u nás „přistála“ perleťově modrá, růžovokřídlá Savie. Složila svá zářící křídla-okvětní lístky do „kytice“ a začala si nás s ohromnou zvědavostí a bez jakékoliv bázně prohlížet... Nebylo možné hledět v klidu na její krásu, která přitahovala jako magnet, a chtělo se jí kochat donekonečna...</text:p>
      <text:p text:style-name="P1"><text:tab/>„Nedívejte se dlouho. Savie okouzlují. Nebude se vám odsud chtít odejít. Jejich krása je nebezpečná, pokud nechcete ztratit samy sebe.“ tiše řekl Miard.</text:p>
      <text:p text:style-name="P1"><text:tab/>„Ale ty jsi říkal, že tady nic nebezpečného není. Znamená to, že to není pravda?“ rozhořčila se Stella.</text:p>
      <text:p text:style-name="P1"><text:tab/>„To ale není nebezpečí, kterého je třeba se bát, nebo s kterým je nutno bojovat. Myslel jsem, že právě to jste měly na mysli, když jste se ptaly.“ roztrpčil se Miard.</text:p>
      <text:p text:style-name="P1"><text:tab/>„Dobrá! U vás budou zřejmě o mnohém jiné představy. To je ale normální, že ano?“ uctivě ho uklidňovalo děvče. „A je možné s nimi mluvit?“</text:p>
      <text:p text:style-name="P1"><text:tab/>„Mluvte, jestli jste schopny slyšet.“ Miard se otočil k Savii, která se k nám spustila a něco řekl.</text:p>
      <text:p text:style-name="P1"><text:tab/>Podivuhodná bytost se pousmála a popošla blíže k nám. Ostatní jeho (nebo její?...) druhové se všichni lehce vznášeli přímo nad námi, záříce ve slunečních paprscích všemi barvami.</text:p>
      <text:p text:style-name="P1"><text:tab/>„Já jsem Lilis...lis...is...“ zaševelil s ozvěnou nádherný hlas. Byl velmi měkký a zároveň velmi zvučný (pokud je možno takové dva protikladné pojmy sjednotit v jeden).</text:p>
      <text:p text:style-name="P1"><text:tab/>„Dobrý den, krásná Lilis.“ radostně přivítala stvoření Stella. „Já jsem Stella a <text:soft-page-break/>to je Světlana. My jsme lidé. A ty jsi Savie, to víme. Odkud jsi přiletěla? A co to je Savie?“ sypala se opět smršť otázek. Já jsem se ji ale nesnažila zastavovat, bylo by to zcela zbytečné... Stella prostě „chtěla všechno vědět!“ A byla taková vždy.</text:p>
      <text:p text:style-name="P1"><text:tab/>Lilis přistoupila až k ní a začala si Stellu prohlížet svýma podivnýma ohromnýma očima. Byly světle malinové se zlatými puntíky uvnitř a jiskřily jako drahokamy. Tvář tohoto zvláštního stvoření vypadala podivuhodně něžně a křehce a měla tvar okvětního lístku naší pozemské lilie. „Hovořila“ aniž by otevřela ústa a zároveň se usmívala svými malými okrouhlými rty... Ale opravdu nejpodivnější na ní byly vlasy... Měla je velmi dlouhé a dosahovaly až na okraj průzračného křídla. Byly naprosto nehmotné, neměly stálou barvu a neustále se třpytily nejrůznějšími a <text:s/>nejnečekanějšími zářícími duhami... Průsvitná těla Savií byla bezpohlavní (jako tělo malého pozemského děťátka) a záda jim přecházela v „okvětní lístky-křídla“, čímž se skutečně podobaly ohromným jasným květům...</text:p>
      <text:p text:style-name="P1"><text:tab/>„Přiletěly jsme z hor-or...“ zazněla opět zvláštní ozvěna.</text:p>
      <text:p text:style-name="P1"><text:tab/>„Možná, že ty bys nám to mohl říci rychleji.“ poprosila netrpělivá Stella <text:s/>Miarda: „Kdo jsou?“</text:p>
      <text:p text:style-name="P1"><text:tab/>„Kdysi je přivezli z jiného světa. Jejich svět umíral a my jsme je chtěli zachránit. Nejdřív jsme mysleli, že mohou žít se všemi, ale nemohly. Žijí velmi vysoko v horách, kam se nikdo nedostane. <text:s/>Pokud se jim budeš dlouho dívat do očí – vezmou si tě s sebou... A budeš žít s nimi.</text:p>
      <text:p text:style-name="P1"><text:tab/>Stella se přikrčila a trošku poodstoupila od vedle stojící Lilis... „A co dělají, když někoho vezmou s sebou?“</text:p>
      <text:p text:style-name="P1"><text:tab/>„Nic. Prostě s nimi žijí. V jejich světě to asi chodilo jinak a teď to prostě dělají ze zvyku. Ale pro nás jsou velmi cenné – „čistí“ planetu. Poté co přišly, už nikdy nikdo neonemocněl.</text:p>
      <text:p text:style-name="P1"><text:tab/>„Znamená to, že jste je zachránili ne proto, že jste je litovali, ale proto, že jste je potřebovali?!... Ale copak je to dobře – využívat?“ polekala jsem se, že se Miard urazí (jak se říká: do cizí chaty v holínkách nelez...) a silně jsem žďuchla Stellu do boku, ale ta mi nevěnovala žádnou pozornost a už se opět obracela k Savii: „A líbí se vám žít tady? Nestýská se vám po vaší planetě?“</text:p>
      <text:p text:style-name="P1"><text:tab/>„Ne-e... Tady je krásně-sně-ně...“ zaševelil opět ten měkký hlas. „A dobře-ře...“</text:p>
      <text:p text:style-name="P1"><text:tab/>Lilis nečekaně zvedla jeden ze svých „okvětních lístků“ a něžně pohladila Stellu po tváři.</text:p>
      <text:p text:style-name="P1"><text:tab/>„Dívenka-ka... Hodná-ná... Stella-la-a...“ a Stelle nad hlavou podruhé zajiskřil obláček, ale tentokrát různobarevný...</text:p>
      <text:p text:style-name="P1"><text:tab/>Lilis ladně zamávala průsvitnými křídly-okvětními lístky a začala zvolna stoupat, dokud se opět nepřipojila ke svým. Savie se zavlnily, najednou velmi rychle vzplanuly a zmizely...</text:p>
      <text:p text:style-name="P1"><text:tab/>„Ale kam se poděly?“ podivilo se děvče.</text:p>
      <text:p text:style-name="P1"><text:tab/>„Odletěly. Podívej...“ a Miard ukázal velmi daleko, k horám, na ladně se vznášející, sluncem osvětlená neobyčejná stvoření: „Odletěly domů...“</text:p>
      <text:p text:style-name="P1"><text:tab/>Nečekaně se objevila Veja...</text:p>
      <text:p text:style-name="P1"><text:tab/>„Už je čas.“ smutně řekla „hvězdná“ dívenka. „Nemůžete zde být tak dlouho. Je to obtížné.</text:p>
      <text:p text:style-name="P1"><text:tab/>„Ach, ale my jsme si ještě nestačily nic prohlédnout!“ roztrpčila se Stella. „Ale <text:soft-page-break/>můžeme se sem ještě vrátit, milá Vejo? Sbohem dobrý Miarde! Jsi hodný. Určitě se k tobě vrátím!“ rozloučila se Stella, obracejíc se jako vždy ke všem najednou.</text:p>
      <text:p text:style-name="P1"><text:tab/>Veja mávla rukou a opět jsme se zatočily v běsnícím víru zářících matérií, který nás během krátkého (anebo se pouze zdál krátkým?) okamžiku „vymrštil“ na naše obvyklé Mentální „patro“...</text:p>
      <text:p text:style-name="P1"><text:tab/>„Ach, jak to tam bylo zajímavé!...“ nadšeně zavýskla Stella.</text:p>
      <text:p text:style-name="P1"><text:tab/>Zdálo se, že byla připravena překonat ty nejtěžší překážky, jen aby se mohla ještě jednou do toho milovaného pestrého Vejina světa vrátit. Najednou jsem si uvědomila, že on se jí opravdu musel velmi líbit, protože se velmi podobal jejímu vlastnímu, který si s oblibou stavěla tady na „patrech“...</text:p>
      <text:p text:style-name="P1"><text:tab/>Nadšení u mě trošku pohaslo, protože <text:s/>poté co jsem už viděla tuto nádhernou planetu, se mi nyní zatraceně chtělo vidět něco dalšího!...Pociťovala jsem tu závratnou „chuť neznámého“ a chtěla jsem to zopakovat... Už jsem věděla, že tento „hlad“ otráví moje další bytí, a že mi to nikdy nebude stačit. Pokud jsem si přála do budoucna zůstat alespoň trochu šťastným člověkem, musela jsem najít nějaký způsob jak si „otevřít“ dveře do jiných světů... Ale tehdy jsem ještě stěží chápala, že otevřít takové dveře není tak jednoduché... A že uběhne ještě mnoho zim, než se budu svobodně „procházet“, kde budu chtít, a že ty dveře mi otevře někdo jiný... A tím jiným bude můj obdivuhodný muž.</text:p>
      <text:p text:style-name="P1"><text:tab/>„No a co budeme dělat dál?“ vytrhla mě z mého snění Stella.</text:p>
      <text:p text:style-name="P1"><text:tab/>Byla rozmrzelá a smutná, že se nám nepodařilo vidět více. Já jsem ale byla velmi ráda, že byla opět sama sebou a nyní jsem už zcela uvěřila, že od tohoto dne určitě přestane mít splín a bude opět připravena k jakýmkoliv novým „dobrodružstvím“.</text:p>
      <text:p text:style-name="P1"><text:tab/>„Odpusť mi, prosím tě, ale já už dnes opravdu nic dalšího dělat nebudu.“ omlouvala jsem se. „Ale moc ti děkuju, že jsi mi pomohla.“</text:p>
      <text:p text:style-name="P1"><text:tab/>Stella se rozzářila. Velmi milovala ten pocit, že ji někdo potřebuje, a proto jsem se vždy snažila jí ukázat, jak mnoho pro mě znamená (což byla naprostá pravda).</text:p>
      <text:p text:style-name="P1"><text:tab/>„No dobrá, půjdeme někam příště.“ souhlasila spokojeně.</text:p>
      <text:p text:style-name="P1"><text:tab/>Myslím, že stejně jako já, byla trošku unavená, jen se to jako vždy snažila nedávat najevo. Zamávala jsem jí... a ocitla jsem se doma na svém oblíbeném gauči se spoustou dojmů, které bylo nyní třeba v klidu pochopit a zvolna beze spěchu „strávit“... <text:s text:c="277"/></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 svg:font-family="Star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Office/8_ASUS_Edition$Win32 OpenOffice.org_project/680m10$Build-9251$CWS-c23v001</meta:generator>
    <meta:creation-date>2012-02-10T12:14:35</meta:creation-date>
    <dc:date>2012-03-05T14:50:30</dc:date>
    <meta:editing-cycles>62</meta:editing-cycles>
    <meta:editing-duration>P2DT8H1M43S</meta:editing-duration>
    <meta:user-defined meta:name="Info 1"/>
    <meta:user-defined meta:name="Info 2"/>
    <meta:user-defined meta:name="Info 3"/>
    <meta:user-defined meta:name="Info 4"/>
    <meta:document-statistic meta:table-count="0" meta:image-count="0" meta:object-count="0" meta:page-count="13" meta:paragraph-count="191" meta:word-count="6343" meta:character-count="39153"/>
  </office:meta>
</office:document-meta>
</file>