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Book Antiqua" svg:font-family="Book Antiqua" style:font-family-generic="roman" style:font-pitch="variable" svg:panose-1="2 4 6 2 5 3 5 3 3 4"/>
    <style:font-face style:name="Candara" svg:font-family="Candara" style:font-family-generic="swiss" style:font-pitch="variable" svg:panose-1="2 14 5 2 3 3 3 2 2 4"/>
    <style:font-face style:name="Sylfaen" svg:font-family="Sylfaen" style:font-family-generic="roman" style:font-pitch="variable" svg:panose-1="1 10 5 2 5 3 6 3 3 3"/>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CordiaUPC" svg:font-family="CordiaUPC" style:font-family-generic="swiss" style:font-pitch="variable" svg:panose-1="2 11 3 4 2 2 2 2 2 4"/>
    <style:font-face style:name="Constantia" svg:font-family="Constantia" style:font-family-generic="roman" style:font-pitch="variable" svg:panose-1="2 3 6 2 5 3 6 3 3 3"/>
    <style:font-face style:name="Tahoma" svg:font-family="Tahoma" style:font-family-generic="swiss" style:font-pitch="variable" svg:panose-1="2 11 6 4 3 5 4 4 2 4"/>
  </office:font-face-decls>
  <office:automatic-styles>
    <style:style style:name="P1" style:parent-style-name="Text" style:master-page-name="MP0" style:family="paragraph">
      <style:paragraph-properties fo:break-before="page" fo:text-indent="0in"/>
    </style:style>
    <style:style style:name="P2" style:parent-style-name="Obsah1" style:family="paragraph">
      <style:paragraph-properties>
        <style:tab-stops>
          <style:tab-stop style:type="right" style:leader-style="dotted" style:leader-text="." style:position="4.6395in"/>
        </style:tab-stops>
      </style:paragraph-properties>
    </style:style>
    <style:style style:name="P3" style:parent-style-name="Obsah2" style:family="paragraph">
      <style:paragraph-properties>
        <style:tab-stops>
          <style:tab-stop style:type="right" style:leader-style="dotted" style:leader-text="." style:position="4.4729in"/>
        </style:tab-stops>
      </style:paragraph-properties>
    </style:style>
    <style:style style:name="P4" style:parent-style-name="Obsah1" style:family="paragraph">
      <style:paragraph-properties>
        <style:tab-stops>
          <style:tab-stop style:type="right" style:leader-style="dotted" style:leader-text="." style:position="4.6395in"/>
        </style:tab-stops>
      </style:paragraph-properties>
    </style:style>
    <style:style style:name="P5" style:parent-style-name="Obsah2" style:family="paragraph">
      <style:paragraph-properties>
        <style:tab-stops>
          <style:tab-stop style:type="right" style:leader-style="dotted" style:leader-text="." style:position="4.4729in"/>
        </style:tab-stops>
      </style:paragraph-properties>
    </style:style>
    <style:style style:name="P6" style:parent-style-name="Obsah1" style:family="paragraph">
      <style:paragraph-properties>
        <style:tab-stops>
          <style:tab-stop style:type="right" style:leader-style="dotted" style:leader-text="." style:position="4.6395in"/>
        </style:tab-stops>
      </style:paragraph-properties>
    </style:style>
    <style:style style:name="P7" style:parent-style-name="Obsah2" style:family="paragraph">
      <style:paragraph-properties>
        <style:tab-stops>
          <style:tab-stop style:type="right" style:leader-style="dotted" style:leader-text="." style:position="4.4729in"/>
        </style:tab-stops>
      </style:paragraph-properties>
    </style:style>
    <style:style style:name="P8" style:parent-style-name="Obsah1" style:family="paragraph">
      <style:paragraph-properties>
        <style:tab-stops>
          <style:tab-stop style:type="right" style:leader-style="dotted" style:leader-text="." style:position="4.6395in"/>
        </style:tab-stops>
      </style:paragraph-properties>
    </style:style>
    <style:style style:name="P9" style:parent-style-name="Obsah2" style:family="paragraph">
      <style:paragraph-properties>
        <style:tab-stops>
          <style:tab-stop style:type="right" style:leader-style="dotted" style:leader-text="." style:position="4.4729in"/>
        </style:tab-stops>
      </style:paragraph-properties>
    </style:style>
    <style:style style:name="P10" style:parent-style-name="Obsah1" style:family="paragraph">
      <style:paragraph-properties>
        <style:tab-stops>
          <style:tab-stop style:type="right" style:leader-style="dotted" style:leader-text="." style:position="4.6395in"/>
        </style:tab-stops>
      </style:paragraph-properties>
    </style:style>
    <style:style style:name="P11" style:parent-style-name="Obsah2" style:family="paragraph">
      <style:paragraph-properties>
        <style:tab-stops>
          <style:tab-stop style:type="right" style:leader-style="dotted" style:leader-text="." style:position="4.4729in"/>
        </style:tab-stops>
      </style:paragraph-properties>
    </style:style>
    <style:style style:name="P12" style:parent-style-name="Obsah1" style:family="paragraph">
      <style:paragraph-properties>
        <style:tab-stops>
          <style:tab-stop style:type="right" style:leader-style="dotted" style:leader-text="." style:position="4.6395in"/>
        </style:tab-stops>
      </style:paragraph-properties>
    </style:style>
    <style:style style:name="P13" style:parent-style-name="Obsah2" style:family="paragraph">
      <style:paragraph-properties>
        <style:tab-stops>
          <style:tab-stop style:type="right" style:leader-style="dotted" style:leader-text="." style:position="4.4729in"/>
        </style:tab-stops>
      </style:paragraph-properties>
    </style:style>
    <style:style style:name="P14" style:parent-style-name="Obsah1" style:family="paragraph">
      <style:paragraph-properties>
        <style:tab-stops>
          <style:tab-stop style:type="right" style:leader-style="dotted" style:leader-text="." style:position="4.6395in"/>
        </style:tab-stops>
      </style:paragraph-properties>
    </style:style>
    <style:style style:name="P15" style:parent-style-name="Obsah2" style:family="paragraph">
      <style:paragraph-properties>
        <style:tab-stops>
          <style:tab-stop style:type="right" style:leader-style="dotted" style:leader-text="." style:position="4.4729in"/>
        </style:tab-stops>
      </style:paragraph-properties>
    </style:style>
    <style:style style:name="P16" style:parent-style-name="Obsah1" style:family="paragraph">
      <style:paragraph-properties>
        <style:tab-stops>
          <style:tab-stop style:type="right" style:leader-style="dotted" style:leader-text="." style:position="4.6395in"/>
        </style:tab-stops>
      </style:paragraph-properties>
    </style:style>
    <style:style style:name="P17" style:parent-style-name="Obsah2" style:family="paragraph">
      <style:paragraph-properties>
        <style:tab-stops>
          <style:tab-stop style:type="right" style:leader-style="dotted" style:leader-text="." style:position="4.4729in"/>
        </style:tab-stops>
      </style:paragraph-properties>
    </style:style>
    <style:style style:name="P18" style:parent-style-name="Obsah1" style:family="paragraph">
      <style:paragraph-properties>
        <style:tab-stops>
          <style:tab-stop style:type="right" style:leader-style="dotted" style:leader-text="." style:position="4.6395in"/>
        </style:tab-stops>
      </style:paragraph-properties>
    </style:style>
    <style:style style:name="P19" style:parent-style-name="Obsah2" style:family="paragraph">
      <style:paragraph-properties>
        <style:tab-stops>
          <style:tab-stop style:type="right" style:leader-style="dotted" style:leader-text="." style:position="4.4729in"/>
        </style:tab-stops>
      </style:paragraph-properties>
    </style:style>
    <style:style style:name="P20" style:parent-style-name="Obsah1" style:family="paragraph">
      <style:paragraph-properties>
        <style:tab-stops>
          <style:tab-stop style:type="right" style:leader-style="dotted" style:leader-text="." style:position="4.6395in"/>
        </style:tab-stops>
      </style:paragraph-properties>
    </style:style>
    <style:style style:name="P21" style:parent-style-name="Obsah2" style:family="paragraph">
      <style:paragraph-properties>
        <style:tab-stops>
          <style:tab-stop style:type="right" style:leader-style="dotted" style:leader-text="." style:position="4.4729in"/>
        </style:tab-stops>
      </style:paragraph-properties>
    </style:style>
    <style:style style:name="P22" style:parent-style-name="Normální" style:family="paragraph">
      <style:paragraph-properties fo:widows="2" fo:orphans="2" fo:break-before="page" fo:margin-bottom="0.1388in" fo:line-height="115%"/>
    </style:style>
    <style:style style:name="P23" style:parent-style-name="Obsah2" style:family="paragraph">
      <style:paragraph-properties>
        <style:tab-stops>
          <style:tab-stop style:type="right" style:leader-style="dotted" style:leader-text="." style:position="4.4729in"/>
        </style:tab-stops>
      </style:paragraph-properties>
      <style:text-properties style:font-name="Calibri" style:font-name-asian="Times New Roman" style:font-name-complex="Times New Roman" style:use-window-font-color="true" fo:font-size="11pt" style:font-size-asian="11pt" style:font-size-complex="11pt"/>
    </style:style>
    <style:style style:name="P24" style:parent-style-name="Text" style:family="paragraph">
      <style:paragraph-properties fo:text-align="center" fo:text-indent="0in"/>
      <style:text-properties style:font-name="Arial" style:font-name-complex="Arial" fo:font-size="14pt" style:font-size-asian="14pt"/>
    </style:style>
    <style:style style:name="P25" style:parent-style-name="Text" style:family="paragraph">
      <style:paragraph-properties fo:text-indent="0in"/>
      <style:text-properties fo:font-weight="bold" style:font-weight-asian="bold" fo:font-size="14pt" style:font-size-asian="14pt"/>
    </style:style>
    <style:style style:name="P26" style:parent-style-name="Text" style:family="paragraph">
      <style:paragraph-properties fo:text-indent="0in"/>
    </style:style>
    <style:style style:name="T27" style:parent-style-name="Standardnípísmoodstavce" style:family="text">
      <style:text-properties fo:font-style="italic" style:font-style-asian="italic"/>
    </style:style>
    <style:style style:name="T28" style:parent-style-name="Standardnípísmoodstavce" style:family="text">
      <style:text-properties fo:font-style="italic" style:font-style-asian="italic"/>
    </style:style>
    <style:style style:name="T29" style:parent-style-name="Standardnípísmoodstavce" style:family="text">
      <style:text-properties fo:font-style="italic" style:font-style-asian="italic"/>
    </style:style>
    <style:style style:name="T30" style:parent-style-name="Standardnípísmoodstavce" style:family="text">
      <style:text-properties fo:font-style="italic" style:font-style-asian="italic"/>
    </style:style>
    <style:style style:name="T31" style:parent-style-name="Standardnípísmoodstavce" style:family="text">
      <style:text-properties fo:font-style="italic" style:font-style-asian="italic"/>
    </style:style>
    <style:style style:name="P32" style:parent-style-name="Text" style:family="paragraph">
      <style:text-properties fo:font-style="italic" style:font-style-asian="italic"/>
    </style:style>
    <style:style style:name="P33" style:parent-style-name="Text" style:family="paragraph">
      <style:text-properties fo:font-style="italic" style:font-style-asian="italic"/>
    </style:style>
    <style:style style:name="P34" style:parent-style-name="Text" style:family="paragraph">
      <style:text-properties fo:font-style="italic" style:font-style-asian="italic"/>
    </style:style>
    <style:style style:name="T35" style:parent-style-name="Standardnípísmoodstavce" style:family="text">
      <style:text-properties fo:font-style="italic" style:font-style-asian="italic"/>
    </style:style>
    <style:style style:name="P36" style:parent-style-name="Text" style:family="paragraph">
      <style:text-properties fo:font-style="italic" style:font-style-asian="italic"/>
    </style:style>
    <style:style style:name="P37" style:parent-style-name="Text" style:family="paragraph">
      <style:text-properties fo:font-style="italic" style:font-style-asian="italic"/>
    </style:style>
    <style:style style:name="P38" style:parent-style-name="Text" style:family="paragraph">
      <style:text-properties fo:font-style="italic" style:font-style-asian="italic"/>
    </style:style>
    <style:style style:name="P39" style:parent-style-name="Text" style:family="paragraph">
      <style:text-properties fo:font-style="italic" style:font-style-asian="italic"/>
    </style:style>
    <style:style style:name="P40" style:parent-style-name="Text" style:family="paragraph">
      <style:text-properties fo:font-style="italic" style:font-style-asian="italic"/>
    </style:style>
    <style:style style:name="T41" style:parent-style-name="Standardnípísmoodstavce" style:family="text">
      <style:text-properties fo:font-style="italic" style:font-style-asian="italic"/>
    </style:style>
    <style:style style:name="P42" style:parent-style-name="Text" style:family="paragraph">
      <style:text-properties fo:font-style="italic" style:font-style-asian="italic"/>
    </style:style>
    <style:style style:name="T43" style:parent-style-name="Standardnípísmoodstavce" style:family="text">
      <style:text-properties fo:font-style="italic" style:font-style-asian="italic"/>
    </style:style>
    <style:style style:name="T44" style:parent-style-name="Standardnípísmoodstavce" style:family="text">
      <style:text-properties fo:font-style="italic" style:font-style-asian="italic"/>
    </style:style>
    <style:style style:name="T45" style:parent-style-name="Standardnípísmoodstavce" style:family="text">
      <style:text-properties fo:font-style="italic" style:font-style-asian="italic"/>
    </style:style>
    <style:style style:name="T46" style:parent-style-name="Standardnípísmoodstavce" style:family="text">
      <style:text-properties fo:font-style="italic" style:font-style-asian="italic"/>
    </style:style>
    <style:style style:name="T47" style:parent-style-name="Standardnípísmoodstavce" style:family="text">
      <style:text-properties fo:font-style="italic" style:font-style-asian="italic"/>
    </style:style>
    <style:style style:name="T48" style:parent-style-name="Standardnípísmoodstavce" style:family="text">
      <style:text-properties fo:font-style="italic" style:font-style-asian="italic"/>
    </style:style>
    <style:style style:name="T49" style:parent-style-name="Standardnípísmoodstavce" style:family="text">
      <style:text-properties fo:font-style="italic" style:font-style-asian="italic"/>
    </style:style>
    <style:style style:name="T50" style:parent-style-name="Standardnípísmoodstavce" style:family="text">
      <style:text-properties fo:font-style="italic" style:font-style-asian="italic"/>
    </style:style>
    <style:style style:name="T51" style:parent-style-name="Standardnípísmoodstavce" style:family="text">
      <style:text-properties fo:font-style="italic" style:font-style-asian="italic"/>
    </style:style>
    <style:style style:name="T52" style:parent-style-name="Standardnípísmoodstavce" style:family="text">
      <style:text-properties fo:font-style="italic" style:font-style-asian="italic"/>
    </style:style>
    <style:style style:name="T53" style:parent-style-name="Standardnípísmoodstavce" style:family="text">
      <style:text-properties fo:font-style="italic" style:font-style-asian="italic"/>
    </style:style>
    <style:style style:name="T54" style:parent-style-name="Standardnípísmoodstavce" style:family="text">
      <style:text-properties fo:font-style="italic" style:font-style-asian="italic"/>
    </style:style>
    <style:style style:name="P55" style:parent-style-name="Text" style:family="paragraph">
      <style:text-properties fo:font-style="italic" style:font-style-asian="italic"/>
    </style:style>
    <style:style style:name="P56" style:parent-style-name="Normální" style:family="paragraph">
      <style:paragraph-properties fo:widows="2" fo:orphans="2" fo:margin-bottom="0.1388in" fo:line-height="115%"/>
      <style:text-properties style:font-name="Times New Roman" style:font-name-asian="Calibri" style:font-name-complex="Times New Roman" fo:font-style="italic" style:font-style-asian="italic" style:use-window-font-color="true" style:font-size-complex="11pt" style:language-asian="en" style:country-asian="US"/>
    </style:style>
    <style:style style:name="T57" style:parent-style-name="Standardnípísmoodstavce" style:family="text">
      <style:text-properties fo:font-size="20pt" style:font-size-asian="20pt"/>
    </style:style>
    <style:style style:name="P58" style:parent-style-name="Text" style:family="paragraph">
      <style:paragraph-properties fo:text-align="center" fo:text-indent="0in"/>
      <style:text-properties fo:font-size="14pt" style:font-size-asian="14pt"/>
    </style:style>
    <style:style style:name="P59" style:parent-style-name="Text" style:family="paragraph">
      <style:text-properties fo:font-size="14pt" style:font-size-asian="14pt"/>
    </style:style>
    <style:style style:name="P60" style:parent-style-name="Text" style:family="paragraph">
      <style:text-properties fo:font-weight="bold" style:font-weight-asian="bold" fo:font-style="italic" style:font-style-asian="italic" fo:font-size="14pt" style:font-size-asian="14pt"/>
    </style:style>
    <style:style style:name="T61" style:parent-style-name="Standardnípísmoodstavce" style:family="text">
      <style:text-properties fo:font-weight="bold" style:font-weight-asian="bold" fo:font-style="italic" style:font-style-asian="italic"/>
    </style:style>
    <style:style style:name="T62" style:parent-style-name="Standardnípísmoodstavce" style:family="text">
      <style:text-properties fo:font-style="italic" style:font-style-asian="italic"/>
    </style:style>
    <style:style style:name="T63" style:parent-style-name="Standardnípísmoodstavce" style:family="text">
      <style:text-properties fo:font-style="italic" style:font-style-asian="italic"/>
    </style:style>
    <style:style style:name="T64" style:parent-style-name="Standardnípísmoodstavce" style:family="text">
      <style:text-properties fo:font-style="italic" style:font-style-asian="italic"/>
    </style:style>
    <style:style style:name="T65" style:parent-style-name="Standardnípísmoodstavce" style:family="text">
      <style:text-properties fo:font-style="italic" style:font-style-asian="italic"/>
    </style:style>
    <style:style style:name="T66" style:parent-style-name="Standardnípísmoodstavce" style:family="text">
      <style:text-properties fo:font-style="italic" style:font-style-asian="italic"/>
    </style:style>
    <style:style style:name="T67" style:parent-style-name="Standardnípísmoodstavce" style:family="text">
      <style:text-properties fo:font-style="italic" style:font-style-asian="italic"/>
    </style:style>
    <style:style style:name="T68" style:parent-style-name="Standardnípísmoodstavce" style:family="text">
      <style:text-properties fo:font-style="italic" style:font-style-asian="italic"/>
    </style:style>
    <style:style style:name="T69" style:parent-style-name="Standardnípísmoodstavce" style:family="text">
      <style:text-properties fo:font-style="italic" style:font-style-asian="italic"/>
    </style:style>
    <style:style style:name="T70" style:parent-style-name="Standardnípísmoodstavce" style:family="text">
      <style:text-properties fo:font-style="italic" style:font-style-asian="italic"/>
    </style:style>
    <style:style style:name="T71" style:parent-style-name="Standardnípísmoodstavce" style:family="text">
      <style:text-properties fo:font-style="italic" style:font-style-asian="italic"/>
    </style:style>
    <style:style style:name="T72" style:parent-style-name="Standardnípísmoodstavce" style:family="text">
      <style:text-properties fo:font-style="italic" style:font-style-asian="italic"/>
    </style:style>
    <style:style style:name="T73" style:parent-style-name="Standardnípísmoodstavce" style:family="text">
      <style:text-properties fo:font-style="italic" style:font-style-asian="italic"/>
    </style:style>
    <style:style style:name="T74" style:parent-style-name="Standardnípísmoodstavce" style:family="text">
      <style:text-properties fo:font-style="italic" style:font-style-asian="italic"/>
    </style:style>
    <style:style style:name="T75" style:parent-style-name="Standardnípísmoodstavce" style:family="text">
      <style:text-properties fo:font-style="italic" style:font-style-asian="italic"/>
    </style:style>
    <style:style style:name="T76" style:parent-style-name="Standardnípísmoodstavce" style:family="text">
      <style:text-properties fo:font-style="italic" style:font-style-asian="italic"/>
    </style:style>
    <style:style style:name="T77" style:parent-style-name="Standardnípísmoodstavce" style:family="text">
      <style:text-properties fo:font-style="italic" style:font-style-asian="italic"/>
    </style:style>
    <style:style style:name="T78" style:parent-style-name="Standardnípísmoodstavce" style:family="text">
      <style:text-properties fo:font-style="italic" style:font-style-asian="italic"/>
    </style:style>
    <style:style style:name="T79" style:parent-style-name="Standardnípísmoodstavce" style:family="text">
      <style:text-properties fo:font-style="italic" style:font-style-asian="italic"/>
    </style:style>
    <style:style style:name="T80" style:parent-style-name="Standardnípísmoodstavce" style:family="text">
      <style:text-properties fo:font-style="italic" style:font-style-asian="italic"/>
    </style:style>
    <style:style style:name="T81" style:parent-style-name="Standardnípísmoodstavce" style:family="text">
      <style:text-properties fo:font-style="italic" style:font-style-asian="italic"/>
    </style:style>
    <style:style style:name="T82" style:parent-style-name="Standardnípísmoodstavce" style:family="text">
      <style:text-properties fo:font-style="italic" style:font-style-asian="italic"/>
    </style:style>
    <style:style style:name="T83" style:parent-style-name="Standardnípísmoodstavce" style:family="text">
      <style:text-properties fo:font-style="italic" style:font-style-asian="italic"/>
    </style:style>
    <style:style style:name="T84" style:parent-style-name="Standardnípísmoodstavce" style:family="text">
      <style:text-properties fo:font-style="italic" style:font-style-asian="italic"/>
    </style:style>
    <style:style style:name="T85" style:parent-style-name="Standardnípísmoodstavce" style:family="text">
      <style:text-properties fo:font-style="italic" style:font-style-asian="italic"/>
    </style:style>
    <style:style style:name="T86" style:parent-style-name="Standardnípísmoodstavce" style:family="text">
      <style:text-properties fo:font-style="italic" style:font-style-asian="italic"/>
    </style:style>
    <style:style style:name="T87" style:parent-style-name="Standardnípísmoodstavce" style:family="text">
      <style:text-properties fo:font-style="italic" style:font-style-asian="italic"/>
    </style:style>
    <style:style style:name="T88" style:parent-style-name="Standardnípísmoodstavce" style:family="text">
      <style:text-properties fo:font-style="italic" style:font-style-asian="italic"/>
    </style:style>
    <style:style style:name="T89" style:parent-style-name="Standardnípísmoodstavce" style:family="text">
      <style:text-properties fo:font-style="italic" style:font-style-asian="italic"/>
    </style:style>
    <style:style style:name="T90" style:parent-style-name="Standardnípísmoodstavce" style:family="text">
      <style:text-properties fo:font-style="italic" style:font-style-asian="italic"/>
    </style:style>
    <style:style style:name="T91" style:parent-style-name="Standardnípísmoodstavce" style:family="text">
      <style:text-properties fo:font-style="italic" style:font-style-asian="italic"/>
    </style:style>
    <style:style style:name="T92" style:parent-style-name="Standardnípísmoodstavce" style:family="text">
      <style:text-properties fo:font-style="italic" style:font-style-asian="italic"/>
    </style:style>
    <style:style style:name="T93" style:parent-style-name="Standardnípísmoodstavce" style:family="text">
      <style:text-properties fo:font-style="italic" style:font-style-asian="italic"/>
    </style:style>
    <style:style style:name="T94" style:parent-style-name="Standardnípísmoodstavce" style:family="text">
      <style:text-properties fo:font-style="italic" style:font-style-asian="italic"/>
    </style:style>
    <style:style style:name="T95" style:parent-style-name="Standardnípísmoodstavce" style:family="text">
      <style:text-properties fo:font-style="italic" style:font-style-asian="italic"/>
    </style:style>
    <style:style style:name="T96" style:parent-style-name="Standardnípísmoodstavce" style:family="text">
      <style:text-properties fo:font-style="italic" style:font-style-asian="italic"/>
    </style:style>
    <style:style style:name="T97" style:parent-style-name="Standardnípísmoodstavce" style:family="text">
      <style:text-properties fo:font-style="italic" style:font-style-asian="italic"/>
    </style:style>
    <style:style style:name="T98" style:parent-style-name="Standardnípísmoodstavce" style:family="text">
      <style:text-properties fo:font-style="italic" style:font-style-asian="italic"/>
    </style:style>
    <style:style style:name="T99" style:parent-style-name="Standardnípísmoodstavce" style:family="text">
      <style:text-properties fo:font-style="italic" style:font-style-asian="italic"/>
    </style:style>
    <style:style style:name="T100" style:parent-style-name="Standardnípísmoodstavce" style:family="text">
      <style:text-properties fo:font-style="italic" style:font-style-asian="italic"/>
    </style:style>
    <style:style style:name="T101" style:parent-style-name="Standardnípísmoodstavce" style:family="text">
      <style:text-properties fo:font-style="italic" style:font-style-asian="italic"/>
    </style:style>
    <style:style style:name="T102" style:parent-style-name="Standardnípísmoodstavce" style:family="text">
      <style:text-properties fo:font-style="italic" style:font-style-asian="italic"/>
    </style:style>
    <style:style style:name="T103" style:parent-style-name="Standardnípísmoodstavce" style:family="text">
      <style:text-properties fo:font-style="italic" style:font-style-asian="italic"/>
    </style:style>
    <style:style style:name="T104" style:parent-style-name="Standardnípísmoodstavce" style:family="text">
      <style:text-properties fo:font-style="italic" style:font-style-asian="italic"/>
    </style:style>
    <style:style style:name="T105" style:parent-style-name="Standardnípísmoodstavce" style:family="text">
      <style:text-properties fo:font-style="italic" style:font-style-asian="italic"/>
    </style:style>
    <style:style style:name="T106" style:parent-style-name="Standardnípísmoodstavce" style:family="text">
      <style:text-properties fo:font-style="italic" style:font-style-asian="italic"/>
    </style:style>
    <style:style style:name="T107" style:parent-style-name="Standardnípísmoodstavce" style:family="text">
      <style:text-properties fo:font-style="italic" style:font-style-asian="italic"/>
    </style:style>
    <style:style style:name="T108" style:parent-style-name="Standardnípísmoodstavce" style:family="text">
      <style:text-properties fo:font-style="italic" style:font-style-asian="italic"/>
    </style:style>
    <style:style style:name="T109" style:parent-style-name="Standardnípísmoodstavce" style:family="text">
      <style:text-properties fo:font-style="italic" style:font-style-asian="italic"/>
    </style:style>
    <style:style style:name="T110" style:parent-style-name="Standardnípísmoodstavce" style:family="text">
      <style:text-properties fo:font-style="italic" style:font-style-asian="italic"/>
    </style:style>
    <style:style style:name="T111" style:parent-style-name="Standardnípísmoodstavce" style:family="text">
      <style:text-properties fo:font-style="italic" style:font-style-asian="italic"/>
    </style:style>
    <style:style style:name="T112" style:parent-style-name="Standardnípísmoodstavce" style:family="text">
      <style:text-properties fo:font-style="italic" style:font-style-asian="italic"/>
    </style:style>
    <style:style style:name="T113" style:parent-style-name="Standardnípísmoodstavce" style:family="text">
      <style:text-properties fo:font-style="italic" style:font-style-asian="italic"/>
    </style:style>
    <style:style style:name="T114" style:parent-style-name="Standardnípísmoodstavce" style:family="text">
      <style:text-properties fo:font-style="italic" style:font-style-asian="italic"/>
    </style:style>
    <style:style style:name="T115" style:parent-style-name="Standardnípísmoodstavce" style:family="text">
      <style:text-properties fo:font-style="italic" style:font-style-asian="italic"/>
    </style:style>
    <style:style style:name="T116" style:parent-style-name="Standardnípísmoodstavce" style:family="text">
      <style:text-properties fo:font-style="italic" style:font-style-asian="italic"/>
    </style:style>
    <style:style style:name="T117" style:parent-style-name="Standardnípísmoodstavce" style:family="text">
      <style:text-properties fo:font-style="italic" style:font-style-asian="italic"/>
    </style:style>
    <style:style style:name="T118" style:parent-style-name="Standardnípísmoodstavce" style:family="text">
      <style:text-properties fo:font-style="italic" style:font-style-asian="italic"/>
    </style:style>
    <style:style style:name="T119" style:parent-style-name="Standardnípísmoodstavce" style:family="text">
      <style:text-properties fo:font-style="italic" style:font-style-asian="italic"/>
    </style:style>
    <style:style style:name="T120" style:parent-style-name="Standardnípísmoodstavce" style:family="text">
      <style:text-properties fo:font-style="italic" style:font-style-asian="italic"/>
    </style:style>
    <style:style style:name="P121" style:parent-style-name="Text" style:family="paragraph">
      <style:text-properties fo:font-style="italic" style:font-style-asian="italic"/>
    </style:style>
    <style:style style:name="T122" style:parent-style-name="Standardnípísmoodstavce" style:family="text">
      <style:text-properties fo:font-style="italic" style:font-style-asian="italic"/>
    </style:style>
    <style:style style:name="T123" style:parent-style-name="Standardnípísmoodstavce" style:family="text">
      <style:text-properties fo:font-style="italic" style:font-style-asian="italic"/>
    </style:style>
    <style:style style:name="T124" style:parent-style-name="Standardnípísmoodstavce" style:family="text">
      <style:text-properties fo:font-style="italic" style:font-style-asian="italic"/>
    </style:style>
    <style:style style:name="T125" style:parent-style-name="Standardnípísmoodstavce" style:family="text">
      <style:text-properties fo:font-style="italic" style:font-style-asian="italic"/>
    </style:style>
    <style:style style:name="T126" style:parent-style-name="Standardnípísmoodstavce" style:family="text">
      <style:text-properties fo:font-style="italic" style:font-style-asian="italic"/>
    </style:style>
    <style:style style:name="T127" style:parent-style-name="Standardnípísmoodstavce" style:family="text">
      <style:text-properties fo:font-style="italic" style:font-style-asian="italic"/>
    </style:style>
    <style:style style:name="T128" style:parent-style-name="Standardnípísmoodstavce" style:family="text">
      <style:text-properties fo:font-style="italic" style:font-style-asian="italic"/>
    </style:style>
    <style:style style:name="T129" style:parent-style-name="Standardnípísmoodstavce" style:family="text">
      <style:text-properties fo:font-style="italic" style:font-style-asian="italic"/>
    </style:style>
    <style:style style:name="P130" style:parent-style-name="Text" style:family="paragraph">
      <style:text-properties fo:font-style="italic" style:font-style-asian="italic"/>
    </style:style>
    <style:style style:name="P131" style:parent-style-name="Normální" style:family="paragraph">
      <style:paragraph-properties fo:widows="2" fo:orphans="2" fo:break-before="page" fo:margin-bottom="0.1388in" fo:line-height="115%"/>
    </style:style>
    <style:style style:name="P132" style:parent-style-name="Text" style:family="paragraph">
      <style:paragraph-properties fo:text-align="center" fo:text-indent="0in"/>
      <style:text-properties fo:font-size="14pt" style:font-size-asian="14pt"/>
    </style:style>
    <style:style style:name="P133" style:parent-style-name="Text" style:family="paragraph">
      <style:paragraph-properties fo:text-indent="0in"/>
      <style:text-properties fo:font-size="14pt" style:font-size-asian="14pt"/>
    </style:style>
    <style:style style:name="T134" style:parent-style-name="Standardnípísmoodstavce" style:family="text">
      <style:text-properties fo:font-style="italic" style:font-style-asian="italic"/>
    </style:style>
    <style:style style:name="T135" style:parent-style-name="Standardnípísmoodstavce" style:family="text">
      <style:text-properties fo:font-style="italic" style:font-style-asian="italic"/>
    </style:style>
    <style:style style:name="T136" style:parent-style-name="Standardnípísmoodstavce" style:family="text">
      <style:text-properties fo:font-style="italic" style:font-style-asian="italic"/>
    </style:style>
    <style:style style:name="T137" style:parent-style-name="Standardnípísmoodstavce" style:family="text">
      <style:text-properties fo:font-style="italic" style:font-style-asian="italic"/>
    </style:style>
    <style:style style:name="T138" style:parent-style-name="Standardnípísmoodstavce" style:family="text">
      <style:text-properties fo:font-style="italic" style:font-style-asian="italic"/>
    </style:style>
    <style:style style:name="T139" style:parent-style-name="Standardnípísmoodstavce" style:family="text">
      <style:text-properties fo:font-style="italic" style:font-style-asian="italic"/>
    </style:style>
    <style:style style:name="T140" style:parent-style-name="Standardnípísmoodstavce" style:family="text">
      <style:text-properties fo:font-style="italic" style:font-style-asian="italic"/>
    </style:style>
    <style:style style:name="T141" style:parent-style-name="Standardnípísmoodstavce" style:family="text">
      <style:text-properties fo:font-style="italic" style:font-style-asian="italic"/>
    </style:style>
    <style:style style:name="T142" style:parent-style-name="Standardnípísmoodstavce" style:family="text">
      <style:text-properties fo:font-style="italic" style:font-style-asian="italic"/>
    </style:style>
    <style:style style:name="T143" style:parent-style-name="Standardnípísmoodstavce" style:family="text">
      <style:text-properties fo:font-style="italic" style:font-style-asian="italic"/>
    </style:style>
    <style:style style:name="T144" style:parent-style-name="Standardnípísmoodstavce" style:family="text">
      <style:text-properties fo:font-style="italic" style:font-style-asian="italic"/>
    </style:style>
    <style:style style:name="T145" style:parent-style-name="Standardnípísmoodstavce" style:family="text">
      <style:text-properties fo:font-style="italic" style:font-style-asian="italic"/>
    </style:style>
    <style:style style:name="T146" style:parent-style-name="Standardnípísmoodstavce" style:family="text">
      <style:text-properties fo:font-style="italic" style:font-style-asian="italic"/>
    </style:style>
    <style:style style:name="T147" style:parent-style-name="Standardnípísmoodstavce" style:family="text">
      <style:text-properties fo:font-style="italic" style:font-style-asian="italic"/>
    </style:style>
    <style:style style:name="T148" style:parent-style-name="Standardnípísmoodstavce" style:family="text">
      <style:text-properties fo:font-style="italic" style:font-style-asian="italic"/>
    </style:style>
    <style:style style:name="T149" style:parent-style-name="Standardnípísmoodstavce" style:family="text">
      <style:text-properties fo:font-style="italic" style:font-style-asian="italic"/>
    </style:style>
    <style:style style:name="T150" style:parent-style-name="Standardnípísmoodstavce" style:family="text">
      <style:text-properties fo:font-style="italic" style:font-style-asian="italic"/>
    </style:style>
    <style:style style:name="T151" style:parent-style-name="Standardnípísmoodstavce" style:family="text">
      <style:text-properties fo:font-style="italic" style:font-style-asian="italic"/>
    </style:style>
    <style:style style:name="T152" style:parent-style-name="Standardnípísmoodstavce" style:family="text">
      <style:text-properties fo:font-style="italic" style:font-style-asian="italic"/>
    </style:style>
    <style:style style:name="T153" style:parent-style-name="Standardnípísmoodstavce" style:family="text">
      <style:text-properties fo:font-style="italic" style:font-style-asian="italic"/>
    </style:style>
    <style:style style:name="T154" style:parent-style-name="Standardnípísmoodstavce" style:family="text">
      <style:text-properties fo:font-style="italic" style:font-style-asian="italic"/>
    </style:style>
    <style:style style:name="T155" style:parent-style-name="Standardnípísmoodstavce" style:family="text">
      <style:text-properties fo:font-style="italic" style:font-style-asian="italic"/>
    </style:style>
    <style:style style:name="T156" style:parent-style-name="Standardnípísmoodstavce" style:family="text">
      <style:text-properties fo:font-style="italic" style:font-style-asian="italic"/>
    </style:style>
    <style:style style:name="T157" style:parent-style-name="Standardnípísmoodstavce" style:family="text">
      <style:text-properties fo:font-style="italic" style:font-style-asian="italic"/>
    </style:style>
    <style:style style:name="T158" style:parent-style-name="Standardnípísmoodstavce" style:family="text">
      <style:text-properties fo:font-style="italic" style:font-style-asian="italic"/>
    </style:style>
    <style:style style:name="T159" style:parent-style-name="Standardnípísmoodstavce" style:family="text">
      <style:text-properties fo:font-style="italic" style:font-style-asian="italic"/>
    </style:style>
    <style:style style:name="T160" style:parent-style-name="Standardnípísmoodstavce" style:family="text">
      <style:text-properties fo:font-style="italic" style:font-style-asian="italic"/>
    </style:style>
    <style:style style:name="T161" style:parent-style-name="Standardnípísmoodstavce" style:family="text">
      <style:text-properties fo:font-style="italic" style:font-style-asian="italic"/>
    </style:style>
    <style:style style:name="T162" style:parent-style-name="Standardnípísmoodstavce" style:family="text">
      <style:text-properties fo:font-style="italic" style:font-style-asian="italic"/>
    </style:style>
    <style:style style:name="T163" style:parent-style-name="Standardnípísmoodstavce" style:family="text">
      <style:text-properties fo:font-style="italic" style:font-style-asian="italic"/>
    </style:style>
    <style:style style:name="T164" style:parent-style-name="Standardnípísmoodstavce" style:family="text">
      <style:text-properties fo:font-style="italic" style:font-style-asian="italic"/>
    </style:style>
    <style:style style:name="T165" style:parent-style-name="Standardnípísmoodstavce" style:family="text">
      <style:text-properties fo:font-style="italic" style:font-style-asian="italic"/>
    </style:style>
    <style:style style:name="T166" style:parent-style-name="Standardnípísmoodstavce" style:family="text">
      <style:text-properties fo:font-style="italic" style:font-style-asian="italic"/>
    </style:style>
    <style:style style:name="T167" style:parent-style-name="Standardnípísmoodstavce" style:family="text">
      <style:text-properties fo:font-style="italic" style:font-style-asian="italic"/>
    </style:style>
    <style:style style:name="T168" style:parent-style-name="Standardnípísmoodstavce" style:family="text">
      <style:text-properties fo:font-style="italic" style:font-style-asian="italic"/>
    </style:style>
    <style:style style:name="T169" style:parent-style-name="Standardnípísmoodstavce" style:family="text">
      <style:text-properties fo:font-style="italic" style:font-style-asian="italic"/>
    </style:style>
    <style:style style:name="P170" style:parent-style-name="Text" style:family="paragraph">
      <style:text-properties fo:font-style="italic" style:font-style-asian="italic"/>
    </style:style>
    <style:style style:name="P171" style:parent-style-name="Text" style:family="paragraph">
      <style:text-properties fo:font-style="italic" style:font-style-asian="italic"/>
    </style:style>
    <style:style style:name="P172" style:parent-style-name="Normální" style:family="paragraph">
      <style:paragraph-properties fo:widows="2" fo:orphans="2" fo:break-before="page" fo:margin-bottom="0.1388in" fo:line-height="115%"/>
    </style:style>
    <style:style style:name="P173" style:parent-style-name="Text" style:family="paragraph">
      <style:paragraph-properties fo:text-align="center" fo:text-indent="0in"/>
      <style:text-properties fo:font-size="14pt" style:font-size-asian="14pt"/>
    </style:style>
    <style:style style:name="P174" style:parent-style-name="Text" style:family="paragraph">
      <style:paragraph-properties fo:text-indent="0in"/>
      <style:text-properties fo:font-size="14pt" style:font-size-asian="14pt"/>
    </style:style>
    <style:style style:name="P175" style:parent-style-name="Text" style:family="paragraph">
      <style:text-properties fo:font-style="italic" style:font-style-asian="italic"/>
    </style:style>
    <style:style style:name="T176" style:parent-style-name="Standardnípísmoodstavce" style:family="text">
      <style:text-properties fo:font-style="italic" style:font-style-asian="italic"/>
    </style:style>
    <style:style style:name="T177" style:parent-style-name="Standardnípísmoodstavce" style:family="text">
      <style:text-properties fo:font-style="italic" style:font-style-asian="italic"/>
    </style:style>
    <style:style style:name="T178" style:parent-style-name="Standardnípísmoodstavce" style:family="text">
      <style:text-properties fo:font-style="italic" style:font-style-asian="italic"/>
    </style:style>
    <style:style style:name="T179" style:parent-style-name="Standardnípísmoodstavce" style:family="text">
      <style:text-properties fo:font-style="italic" style:font-style-asian="italic"/>
    </style:style>
    <style:style style:name="P180" style:parent-style-name="Text" style:family="paragraph">
      <style:text-properties fo:font-style="italic" style:font-style-asian="italic"/>
    </style:style>
    <style:style style:name="P181" style:parent-style-name="Normální" style:family="paragraph">
      <style:paragraph-properties fo:widows="2" fo:orphans="2" fo:break-before="page" fo:margin-bottom="0.1388in" fo:line-height="115%"/>
    </style:style>
    <style:style style:name="P182" style:parent-style-name="Text" style:family="paragraph">
      <style:paragraph-properties fo:text-align="center" fo:text-indent="0in"/>
      <style:text-properties fo:font-size="14pt" style:font-size-asian="14pt"/>
    </style:style>
    <style:style style:name="P183" style:parent-style-name="Text" style:family="paragraph">
      <style:paragraph-properties fo:text-indent="0in"/>
    </style:style>
    <style:style style:name="P184" style:parent-style-name="Text" style:family="paragraph">
      <style:text-properties fo:font-style="italic" style:font-style-asian="italic"/>
    </style:style>
    <style:style style:name="P185" style:parent-style-name="Normální" style:family="paragraph">
      <style:paragraph-properties fo:widows="2" fo:orphans="2" fo:break-before="page" fo:margin-bottom="0.1388in" fo:line-height="115%"/>
    </style:style>
    <style:style style:name="P186" style:parent-style-name="Text" style:family="paragraph">
      <style:paragraph-properties fo:text-align="center" fo:text-indent="0in"/>
    </style:style>
    <style:style style:name="T187" style:parent-style-name="Standardnípísmoodstavce" style:family="text">
      <style:text-properties fo:font-size="14pt" style:font-size-asian="14pt"/>
    </style:style>
    <style:style style:name="P188" style:parent-style-name="Text" style:family="paragraph">
      <style:paragraph-properties fo:text-indent="0in"/>
    </style:style>
    <style:style style:name="T189" style:parent-style-name="Standardnípísmoodstavce" style:family="text">
      <style:text-properties fo:font-style="italic" style:font-style-asian="italic"/>
    </style:style>
    <style:style style:name="P190" style:parent-style-name="Text" style:family="paragraph">
      <style:text-properties fo:font-style="italic" style:font-style-asian="italic"/>
    </style:style>
    <style:style style:name="P191" style:parent-style-name="Normální" style:family="paragraph">
      <style:paragraph-properties fo:widows="2" fo:orphans="2" fo:break-before="page" fo:margin-bottom="0.1388in" fo:line-height="115%"/>
    </style:style>
    <style:style style:name="P192" style:parent-style-name="Text" style:family="paragraph">
      <style:paragraph-properties fo:text-align="center" fo:text-indent="0in"/>
      <style:text-properties fo:font-size="14pt" style:font-size-asian="14pt"/>
    </style:style>
    <style:style style:name="P193" style:parent-style-name="Text" style:family="paragraph">
      <style:paragraph-properties fo:text-indent="0in"/>
      <style:text-properties fo:font-size="14pt" style:font-size-asian="14pt"/>
    </style:style>
    <style:style style:name="T194" style:parent-style-name="Standardnípísmoodstavce" style:family="text">
      <style:text-properties fo:font-style="italic" style:font-style-asian="italic"/>
    </style:style>
    <style:style style:name="T195" style:parent-style-name="Standardnípísmoodstavce" style:family="text">
      <style:text-properties fo:font-style="italic" style:font-style-asian="italic"/>
    </style:style>
    <style:style style:name="T196" style:parent-style-name="Standardnípísmoodstavce" style:family="text">
      <style:text-properties fo:font-style="italic" style:font-style-asian="italic"/>
    </style:style>
    <style:style style:name="T197" style:parent-style-name="Standardnípísmoodstavce" style:family="text">
      <style:text-properties fo:font-style="italic" style:font-style-asian="italic"/>
    </style:style>
    <style:style style:name="T198" style:parent-style-name="Standardnípísmoodstavce" style:family="text">
      <style:text-properties fo:font-style="italic" style:font-style-asian="italic"/>
    </style:style>
    <style:style style:name="T199" style:parent-style-name="Standardnípísmoodstavce" style:family="text">
      <style:text-properties fo:font-style="italic" style:font-style-asian="italic"/>
    </style:style>
    <style:style style:name="T200" style:parent-style-name="Standardnípísmoodstavce" style:family="text">
      <style:text-properties fo:font-style="italic" style:font-style-asian="italic"/>
    </style:style>
    <style:style style:name="T201" style:parent-style-name="Standardnípísmoodstavce" style:family="text">
      <style:text-properties fo:font-style="italic" style:font-style-asian="italic"/>
    </style:style>
    <style:style style:name="T202" style:parent-style-name="Standardnípísmoodstavce" style:family="text">
      <style:text-properties fo:font-style="italic" style:font-style-asian="italic"/>
    </style:style>
    <style:style style:name="P203" style:parent-style-name="Text" style:family="paragraph">
      <style:text-properties fo:font-style="italic" style:font-style-asian="italic"/>
    </style:style>
    <style:style style:name="P204" style:parent-style-name="Normální" style:family="paragraph">
      <style:paragraph-properties fo:widows="2" fo:orphans="2" fo:break-before="page" fo:margin-bottom="0.1388in" fo:line-height="115%"/>
    </style:style>
    <style:style style:name="P205" style:parent-style-name="Text" style:family="paragraph">
      <style:paragraph-properties fo:text-align="center" fo:text-indent="0in"/>
      <style:text-properties fo:font-size="14pt" style:font-size-asian="14pt"/>
    </style:style>
    <style:style style:name="P206" style:parent-style-name="Text" style:family="paragraph">
      <style:paragraph-properties fo:text-indent="0in"/>
      <style:text-properties fo:font-size="14pt" style:font-size-asian="14pt"/>
    </style:style>
    <style:style style:name="T207" style:parent-style-name="Standardnípísmoodstavce" style:family="text">
      <style:text-properties fo:font-style="italic" style:font-style-asian="italic"/>
    </style:style>
    <style:style style:name="T208" style:parent-style-name="Standardnípísmoodstavce" style:family="text">
      <style:text-properties fo:font-style="italic" style:font-style-asian="italic"/>
    </style:style>
    <style:style style:name="T209" style:parent-style-name="Standardnípísmoodstavce" style:family="text">
      <style:text-properties fo:font-style="italic" style:font-style-asian="italic"/>
    </style:style>
    <style:style style:name="T210" style:parent-style-name="Standardnípísmoodstavce" style:family="text">
      <style:text-properties fo:font-style="italic" style:font-style-asian="italic"/>
    </style:style>
    <style:style style:name="T211" style:parent-style-name="Standardnípísmoodstavce" style:family="text">
      <style:text-properties fo:font-style="italic" style:font-style-asian="italic"/>
    </style:style>
    <style:style style:name="T212" style:parent-style-name="Standardnípísmoodstavce" style:family="text">
      <style:text-properties fo:font-style="italic" style:font-style-asian="italic"/>
    </style:style>
    <style:style style:name="T213" style:parent-style-name="Standardnípísmoodstavce" style:family="text">
      <style:text-properties fo:font-style="italic" style:font-style-asian="italic"/>
    </style:style>
    <style:style style:name="P214" style:parent-style-name="Text" style:family="paragraph">
      <style:text-properties fo:font-style="italic" style:font-style-asian="italic"/>
    </style:style>
    <style:style style:name="T215" style:parent-style-name="Standardnípísmoodstavce" style:family="text">
      <style:text-properties fo:font-style="italic" style:font-style-asian="italic"/>
    </style:style>
    <style:style style:name="T216" style:parent-style-name="Standardnípísmoodstavce" style:family="text">
      <style:text-properties fo:font-style="italic" style:font-style-asian="italic"/>
    </style:style>
    <style:style style:name="T217" style:parent-style-name="Standardnípísmoodstavce" style:family="text">
      <style:text-properties fo:font-style="italic" style:font-style-asian="italic"/>
    </style:style>
    <style:style style:name="T218" style:parent-style-name="Standardnípísmoodstavce" style:family="text">
      <style:text-properties fo:font-style="italic" style:font-style-asian="italic"/>
    </style:style>
    <style:style style:name="T219" style:parent-style-name="Standardnípísmoodstavce" style:family="text">
      <style:text-properties fo:font-style="italic" style:font-style-asian="italic"/>
    </style:style>
    <style:style style:name="T220" style:parent-style-name="Standardnípísmoodstavce" style:family="text">
      <style:text-properties fo:font-style="italic" style:font-style-asian="italic"/>
    </style:style>
    <style:style style:name="T221" style:parent-style-name="Standardnípísmoodstavce" style:family="text">
      <style:text-properties fo:font-style="italic" style:font-style-asian="italic"/>
    </style:style>
    <style:style style:name="T222" style:parent-style-name="Standardnípísmoodstavce" style:family="text">
      <style:text-properties fo:font-style="italic" style:font-style-asian="italic"/>
    </style:style>
    <style:style style:name="T223" style:parent-style-name="Standardnípísmoodstavce" style:family="text">
      <style:text-properties fo:font-style="italic" style:font-style-asian="italic"/>
    </style:style>
    <style:style style:name="T224" style:parent-style-name="Standardnípísmoodstavce" style:family="text">
      <style:text-properties fo:font-style="italic" style:font-style-asian="italic"/>
    </style:style>
    <style:style style:name="T225" style:parent-style-name="Standardnípísmoodstavce" style:family="text">
      <style:text-properties fo:font-style="italic" style:font-style-asian="italic"/>
    </style:style>
    <style:style style:name="T226" style:parent-style-name="Standardnípísmoodstavce" style:family="text">
      <style:text-properties fo:font-style="italic" style:font-style-asian="italic"/>
    </style:style>
    <style:style style:name="T227" style:parent-style-name="Standardnípísmoodstavce" style:family="text">
      <style:text-properties fo:font-style="italic" style:font-style-asian="italic"/>
    </style:style>
    <style:style style:name="T228" style:parent-style-name="Standardnípísmoodstavce" style:family="text">
      <style:text-properties fo:font-style="italic" style:font-style-asian="italic"/>
    </style:style>
    <style:style style:name="T229" style:parent-style-name="Standardnípísmoodstavce" style:family="text">
      <style:text-properties fo:font-style="italic" style:font-style-asian="italic"/>
    </style:style>
    <style:style style:name="T230" style:parent-style-name="Standardnípísmoodstavce" style:family="text">
      <style:text-properties fo:font-style="italic" style:font-style-asian="italic"/>
    </style:style>
    <style:style style:name="T231" style:parent-style-name="Standardnípísmoodstavce" style:family="text">
      <style:text-properties fo:font-style="italic" style:font-style-asian="italic"/>
    </style:style>
    <style:style style:name="T232" style:parent-style-name="Standardnípísmoodstavce" style:family="text">
      <style:text-properties fo:font-style="italic" style:font-style-asian="italic"/>
    </style:style>
    <style:style style:name="T233" style:parent-style-name="Standardnípísmoodstavce" style:family="text">
      <style:text-properties fo:font-style="italic" style:font-style-asian="italic"/>
    </style:style>
    <style:style style:name="T234" style:parent-style-name="Standardnípísmoodstavce" style:family="text">
      <style:text-properties fo:font-style="italic" style:font-style-asian="italic"/>
    </style:style>
    <style:style style:name="P235" style:parent-style-name="Text" style:family="paragraph">
      <style:text-properties fo:font-style="italic" style:font-style-asian="italic"/>
    </style:style>
    <style:style style:name="P236" style:parent-style-name="Normální" style:family="paragraph">
      <style:paragraph-properties fo:widows="2" fo:orphans="2" fo:break-before="page" fo:margin-bottom="0.1388in" fo:line-height="115%"/>
    </style:style>
    <style:style style:name="P237" style:parent-style-name="Text" style:family="paragraph">
      <style:paragraph-properties fo:text-align="center" fo:text-indent="0in"/>
      <style:text-properties fo:font-size="14pt" style:font-size-asian="14pt"/>
    </style:style>
    <style:style style:name="P238" style:parent-style-name="Text" style:family="paragraph">
      <style:paragraph-properties fo:text-indent="0in"/>
      <style:text-properties fo:font-size="14pt" style:font-size-asian="14pt"/>
    </style:style>
    <style:style style:name="P239" style:parent-style-name="Text" style:family="paragraph">
      <style:paragraph-properties fo:text-indent="0in"/>
      <style:text-properties fo:font-style="italic" style:font-style-asian="italic"/>
    </style:style>
    <style:style style:name="T240" style:parent-style-name="Standardnípísmoodstavce" style:family="text">
      <style:text-properties fo:font-style="italic" style:font-style-asian="italic"/>
    </style:style>
    <style:style style:name="T241" style:parent-style-name="Standardnípísmoodstavce" style:family="text">
      <style:text-properties fo:font-style="italic" style:font-style-asian="italic"/>
    </style:style>
    <style:style style:name="T242" style:parent-style-name="Standardnípísmoodstavce" style:family="text">
      <style:text-properties fo:font-style="italic" style:font-style-asian="italic"/>
    </style:style>
    <style:style style:name="T243" style:parent-style-name="Standardnípísmoodstavce" style:family="text">
      <style:text-properties fo:font-style="italic" style:font-style-asian="italic"/>
    </style:style>
    <style:style style:name="T244" style:parent-style-name="Standardnípísmoodstavce" style:family="text">
      <style:text-properties fo:font-style="italic" style:font-style-asian="italic"/>
    </style:style>
    <style:style style:name="T245" style:parent-style-name="Standardnípísmoodstavce" style:family="text">
      <style:text-properties fo:font-style="italic" style:font-style-asian="italic"/>
    </style:style>
    <style:style style:name="T246" style:parent-style-name="Standardnípísmoodstavce" style:family="text">
      <style:text-properties fo:font-style="italic" style:font-style-asian="italic"/>
    </style:style>
    <style:style style:name="P247" style:parent-style-name="Text" style:family="paragraph">
      <style:text-properties fo:font-style="italic" style:font-style-asian="italic"/>
    </style:style>
    <style:style style:name="P248" style:parent-style-name="Normální" style:family="paragraph">
      <style:paragraph-properties fo:widows="2" fo:orphans="2" fo:break-before="page" fo:margin-bottom="0.1388in" fo:line-height="115%"/>
    </style:style>
    <style:style style:name="P249" style:parent-style-name="Text" style:family="paragraph">
      <style:paragraph-properties fo:text-align="center" fo:text-indent="0in"/>
    </style:style>
    <style:style style:name="T250" style:parent-style-name="Standardnípísmoodstavce" style:family="text">
      <style:text-properties fo:font-size="14pt" style:font-size-asian="14pt"/>
    </style:style>
    <style:style style:name="P251" style:parent-style-name="Text" style:family="paragraph">
      <style:paragraph-properties fo:text-indent="0in"/>
    </style:style>
    <style:style style:name="T252" style:parent-style-name="Standardnípísmoodstavce" style:family="text">
      <style:text-properties fo:font-style="italic" style:font-style-asian="italic"/>
    </style:style>
    <style:style style:name="T253" style:parent-style-name="Standardnípísmoodstavce" style:family="text">
      <style:text-properties fo:font-style="italic" style:font-style-asian="italic"/>
    </style:style>
    <style:style style:name="T254" style:parent-style-name="Standardnípísmoodstavce" style:family="text">
      <style:text-properties fo:font-style="italic" style:font-style-asian="italic"/>
    </style:style>
    <style:style style:name="T255" style:parent-style-name="Standardnípísmoodstavce" style:family="text">
      <style:text-properties fo:font-style="italic" style:font-style-asian="italic"/>
    </style:style>
    <style:style style:name="P256" style:parent-style-name="Text" style:family="paragraph">
      <style:text-properties fo:font-style="italic" style:font-style-asian="italic"/>
    </style:style>
    <style:style style:name="P257" style:parent-style-name="Text" style:family="paragraph">
      <style:text-properties fo:font-style="italic" style:font-style-asian="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Obrázek 1" text:anchor-type="as-char" svg:x="0in" svg:y="0in" svg:width="4.8125in" svg:height="7.25in" style:rel-width="scale" style:rel-height="scale"><draw:image xlink:href="media/image1.png" xlink:type="simple" xlink:show="embed" xlink:actuate="onLoad"/><svg:title/><svg:desc/></draw:frame></text:p>
      <text:table-of-content text:name="_TOC0">
        <text:table-of-content-source text:outline-level="2" text:use-outline-level="true" text:use-index-marks="false" text:use-index-source-styles="false" text:index-scope="document">
          <text:table-of-content-entry-template text:outline-level="1" text:style-name="Obsah1">
            <text:index-entry-link-start/>
            <text:index-entry-text/>
            <text:index-entry-tab-stop style:leader-char="." style:type="right"/>
            <text:index-entry-page-number/>
            <text:index-entry-link-end/>
          </text:table-of-content-entry-template>
          <text:table-of-content-entry-template text:outline-level="2" text:style-name="Obsah2">
            <text:index-entry-link-start/>
            <text:index-entry-text/>
            <text:index-entry-tab-stop style:leader-char="." style:type="right"/>
            <text:index-entry-page-number/>
            <text:index-entry-link-end/>
          </text:table-of-content-entry-template>
        </text:table-of-content-source>
        <text:index-body>
          <text:p text:style-name="P2"><text:a xlink:href="#_Toc327124934" office:target-frame-name="_top" xlink:show="replace"><text:span text:style-name="Hypertextovýodkaz">Pohřební pochod Marionet</text:span><text:tab/>2</text:a></text:p>
          <text:p text:style-name="P3"><text:a xlink:href="#_Toc327124935" office:target-frame-name="_top" xlink:show="replace"><text:span text:style-name="Hypertextovýodkaz">Adam-Troy Castro</text:span><text:tab/>3</text:a></text:p>
          <text:p text:style-name="P4"><text:a xlink:href="#_Toc327124936" office:target-frame-name="_top" xlink:show="replace"><text:span text:style-name="Hypertextovýodkaz">Curandero a Švéd: <text:s/>Povidka z 1001 americké noci</text:span><text:tab/>59</text:a></text:p>
          <text:p text:style-name="P5"><text:a xlink:href="#_Toc327124937" office:target-frame-name="_top" xlink:show="replace"><text:span text:style-name="Hypertextovýodkaz">Daniel Abraham</text:span><text:tab/>60</text:a></text:p>
          <text:p text:style-name="P6"><text:a xlink:href="#_Toc327124938" office:target-frame-name="_top" xlink:show="replace"><text:span text:style-name="Hypertextovýodkaz">Nová Rakeťákova dobrodružství</text:span><text:tab/>83</text:a></text:p>
          <text:p text:style-name="P7"><text:a xlink:href="#_Toc327124939" office:target-frame-name="_top" xlink:show="replace"><text:span text:style-name="Hypertextovýodkaz">Daryl Gregory</text:span><text:tab/>83</text:a></text:p>
          <text:p text:style-name="P8"><text:a xlink:href="#_Toc327124940" office:target-frame-name="_top" xlink:show="replace"><text:span text:style-name="Hypertextovýodkaz">Čerpadlo šest</text:span><text:tab/>110</text:a></text:p>
          <text:p text:style-name="P9"><text:a xlink:href="#_Toc327124941" office:target-frame-name="_top" xlink:show="replace"><text:span text:style-name="Hypertextovýodkaz">Paolo<text:s/></text:span><text:bookmark-start text:name="_Hlt327124954"/><text:bookmark-start text:name="_Hlt327124955"/><text:span text:style-name="Hypertextovýodkaz">B</text:span><text:bookmark-end text:name="_Hlt327124954"/><text:bookmark-end text:name="_Hlt327124955"/><text:span text:style-name="Hypertextovýodkaz">acigalupi</text:span><text:tab/>110</text:a></text:p>
          <text:p text:style-name="P10"><text:a xlink:href="#_Toc327124942" office:target-frame-name="_top" xlink:show="replace"><text:span text:style-name="Hypertextovýodkaz">Pacient nula</text:span><text:tab/>146</text:a></text:p>
          <text:p text:style-name="P11"><text:a xlink:href="#_Toc327124943" office:target-frame-name="_top" xlink:show="replace"><text:span text:style-name="Hypertextovýodkaz">Tananarive Dueová</text:span><text:tab/>146</text:a></text:p>
          <text:p text:style-name="P12"><text:a xlink:href="#_Toc327124944" office:target-frame-name="_top" xlink:show="replace"><text:span text:style-name="Hypertextovýodkaz">Umění alchymie</text:span><text:tab/>165</text:a></text:p>
          <text:p text:style-name="P13"><text:a xlink:href="#_Toc327124945" office:target-frame-name="_top" xlink:show="replace"><text:span text:style-name="Hypertextovýodkaz">Ted Kosmatka</text:span><text:tab/>165</text:a></text:p>
          <text:p text:style-name="P14"><text:a xlink:href="#_Toc327124946" office:target-frame-name="_top" xlink:show="replace"><text:span text:style-name="Hypertextovýodkaz">Krysoň</text:span><text:tab/>188</text:a></text:p>
          <text:p text:style-name="P15"><text:a xlink:href="#_Toc327124947" office:target-frame-name="_top" xlink:show="replace"><text:span text:style-name="Hypertextovýodkaz">James Patrick Kelly</text:span><text:tab/>188</text:a></text:p>
          <text:p text:style-name="P16"><text:a xlink:href="#_Toc327124948" office:target-frame-name="_top" xlink:show="replace"><text:span text:style-name="Hypertextovýodkaz">Retrográdní léto</text:span><text:tab/>201</text:a></text:p>
          <text:p text:style-name="P17"><text:a xlink:href="#_Toc327124949" office:target-frame-name="_top" xlink:show="replace"><text:span text:style-name="Hypertextovýodkaz">John Varley</text:span><text:tab/>201</text:a></text:p>
          <text:p text:style-name="P18"><text:a xlink:href="#_Toc327124950" office:target-frame-name="_top" xlink:show="replace"><text:span text:style-name="Hypertextovýodkaz">Ansarské roční doby</text:span><text:tab/>223</text:a></text:p>
          <text:p text:style-name="P19"><text:a xlink:href="#_Toc327124951" office:target-frame-name="_top" xlink:show="replace"><text:span text:style-name="Hypertextovýodkaz">Ursula K Le Guinová</text:span><text:tab/>223</text:a></text:p>
          <text:p text:style-name="P20"><text:a xlink:href="#_Toc327124952" office:target-frame-name="_top" xlink:show="replace"><text:span text:style-name="Hypertextovýodkaz">Nimitseahpah</text:span><text:tab/>240</text:a></text:p>
          <text:p text:style-name="P21"><text:a xlink:href="#_Toc327124953" office:target-frame-name="_top" xlink:show="replace"><text:span text:style-name="Hypertextovýodkaz">Nancy Etchemendyová</text:span><text:tab/>240</text:a></text:p>
          <text:p text:style-name="P22"/>
          <text:p text:style-name="P23"/>
        </text:index-body>
      </text:table-of-content>
      <text:h text:style-name="Nadpis1" text:outline-level="1"><text:bookmark-start text:name="_Toc327124934"/>Pohřební pochod Marionet<text:bookmark-end text:name="_Toc327124934"/></text:h>
      <text:p text:style-name="P24"><text:bookmark-start text:name="bookmark10"/>(The Funeral March of the Marionettes)<text:bookmark-end text:name="bookmark10"/></text:p>
      <text:p text:style-name="P25"/>
      <text:h text:style-name="Nadpis2" text:outline-level="2"><text:bookmark-start text:name="_Toc327124935"/>Adam-Troy Castro<text:bookmark-end text:name="_Toc327124935"/></text:h>
      <text:p text:style-name="P26"/>
      <text:h text:style-name="Nadpis3" text:outline-level="3">1.</text:h>
      <text:p text:style-name="Text">Běžel<text:s/>zrovna<text:s/>třetí rok mého nevolnictví, když jsem zachránil Isadoni před Marionetami a jejich tancem smrti.</text:p>
      <text:p text:style-name="Text">Stalo se to na Vlhanu, tuctovém světě s mírným podnebím, který nemá sebemenší strategickou hodnotu ani pro Pozemskou konfederaci, ani pro žádnou z velkých mimozemských republik. Nízké pahorkatiny, bažinatá údolí, roční období, která se mění tak zvolna, že si toho člověk sotva všimne, zkrátka planeta nerozeznatelná od milionu podobných světů ve známém vesmíru. Prospektoři by ji bývali zmapovali a pustili z hlavy, nebýt Vlhánců samotných, kteří se od všech ostatních sentientů natolik liší, že si kvůli jejich studiu vydržovalo na planetě vlastní základnu sedm různých republik a konfederací. Jelikož byli Vlhánci prohlášeni za sentienty, říkali jsme si diplomati a svým výzkumným základnám ‚ambasády‘, ale o žádnou politiku ve skutečnosti nešlo. Měli jsme tak minimální pravomoci, že představa nějakého diplomatického incidentu – nebo dokonce války – nám vůbec nepřišla na mysl.</text:p>
      <text:p text:style-name="Text">Jmenoval jsem se tehdy Alex Gordon a bylo mi dvaadvacet let. Na Vlhanu jsem pracoval jako exolingvista. Narodil jsem se a vyrostl na prstencovém světě Nový Kansas. Byl jsem typický knihomol, který snil o tom, že jednou navštíví původní Kansas, přestože mu ostatní do zemdlení opakovali, že původní Kansas je už hrozně dlouho neobyvatelný. Stejně jako tři desítky ostatních nevolníků, z nichž sestávala naše delegace, jsem vyměnil pět let služby za doživotní právo svobodného pohybu po celé Konfederaci, Vlhánci<text:s/><text:soft-page-break/>mě ale natolik uchvátili, že jsem si vážně pohrával s myšlenkou, že zůstanu a zbytek života zasvětím hledání choreografické Rosettské desky, která by konečně rozlouskla tajemství jejich tance. Právě díky svému Baletu se Vlhánci jednou za šestnáct standardních lunárů stávali středem pozornosti tisíce vesmírných světů. Byla to tragédie, umělecká forma, sebevražda, orgasmus, biologický imperativ a davové šílenství v jednom. Když jsem jej viděl poprvé, byl jsem otřesen; podruhé jsem brečel; potřetí…</text:p>
      <text:p text:style-name="Text">Tenhle příběh je o potřetí.</text:p>
      <text:p text:style-name="Text">Tenhle příběh patří Isadoře.</text:p>
      <text:p text:style-name="Text"/>
      <text:h text:style-name="Nadpis3" text:outline-level="3"><text:bookmark-start text:name="bookmark12"/>2.<text:bookmark-end text:name="bookmark12"/></text:h>
      <text:p text:style-name="Text">Byl teplý, slunečný den, téměř bezvětří. Vztyčili jsme pozorovatelnu s výhledem na velký přírodní amfiteátr a nainstalovali obvyklé holo a neurekové soustavy, jejichž prostřednictvím jsme pořizovali záznam oslav pro pozdější distribuci. Podle zvyku jsme se shromáždili na severním okraji a vlhánští<text:s/>diváci na jižním. Spolu s velvyslancem Hai Dhijem a svými spolunevolníky jsem seděl ve smíšené skupince lidských a mimozemských diplomatů. Opodál stála Kathy Ngová a jako obvykle vše komentovala sardonickými poznámkami; byla tam i naše proviantní důstojnice Rory Metcalfová, která probírala politiku, drby, literaturu a všechno možné kromě toho, co se odehrávalo v amfiteátru, a taky Dhijův patolízalský asistent Oskar Levine, který okolí oblažoval vlastní sentimentální interpretací tance, Všichni jsme se na magický zážitek hrozně těšili, ale zároveň jsme se nudili, jak už se diváci nudívají pár minut před začátkem každého představení, a zatímco jsme tlumeně klábosili o politice a novinkách z našich domovských světů, jen málokdo se znepokojoval tím, že sem všech sto tisíc Vlhánců dole v amfiteátru přišlo zemřít.</text:p>
      <text:p text:style-name="Text">Jednou z oněch výjimek byl Hurrr‘poth, můj protějšek z riirgaanské delegace. Přední exolingvista mezi plazovitými tvory, kteří svou exolingvistikou prosluli. Obvykle se nedržel svých soukmenovců a raději sedával s představiteli ostatních ras. Toho roku si sedl vedle mne, takže jsem se nebavil prakticky s nikým jiným, jako všichni Riirgaané měl prázdný, nečitelný výraz (možná proto se<text:s/><text:soft-page-break/>u nich vyvinuly tak mimořádné verbální schopnosti),<text:s/>a<text:s/>když prohlásil: „Všichni jsme zločinci,“ nevěděl jsem, jak to vzít.</text:p>
      <text:p text:style-name="Text">„Proč? Protože tomu jen přihlížíme se založenýma rukama?“</text:p>
      <text:p text:style-name="Text">„Ovšemže ne. Vlhánci provádějí svůj rituál z vlastního přesvědčení a od nás by bylo nanejvýš arogantní jim v tom bránit. Je správné, že do jejich sebevražedných orgií nezasahujeme. Ne, jsme zločinci, protože se nám to líbí, že v tom nacházíme jistou krásu a že se na každý další rituál otevřeně těšíme. Nejsme nevinní přihlížející, jsme spolupachatelé.“</text:p>
      <text:p text:style-name="Text">Ukázal jsem na neureky zaměřené na amfiteátr, které byly připraveny zprostředkovat podívanou i všem nepřítomným zájemcům. „A dealeři porna.“ Hurrr‘poth zatrylkoval, což byl melodický riirgaanský ekvivalent lidského smíchu. „Přesně tak.“</text:p>
      <text:p text:style-name="Text">„Pokud to ale odsuzuješ, proč jsi tady?“</text:p>
      <text:p text:style-name="Text">Znovu zatrylkování. „Protože jsem stejný zločinec jako ostatní. Protože Vlhánci jsou mistrovským příkladem živočišného funkcionalismu a protože jsou fascinující a protože Balet je jednou z nejneodolatelnějších podívaných ve vesmíru, jemuž působivost rozhodně nechybí. Možná nás přitahuje právě tím, jak nás usvědčuje, obviňuje, jako diváky… a je-li provinilost nedílnou součástí potěšení z Baletu, pak ji rád přijímám coby cenu vstupného. Co ty, proč tys tady?“</text:p>
      <text:p text:style-name="Text">Promluvil jsem obezřetně, jako každý nízko postavený diplomat, který<text:s/>odpovídá na nepříjemnou otázku. „Abych porozuměl.“</text:p>
      <text:p text:style-name="Text">„Á. A čemu chceš porozumět? Sobě samému, nebo Vlháncům?“</text:p>
      <text:p text:style-name="Text">„Obému,“ odvětil jsem nenuceně, leč podle pravdy, a pak jsem chvatně přiložil k očím dálkohled, abych se vyhnul další konverzaci. Ne že bych I<text:s/>Hurrr‘potha neměl rád, jen mne znervózňovalo, jak dokázal pokaždé říznout do živého. Riirgaané se jak známo umějí vcítit do druhých lépe než Mini do sebe, což je zřejmě hlavní důvod, proč jsou v dekódování vlhánského tance tak daleko před námi. My pokládáme jen dětinské otázky a chápeme jen jednoduché odpovědi. Riirgaané jsou pokročilejší, umějí se bavit i o věcech nepostižitelných. Vlastně jen díky nim jsme se ve výzkumu Vlhánců<text:s/>někam posouvali, a i tak jsme většinou odhalili jen detaily, které oni<text:s/>znali<text:s/>už léta.</text:p>
      <text:soft-page-break/>
      <text:p text:style-name="Text">Těm<text:s/>z nás, kteří chtěli být vždy ve všem první, hýbali žlučí; osobně jsem<text:s/>byl<text:s/>toho názoru, že toho dokážeme víc, pokud budeme spolupracovat. Možná byli Riirgaané raději, když druzí luštili tajemství vesmíru sami, bez<text:s/>jejich<text:s/>pomoci. Kdo ví? Vzkvétající trh se záznamy vlhánských rituálů nás<text:s/>naučil, že sentientní tvorové podléhají zvláštním, nepředvídatelným emocím…<text:s/>a úplně všichni vlhánskému rituálu.</text:p>
      <text:p text:style-name="Text">Na okrajích amfiteátru se zatočily drobné prašné víry. Vlhánští diváci se zavrtěli očekáváním. Sto tisíc Vlhánců dole na jevišti popocházelo sem a tam, zdánlivě bez řádu a cíle; my však věděli, že vše je pečlivě zaranžováno. Naše přístroje nahrávaly každého z nich; z pořízených záznamů jsme pak prováděli analýzu mnoha nepatrných detailů, jimiž se každé představení lišilo od těch předchozích. Já však jen volně přejížděl dálkohledem z jednoho konce na druhý a žasl nad těmi davy.</text:p>
      <text:p text:style-name="Text">Lidé mluvící původně pozemskými jazyky přirovnávali Vlhánce k obřím pavoukům, což asi vcelku sedí, spokojí-li se člověk s analogií, která pomíjí veškerou jedinečnost těchto tvorů. Já osobně jim daleko raději říkám Marionety. Představte si lesklou černou kouli asi metr v průměru, tak hladkou, jako by byla z kovu, tak dokonalou, jako by byla umělá, jejímž jediným ústupkem ušmudlaným biologickým potřebám ingesce, eliminace, kopulace a plození je řada sotva patrných štěrbin po jedné straně. Tak vypadá jejich hlava. Teď si představte, že z této koule porůznu vyrůstá osm až čtyřiadvacet lesklých černých chapadel. To jsou vlhánské bičíky, které dorůstají až třiceti metrů a vedle jejichž všestrannosti a obratnosti jsou lidské prsty jako klacíky. Vlhánec dokáže a) jeden bičík zarazit do země a udělat z něj stabilizační prvek tuhý jako žerď, zatímco se zabývá něčím jiným; b) dalšími čtyřmi bičíky si vyhloubit přístřeší v místní hornině; c) dalšími třemi píchat jako oštěpy do podrostu a lovit tak oblíbené drobné hlodavce; d) zbývajícími bičíky mávat nad hlavou, což je sofistikovaná forma dorozumívání, jejímž prostřednictvím může vést až šest různých konverzací naráz. I jediný Vlhánec vykonávající běžnou, každodenní činnost je nádherná podívaná; sto tisíc Vlhánců provádějících důkladně zinscenovaný Balet, který je jejich nejposvátnějším rituálem a zároveň nejobdivovanější<text:s/><text:soft-page-break/>uměleckou formou, je příliš silným zážitkem, než aby jej lidská mysl dokázala řádně vstřebat na jedno zhlédnutí.</text:p>
      <text:p text:style-name="Text">A také příliš tragickým. Neboť oněch sto tisíc Vlhánců shromážděných dole v ohromném amfiteátru mělo brzy začít tančit bez odpočinku, bez zábran, bez jídla či spánku; budou tančit, dokud se nepřestanou ovládat a svými bičíky se navzájem nerozkrájejí na kusy. Budou tančit, dokud jim neprasknou srdce a dokud nebude amfiteátr pokryt mrtvými těly. Rituál se odehrával jednou za oběh jejich planety kolem slunce, a žádný cizinec mu nerozuměl, dokonce ani Riirgaané. Věděli jsme však, že jde o jakousi uměleckou formu, která se vyznačovala tragickou krásou přesahující hranice světů a ras.</text:p>
      <text:p text:style-name="Text">„Letos začínají brzy,“ prohodil Hurrr‘poth. „Jestlipak…“</text:p>
      <text:p text:style-name="Text">Prudce a hlasitě jsem se nadechl. „Panebože, to snad ne.“</text:p>
      <text:p text:style-name="Text">„Co?“</text:p>
      <text:p text:style-name="Text">Zaostřil jsem, znovu to uviděl a zvolal: „PANE VELVYSLANČE!“</text:p>
      <text:p text:style-name="Text">Hai Dhiju, usazený o dvě řady níže, se na mne užasle otočil; na Vlhanu jsme sice byli jen neformální skupinkou, ale můj výkřik byl i tak neuvěřitelným porušením protokolu. Možná by jej vzal lépe, kdyby nebyl jako každý den pod vlivem halucinogenů, na nichž byl závislý. Ty mu umožňovaly<text:s/>fungovat víceméně normálně, jen o něco pomaleji. Jeho oči se na onu vteřinu, během níž hledal v paměti mé jméno, zlobně zúžily. „Alexi. Co se děje?“</text:p>
      <text:p text:style-name="Text">„Tam dole je nějaká žena! Mezi Vlhánci!“</text:p>
      <text:p text:style-name="Text">Nebylo moudré vykřičet to do davu. Všude kolem nás explodovala zvolání „Cože?!“ a „Kde?!“ Reakce mimozemšťanů byly různé – od zaraženého<text:s/>ticha (můj kolega Hurrr‘poth) po vysoké, pronikavé houkání nervních Ialosů a K’cenhowtenů. Několik z nich dokonce vstalo a chvatně zamířilo k průhledným mantinelům, jako by se po způsobu oné šílené, sebevražedné pozemšťanky chtěli připojit k davu v amfiteátru, kde brzy nezůstane nikdo naživu.</text:p>
      <text:p text:style-name="Text">„Kde?“ chtěl vědět Dhiju.</text:p>
      <text:p text:style-name="Text">Podal jsem mu dálkohled. „Je označená.“</text:p>
      <text:p text:style-name="Text">Velvyslanec švenkoval přístrojem, kam mu ukazovala směrová šipka. Všude kolem nás se za stejným signálem točili i ostatní lidé s dálkohledy. Každý, kdo ženu konečně spatřil, zalapal po dechu.</text:p>
      <text:soft-page-break/>
      <text:p text:style-name="Text">Já v tu chvíli dálkohled neměl. Neviděl jsem totéž, co oni. Před očima mi však stále visel obrázek štíhlé, krásné ženy v upnutém černém trikotu, s krátkými černými vlasy a zvláštními pruhy na tvářích. Oči jí zářily jakousi emocí, kterou bych si možná spletl se strachem, nebýt toho, jak<text:s/>neuvěřitelně ladnou chůzí se nesla. Nemohla mít víc než něco přes dvacet. Prakticky všichni, kdo ji zahlédli společně s velvyslancem, dnes tvrdí, že si povšimli ještě něčeho jiného – jak zvláštně pohybovala rukama…</text:p>
      <text:p text:style-name="Text">Možná. Tehdy se o tom ale ani velvyslanec, ani nikdo jiný nezmínil. Dhiju jen šokované zíral; zčásti užasl nejspíš i nad tím, že je najednou střízlivý. „Panebože. Kdo to sakra… Alexi, tys ji uviděl první. Běž ke sběrači a vytáhni ji odtamtud. Honem.“</text:p>
      <text:p text:style-name="Text">„Ale co když…“</text:p>
      <text:p text:style-name="Text">„Když začne Balet, tak operaci přerušíš a necháš vesmír, ať si vybere svou obvyklou daň za stupiditu. Ale do té doby – pospěš!“</text:p>
      <text:p text:style-name="Text">Mohl jsem zaváhat, dokonce odmítnout. Místo toho jsem se otočil na patě a začal se prodírat davem, což si přihlížející vysvětlili bud jako projev mé odvahy pod palbou, nebo jako důkaz přirozených vůdcovských vloh velvyslance Dhija. Čím víc se ve vzpomínkách vracím k tomu okamžiku a k prvotnímu obrazu Isadory, tím víc jsem přesvědčen, že to byla ona, kdo mne pobídl ke spěchu.</text:p>
      <text:p text:style-name="Text">Možná jsem se do ní už tenkrát zamiloval.</text:p>
      <text:p text:style-name="Text"/>
      <text:h text:style-name="Nadpis3" text:outline-level="3"><text:bookmark-start text:name="bookmark13"/>3.<text:bookmark-end text:name="bookmark13"/></text:h>
      <text:p text:style-name="Text">Vymanil jsem se z davu a byl jsem už na půl cesty ke sběrači, když se ke mně připojil<text:s/>Hurrr’poth; jeho nohy složené ze tří segmentů hravě držely krok s mým nepříliš atletickým klusem. Nastoupil do stroje spolu se mnou. „Potřebuješ mě. Startuj,“ odpověděl na nevyřčenou otázku.</text:p>
      <text:p text:style-name="Text">Měl jsem jej odmítnout oficiální frází, že jde o čistě lidskou záležitost a že nejsem oprávněn riskovat jeho bezpečí. Jenže měl pravdu. Jeho zkušenosti s Vlhánci byly o několik let bohatší než mé a i jejich jazyku rozuměl podstatně lépe. Kdyby nic jiného, alespoň s ním budu mít větší šanci vyváznout se zdravou kůží, kdyby se něco semlelo.</text:p>
      <text:soft-page-break/>
      <text:p text:style-name="Text">A tak jsem jen řekl: „Dobrá,“ a odstartoval jsem. Obletěl jsem pozorovatelnu a pak slétl tak blízko k amfiteátru, jak jsem se jen odvážil. Jakmile jsem se ocitl nad Vlhánci, připojil jsem sběrač k dálkohledu a nechal jej navádět automaticky. Tisíce černých lesklých kulatých hlav se za námi otáčelo, a třebaže pár jich ucouvlo, většina po nás začala švihat bičíky, jako by nás chtěla sestřelit. Vzhledem k průměrné délce bičíku dospělé Marionety ‚se jim to několikrát málem povedlo.</text:p>
      <text:p text:style-name="Text">Hurrr‘poth se během letu díval přes postranici dolů. „Nemáme mnoho času, Alexi. Dole už začínají Primární spojení.“</text:p>
      <text:p text:style-name="Text">Zrovna jsem připojoval riirgaanské popruhy. „Co to znamená?“</text:p>
      <text:p text:style-name="Text">„Tak nazýváme jednu z počátečních fází tance, kdy sbírají energii a synchronizují své pohyby. Vy byste tomu nejspíš říkali zkouška nebo ladění, ale tato fáze je prostoupena významy stejně jako vše, co pak následuje. Bohužel netrvá příliš dlouho a obvykle ji střídá náhlá, nepředvídatelná aktivita.“ Po krátké odmlce dodal: „Náš přelet vyvolává zajímavé… já bych řekl neohrabané a možná dokonce… zoufalé variace.“</text:p>
      <text:p text:style-name="Text">„No výborně.“ To mi tak ještě chybělo, abych byl po zbytek života znám coby člověk, který narušil vlhánský Balet. „Už ji vidíš?“</text:p>
      <text:p text:style-name="Text">„Nespouštím z ní zrak,“ odvětil Hurrr’poth suše.</text:p>
      <text:p text:style-name="Text">Pár sekund nato jsem ji spatřil i já. Její chůze byla… nejvýstižnější výraz by asi zněl ‚zvlněná‘. Mířila po mírném svahu na vzdáleném konci amfiteátru přímo do té nejhustší koncentrace Vlhánců. Oběma štíhlýma rukama mávala nad hlavou, což jsem si nejprve vysvětlil jako gesto, kterým chce upoutat mou pozornost. Záhy jsem si však uvědomil, že se pouze snaží napodobovat komunikaci Vlhánců. Pohybovala se jako někdo dokonale zběhlý v onom cizím jazyce, který nejen ví naprosto přesně, co říká, ale je rovněž dostatečně tělesně vybavený k tomu, aby to dokázal Vlháncům sdělit. Všechny čtyři její končetiny byly tak mrštné, tak ohebné, že vypadaly jako vlhánské bičíky a ne jako lidské paže a nohy. Dodnes si vzpomínám, jak si propletla ruce, jednu kolem druhé, takže udělala dvojitou šroubovici, a to nikoli jednou, ale nejméně pětkrát.</text:p>
      <text:soft-page-break/>
      <text:p text:style-name="Text">„Ježici,“ vydechl jsem, zatímco jsme se k ní blížili. „Je vylepšená.“</text:p>
      <text:p text:style-name="Text">„Přinejmenším,“ přisvědčil<text:s/>Hurrr’poth.</text:p>
      <text:p text:style-name="Text">Její paže se znovu rozpletly, proměnily se na zubaté komiksové blesky, pak se vztáhly k nebi a začaly téměř komicky vibrovat; od zápěstí k loktům po nich přebíhaly drobné vlnky. Když jsme se zastavili asi tři metry před ní, zamračila se na nás; šarlatové tetování na tvářích jí podbarvilo temné, pronikavé oči. Pak znovu sklopila zrak a pokračovala dál.</text:p>
      <text:p text:style-name="Text">„Nechej ji být,“ prohodil<text:s/>Hurrr’poth.</text:p>
      <text:p text:style-name="Text">Zahleděl jsem se na něj „Vždyť zemře.“</text:p>
      <text:p text:style-name="Text">„Ostatní taky. Proto sem přišli a proto sem přišla i ona. Když ji zachráníš, přerušíš Balet bez jakéhokoli rozumného důvodu a Vlháncům dáš najevo, že si jejího života ceníš víc než života kohokoli z nich. Ne, nechej ji být. Vydala se cestou poutníka. Chce-li zemřít, je to její výsada.“</text:p>
      <text:p text:style-name="Text">Hurrr’poth<text:s/>měl nejspíš pravdu, jako obvykle. Jenže neznal lidi, nebo mne, ani zdaleka tak jako Vlhánce a nepochopil by, že to, co navrhuje, je nepřijatelné. Navedl jsem sběrač na přistání a vyskočil ven téměř celou sekundu předtím, než bylo bezpečné vystoupit; dopadl jsem prudce na zem a v obou kolenou mě bolestivě píchlo.</text:p>
      <text:p text:style-name="Text">Všude kolem se nade mnou tyčili Vlhánci – velké černé koule, které se potácely sem a tam na rozvlněných, jakoby tekutých bičících. Jeden z nich mne i sběrač elegantně překročil a vnořil se bez jakéhokoli viditelného znepokojení do vroucího davu o kus níž. Dalších pět či šest při pohledu na mne ztuhlo, jako by si nebyli jistí, co se od nich v takové situaci čeká. Žádný se nechoval vztekle či agresivně, ale to mě nijak neuklidňovalo. Vlhánci byli mimořádně nebezpeční, aniž by museli být agresivní. Jejich bičíky se pevností v tahu rovnaly oceli a uměly se pohybovat rychleji než zvuk. Všichni jsme mezi domorodce běžně chodili bez újmy na zdraví, párkrát mě někteří z těch zvídavějších dokonce zvedli do vzduchu a zkoumali, ale to byli Vlhánci poklidní, mírumilovní, Vlhánci, kteří si zachovávali svůj ekvivalent příčetnosti. Tihle Vlhánci však byli sebevražední poutníci, rozhodnutí utancovat se k smrti; mohli mne,<text:s/><text:soft-page-break/>ženu,<text:s/>Hurrr’potha a sběrač rozsekat na plátky, aniž by si to nějak zvlášť uvědomovali…</text:p>
      <text:p text:style-name="Text">Patnáct metrů od nás se žena zastavila, prohnula se v zádech a zavlnila rukama, jemně a ladně jako fábory. „Děte!“ křikla v lidském standardu s neidentifikovatelným přízvukem. „Nešilte. Nechte mě!“</text:p>
      <text:p text:style-name="Text">Připevnil jsem si na sebe popruhy a aktivoval dvojici umělých bičíků na ramenou, které se mi okamžitě vztyčily nad hlavu a rozvlnily se v neobratné nápodobě vlhánskéko tanečního slova pro<text:s/><text:span text:style-name="T27">přítele.</text:span><text:s/>Naše delegace si tuto technologii a většinu výrazů vypůjčila od Riirgaanů; díky zabudovanému slovníku s padesáti základními memy jsme mohli my, neohrabaní humanoidé, komunikovat s Vlhánci zhruba na úrovni mateřské školky. Což by samozřejmě nestačilo, abychom já i žena vyvázli z amfiteátru živí…</text:p>
      <text:p text:style-name="Text">… vysílal jsem tedy<text:s/><text:span text:style-name="T28">přítele</text:span><text:s/>na všechny strany a běžel opatrně k ní. Zastavil jsem se jen jednou, abych nevrazil do obří Marionety, která pomalu prošla mezi námi. Když jsem se k ženě přiblížil na dosah ruky, neutekla, ani se mi nevzpírala; dokonce ani nepřestala tančit. Prohodila jen: „Nech mě. Di a zachraň se.“</text:p>
      <text:p text:style-name="Text">„Ne,“ odvětil jsem. „To ti nemůžu dovolit.“</text:p>
      <text:p text:style-name="Text">Zkroutila ruku způsobem zcela neslučitelným s lidskou anatomií a bez problémů se mi vymanila. „Nepřetahuj se,“ řekla a odtančila pryč v piruetě graciézní tak, že mne až zabolelo u srdce. Zatím jsem ji ještě ani nezpomalil. Otočil jsem se, vrhl na nehybného<text:s/>Hurrr’potha pohled, který říkal ‚proč mi sakra nepomůžeš‘, a pak vyrazil znovu za ní.</text:p>
      <text:p text:style-name="Text">Našel jsem ji pod jednou z Marionet, tančila s ní v dokonalém souladu. Marioneta byla pětkrát vyšší než ona, svými osmi bičíky vlnila do rytmu téže neslyšné hudby jako všichni ostatní. Čtyřmi dalšími byla ukotvená k zemi, jedním po každé straně, takže ženě vyrobila jakousi uzavřenou arénu určenou pro její sólové představení. Výjev působil ochranářským, téměř mateřským dojmem, já se však proto necítil o nic bezpečnější, když jsem mezi ztuhlými bičíky probíhal. Žena se mi znovu nepokusila utéct; prostě jen zírala přímo před sebe, jako bych tam nebyl, jako by tam nebyli ani Vlhánci a jako by na záznam této scény nečekaly nesčetné oči sentientů, kteří si jej budou přehrávat zas a znovu, ještě dlouho poté,<text:s/><text:soft-page-break/>co už tady nikdo z nás nebude… Jako by tady nebylo nic než pohyby, které jí v přesné posloupnosti diktoval vlhánský tanec.</text:p>
      <text:p text:style-name="Text">Postroj mi do ucha cvrlikal tisíc rozporuplných překladů.<text:s/><text:span text:style-name="T29">Nebezpečí. Život. Noc. Chlad. Hlad. Bouře. Tanec.</text:span><text:s/>Netušil jsem, zda přístroj překládá ji, nebo Vlhánce.</text:p>
      <text:p text:style-name="Text">„Tak dobrá,“ prohlásil jsem nejapně. „Dělej si, co chceš. Ale vysvětli mi proč. Alespoň mi naznač, o co se tady snažíš!“</text:p>
      <text:p text:style-name="Text">Její hlava se na štíhlém krku otočila o plných tři sta šedesát stupňů, v nápodobě stejného pohybu bezvýrazné Marionety nad námi. Upírala na mne lomné oči, dokud to šlo; jakmile se ke mně otočila znovu tváří, opět na mne zaostřila. Její výraz byl vážný, ale neohrožený. „Trsám, s Vlhánci. Co ty se snažíš? Hraješ gilgameše? Chceš do hrobu?“</text:p>
      <text:p text:style-name="Text">„To určitě ne. Chci tě jen odvést pryč, než přijdeš k újmě.“</text:p>
      <text:p text:style-name="Text">„Se hrabeš v hustší bryndě, co já. Aspoň znám kroky.“</text:p>
      <text:p text:style-name="Text">Vlhánci tančili dál, nezpomalili ani nezrychlili. Na nic, co jsme si s Isadorou řekli, nijak nezareagovali. Přinejmenším na nich nebylo znát, že by si nás vůbec všimli. Byl jsem ale tady, přímo uprostřed dění, a třebaže jsem jejich znakovému jazyku nerozuměl o nic víc než kterémukoli jinému, cítil jsem… něco, jakousi ohromnou kolektivní sílu, ze všech stran. A najednou jsem věděl naprosto jistě, instinktivně, bez nejmenších pochyb, že každý jeden Vlhánec v amfiteátru zaznamenal každý významový odstín každého slova, které mezi mnou a tou zvláštní ženou padlo. Přestože nebyli dostatečně blízko, aby nás mohli vidět nebo slyšet, ostatní jim náš rozhovor zprostředkovávali, a tak se ta novina šířila dál a dál. Byli jsme středem jejich pozornosti, ohniskem jejich obsese. A oni mi to chtěli dát najevo.</text:p>
      <text:p text:style-name="Text">Nešlo o telepatii, tu by zachytily naše přístroje. Ať už to bylo cokoli, nezaznamenali jsme to, naše neureky to nepřeložily, žádná z delegací si toho nevšimla. Osobně si myslím, že jsem jen v napjaté chvíli provedl nepředstavitelný kognitivní skok a na jeden úder srdce pochopil pravou podstatu vlhánského tance. Věděl jsem, ať už z jakéhokoli důvodu, že ona patová situace mezi mnou a Isadorou byla tím nejdůležitějším děním, jaké se v té chvíli v celém údolí odehrávalo.</text:p>
      <text:soft-page-break/>
      <text:p text:style-name="Text"><text:span text:style-name="T30">Láska,</text:span><text:s/>zaskřípal můj postroj.<text:s/><text:span text:style-name="T31">Bezpečí. Tanec. Jídlo.</text:span></text:p>
      <text:p text:style-name="P32">Smutno.</text:p>
      <text:p text:style-name="Text">Dívka zbledla. „Co teď medituješ?“</text:p>
      <text:p text:style-name="Text">Co jsem udělal pak, byl buď ten nejodvážnější, nebo nejšílenější, nebo nejvnímavější skutek, na jaký jsem se kdy zmohl.</text:p>
      <text:p text:style-name="Text">Obrátil jsem naše pozice naruby, otočil jsem se k ní zády a jednoduše vykročil pryč… ne však k<text:s/>Hurrr’pothovi, ke sběrači a k bezpečí, ale dál po svahu, do nejhustšího davu Vlhánců. V bludišti rozvlněných černých bičíků nebylo vidět do kdovíjaké dálky, já ale věděl, že mířím k obzvlášť sevřené skupině, která mě mohla rozsekat, že bych se ani nestačil nadechnout; kráčel jsem rychle, na hranici běhu. Bylo to mnohem snazší, než to mělo být. Stačilo jen přerušit spojení mezi strachem a svaly v nohou…</text:p>
      <text:p text:style-name="Text">Dívka vykřikla: „Hej! HEJ!“</text:p>
      <text:p text:style-name="Text">Půl metru přede mnou se zabodly do země čtyři bičíky. Zacukalo mi ve tváři, ale nezastavil jsem. Vlhánec mi uhnul z cesty sedmimílovým úkrokem. Překročil jsem bodné rány v zemi a pokračoval dál…</text:p>
      <text:p text:style-name="Text">… a spatřil ji přímo před sebou. „Co ti mrwe přehrabuje?“</text:p>
      <text:p text:style-name="Text">Má odpověď nejprve uvízla v osidlech koktání – známka děsu, který jsem silou vůle potlačil. Polkl jsem, soustředil se na slova, na artikulaci, a řekl jsem: „Procházím se. Je hezky.“</text:p>
      <text:p text:style-name="Text">„Trsej tudyhle dál a nevydržíš dvě minuty.“</text:p>
      <text:p text:style-name="Text">„V tom případě stojíš před morálním dilematem,“ odsekl jsem s jistotou, k níž jsem měl v té chvíli na miliony kilometrů daleko. „Můžeš mě buď doprovodit ke sběrači a držet mě za ruku, zatímco nás oba odvezu do bezpečí. Nebo můžeš zůstat tady a tančit a zemřít se mnou. Nehodlám si tě vzít na svědomí, takže si budeš ty muset vzít mě na to své.“</text:p>
      <text:p text:style-name="P33">Nebezpečí. Tanec. Nebezpečí.</text:p>
      <text:p text:style-name="Text">Do zad mi dýchl horký vítr, následovaný ostrým, hlubokým zabzučením, Bič mě nezasáhl, ale bylo to tak těsné, že jsem stejně ucítil bolest. Ztuhl jsem, přidržel se posledních zbývajících střepů sebeovládání a prošel kolem ní.</text:p>
      <text:p text:style-name="Text">Zamumlala nadávku v jakémsi cizím jazyce a obtočila mi paže kolem hrudi. Myslím doslova. Každou rukou mne objala ve dvojité<text:s/><text:soft-page-break/>smyčce a dlaně spojila do zámku u mé klíční kosti. Na omak připomínaly lidskou kůži; námahou byly<text:s/>dokonce teplé a vlhké. Pod tou příliš pružnou kůží však pracovalo ještě cosi jiného než jen svaly a kosti.</text:p>
      <text:p text:style-name="Text">Srdce nám bila do rytmu.</text:p>
      <text:p text:style-name="Text">„Měla bych tě nechat,“ vydechla. „Ať tam vtrsáš a oni tě rozpářou na cáry.“</text:p>
      <text:p text:style-name="Text">Podařilo se mi otočit hlavu a podívat se na ni. „To je na tobě.“</text:p>
      <text:p text:style-name="Text">„Ty fakt medituješ, že viješ, co bude, he? Medituješ, že mě viješ dost, abys uhod, kolik vsadím pro ňakého mrwe katarda, co si hraje na martyra. Medituješ… že viješ…“</text:p>
      <text:p text:style-name="Text">V krizové situaci plácne občas člověk takovou pitomost, že ho pak straší do konce života. „Mám na lidi čich.“</text:p>
      <text:p text:style-name="Text">„Máš čich tak na vakuum. Sedíš tam na tom mrwe sloupu a vrkáš na akci a roníš hustou slzu nad hmyzáky, co se pářou na cáry. A poletuješ tu v tom idiot obleku,“ ukázala na mé umělé bičíky, „a spisuješ mrwe kecy o tom, jaká je to všechno krása, a děláš, že viješ a chápeš, ale nechápeš nic, neviješ ani drb. Ani nemerčíš, že se můžou trhnout, aby tě neškrábli. Ostří se na tebe, ne na šou, užívají všechnu manévrovací rezervu, co jim scénář dává, tu krok rychleji, tu krok pomaleji, jenom pro tebe a tvůj mrwe čich na lidi.</text:p>
      <text:p text:style-name="Text">Ale jestli potrsáš tudyhle dál, už nebudou moct dávat majzl, jinak by obrátili celou šou v hnědku, a rozpářou tě na flitry, než cekneš!“</text:p>
      <text:p text:style-name="Text">Jestli se během té řeči vůbec nadechla, nevšiml jsem si toho. Žádná pomlka, žádné zaváhání, žádné opravy, žádné letmé ‚é‘ nebo ‚á‘ jako berlička,<text:s/>o<text:s/>kterou se člověk opře, když hledá správný výraz. Jen rychlá, vzrušená, hněvivá bystřina slov, poryvy emocí jako divoké zvíře deroucí se na svobodu.</text:p>
      <text:p text:style-name="Text">V očích jí plálo ztrápené, naléhavé zoufalství, prosila mě, ať ji nechám v náručí smrti, kterou si vyvolila. Pohled ženy, která ví, že žádá víc, než lze přijmout, a snaží se mě o tom ze všech sil přesvědčit.</text:p>
      <text:p text:style-name="P34">Nebezpečí. Tanec. Porod.</text:p>
      <text:p text:style-name="Text">Málem jsem podlehl.</text:p>
      <text:p text:style-name="Text">Ale pak jsem tiše řekl: „Mě morální dilemata Vlhánců nezajímají. Mě zajímají ta tvoje. Jdeš se mnou, nebo ne?“</text:p>
      <text:soft-page-break/>
      <text:p text:style-name="Text">Uvolnila stisk a já už si myslel, že můj bluf prohlédla. Pak se ale zachvěla a v hrdle jí uvízl vzlyk. „Domrwe! DOMRWE! Jaks to vijel, pite?“</text:p>
      <text:p text:style-name="Text">Tenkrát jsem ji ještě neznal, takže jsem netušil, co tím myslí.</text:p>
      <text:p text:style-name="Text">Ale už tehdy jsem se musel nenávidět, trošku, že jsem se jí vzepřel.</text:p>
      <text:p text:style-name="Text"/>
      <text:h text:style-name="Nadpis3" text:outline-level="3"><text:bookmark-start text:name="bookmark14"/>4.<text:bookmark-end text:name="bookmark14"/></text:h>
      <text:p text:style-name="Text">Cesta ke sběrači<text:s/>nebyla ani zdaleka tak napínavá jako cesta od něj. Žena mě vedla klikatou, ale bezpečnou trasou přímo srdcem Baletu. Radila mi, kdy zpomalit, kdy zrychlit, kdy jít přímo za nosem a kdy zdaleka obejít místo, které se záhy neomylně proměnilo ve vřící kotel tančících Vlhánců. Sel jsem za ní, ne protože bych si myslel, že je vševědoucí, ale protože budila dojem, že ví, co dělá, a protože sám bych byl beznadějně ztracen.</text:p>
      <text:p text:style-name="Text">K místu, kde jsem nechal sběrač, jsme každopádně ani nedošli. Notný kus od něj jsme uslyšeli bzukot motorů nad hlavou a spatřili<text:s/>Hurrr’potha v kabině. To rozhodně nebylo nejmenší ze všech překvapení onoho dne, neboť sběrač byl nastaven na lidský genom a Riirgaan jej teoreticky neměl být s 10 ovládat. Když naklonil stroj k přistání, zavolal jsem: „Jak je to sakra…“</text:p>
      <text:p text:style-name="Text">Hurrr‘poth na nás zamával. „Honem, nastupte si. Už nám nezbývá moc času.“</text:p>
      <text:p text:style-name="Text">Isadora se zachvěla, nikoli však strachem, ale čirým zoufalstvím ženy, kterou donutili vzdát se toho, po čem toužila nejvíc na světě. To, že došla tak daleko, jí otřáslo; jízda ve sběrači jí však mohla způsobit rány, které by se jí do smrti nezahojily. Alespoň však měla šanci přežít, na rozdíl od svého původního plánu. „Jdi první,“ vybídl jsem ji.</text:p>
      <text:p text:style-name="Text">Chytila se Hurrr‘pothovy natažené ruky a vyšplhala na palubu. Já si sedl těsně vedle ní, pro případ, že by se chtěla o něco pokusit.<text:s/>Hurrr’poth<text:s/>se vznesl, nastavil navigaci na zpáteční let, načež se na nás obrátil a tiše zatrylkoval. „Doufám, že sis mé chování nevyložil jako nezdvořilost, Alexi.“ Jeho chování bylo to poslední, co mi v té chvíli vířilo hlavou. „Proč?“</text:p>
      <text:soft-page-break/>
      <text:p text:style-name="Text">„Že jsem si vypůjčil tvé vozidlo. K místu přistání se však blížilo několik velmi urostlých Vlhánců a já usoudil, že v zájmu našeho bezpečného návratu bude nejlepší, když přesvědčím tvůj genetický skener k poslušnosti. Mé argumenty uznal mnohem rychleji, než jsem čekal.“</text:p>
      <text:p text:style-name="Text">„Rádo se stalo.“</text:p>
      <text:p text:style-name="Text">Hurrr‘poth se obrátil na dívku. „Jmenuji se Villissin<text:s/>Hurrr’poth<text:s/>a jsem vlnový lingvista třetího řádu pro riirgaanskou delegaci. Bez ohledu na další události musím vyjádřit svůj profesionální názor, že na svůj druh jste pozoruhodně nadanou tanečnicí. Mezi Vlhánce jste zapadla zcela ústrojně. Je mi vskutku velikým potěšením, že vás poznávám. A vaše jméno…“</text:p>
      <text:p text:style-name="Text">„Isadora,“ představila se dívka podrážděně. Dobře, že se<text:s/>Hurrr’poth<text:s/>zeptal. Sám jsem byl natolik zaneprázdněn záchranou svého života, že mi to vůbec nepřišlo na mysl.</text:p>
      <text:p text:style-name="Text">„I-sa-do-ra,“ zopakoval Riirgaan pomalu, jako by ochutnával každou slabiku a ukládal si ji do paměti. „Zajímavé, s tímto jménem jsem se, pokud vím, ještě nesetkal. Existuje k němu nějaký dodatek? Označení rodiny či klanu?“</text:p>
      <text:p text:style-name="Text">Isadora odvrátila pohled – gesto ženy, která již nemá energii ani chuť odpovídat na otázky. „Ne. Jen Isadora.“</text:p>
      <text:p text:style-name="Text">Vytušil jsem rozpačitou odmlku v konverzaci a úpěnlivě prosil svůj důvtip o slova, která by ji prolomila. Přál jsem si pronést velkolepou, strhující řeč o posvátnosti života a důležitosti druhé šance, o pošetilosti sebevražd ve vesmíru, jež nabízí miliony jiných možností. Chtěl jsem jí říct, jak jsem rád, že se rozhodla odejít se mnou a zachránit si krk, protože jsem na ní viděl něco zvláštního – sílu vůle a křišťálově čisté odhodlání. Byla by zvláštní, jedinečná i bez vylepšení, která jí proměnila paže na ohebné bičíky. Chtěl jsem ji přesvědčit, že své nadání využije lépe než zde, mezi tisíci šílených Vlhánců. To vše jsem jí chtěl sdělit, neboť jsem náhle pocítil větší potřebu porozumět této ženě než bytostem, které tančily pod námi. Ale<text:s/>Hurrr’poth<text:s/>měl pravdu – mezi Vlhánci se cítila jako doma, kdežto tady, mezi námi, se celá třásla a propadala zoufalství.</text:p>
      <text:p text:style-name="Text">Pod námi vířilo moře lesklé černé tkáně a švihajících černých bičíků. Jejich kulovité hlavy se za námi zvědavě otáčely.</text:p>
      <text:soft-page-break/>
      <text:p text:style-name="Text">„Vypadá to, jako by zpomalovali,“ prohodil<text:s/>Hurrr’poth.</text:p>
      <text:p text:style-name="Text">Nebyl jsem si jistý. Balet mi připadal stejně frenetický jako před pěti minutami. Všechno bylo dokonale graciézní, dokonale fascinující a dokonale<text:s/>cizí<text:s/>– oceán tekuté černi, nediferencovaný pohyb, který se nikterak neumenšil odchodem jedné podivné ženy s tetováním na tvářích. Proč by také měl? Obešli se bez ní předtím, proč by jim měla chybět nyní? Naopak si spíš vydechli, že už na ni nemusejí dávat pozor.</text:p>
      <text:p text:style-name="Text">Snažil jsem se o tom sám sebe přesvědčit ze všech sil, ale nepovedlo se.<text:s/>Hurrr‘poth o jejich tanci věděl víc než já. Zřejmě ne tolik co Isadora – asi by nedokázal jen tak napochodovat doprostřed Baletu a přežít –<text:s/>ale dost, aby<text:s/>pochopil smysl, podstatu. Říkal-li, že Vlhánci zpomalují, pak Vlhánci opravdu zpomalovali.</text:p>
      <text:p text:style-name="Text">A to mohlo být jedině proto, že jsem jim odvedl Isadoru.</text:p>
      <text:p text:style-name="Text">Byli stejně nešťastní jako ona.</text:p>
      <text:p text:style-name="Text">Proč?</text:p>
      <text:p text:style-name="Text"/>
      <text:h text:style-name="Nadpis3" text:outline-level="3"><text:bookmark-start text:name="bookmark15"/>5.<text:bookmark-end text:name="bookmark15"/></text:h>
      <text:p text:style-name="Text">Přistáli jsme<text:s/>se sběračem na široké louce za pozorovatelnou. Dhiju se k nám blížil v čele početného uvítacího výboru, který sestával jak z lidí, tak mimozemšťanů. Všichni chtěli vědět, co je Isadora zač, odkud se tady vzala a proč. Vsadil bych se, že Balet v té chvíli už nikoho nezajímal. Dav se kolem nás srotil tak těsně, že jsme raději ani nevystoupili ze sběrače – ironická, bezděčná parodie tance, na který jsme se toho dne přišli všichni podívat.</text:p>
      <text:p text:style-name="Text">Dhiju byl rudý v obličeji a velmi se potil – napůl obavami, napůl kvůli intoxikaci – zachoval si však dostatek sebeovládání, aby nejprve oslovil mne. „Báječný výkon, Alexi. Postarám se, abys dostal za odměnu pár dní volna.“</text:p>
      <text:p text:style-name="Text">„Děkuju, pane.“</text:p>
      <text:p text:style-name="Text">Pak se velvyslanec obrátil k Hurrr‘pothovi. „A vy také, pane. Nemusel jste riskovat život pro jednoho z nás, ale přece jste to udělal a já vám za to děkuji.“</text:p>
      <text:p text:style-name="Text">Hurrr’poth<text:s/>se zlehka uklonil, gesto, které mě trochu překvapilo, jelikož jsem čekal mnohem víc od tvora, který tak rád poslouchá zvuk svého hlasu. Možná už se těšil na to, co muselo nevyhnutelně<text:s/><text:soft-page-break/>následovat – disciplinární řízení. A Dhiju mu vyhověl tím nejdivočejším, nejhněvivějším a nejděsivějším výrazem, na jaký se zmohl: „A pokud jde o vás, mladá dámo, máte vůbec tušení, kolik zákonů jste porušila? Můžete mi trochu přiblížit váš myšlenkový proces? To jste dnes ráno vstala a řekla si, že je ideální počasí na to nechat se rozkrájet na plátky? Nic lepšího jste si na dnešní odpoledne nenaplánovala?“</text:p>
      <text:p text:style-name="Text">Isadora jej probodla pohledem: „Hmyzáci mě pozvali.“</text:p>
      <text:p text:style-name="Text">„Na co? Na smrt? Opravdu jste tak slepá?“</text:p>
      <text:p text:style-name="Text">Vtom se do hovoru vložil<text:s/>Hurrr’poth: „Odpusťte, pane Dhiju, ale myslím, že něco přehlížíte.“</text:p>
      <text:p text:style-name="Text">Dhijovi se přerušení nelíbilo, ale protokol jej přiměl ke zdvořilosti: „Proč? Jaké chyby v logice jsem se dopustil?“</text:p>
      <text:p text:style-name="Text">„Troufám si tvrdit, že je to poměrně zřejmé. Co o této dámě dosud víme? Zjevně se nechala vylepšit s ohledem na aproximaci pohyblivosti Vlhánců. Zjevně ví o vlhánském tanci víc než moji a vaši lidé dohromady. Dostala se sem, ať již odkudkoli, aniž by si jí někdo z vaší delegace povšiml, a proklouzla na dějiště pravděpodobně nejdůkladněji zkoumaného domorodého rituálu v zaznamenané historii. Stovky diváků ji spatřily, až když se ocitla v samém středu dění. Nikoli, pane Dhiju, jakkoli zhodnotíme prozíravost jejího úmyslu připojit se k vlhánskému Baletu, jen sotva ji můžeme obvinit z toho, že se sem dostavila z pošetilosti či chvilkového rozmaru. To, co provedla, by vyžadovalo dlouhá léta pečlivých příprav, nikoli nevýznamnou podporu lidí, kteří disponují dostatečnými zdroji potřebnými k plné realizaci jejích tělesných vylepšení, a stupeň osobního odhodlání, jenž se prakticky rovná obsesi.“</text:p>
      <text:p text:style-name="Text">Dhiju trávil Riirgaanova slova tak dlouho, že jsem si již začínal myslet, že je v halucinogenovém opojení vůbec nepochopil. Nakonec však pokýval hlavou, pohlédl na Isadoru s novým výrazem, který připomínal lítost, a pak se mi podíval do očí. Ani mne nemusel ponížit vydáním výslovného rozkazu. Zjisti. Vypátrej.</text:p>
      <text:p text:style-name="Text">Přikývl jsem. Velvyslanec se k nám obrátil zády a odkráčel pryč, nikoli zpátky k pozorovatelně, nýbrž ke svému vlastnímu sběrači zaparkovanému mezi ostatními vozidly ambasády. Půl tuctu<text:s/><text:soft-page-break/>nevolníků, včetně Rory a Kathy a Oskara, se přičinlivě zařadilo za něj s vědomím, že budou potřeba při nastávajícím vyšetřování.</text:p>
      <text:p text:style-name="Text">Pohlédl jsem na Isadoru. „Ušetříš nám spoustu potíží, když nám prozradíš všechno, co potřebujeme vědět.“</text:p>
      <text:p text:style-name="Text">Probodla mě vzdorným pohledem; za očima jí zaplály temné cizokrajné ohně. Stále mi ještě neodpustila, že jsem jí zachránil život, a ani sobě za záchranu toho mého. „Vrátíš mě na šou?“</text:p>
      <text:p text:style-name="Text">„Ne. Promiň, nedovedu si představit, že by to Dhiju schválil.“</text:p>
      <text:p text:style-name="Text">Její pohled byl stejně srozumitelný jako ten Dhijův – tak do toho. Vypátrej, co vypátrat dokážeš. Ale já ti to neusnadním.</text:p>
      <text:p text:style-name="Text">Tak dobrá. Jestli se ona naučila rozumět Vlháncům, pak se já dozajista naučím rozumět jí. Otočil jsem se na<text:s/>Hurrr’potha: „Připojíš se ke mně?“</text:p>
      <text:p text:style-name="Text">Riirgaan se zamyslel, ale pak zavrtěl hlavou. „Děkuji, Alexi, ale nepřipojím. Budu užitečnější, zahájím-li své vlastní vyšetřování a užiji-li svých vlastních metod a kontaktů. Spojím se však s tebou ihned, jakmile zjistím cokoli důležitého.“</text:p>
      <text:p text:style-name="Text">„Tak na viděnou, ty starý zločince,“ počastoval jsem jej humorným šťouchancem. Byl to experiment, abych viděl, jak zareaguje. Riirgaan mě příjemně překvapil: „Na viděnou… porno dealere.“</text:p>
      <text:p text:style-name="Text"/>
      <text:h text:style-name="Nadpis3" text:outline-level="3"><text:bookmark-start text:name="bookmark16"/>6.<text:bookmark-end text:name="bookmark16"/></text:h>
      <text:p text:style-name="Text">Bylo to zřejmě<text:s/>poprvé za celou dobu lidské přítomnosti na Vlhanu, kdy se měla naše delegace skutečně zabývat významným diplomatickým incidentem. Za ta léta jsme zažili pár menších krizí (nudné záchranné akce, kdy se vyzvedávali lingvisté a antropologové zatoulaní v terénu nebo se žehlily rozepře a nesrovnalosti se zástupci ostatních delegací), ale nikdy žádnou, při níž by šlo o život a která by naplno vyzkoušela odvahu a schopnosti zástupců Konfederace. Nikdy tucet různých záhad sbalených v jedné nevýřečné a paličaté dívce.</text:p>
      <text:p text:style-name="Text">A tak jsme pracovali celou noc a nedosáhli zhola ničeho.</text:p>
      <text:p text:style-name="Text">Sesbírali jsme vzorky DNA, hlasové stopy a sítnicové skeny a rozeslali je liytexem do databází tisíců různých planet. Nikdo neměl sebemenší tušení, co je ona mladá žena zač. Prošli jsme celou svou<text:s/><text:soft-page-break/>knihovnu a hledali záznamy o lidských kulturách, které praktikovaly rituální obličejové tetování. Pár jsme jich objevili, ale žádná z těch dosud existujících nevyžadovala po ženách vzory ve tvaru důstojnických prýmků na obou lících. Zaměřili jsme se na slangové výrazy, které Isadora používala, a podle nich zkusili vypátrat její domovský svět, ale marně, ačkoli to ještě nic neznamenalo, jelikož jazyk je velice proměnlivý a ten či onen slang může přijít do módy nebo z ní vyjít v rozmezí týdnů.</text:p>
      <text:p text:style-name="Text">Isadora mlčky spolupracovala při lékařské prohlídce, která přinesla podrobnější rozbor toho, co jsme již věděli – že celá její kostra, většina svalstva a velká část kůže byla nahrazena substituty. Samotné její paže byly doslova bioinženýrským divém světa; mezi ramenem a zápěstím jsme napočítali na deset tisíc samostatných kloubů. I její nervová soustava byla zčásti umělá, což bylo logické, neboť lidský mozek by nedokázal ovládat končetiny, které se ohýbají v tolika různých místech. V pažích měla zabudován komplexní systém mikroovladačů, které překládaly vzruchy putující tam a zpět. Ona jen musela určit, jaký pohyb chce vykonat, a mikroovladače už řekly jejím končetinám, jak na to. Dále měla v plicích speciální<text:s/>chemické filtry, které maximalizovaly účinnost vstřebávání kyslíku, několik významných vylepšení pojivového vaziva a nespočet dalších změn (jen několika z nich jsme porozuměli okamžitě).</text:p>
      <text:p text:style-name="Text">Agentur schopných takového stupně sofistikovanosti neexistovalo mnoho a většina operovala na úrovni vlád a velkých korporací. Kontaktovali jsme prakticky všechny, od Transtellar Securities po Bettelhine Munitions Corporation, žádná se však k Isadoře nehlásila. Samozřejmě mohly lhát, jelikož některá z Isadořiných vylepšení byla nelegální, na druhé straně se však lidské korporace zajímají hlavně o zisk, a ten z přeměny mladé ženy na jakéhosi sebevražedného kvazi-Vlhánce rozhodně nekoukal.</text:p>
      <text:p text:style-name="Text">Takže nám zbývaly mimozemské agentury. Bylo zcela představitelné, že některé z nich se řídí motivy, které člověku nedávají smysl. Spoustu z nich jsme však nemohli kontaktovat hytexem a s těmi ostatními jsme jen ztráceli čas, jelikož jejich smysl pro pravdomluvnost byl, diplomaticky řečeno, značně flexibilní. Kathy Ngová, která měla tuto sféru vyšetřování na starost, se tak<text:s/><text:soft-page-break/>namíchla, že prohlásila: „Jak mám poznat, kdo mluví pravdu. Nikdo z nich není konzistentní lhář!“ Všichni s ní soucítili, nikdo však nenavrhl lepší řešení.</text:p>
      <text:p text:style-name="Text">Strávil jsem hodiny u hytexu procházením seznamu pasažérů civilních plavidel, která se v poslední době pohybovala do dvaceti světelných let od Vlhanu. Neobjevil jsem ale nikoho, kdo by odpovídal jejímu popisu. Pak jsem uloupil pár minut a zašel se podívat na Isadoru, kterou jsme zavřeli v naší karanténě. Nic podobnějšího vězení jsme k dispozici neměli, protože jsme si nikdy nemysleli, že nějaké budeme potřebovat. Hai Dhiju seděl v pozorovatelně a skrz jednosměrné zrcadlo hleděl na Isadořinu zachmuřenou tvář. Oskar Levine na vedlejší židli střídavě zíral na Isadoru a pochleboval Dhijovi. Když si mě Dhiju všiml, cosi se mu zablesklo v krhavých očích s těžkými víčky, možná jen otisk halucinogenů, které se mu stále vyplavovaly z těla, ale možná něco horšího, například zoufalství. Každopádně na mě nezavrčel, ať se vrátím k práci, a dokonce mi pokynul, ať si přisednu.</text:p>
      <text:p text:style-name="Text">Poslechl jsem. Dlouho ani jeden z nás nic neříkal a raději jsme jen pozorovali Isadoru, která cvičila (ačkoli přesnější by možná bylo říct<text:s/>‚účinkovala‘, neboť přestože místnost na její straně zrcadla sestávala jen ze čtyř holých stěn, musela vědět, že za jednou z nich se někdo skrývá a sleduje ji). Zkoušela ohebnost svých končetin, přetáčela je do spirál, oblouků a zubatých blesků rychlostí tisíce malých změn za sekundu. Bylo to krásné hned na několika úrovních, od neuvěřitelné nelidské graciéznosti po ryzí vášeň, jež Isadora vkládala do každičkého pohybu.</text:p>
      <text:p text:style-name="Text">Překladač každých zhruba třicet sekund zaskřehotal jedno slovo.<text:s/><text:span text:style-name="T35">Smrt. Vlhánci. Smutno. Tanec. Jídlo. Smutno.</text:span></text:p>
      <text:p text:style-name="P36">Člověk.</text:p>
      <text:p text:style-name="Text">Ničemu z toho jsem nerozuměl. Ale při pohledu na ni mi žhnuly oči. Toužil jsem na ni zírat navěky.</text:p>
      <text:p text:style-name="Text">Dhiju si přihnul modré tekutiny z křišťálové karafy. „Tak co?“</text:p>
      <text:p text:style-name="Text">Trvalo mi několik sekund, než jsem si uvědomil, že mluví se mnou. „Nic, pane. Nemyslím, že za sebou nechala jakékoli stopy.“</text:p>
      <text:p text:style-name="P37">Zima.</text:p>
      <text:soft-page-break/>
      <text:p text:style-name="Text">„Nechápu to,“ prohlásil s podtónem frustrace, která se mu evidentně propalovala až do morku kostí. „Každý za sebou nechá stopu. Za necelý den bych dokázal zjistit, co jsi měl na snídani v den svých pátých narozenin, pročíst si tvůj psychologický profil<text:s/>a přesvědčit se, který rok adolescence se<text:s/>ji zdály nejživější erotické sny. Uměl bych sehnat šanon plný záznamů o tvém rodokmenu patnáct pokolení do minulosti a ještě stihnout pořídit seznam nebezpečných recesivních genů, které dnes přenášejí bratranci tvých bývalých spolužáků z druhého kolena. O ní však nikdo nic neví. Nepřekvapilo by mě, kdyby se ukázalo, že je to nějaký zmutovaný Vlhánec.“</text:p>
      <text:p text:style-name="Text">„Určitě by tak s ní bylo lepší pořízení,“ poznamenal Oskar. „Prostě bychom ji poslali zpátky na Balet a nechali přírodě volnou ruku.“</text:p>
      <text:p text:style-name="Text">Býval bych se na toho parchanta obořil, kdyby mě Dhiju nepředešel. „Nepřichází v úvahu.“</text:p>
      <text:p text:style-name="Text">„Tak ji pošleme z planety,“ pokrčil Oskar rameny. „Nebo ji můžeme držet pod zámkem, dokud Balet neskončí.“</text:p>
      <text:p text:style-name="Text">„Nepřichází v úvahu. Tady už jde o víc než jen o ni.“ Dhiju na mě pohlédl. „Kdybys to náhodou nevěděl, Balet skončil.“</text:p>
      <text:p text:style-name="Text">Nepřekvapilo mě to. „Takže se zastavili?“</text:p>
      <text:p text:style-name="Text">„Úplně vychladli. Najisto jsme to poznali teprve před hodinou. Tak dlouho jim trvalo, než se uklidnili. Jenže pak se ukotvili k zemi a zaujali vyčkávací pozici. Přes Riirgaany už poslali vzkaz, že bez ní nemůžou pokračovat. Doteď jsem se bránil výzvám ostatních delegací, které požadovaly, abych ji nechal jít, že hlavní slovo tady mají Vlhánci.“</text:p>
      <text:p text:style-name="Text">Pomyslel jsem na naše nadřízené doma, kteří by si Vlhánce bezpochyby chtěli usmířit a zachovat přátelské vztahy. „A ten tlak bude čím dál horší.“ Vydal ze sebe napůl vzlyk, napůl zasmání. „To je mi fuk. Já mám se sebevraždami zkrátka problém. Jsem toho názoru, že každý, kdo se rozhodne zabít, není už z podstaty věci svéprávný takové rozhodnutí učinit.“</text:p>
      <text:p text:style-name="P38">Bouře. Svět.</text:p>
      <text:p text:style-name="Text">Pomyslel jsem na všechny ty Vlhánce, co takové rozhodnutí činili každý rok – kteří přicházeli coby vážení poutníci na místo, kde pak<text:s/><text:soft-page-break/>tančili, dokud jim neprasklo srdce. My v jejich rituálu vždy spatřovali nevýslovnou krásu, nikdy nás ale nenapadlo, že by Vlhánci byli natolik nesvéprávní nebo hloupí nebo šílení, že bychom je měli ochránit před sebou samými. Bylo to snad jen proto, že jsme je de facto považovali za obyčejné přerostlé pavouky, kteří nám nestojí za námahu?</text:p>
      <text:p text:style-name="P39">Oheň. Láska. Nebezpečí.</text:p>
      <text:p text:style-name="Text">Nervózně jsem prohlásil: „Byl jsem tam s ní, pane. Isadora je jedním z nejsvéprávnějších lidí, jaké jsem kdy potkal.“</text:p>
      <text:p text:style-name="P40">Tanec.</text:p>
      <text:p text:style-name="Text">„V tomhle ohledu ne. Pořád je to sebevražda. Já v sebevraždu nevěřím a nehodlám ji nikomu trpět.“</text:p>
      <text:p text:style-name="Text">Obrátil jsem se k zrcadlu a zahleděl se na Isadoru. Právě běhala v kruzích, tak rychle, že připomínala šmouhu. Když se náhle zastavila, opřela se dlaněmi o stěnu a svěsila hlavu, neuvěřil jsem ani na chvíli, že je unavená. Nepotila se ani nelapala po dechu, zkrátka jí jakási marionetí logika nařídila přestat. Po chvíli jsem se zeptal: „Zkoušeli jste s ní už vůbec mluvit?“</text:p>
      <text:p text:style-name="Text">„Nesčetněkrát. Poslal jsem tam spoustu lidí, kteří se jí vyptávali do zemdlení, ale marně. Akorát jim pořád dokola opakovala, aby se… ehm…<text:s/><text:span text:style-name="T41">šli umrtvit.“</text:span></text:p>
      <text:p text:style-name="P42">Svět. Tanec.</text:p>
      <text:p text:style-name="Text">„Odpusťte, pane, ale výslech je jedna věc a konverzace druhá.“</text:p>
      <text:p text:style-name="Text">Dhiju mě málem pokáral, ale nakonec si to rozmyslel. „Jak myslíš. Jsi tady jediný, kdo se jí alespoň trochu dostal pod kůži. Jdi a promluv s ní.“</text:p>
      <text:p text:style-name="Text">A tak jsem šel.</text:p>
      <text:p text:style-name="Text">Karanténu uzavíralo jednosměrné silové pole, z jedné strany prostupné jako vzduch, z druhé však odolnější než jakýkoli známý materiál. Náramně se nám hodilo, když jsme potřebovali strčit pod zámek cokoli příliš nebezpečného, než abychom to mohli nechat jen tak pobíhat či poletovat na svobodě. Před Isadorou šlo většinou o bakterie a menší dravce. Polaritu pole bylo možné obrátit jen vně komory, pomocí ovládacího panelu kousek od Dhija a Oskara. Jakmile jsem prošel stříbrným závojem ve dveřích, stal jsem se<text:s/><text:soft-page-break/>vlastně stejným vězněm jako Isadora. Ale mně to tak v té chvíli vůbec nepřipadalo, protože jsem byl znovu s ní.</text:p>
      <text:p text:style-name="Text">Byla ke mně obrácená zády, ale okamžitě uhádla, kdo jsem, sotva jsem vstoupil. Poznal jsem to podle toho, jak jí při zvuku mých kroků ztuhla ramena. Otočila se, spatřila mě, a pak se s odevzdaností, která ranila hlouběji než všechna slova, opřela o zeď.</text:p>
      <text:p text:style-name="Text">Nepřistoupil jsem k ní. Našel jsem si pěkné neutrální místečko na protější straně komory a pohlédl jí do očí. „Ahoj.“</text:p>
      <text:p text:style-name="Text">V její tváři bych nedokázal nic přečíst nebýt hněvu, který jí jiskřil za tmavýma, zpytavýma očima. Jejich pronikavý pohled jako by mne otevíral a pitval a prohlížel kousek po kousku. Asi by to mělo být správně nepříjemné, ale já si udiveně uvědomil, že se mi to líbí.</text:p>
      <text:p text:style-name="Text">„To se musí nechat,“ prohodil jsem nezávazně. „Vlhánci stávkují, ostatní delegace šílí, nikdo z nás nemá nejmenší ponětí, co jsi zač, a já jsem prý jediný, kdo z tebe dokáže něco vytáhnout. Kdo jsi. Kde ses tady vzala.</text:p>
      <text:p text:style-name="Text">Odkud máš ta vylepšení a odkud pocházíš.“</text:p>
      <text:p text:style-name="Text">Netrpělivost. Uvědomil jsem si, že tohle už na ni zkoušeli, že na žádnou<text:s/>z<text:s/>těch otázek neodpověděla předtím a neodpoví ani teď. Letmo mě napadlo, že vůbec nechápu, co jsem tím vlastně chtěl dokázat.</text:p>
      <text:p text:style-name="Text">A pak jsem si založil ruce na prsou a prohlásil: „Jenže mně je to všechno ve skutečnosti fuk. Odkud asi tak pocházíš? No z nějaké planety, to je jasné. A jak ses sem asi dostala? No lodí přece. A co se týče původu tvých vylepšení – prostě sis je pořídila u nějaké agentury. Nic z toho mě vůbec nezajímá.“</text:p>
      <text:p text:style-name="Text">Nedůvěřivě na mě pohlédla. „A. co tě zajímá?“</text:p>
      <text:p text:style-name="Text">„Proč.“</text:p>
      <text:p text:style-name="Text">„Chceš pětadvacet slov, nebo míň?“</text:p>
      <text:p text:style-name="Text">„Včetně těchhle? Jasně. Zbývá ti devatenáct.“</text:p>
      <text:p text:style-name="Text">Několikrát zamrkala, v duchu počítala, a pak se uznale pousmála. „Jenom když kalkuješ pětadvacet jako dvě slova a ne jedno. Kalkuluj to jenom jako jedno.“</text:p>
      <text:p text:style-name="Text">„Dobrá. Takže ti zbývá…“</text:p>
      <text:p text:style-name="Text">„Šest,“ řekla věcně. A pak dodala: „Jsem blázen do té jejich šou.“ Dokázala to na slovo přesně. Navzájem jsme se na sebe zakřenili –<text:s/><text:soft-page-break/>oba jsme chápali, že mi neřekla nic, co jsem už dávno neuhádl, ale stejně jsme si tu malou hru užívali. „To já taky,“ namítl jsem. „A stejně je na tom celý Vlhan a půlka známého vesmíru. Jak je ale možné, že toho o Vlháncích<text:s/>tolik víš a proč jsi tak odhodlaná riskovat vlastní život, abys s nimi mohla tančit?“</text:p>
      <text:p text:style-name="Text">Zavrtěla na mě prstem. „A-a, niňo. Teď ty. Pětadvacet slov a míň, jak můžeš hlásit, že miluješ šou, když o ní neviješ ani drb?“</text:p>
      <text:p text:style-name="Text">Její otázka ve skutečnosti nezněla nijak hrubě, útočně. Byl to upřímný dotaz, výraz nefalšovaného údivu. Svou reakci jsem si velmi pečlivě promyslel, abych odpověděl stejně pravdivě a stejně přesně jako ona. „Možná že… kdybych miloval jen to, čemu dokonale rozumím, asi bych vedl život úplně bez lásky. Možná že láska… někdy prostě znamená chtít upřímně pochopit.“</text:p>
      <text:p text:style-name="Text">„To není láska, niňo. To je zvědavost. Ukaž se ještě a vyřeš tohle – co cítíš, když sleduješ šou? Viješ jejich srdce? Jejich tvorčivost? Jejich mus trsat až do smrti?“</text:p>
      <text:p text:style-name="Text">„Možná,“ řekl jsem. „Zčásti.“</text:p>
      <text:p text:style-name="Text">„A jak viješ, že to celé nemedituješ úplně naruby? Jak viješ, že nemerčíš slzy, když se hmyzáci řehou? Anebo že to je jenom velká šou a ne nějaké idiot modlení?“</text:p>
      <text:p text:style-name="Text">Smutně zavrtěla hlavou a probodla mne pohledem očí hlubokých jako hvězdné nebe. Zračila se v nich bolest; celá pokolení bolesti. Ale také povýšenost člověka, který rozumí něčemu, co většina ostatních nechápe. Obojí však zjemňovala vzdálená, ale neklamná naděje, že mi to možná nakonec přece jen dojde.</text:p>
      <text:p text:style-name="Text">Po chvíli jsem prohlásil: „Tak dobrá. Co kdybych ti povyprávěl, co už víme, a ty mi řekneš, kde a proč jsme totálně mimo?“</text:p>
      <text:p text:style-name="Text">Isadora pokrčila rameny. „Do toho.“</text:p>
      <text:p text:style-name="Text">„Fajn. Tanec Marionet není konvenční symbolický jazyk, jako třeba lidská řeč, ale holografický obrazový jazyk, podobný zpěvu velryb. Vlnové tvary, které Marionety vytvářejí svými bičíky, nesdělují slova nebo pojmy, ale detailní trojrozměrné obrazy. A jsou to určitě neuvěřitelně sofistikované obrazy, jelikož objem přenášených informací je ohromný. Pokud Marioneta dokáže namalovat podrobnou mapu svého bezprostředního okolí za nějakých deset sekund usilovného tance, pak by Balet mohl obsahovat<text:s/><text:soft-page-break/>dostatečný objem dat na detailní zmenšený model této sluneční soustavy. Potíž je v tom, že jsme zatím nedokázali přeložit víc než pár jednoduchých pohybů. Navíc máme za to, že Marionety komunikaci s námi ještě záměrně zjednodušují, abychom jim vůbec porozuměli.“</text:p>
      <text:p text:style-name="Text">Isadora přikývla. „Pravda. Tak to je.“</text:p>
      <text:p text:style-name="Text">Tu poslední větu jsem si vymyslel. Celý rozrušený z toho, že jsem na to přišel, že ona je klíčem, který potřebujeme, jsem se k ní naklonil. „Ale s tebou komunikovali naplno, že? Tebe respektovali. Přijali tě mezi sebe. Jak to? Kým pro ně jsi?“</text:p>
      <text:p text:style-name="Text">„Někým, kdo je vije.“</text:p>
      <text:p text:style-name="Text">„A jak to, že rozumíš jejich tanci, a my ne?“</text:p>
      <text:p text:style-name="Text">„Protože viju, že to je šou, ne nějaká mrwe šifra.“ Když jsem na ta slova zareagoval jen nechápavým mrknutím, jen unaveně zakroutila hlavou, jako by si říkala, zda by se raději neměla vrátit k mlčení. Pak ale pokračovala: „Medituj. Ve vesmíru je rasa jména, co pusou neumím vyříct. Je to hustě nudný lid… skoro chodící zelenina… ale jsou celí na štopce z lidské slovní<text:s/>hry. Že jde zahrát dva tóny jedním brnkem, jim připadá úplně kuleryvné, stejně jako hmyzácký tanec nám. Jejich největší hlavy vypotily litry vody, jen aby vijely. Popsali celé knihovny.“</text:p>
      <text:p text:style-name="Text">Matně jsem si vzpomněl, že jsem o nějaké takové rase kdysi dávno slyšel nebo četl. „A?“</text:p>
      <text:p text:style-name="Text">„Takže to celé obrátili v hnědku. Nevijou humor a nevijou, že slovní hra ml legrace. Meditujou to jako nějaký zen. Ty bys vyřek – ironický lidský komentář o vzájemné souvislosti všech věcí. Jsem tak zmerkla párek těch katardů, jak rozebírají starou zemskou komedii o atletech s trhlými jmény jmenili se jako otázky: Kdo, Co a Proč. Já z toho neměla velký řehot, ale vijela jsem, že to má být trhlé. Oni ale ne. Slibuju, Alex, že to bylo jako meréii párek matiků, co se melou nad rovnicí. Jako vy všichni, co civíte na mechanismus a nemerčíte kontext.“</text:p>
      <text:p text:style-name="Text">Hergot, takže přece jen něco věděla. Odstrčil jsem se od stěny a přikoupil k ní. „Tak mi ten kontext prozraď. Nemusíš celý, když nechceš ale aspoň něco. Vodítko.“</text:p>
      <text:soft-page-break/>
      <text:p text:style-name="Text">A ona se na mě usmála. Usmála se očima, které věděly mnohem víc, než se kdy dozvím já.<text:s/>„A vrátíte mě na šou?“</text:p>
      <text:p text:style-name="Text">Proti své vůli jsem se ohlédl na holou stěnu, za kterou se skrývala laboratoř. Ani jsem nemusel vidět skrz, abych věděl, co teď dělá velvyslanec Dhiju na druhé straně. Nakláněl se na židli dopředu, opíral si bradu o spojené dlaně a pozoroval nás přimhouřenýma očima, jako<text:s/>by čekal, zda Isadoře neslíbím něco, co by on neschvaloval. Nejspíš mě v duchu pobízel, ať pokračuju; jako všichni kariérní diplomaté strávil život hnětením pravdy do tvarů, které se nejlépe hodily k aktuální situaci, a jistě neměl sebemenší zábrany přidržet se tradice i v tomto případě. On ale nebyl s Isadorou v amfiteátru, nespojil svůj život s jejím a nebyl adresátem oběti, kterou na oplátku přinesla ona. Nemohl tušit, že by mě ani nenapadlo jí lhát. A tak jsem se vůči ní zachoval tak čestně, jak to bylo možné, a odpověděl jsem mlčením.</text:p>
      <text:p text:style-name="Text">Pochopila, samozřejmě. A přestože bezpochyby znala mou odpověď ještě dřív, než položila otázku, viditelně ji zasáhla. Sklonila hlavu a odvrátila pohled, abych jí neviděl do očí. „Tak si krkni. Nebrebtnu ani cek, dokud mě nevrátíte.“</text:p>
      <text:p text:style-name="Text">„Ale…“</text:p>
      <text:p text:style-name="Text">„Nic ale.“</text:p>
      <text:p text:style-name="Text">Definitivnost jejího odmítnutí mi došla až po chvíli. O nic jiného nestála, bylo zbytečné dál smlouvat. Nabídkou čehokoli jiného bychom ji jenom urazili. A tak jsem přikývl a přešel ke dveřím a počkal na Oskara, až obrátí polaritu silového pole.</text:p>
      <text:p text:style-name="Text">Jenže jsem se zmýlil. Její odmítnutí přece jen nebylo úplně definitivní. Pořád mezi námi něco viselo, něco, co musela říct, než se rozloučí.</text:p>
      <text:p text:style-name="Text">„Alex?“</text:p>
      <text:p text:style-name="Text">Obrátil jsem se k ní. „Ano?“</text:p>
      <text:p text:style-name="Text">Nepodívala se mi do očí. Jen civěla do země, jako by se chtěla propálit pohledem skrz beton a hlínu k výjevu, který se odehrál půl dne v naší společné minulosti. „Tos jen flešoval, tam na šou, co? Nechtěls… opravdu trsat s pavouky a se mnou… kdybych s tebou neodletěla tím vehiklem, co?“</text:p>
      <text:p text:style-name="Text">„Rozhodně chtěl. Bez tebe jsem nehodlal odejít.“</text:p>
      <text:soft-page-break/>
      <text:p text:style-name="Text">Přikývla si pro sebe, jako bych jen potvrdil, co už dávno věděla… a pak zakroutila hlavou, blýskla po mně okouzlujícím úsměvem a v dokonale spisovném standardu prohlásila: „Pak si zasloužíš alespoň tolik. Balet nekončí jen proto, že zemře poslední tanečník. Medituj… houževnatost vize.“</text:p>
      <text:p text:style-name="Text"/>
      <text:h text:style-name="Nadpis3" text:outline-level="3"><text:bookmark-start text:name="bookmark17"/>7.<text:bookmark-end text:name="bookmark17"/></text:h>
      <text:p text:style-name="Text">Až po pitvě<text:s/>jsme se dozvěděli, že první krev byla prolita na bažinatém poloostrově více než tisíc kilometrů od naší ambasády, na místě nehostinném jak pro nás, tak pro Vlhánce. Měkký terén dokázal bleskově pohltit kteréhokoli živého tvora.</text:p>
      <text:p text:style-name="Text">Doktor Kevin McDaniel k nám oficiálně nepatřil. Ve skutečnosti to byl exobotanik a na Vlhan přicestoval v rámci nezávislého komerčního projektu – výzkumu jakéhosi místního nevábně páchnoucího rákosu. Možná šlo o důležitou studii, ale nám ostatním připadala podstatně zajímavější tajemství Vlhánců. Ta zase ovšem nikterak nelákala Kevina. Jeho přítomnost na planetě jsme vlastně registrovali jen díky tomu, že Kevin byl roztržitý moula a jeden z nás ho musel neustále doprovázet, aby v zamyšlení nevpochodoval přímo do močálu. Byla to nepříjemná povinnost, kterou si všichni kromě Dhija splnili už alespoň jednou. Rádi jsme si z toho utahovali.</text:p>
      <text:p text:style-name="Text">Dnes byla Kevinovou chůvou mladá boubelatá analytička kinetických vzorů jménem Li-Hsin Cangová, která vstoupila do nevolnictví rok po mně. Li-Hsin nesla velmi těžce, že jí připadla povinnost trmácet se týden bahnem ve společnosti zdaleka nejnudnějšího sentienta na planetě zrovna v době, kdy si budou všichni užívat podívané na Balet. A fascinující události v amfiteátru jí situaci také neusnadnily. Musela tedy sedět ve sběrači levitujícím pět metrů nad Kevinem, který prováděl svá tajuplná měření, ‚i hltat nejnovější zprávy o mně a Isadoře a vlhánské krizi z hytexu.</text:p>
      <text:p text:style-name="Text">Vzhledem k okolnostem je tedy omluvitelné, že Vlhánce zaregistrovala, až když byl téměř u ní.</text:p>
      <text:p text:style-name="Text">Vlhánci mohou vážit až jednu tunu, běhají však způsobem, při němž se jen minimálně dotýkají země, takže i v plné rychlosti jsou tišší než běžící člověk. Nejde o záměrnou kradmost, nýbrž o projev jejich výjimečné a přiložené graciéznosti. A třebaže v bažinatém<text:s/><text:soft-page-break/>terénu klušou o něco hlasitěji než na suché, tvrdé zemi, nikdy neklopýtnou, neučiní chybný krok, nevydají ani o decibel více, než je absolutně nutné. Tohoto konkrétního Vlhánce přehlušilo hučení sběrače a neohrabané šplouchání doktora McDaniela.</text:p>
      <text:p text:style-name="Text">Li-Hsin nejprve uslyšela obzvlášť hlasitý šplouch; nahlédla přes postranice a spatřila, že Kevin se zatoulal jen pár metrů od místa, kde byl posledně. Pak zaslechla další, ještě hlasitější, od severu.</text:p>
      <text:p text:style-name="Text">Byl to dospělý Vlhánec s deseti bičíky, který se k ní blížil plnou rychlostí. Běžel tak, jak Vlhánci běhají v těch nejnaléhavějších situacích – bičíky rotovaly jako paprsky kola a lesklá černá hlava visela uprostřed. Běžel tak rychle, že jeho dlouhé končetiny splývaly do mohutných šedých pásů. Běžel tak rychle, až se zdálo, jako by letěl. A běžel přímo k nim.</text:p>
      <text:p text:style-name="Text">Li-Hsin můžeme odpustit i to, že si hned neuvědomila, že tvor je nepřátelský. Za prvé na obrovském dospělém Vlhánci pobíhajícím po mokřadech nebylo nic zase tak mimořádného. Zrovna předešlého dne zahlédla pářící se dvojici. A za druhé Vlhánci prostě nebyli nepřátelští. Během Baletu se k nim nebylo radno přibližovat, ale to bylo povahou Baletu, nikoli Vlhánců. V běžném životě se chovali mimořádně ohleduplně. Li-Hsin mezi nimi chodila bez nehody celé dva roky, za které mezi ní a těmi, jež vídala nejčastěji, vzniklo pouto jakési nenucené důvěrnosti. Jednoho či dva dokonce považovala za přátele, přinejmenším v tom smyslu, že lidské komunikační postroje dokázaly s vypětím všech sil vytvořit mem<text:s/><text:span text:style-name="T43">Přítel.</text:span><text:s/>A to jí stačilo, jakož i mně. A všem ostatním.</text:p>
      <text:p text:style-name="Text">Takže i když Li-Hsin viděla, že se Vlhánec řítí přímo na Kevina McDaniela, vůbec ji nenapadlo, že by na něj útočil. Neudělala nic hektičtějšího, než že zapnula amplion a křikla: „Macu! Uhni mu z cesty!“</text:p>
      <text:p text:style-name="Text">McDaniel, který byl natolik pohroužen do svých měření, že si obřího Vlhánce nevšiml, vzhlédl ke sběrači. Přes jeho bledou, zpocenou tvář se mihlo podráždění. O sekundu nato Vlhánce konečně spatřil, ale dlouho jen vyjeveně stál, jako by nevěřil, že by se mu mohlo opravdu přihodit něco nehezkého. Nakonec mu přece jen došlo, že jej Vlhánec rozdrtí, a uskočil stranou. Plácl sebou do stojaté tůňky a už nevyplaval. Vlháncovy bičíky se ponořily hluboko<text:s/><text:soft-page-break/>do slizu přímo v místě, kde Kevin ještě před chvílí stál, silou, která by jej rozcupovala na kousky. Tvor ani nezpomalil. Teprve až když byl na deset metrů daleko, zmohla se Li-Hsin na výkřik: „MACU!“ Popadla ovládací páky a slétla nízko nad hladinu tůňky, v níž Kevin zmizel. Po chvíli se exobotanik vynořil. Lapal po dechu a plival kolem sebe, ale mával, že mu nic není. Li-Hsin se už chystala slétnout ještě níž a vytáhnout jej, když si Kevin všiml, že Vlhánec se o padesát metrů dál otáčí k dalšímu útoku. Na rozdíl od Li-Hsin o těchto tvorech nic nevěděl a nesvazovaly jej tedy žádné předsudky. Okamžitě pochopil, že útok byl míněn vážně a že Vlhánec bude znovu u něj dávno předtím, než jej Li-Hsin vyzvedne. Divoce na ni zamával: „Uleť, vrací se!“</text:p>
      <text:p text:style-name="Text">Li-Hsin vzhlédla a viděla, že Kevin má pravdu. Její případné zbytkové pochybnosti o úmyslech mimozemšťana se vzhledem k rychlosti, jakou se blížil, rázem rozplynuly. Kdyby šlo o nehodu či nepozornost, tvor by jistě zpomalil a vrátil se velice obezřetně, s hlavou nakloněnou v úhlu, ve kterém jsme se všichni časem naučili rozeznávat výraz lítosti a provinilosti. Ohlédla se na Kevina a křikla: „ZŮSTAŇ TAM!“</text:p>
      <text:p text:style-name="Text">McDaniel zavolal v odpověď: „POČKEJ…“ Ale bylo pozdě. Li-Hsin ho už neslyšela. Jediným ladným pohybem otočila sběrač o sto osmdesát stupňů, namířila jej na blížícího se Vlhánce a vydala pokyn k akceleraci. Udělala to bez přemýšlení a bez váhání, na popud oné zoufalé vynalézavosti, jaká se člověka zmocní v situaci, kdy mu už nezbývají žádná jiná řešení. Přímý střet se sběračem v takové rychlosti by rozdrtil i tu největší Marionetu. A Li-Hsin musela vědět, že by zabil i ji. Nejspíš doufala, že se tvor lekne a uteče.</text:p>
      <text:p text:style-name="Text">Jenže on se nelekl. Zlomek sekundy před nárazem Marioneta vyskočila a přistála na střeše sběrače. Při dopadu si zlomila dva bičíky a třetí jí čistě amputovaly vztlakové cívky. Zbytek jí posloužil jako polštář. Neurekovými linky, které až dosud tak průzračně zaznamenávaly Li-Hsinino jednání a vjemy, nyní probublávala dívčina bezradná bázeň. Li-Hsin se ocitla v kleci dlouhých zvlněných chapadel. Na okamžik se přímo před ní objevila Marionetina hlava, a hned zase zmizela. Pak se jí zorným polem děsivou rychlostí mihl bičík a uťal jí pravou paži.</text:p>
      <text:soft-page-break/>
      <text:p text:style-name="Text">Obzor se točil a točil jako ciferník.</text:p>
      <text:p text:style-name="Text">A pak se sběrač zřítil do močálu a náraz Li-Hsin i Marionetě utrhl hlavu. Kevinovi trvalo čtyři hodiny, než vyhrabal hytex a zavolal pro pomoc. Jenže tou dobou jsme my, co jsme ještě zůstali naživu, měli příliš mnoho starostí sami se sebou, než abychom ho slyšeli…</text:p>
      <text:p text:style-name="Text"/>
      <text:h text:style-name="Nadpis3" text:outline-level="3">8.</text:h>
      <text:p text:style-name="Text">Než se všechno rozpadlo na kusy, dokázali jsme vyšťourat odpověď jen na jedinou otázku – jak přesně se Isadora proplížila na Vlhan. Byla to Rory Metcalfová, kdo navázal spojení se zásobovacím transportérem, který zhruba před osmi měsíci vstoupil do atmosféry Vlhanu půlku planety od určeného místa přistání, chvíli visel kousek nad zemí, než si uvědomil, že se netrefil, načež vystoupal do výšky padesáti tisíc metrů a zamířil ke správnému cíli. Možná by nám to přišlo podezřelé, jenže piloti se celou dobu chovali jako párek neschopných amatérů. Když Rory znovu prověřila jejich přepravní licenci, zjistila, že oba byli posléze zatčeni za přepravu černých pasažérů. Byla to vcelku působivá dedukce, která možná dosadila do skládanky jeden menší dílek, ale celkově nevysvětlila vůbec nic.</text:p>
      <text:p text:style-name="Text">A i kdybychom byli s to najít i ty důležité dílky, nezbýval nám čas.</text:p>
      <text:p text:style-name="Text">Svou ambasádu jsme postavili na izolované náhorní plošině, výš a chladněji, než bylo Vlháncům příjemné. Rozhodli jsme tak nikoli z obavy o naše bezpečí, ale s ohledem na obecnou slušnost a z úcty k soukromí domorodých obyvatel. Koneckonců jsme se mohli do tří hodin dopravit na kterékoli místo na planetě a Vlhánce kdykoli navštěvovat, aniž bychom se museli cpát na již obsazené území. A tak jsme my, jakož i Riirgaané a Kcenhowteni a Cidové a ostatní rasy, umístili našich pár budov daleko od tradičních migračních tras domorodců a jejich návštěvy přijímali nanejvýš jednou či dvakrát do roka. Když jsme vyšli před naše prefabrikované boudy a shlédli dolů na pozvolné šedivé kopce, které nás obklopovaly, většinou jsme si připadali jako na neobydlené planetě.</text:p>
      <text:p text:style-name="Text">Nikoli však dnes. Když jsme se vyšli pokochat vlhánským západem slunce dnes, spatřili jsme krajinu tečkovanou tisíci černými<text:s/><text:soft-page-break/>pavouky. Ti, které jsme měli v dohledu my, se blížili ze západu; ostatní ambasády hlásily mnohem početnější davy valící se ze všech stran, ale západní proud byl blíž a ukázal se jako první. Vlhánci se nepřibližovali ve formacích jako armáda, nýbrž v roztroušených skupinkách po dvou, po třech, jako cizinci, co prostě mají stejnou cestu. Pohybovali se tak rychle, že kdykoli se vyhoupli na vrchol kopce, vykopla je setrvačnost do vzduchu a oni téměř dovádivě sbíhali dlouhými přískoky dolů. Slunce za nimi prodlužovalo jejich stíny do surrealistických patvarů. První, kteří dorazili k úpatí náhorní plošiny, se zastavili a zatím jen popocházeli sem a tam. Vzhlíželi k nám a jejich typické rozvlněné bičíky mi ze všeho nejvíc připomínaly pěsti hněvivě zdvižené k obloze.</text:p>
      <text:p text:style-name="Text">„Domorodci jsou neklidní,“ utrousila Kathy Ngová.</text:p>
      <text:p text:style-name="Text">Své poznámce dodala onen zvláštní nádech jako pokaždé, když použila citát ze starých dobrodružných příběhů, které tak ráda četla. Tenhle jsem ještě neznal. „Myslíte, že se s nimi budeme muset porvat? Rozhodně už to lak vypadá, že jo?“ Skousla si dolní ret tak silně, že jí zbělal. „Každopádně doufám, že jenom předváděj svůj tradiční tanec<text:s/><text:span text:style-name="T44">Vylekejte dvounož</text:span><text:span text:style-name="T45">á</text:span><text:span text:style-name="T46">ky, ať se<text:s/></text:span><text:span text:style-name="T47">po</text:span><text:span text:style-name="T48">serou strachy</text:span><text:s/>nebo tak něco.“ Po odmlce dodala: „Tradiční nebo netradiční, na mě už to zabírá.“</text:p>
      <text:p text:style-name="Text">Náš hlavní exopsycholog doktor Simmons udělal otcovské<text:s/><text:span text:style-name="T49">ts ts.</text:span><text:s/>„Ale lidi, to je od vás pěkně etnocentrický pohled. Nemůžeme přece říct, že se chovají nepřátelsky, jen proto, že nám to tak připadá. Zvlášť vzhledem k tomu, že za celá ta léta zde jsme ještě nezažili, aby někdo z nich reagoval na konfliktní situaci agresivně nebo násilně.“</text:p>
      <text:p text:style-name="Text">„A<text:s/>co<text:s/>Balet?“</text:p>
      <text:p text:style-name="Text">„Balet vskutku násilný je, ale nejde o konflikt. Je to vysoce stylizovaný, pečlivě naplánovaný každoroční rituál, připravený do posledního choreografického prvku. Což znamená, že o typickém chování Vlhánců vypovídá asi tolik, co tvoje narozeniny<text:s/>o zbylých čtyři sta devadesátidevíti dnech v roce.“</text:p>
      <text:p text:style-name="Text">„To by mě normálně uklidnilo,“ podotkla Rory Metcalfová. „Nebýt jedné okolnosti.“</text:p>
      <text:p text:style-name="Text">„Jaké?“</text:p>
      <text:soft-page-break/>
      <text:p text:style-name="Text">„Letošní Balet nebyl vůbec typický.“</text:p>
      <text:p text:style-name="Text">Všichni se začali hádat a překřikovat. Většina z toho mi unikla, protože Oskar Levine zrovna v té chvíli vyběhl z hlavní budovy a zavolal mě do Dhijovy kanceláře. Vrhl jsem poslední pohled na armádu Marionet, která se shromažďovala pod námi, a v duchu jsem si položil otázku, jak dlouho bychom se asi dokázali bránit. Bylo dost pravděpodobné, že kdyby došlo k nejhoršímu, ani bychom je nezpomalili. Byli jsme mírumilovná ambasáda na mírumilovném světě a kromě pár nepostačujících ručních zbraní jsme neměli čím bojovat. To jsme si rovnou mohli začít dělat zásoby klacků a kamení… zkrátka, kdyby Marionety zaútočily, všechny by nás pobily.</text:p>
      <text:p text:style-name="Text">Otřásl jsem se a zamířil za Dhijem.</text:p>
      <text:p text:style-name="Text">Zvláštní. Stoly coby praktická část kancelářského nábytku se překonaly již před více než tisíci lety. Své opodstatnění měly v době, kdy se většina informací uchovávala na papíře nebo na počítačových obrazovkách, ale jelikož dnes už ani jedno neplatí, neplní stoly dostatečně významnou funkci, která by je opravňovala ke všemu tomu místu, které v kanceláři zabírají. Přesto se dnes dál používají, neboť jsou zkrátka mimořádně účinným psychologickým nástrojem. Velká hladká plocha klade mezi lidi jistou vzdálenost a zdůrazňuje autoritu osoby sedící na druhé straně. A lidé jako Dhiju to vědí. Když jsem vběhl do jeho pracovny, trůnil na své straně stolu jako starodávný bůh na Olympu.</text:p>
      <text:p text:style-name="Text">Ukázal na hytexovou projekci, která se vznášela ve vzduchu vedle něj.</text:p>
      <text:p text:style-name="Text">O dominantní pozici se na ní přetahovaly čtyři hlavní výjevy – panoramatický pohled na amfiteátr, kde účastníci Baletu pořád jen nehybně stáli a trpělivě čekali na pokračování šou; pohled na vlhánské shromáždění na úpatí naší náhorní plošiny; pohled bezpečnostní kamery na Isadoru, která si nevzrušeně obtáčela nohy kolem těla; a konečně záběr na<text:s/>Hurrr’potha zachmuřeného tak, jak mu jen jeho nehybná plazí tvář dovolovala. Zprvu jsem si nebyl jist, na který výjev mám zaměřit pozornost, ale pak se rámeček s<text:s/>Hurrr’pothem nafoukl a vyplnil celou projekci. Jeho hlava se otočila přímo na mě. „Alex,“ prohodila. „Náš porno dealer.“</text:p>
      <text:soft-page-break/>
      <text:p text:style-name="Text">„Hurrr’poth,“ opáčil jsem. „Náš zločinec.“</text:p>
      <text:p text:style-name="Text">Lingvista zatrylkoval, ale ten zvuk mi z nějakého důvodu přišel jako riirgaanský ekvivalent nuceného smíchu. Trval trochu moc dlouho a nezněla v něm ani špetka pobavení. „Děkuji, že jsi dorazil, Alexi. Jde o velmi důležitý rozhovor. Jelikož jsi strávil nějaký čas s Isadorou v amfiteátru, usoudil jsem, že bys mohl disponovat poněkud informovanějším pohledem na věc než velvyslanec Dhiju. Neruším, doufám?“</text:p>
      <text:p text:style-name="Text">Střelil jsem pohledem po velvyslanci a spatřil jen hněv. Pořád jsem nic nechápal. „E… ne. Jak mohu být prospěšný?“</text:p>
      <text:p text:style-name="Text">„Můžeš si to poslechnout,“ odvětil Hurrr‘poth. „Vysvětloval jsem tady velvyslanci, že nyní hovořím nejen jako zvolený tlumočník vlhánské rasy, ale taky jako zvolený představitel všech ostatních ambasád na planetě. Vlhánci nás několik posledních hodin bombardovali svými požadavky a my vám nyní jejich jménem předkládáme oficiální protest proti dalšímu zasahování do záležitostí domorodé kultury této planety.“</text:p>
      <text:p text:style-name="Text">Dhiju si odfrkl. „To je jak z Kafky.“</text:p>
      <text:p text:style-name="Text">„Toho tvora neznám, velvyslance, ale opakuji, že Vlhánci se v této věci snaží jednat maximálně velkomyslně. Rozumějí tomu, že vy a Alex jste se vzhledem ke své nedostatečné informovanosti pokusili zachránit život zástupce vaší rasy. Vědí, že za daných okolností to bylo vcelku přirozené a smysluplné, a nechovají k vám proto žádnou zášť. Dokonce vás za to respektují. Zároveň jsou však přesvědčeni, že vám dali dostatečně najevo, že onu dívku, Isadoru, považují za nedílnou součást letošního Baletu, a vy tudíž tím, že jí bráníte v návratu do amfiteátru, působíte nenapravitelné škody nejposvátnějšímu rituálu celé jejich kultury. Požadují, abyste ji okamžitě propustili, aby mohl Balet pokračovat.“</text:p>
      <text:p text:style-name="Text">„A zemře přitom, stejně jako oni?“</text:p>
      <text:p text:style-name="Text">„Ovšem,“ přisvědčil<text:s/>Hurrr’poth.</text:p>
      <text:p text:style-name="Text">„Pak jejich žádost odmítám,“ odpověděl Dhiju.</text:p>
      <text:p text:style-name="Text">„Zasahujete do tradice, která přetrvala stovky pokolení.“</text:p>
      <text:p text:style-name="Text">„To mě opravdu velice mrzí, pane<text:s/>Hurrr’pothe. Ale Isadora není členem vlhánské tradice. Je to člověk, a tudíž patří k tradici, která sebevraždu kategoricky odsuzuje. Navíc je zde bez povolení a já jí<text:s/><text:soft-page-break/>nehodlám schválit účast<text:s/>na obřadu, který by ji připravil o život. Snad Vlhánci pochopí i tohle.“<text:s/>Hurrr’poth<text:s/>znovu zatrylkoval. Byl to však trpký, ponurý zvuk, jaký bych nikdy nečekal od tvora, jehož jsem považoval za neškodného excentrika. „Pane, vy jste idiot.“</text:p>
      <text:p text:style-name="Text">Kosa Dhijova přirozeného nutkání dát průchod hněvu narazila na kámen jeho profesionální povinnosti zachovávat absolutní dekorum v přítomnosti kteréhokoli člena jakékoli mimozemské delegace za všech okolností. „Prosím pěkně?“</text:p>
      <text:p text:style-name="Text">„Vy tady nemáte co schvalovat. Doma jsou tady Vlhánci. Na této planetě platí jejich právo a jejich úsudek a oni ji jednoznačně přijali mezi sebe a poctili ji nezastupitelnou rolí ve svém Baletu. Chováte se, jako byste byl jediným arbitrem toho, kdo sem má nebo nemá přístup, a pokud si stále myslíte, že ta mladá dáma neví, co dělá, jen tím dokazujete, že své rase rozumíte ještě méně než té místní. Pokud nezměníte názor, rozhněváte Vlhánce ještě víc než teď. A vše, co se od této chvíle stane, padne na vaši hlavu.“ Porušil jsem protokol a vložil se do hádky. „Chceš říct, že zaútočí?“<text:s/>Hurrr’poth<text:s/>se ke mně obrátil. „Ano.“</text:p>
      <text:p text:style-name="Text">Netušili jsme, že první incident již vypukl; ani já, ani Dhiju jsme nepomysleli na Kevina McDaniela a Li-Hsin Čangovou, kteří byli na půl planety daleko, mimo obvyklé vlhánské teritorium. Po chvíli Dhiju jen úsečně prohlásil; „Rozumím. Ozvu se vám, jakmile se poradím se svými lidmi.“</text:p>
      <text:p text:style-name="Text">„Děláte hroznou chybu! Vlhánci…“</text:p>
      <text:p text:style-name="Text">Dhiju poklepal na destičku před sebou. Hytexová projekce se složila a scvrkla na kuličku tmy o velikosti hrášku. Pak pomalu vybledla do nicoty. Dhiju vysunul dolní ret, vydal cvakavý zvuk kdesi hluboko v hrdle, ale jinak zůstal sedět. Zíral na své dlaně položené na hladkém stole, jako by z jejich pozice četl skryté významy. Nakonec řekl: „Susan.“ Na místě předešlé hytexové projekce se objevila nová, tentokrát statická fotografie asi šestnáctileté dívky. Měla živou, ale všední tvář a typicky umělý úsměv, jakým se lidé smějí na všech portrétových snímcích již od samotného počátku záznamových médií.</text:p>
      <text:p text:style-name="Text">„Má dcera,“ vysvětlil Dhiju.</text:p>
      <text:p text:style-name="Text">Nevěděl jsem, co říct. A tak jsem zalhal: „Je hezká.“</text:p>
      <text:soft-page-break/>
      <text:p text:style-name="Text">„Myslíš? Víš, já ji vlastně od devátých narozenin viděl jen párkrát. S její matkou si zkrátka nerozumíme, a tak jsem usoudil, že bude lepší, když se od nich budu držet dál. Bral jsem jedno pověření na dalekých světech za druhým. Nejdřív mi posílala dopisy a nahrávky, ale osobně jsem ji vídal jen pár měsíců v roce. A pak, když jí bylo patnáct, jí nějaký kamarád na oslavě ukázal nejnovější módní mimozemský import, jakýsi… vibrující šperk… co přímo stimuluje centrum rozkoše v mozku…“ Zachvěl se. „Trvalo to šest měsíců, Alexi. Šest měsíců, během nichž se den za dnem pomalu zabíjela. Šest měsíců, kdy jsem o tom ani nevěděl. Jednou jsem se prostě vrátil domů a ona byla pryč.“</text:p>
      <text:p text:style-name="Text">Chvíli seděl, pohroužen ve vzpomínkách, a neveselý úsměv nadživotní Susan jej zpoza stolu obviňoval.</text:p>
      <text:p text:style-name="Text">A pak prohlásil: „Jednou za čas se nějaký nešťastný chudák přimotá k neřešitelné situaci, která mu zničí kariéru a z jeho jména udělá na několik následujících staletí nadávku. Běž říct ostatním, že vyhlašuji evakuaci. Máme na to hodinu. Pak vezmeme tu malou černou pasažérku s sebou a všechno, co jsme nestihli sbalit, necháme tady. V transportérech vyletíme na orbitu a počkáme na loď domů.“</text:p>
      <text:p text:style-name="Text">Srdce mi bilo divoce, téměř bolestivě. Přistoupil jsem k Dhijovi, pohlédl do jeho šedých, klamavých vodnatých očí a procedil jsem mezi zuby: „Už nikdy nás nevezmou zpátky. Házíte náš těžce vybudovaný vztah s Vlhánci do koše a doma vás za to všichni odsoudí. A vy to víte.“</text:p>
      <text:p text:style-name="Text">„Ano, vím,“ přisvědčil. Podíval se skrz mě, skrz hytexovou projekci, skrze zeď a skrz celou tu šlamastyku a prohlásil: „Ale aspoň ji tentokrát zachráním.“</text:p>
      <text:p text:style-name="Text"/>
      <text:h text:style-name="Nadpis3" text:outline-level="3"><text:bookmark-start text:name="bookmark18"/>9.<text:bookmark-end text:name="bookmark18"/></text:h>
      <text:p text:style-name="Text">Vlhánci tvořili černou hordu, která se hemžila po kopcích kolem nás jako hmyz. A přestože jich tady bylo na jednom místě podstatně, nesrovnatelně víc, než kdy kdo zaznamenal, byla z jejich chování a pohybu znovu zřetelně cítit jistá záměrná choreografie. I na válku se chystali, jako by tančili, třebaže šlo o jiný typ tance, na němž nebylo nic ladného ani baletního. Tentokrát připomínal spíše pochod smrti. Jejich obvykle plynulý pohyb se změnil na neradostný a strnulý krok,<text:s/><text:soft-page-break/>který u nich působil stejně nucené a nepřirozeně jako vojenský marš u lidí. Nejvíce se jich shluklo na kamenitém prostranství u úpatí naší náhorní plošiny. Hustota davu tam byla mnohem vyšší než při Baletu v amfiteátru, nikdo v prvních řadách však nepřekročil pomyslnou hranici, i když se drtivým tlakem svých soukmenovců zplošťovali, jako by byli tlačeni na neviditelnou zeď. Uvědomil jsem si, že pokud se ta zeď zhroutí, budou u nás Vlhánci do několika sekund.</text:p>
      <text:p text:style-name="Text">Venku mnoho lidí nebylo. Všichni freneticky balili a připravovali se na evakuaci. To většinou obnášelo vyprázdnit zásobárny s potravinami, ošetřovnu, knihovnu a laboratoř. Všichni ale byli natolik lidští, že věnovali pár vzácných chvilek vlastním pokojům a vyklízeli vše citově či jinak hodnotné. Moc toho stejně nebylo, jelikož diplomaté-nevolníci nemívají k dispozici mnoho místa na zbytečnosti. Já měl jen kapesní hytex a kousek uťatého vlhánského bičíku, který jsem ukořistil po loňském Baletu. Pravidelně jsem ho ozařoval, abych zpomalil rozklad, ale zub času přesto zapracoval<text:s/>a<text:s/>chitin, který byl kdysi pevnější než ocel, byl nyní měkký a houbovitý a na okrajích popraskaný. Ještě před několika dny se má nízká duše těšila na masakr v amfiteátru a byla rozhodnuta prohledat po skončení Baletu místo<text:s/>činu znovu a najít kousek, který by tentokrát zatavila do permaskla. Při<text:s/>té vzpomínce mi přejel mráz po zádech. A tak jsem svou trofej nechal ležet na stolku vedle postele. Byla vlhánská a po našem odchodu měla zůstat na Vlhanu.</text:p>
      <text:p text:style-name="Text">Když do evakuace zbývalo jen dvacet minut, napadlo mne, zřejmě z titulu neoficiálního experta na Isadořin problém, jak dívku dostat bezpečně do transportu. Díky svým vylepšením by si totiž snadno poradila s kýmkoli z nás. Kdyby se rozhodla vzdorovat, představovala by stejně úctyhodného protivníka jako dospělý Vlhánec. Drogy nepřicházely v úvahu. Její tělo sestávalo z tolika umělých komponentů, že nikdo z nás neměl sebemenší<text:s/>tušení, jaká dávka by byla pro ten zbytek bezpečná nebo vůbec účinná, a na ambasádě nebyla žádná zbraň ani nic, čím bychom ji mohli spoutat.</text:p>
      <text:p text:style-name="Text">Nakonec jsem odchytil Oskara Levina – kterého, jak jsem už řekl, jsem nikdy neměl v lásce, ale který jako jediný neměl plné ruce práce – a vyzbrojil ho dvěma kanystry stlačené kryopěny z ošetřovny. Kryopěnu jsme vozili ve sběračích pro případ zranění v terénu, ale na<text:s/><text:soft-page-break/>ambasádě samotné jsme ji použili naposled loni, kdy lékař diagnostikoval Cecilii Lánské vzácnou formu rakoviny, s níž se nedokázal vypořádat na místě. Uložil tedy dívku k ledu a poslal na léčení domů. V kanystrech bylo dost kryopěny na zpacifikování celého dospělého Vlhánce. Jestli se Isadora pokusí o útěk, Oskar ji zmrazí.</text:p>
      <text:p text:style-name="Text">Naléhal na mě, abych za ní už nechodil. „Použij interkom. Vypni pole a řekni, ať vyjde ven. Vybalím to na ni, až bude ve dveřích. Bylo by to rychlé a snadné.“</text:p>
      <text:p text:style-name="Text">„Já vím. Pořád ale věřím, že ještě není všechno ztraceno. Chci si s ní nejdřív promluvit.“</text:p>
      <text:p text:style-name="Text">Počastoval mě oním pohledem, který si lidé obvykle vyhrazují pro nenapravitelné idioty. „Jestli vyjdete ven spolu a já ucítím levárnu, zmrazím vás oba.“</text:p>
      <text:p text:style-name="Text">„Beru. Hlavně mě pak doprav do transportu.“</text:p>
      <text:p text:style-name="Text">„Nevím, bude to hektické.“</text:p>
      <text:p text:style-name="Text">„Oskare…!“</text:p>
      <text:p text:style-name="Text">„Klid, ňoumo. To byl vtip. Neboj, já už se postarám.“</text:p>
      <text:p text:style-name="Text">Isadora vytáhla lehátko zabudované do zdi a teď na něm spala stočená do klubíčka. Vzhledem k okolnostem to bylo rozumné, přesto mě tak hluboce lidský projev překvapil. Ani jsem si to neuvědomil, ale začal jsem ji podvědomě brát jako nějaký bezvadně navržený a sestavený stroj. Teď ale jako stroj nevypadala. Se zavřenýma očima a koleny přitaženými k břichu a hlavou položenou na pevně sepnutých dlaních připomínala malou holčičku, které se zdá o pohádkových říších. Tetování na jejích tvářích připomínala válečné barvy z dětských her na indiány…</text:p>
      <text:p text:style-name="Text">Něco se ve mně pohnulo. Propojení, s čímsi. Zatím to však bylo příliš nezřetelné, abych se v tom zorientoval.</text:p>
      <text:p text:style-name="Text">Poklekl jsem k ní a řekl: „Isadoro.“</text:p>
      <text:p text:style-name="Text">Iluze všednosti byla rázem prolomena, když se její ruce a nohy rozvinuly jako chapadla nějakého hlavonožce, jako by nepodléhala omezením kostí a Šlach. Její oči se otevřely už plně bdělé a zaostřené, naprosto neudivené mou přítomností, zcela připravené na vše, co řeknu. Po rtech jí přelétl stín úsměvu, v němž zazářilo<text:s/><text:soft-page-break/>překvapivé teplo. Nevstala, jen na mne dál hleděla a odtušila: „Alexi.“</text:p>
      <text:p text:style-name="Text">„Napadlo mě, že by tě mohlo zajímat hlášení o situaci.“</text:p>
      <text:p text:style-name="Text">Odmítla mrknout. „To je od tebe plyšový.“</text:p>
      <text:p text:style-name="Text">„Vlhánci nás obklíčili. Dhiju hodil kariéru do koše a vydal příkaz k evakuaci. Balíme, mizíme z planety a tebe bereme s sebou.“</text:p>
      <text:p text:style-name="Text">Přitáhla si své stočené ruce blíž k hrudi. „Já nikam nechci.“</text:p>
      <text:p text:style-name="Text">„Ale nekecej,“ řekl jsem měkce. „Ať už jsi cokoli, rozhodně nejsi hloupá. Věděla jsi, že přijdeme na Balet, věděla jsi, že si tě všimneme, věděla jsi, že nám čest a svědomí přikáže tě zachránit, a věděla jsi i to, jak na to Vlhánci zareagují. Celé té krizi bys bývala mohla zabránit, kdybys nám předem vysvětlila, oč jde, nebo kdyby ses nechala změnit natolik, že bychom tě nerozeznali od Vlhánce. Místo toho jsi prostě napochodovala do amfiteátru všem na očích a vymodlila si přesně takovou reakci, jakou jsi čekala.“</text:p>
      <text:p text:style-name="Text">Zavřela oči. „Já nefrkala, co provedeš, abys mě dostal ven. Nevijela jsem, že trefím na niňa tak galantního, aby za mě vsadil krk.“</text:p>
      <text:p text:style-name="Text">Její tón vsadil slovo galantní do uvozovek, zjemnil ho, zbarvil humorným nádechem… ne však trpce humorným. To mě povzbudilo, a tak jsem pokračoval: „A to je taky ten pravý důvod, proč nám tajíš vysvětlení, že jo? A proč pořád mluvíš tím pitomým dialektem, i když už jsi dokázala, že to zvládneš i bez něj. Ne protože nás chceš donutit, abychom tě vrátili zpátky, ale protože chceš svůj návrat co nejdéle zdržet. Ve skutečnosti nechceš zemřít. Hledáš cestu ven. Jakoukoli cestu ven.“</text:p>
      <text:p text:style-name="Text">„Žádná neexistuje.“</text:p>
      <text:p text:style-name="Text">„Tak se vzepři!“</text:p>
      <text:p text:style-name="Text">„To nemůžu. Zkazím celou šou.“</text:p>
      <text:p text:style-name="Text">„No tak letos žádný Balet nebude a Vlhánci si pobrečí. Ale napřesrok uspořádají další, tak v čem je problém? Co je tady opravdu v sázce, Isadoro? Proč tě tolik chtějí zpátky?“</text:p>
      <text:p text:style-name="Text">„Neviješ nic.“</text:p>
      <text:p text:style-name="Text">„Viju dost na to, abych poznal, že jsou naštvaní a že se bojí a že jsou tak zoufalí, že ani neví, co dělají… ale hlavně vidím, že se pořád drží zpátky. Kdyby chtěli, mohli nás převálcovat už před hodinou.<text:s/><text:soft-page-break/>Jenže oni nám nechtějí ublížit. Nechtějí ublížit nikomu, ale přesto nás klidně rozsekají na kousky, aby tě vysvobodili. Proč, Isadoro? Co je na tobě tak zvláštního, že tě nemohou nahradit někým ze své rasy? A co je tak zvláštního na nich, že nedokážeš odmítnout?“</text:p>
      <text:p text:style-name="Text">V tichu, které následovalo, jsem téměř slyšel, jak se Oskar za dveřmi netrpělivě ošívá, možná dokonce i Dhija, jak kontroluje rozvrh a ptá se, kde ksakru jsem. Ale stálo to za to. Isadoře se zaleskly oči a stočily se k dokonale vysoustruženým prstům. „Alexi… už jsi někdy o něčem snil tak dlouho, tak toužebně, žes to zkrátka musel mít… i když sis nebyl jistý, jestli to opravdu chceš?“</text:p>
      <text:p text:style-name="Text">Čekal jsem.</text:p>
      <text:p text:style-name="Text">Nepohlédla na mě. „Když ti to povím, vrátíš mě na Balet?“</text:p>
      <text:p text:style-name="Text">„Možná ano, možná ne… každopádně bys tím zachránila spoustě lidí život.“ Konečně si sedla – zcela všední úkon, díky její ladné preciznosti však zázračně krásný. Když se z lehu posadí normální člověk, změní se jeho těžiště. Zatne svaly a zakusí podprahový pocit nebezpečí, když se na chvíli ocitne v nerovnováze. Toho si však běžně nikdo nevšimne, poznat to bylo jen na Isadoře, která se z jedné pozice do druhé jednoduše přelévala. Promnula si kořen nosu, smutně se usmála a znovu promluvila hlasem prostým silného přízvuku, kterým se vůči mně vymezila. „To se musí nechat, Alexi… víš, umíš zatáhnout za ty správné drátky.“</text:p>
      <text:p text:style-name="Text">Vstal jsem z kleku a posadil se vedle ní. „Abych neuměl. Jsme přece na planetě Marionet.“</text:p>
      <text:p text:style-name="Text">Odfrkla si. „Mám to vtěsnat do pětadvaceti slov, nebo míň?“</text:p>
      <text:p text:style-name="Text">„Neomezujme se.“</text:p>
      <text:p text:style-name="Text">„Když mi bylo osm, žila jsem u strýčka jako jeho dočasná schovanka s určeným limitem – abys rozuměl, tam, odkud pocházím, měli pro tyhle věci celé stohy zákoníků a já se nechci pouštět do větších detailů. Tenkrát zrovna u Steinhoffů vyšla nahrávka baletu ze sedmapadesátého. Napojila jsem se na neurek, ale přiškrtila linku, abych mohla pořád vnímat všechny kolem sebe. Odjakživa mám takové nutkání mít pořád kontrolu nad svým okolím. Strýček se svým manželem se taky napojili, taky jen nalehko, protože to byli lidé, kteří se museli ustavičně svěřovat jeden druhému s tím, co právě vidí nebo zažívají. Strýček cosi recitoval přímo z hytexu o tom, jak<text:s/><text:soft-page-break/>jsou Vlhánci temní a mysteriózní a jak jejich mysli jsou tak hluboké a cizí, že je člověk nikdy nepochopí.</text:p>
      <text:p text:style-name="Text">Prostě typické prázdné žvásty, které lidi rádi opakují, aby si připadali chytří, aniž by se přitom museli namáhat s jedinou vlastní originální myšlenkou. A mně bylo osm a ty výjevy z Baletu mi úplně učarovaly… věděla jsem, že strýček jen plácá. Protože to byla už třetí nahrávka, kterou jsem viděla za několik málo měsíců, a začalo mi pomalu svítat, co to všechno znamená.“ Polkl jsem. „Jak?“</text:p>
      <text:p text:style-name="Text">„Nevím, do mrwe. Možná za to může nějaké spojení v mozku, že mi obrazová představivost funguje jinak než ostatním, něco v mém vědomí, co je trochu blíž Vlháncům než lidem. Anebo jsem prostě byla mladá a tvárná a jejich poselstvím nasákla jako houba. A možná je to částečně i nadáním – cosi překonalo mezirasové hranice a nadělilo mi schopnost porozumět tvorům, v nichž ty a Dhiju a můj strýček vidí jen tančící pavouky. Ale to je vedlejší. Podstatné je, že jeden drobný aspekt Baletu jsem prohlédla<text:s/><text:span text:style-name="T50">jasněji<text:s/></text:span>než samotní Vlhánci. V jejich vystoupení jsem spatřila kritickou chybu, které si nevšimli, která udělala z jejich Baletu lež… a kterou jen já umím napravit.“ Zašátrala po mé ruce, našla ji a pevně ji stiskla. „Neumím vysvětlit, jaké to bylo, Alexi. Asi jako když člověk slyší falešný tón v nejvelkolepější symfonii všech dob a ví, že jen on jej může eliminovat. Té noci jsem vyskočila oknem ven a utekla z domu, odhodlaná dostat se na Vlhan.“</text:p>
      <text:p text:style-name="Text">Také jsem jí stiskl ruku. Byla docela lidská, na omak vůbec nepřipomínala onen rafinovaný útvar z bioobvodů a plastu, kterým ve skutečnosti byla. „Bylo ti osm. Cos chtěla podniknout?“</text:p>
      <text:p text:style-name="Text">„Co bylo třeba. Pochop – v té chvíli mi už nebylo osm. Dítě ve mně zemřelo a jeho místo zaujala ta hladová, odhodlaná věc, s břemenem. Břemenem zodpovědnosti.“ Povzdechla si. „Nechci ti vyprávět o všech rizicích, které jsem podstoupila, všech těch zákonech, které jsem porušila, o tom, kolikrát jsem vstoupila do nevolnictví, abych dosáhla svého, každopádně do dvou let jsem už měla primitivní verzi úprav a do čtyř už byla na Vlhanu a komunikovala s pavouky. Uznali, že mám pravdu, a řekli mi, že až přijde čas zapracovat mé myšlenky do Baletu, budu muset tančit s nimi. Což jsem vždycky věděla.“</text:p>
      <text:soft-page-break/>
      <text:p text:style-name="Text">„Ty ale nejsi Vlhánec. Neuměla by ses pohybovat jako Vlhánci, i kdyby sis koupila všechny modifikace, co jich je ve známém vesmíru k dostání.“ Pokrčila nos. „Možná. Ale copak nechápeš? To je přece fuk. Umění není jen technika… v žádné kultuře… je to také obsah. Nestačí jen vědět jak, ale také co vyjádřit. A i když možná nevím o domorodcích všechno, Vlhánci přesto usoudili, že jim mám co nabídnout. Něco, co potřebují, aniž by o tom věděli. A na to jsem se celá ta léta připravovala.“</text:p>
      <text:p text:style-name="Text">„Na smrt…“</text:p>
      <text:p text:style-name="Text">„Myslíš, že nemám pochyby? Že si opravdu, ze srdce přeju umřít? Já chci žít. Chci mít všechno, co mají ostatní. Nemám ale na vybranou. Je to mé břemeno. Musím to dokončit.“</text:p>
      <text:p text:style-name="Text">„Nemusíš! Co kdybych namítl, že Vlhánci nemají právo tě o to žádat? Že tvůj život má větší hodnotu než Balet? Co kdybych namítl, že se zkrátka budou muset letos obejít bez tebe a napřesrok to zkusit znovu?“</text:p>
      <text:p text:style-name="Text">„Pak bys jen dokázal, že ničemu nerozumíš,“ odvětila. „Vzpomeň si na houževnatost vize…“</text:p>
      <text:p text:style-name="Text">A možná to bylo čiré šílenství všeho, co se mezi námi odehrálo, a možná to byla vzpomínka na onen okamžik v amfiteátru, kdy jsem letmo, vzdáleně vycítil, jak velmi na ni Vlhánci spoléhají, a možná to byl mimořádný záchvěv dokonalé telepatie, každopádně vesmír se v té chvíli převrátil vzhůru nohama a já konečně pochopil. Isadora viděla, jak se mi rozsvítilo, a jejím očím se přihodilo něco srdceryvně tragického – zajiskřily nadějí, kterou si možná sama nepřála.</text:p>
      <text:p text:style-name="Text">Znovu mi stiskla ruku, tentokrát tak silně, až to zabolelo. Nevadilo mi<text:s/>to.</text:p>
      <text:p text:style-name="Text">„Možná…“ hlesl jsem.</text:p>
      <text:p text:style-name="Text">A nic víc jsem už nestihl.</text:p>
      <text:p text:style-name="Text"/>
      <text:h text:style-name="Nadpis3" text:outline-level="3">10.</text:h>
      <text:p text:style-name="Text">Mohla nám říct, že si musíme pospíšit. Mohla nás upozornit, že Vlhánci se řídí podle kalendáře, zhruba řečeno – nikoli psaného, jelikož písmo neznali, ale podle pomyslného, který si počítali průběžně sami na základě ročních dob a pohybu hvězd na obloze. Mohla nám dát vědět, že těmto věcem přikládají téměř astrologický<text:s/><text:soft-page-break/>význam, obzvlášť pokud jde o Balet. A že odklad rituálu o dva tři dny není sice problém, ale že kdyby nám dovolili zdržet jej déle, bylo by vše ztraceno. Nepochybuj u, že to všechno Isadora dobře věděla. Vlháncům rozuměla víc než kdokoli jiný.</text:p>
      <text:p text:style-name="Text">Pár lidí, co později přijeli sesbírat zbytky, se nechalo slyšet, že odpovědnost za všechny, kdo tenkrát zemřeli, padá jen a jen na Isadoru. To je ale nesmysl. Protože Isadora rozuměla i lidem a věděla, že bychom ji neposlechli, stejně jako jsme neposlechli<text:s/>Hurrr’potha, který mě nabádal, abych ji nechal být. A hádám, že ani ona nečekala, že útok přijde tak brzy. V opačném případě by nás jistě varovala podstatně naléhavěji…</text:p>
      <text:p text:style-name="Text">Tak či onak, ani jsme se nemuseli podívat ven, abychom si ověřili, že došlo k nejhoršímu. Stěny a podlaha se otřásaly jako při útoku kavalerie a přese všechnu snahu nedokázaly ztlumit hluk invaze – křik, hukot nízko poletujících sběračů, zvuk trhaných budov a hromový tlukot tisíců a tisíců těžkých, ocelově pevných bičíků bořících se do země. Vykřikl jsem tu nejhloupější myslitelnou otázku: „Oskare! Co se to tam děje?“</text:p>
      <text:p text:style-name="Text">Z interkomu se ozval hlas prosycený potem a panikou. „Nevím… slyším…“ Vzpamatoval jsem se a zeptal se rozumně: „Oskare! Pavouci už útočí?“ Zavyla siréna. Náš nouzový varovný systém. Nainstalovali jsme jej jako součást rutinních bezpečnostních opatření, i když nikdo nečekal, že ho kdy budeme potřebovat. Na pozadí jeho kvílení zněl Oskarův hlas plechově a vzdáleně: „Jo. Jo, Alexi, myslím, že útočí.“</text:p>
      <text:p text:style-name="Text">„Kurva,“ zaklel jsem procítěně.</text:p>
      <text:p text:style-name="Text">„Musíme jim dát vědět, že se vracím,“ ozvala se Isadora.</text:p>
      <text:p text:style-name="Text">„Nepřipadá v úvahu,“ odmítl jsem ji. Znovu jsem houkl na Oskara: „Fajn, nikam nechoď. Za dvě minuty nás pusť ven. A buď připravený s tou pěnou, možná ji budeš potřebovat.“</text:p>
      <text:p text:style-name="Text">Někde blízko narazilo cosi kovového – zřejmě sběrač – do některé z budov takovou silou, že výbuch přehlušil všechny ostatní zvuky ve vesmíru. Následné ticho bylo onou absolutně nehlučnou přestávkou, která náhodně nastane i uprostřed té nejzuřivější řeže, která však není předzvěstí jejího konce, nýbrž ji pouze přeruší a vše, co následuje, vloží do závorky. Když Oskar znovu promluvil, vřava<text:s/><text:soft-page-break/>se znovu ujala vlády nad okolím a já musel napínat uši, abych rozeznal, co říká: „Dej si načas. Sám ven rozhodně nejdu.“</text:p>
      <text:p text:style-name="Text">Obrátil jsem se na Isadoru. „Už jednou jsi nás provedla vlhánským davem. Budeš to muset udělat znovu.“</text:p>
      <text:p text:style-name="Text">Má slova ji přimrazila: „Ale Alexi, to byla přece úplně jiná situace. Balet je choreografie. Znala jsem každý pohyb, uměla jsem předvídat, kde který Vlhánec bude. Tohle je chaos. Tisíc rozzuřených, zpanikařených jedinců. Nevěděla bych, co si mezi nimi počít, o nic víc než ty. Jestli jim nevysvětlím, že mě chceš vrátit na Balet…“</text:p>
      <text:p text:style-name="Text">„Tak jim zalži.“</text:p>
      <text:p text:style-name="Text">„V jejich jazyce nejde lhát. Je to… jak jsi sám řekl, holografický obrazový systém, kterým se maluje vnímání světa. Nemohla bych lhát, aniž bych…“</text:p>
      <text:p text:style-name="Text">„Tak alespoň zařiď, aby ustoupili a nechali nás projít.“</text:p>
      <text:p text:style-name="Text">„Nevím, jestli mě poslechnou. Spousta jich je určitě pološílená žalem. Někteří mě budou chtít odtáhnout zpátky násilím, jiní mě určitě nenávidí tak, že se mě budou snažit mermomocí zabít. Nevím, jestli…“</text:p>
      <text:p text:style-name="Text">Popadl jsem ji za paži. „Isadoro. Dost těch nevím a neumím. Můžeš nás alespoň provést ke sběrači?“</text:p>
      <text:p text:style-name="Text">Hleděla na mě jako na šílence. „Jen nás dva?“</text:p>
      <text:p text:style-name="Text">„A Oskara. A všechny, které cestou přibereme. Dokázala bys to?“</text:p>
      <text:p text:style-name="Text">Na jednu strašlivou chvíli jsem si už myslel, že svolí jen pod podmínkou, že ji vrátím na Balet. Pořád jsem nevěřil, že jí záleží na našich životech či na čemkoli jiném mimo úděl, který si vyvolila. Předpokládal jsem, že využije příležitosti a přinutí nás dát jí to, po čem tolik touží. Čekal jsem to. Počítal jsem s tím.</text:p>
      <text:p text:style-name="Text">Isadora přimhouřila oči. A pak řekla: „Dobrá. Zkusím to.“</text:p>
      <text:p text:style-name="Text">Přikázal jsem Oskarovi, aby obrátil polaritu silového pole, a vyběhli jsme ven.</text:p>
      <text:p text:style-name="Text"/>
      <text:h text:style-name="Nadpis3" text:outline-level="3"><text:bookmark-start text:name="bookmark19"/>11.<text:bookmark-end text:name="bookmark19"/></text:h>
      <text:p text:style-name="Text">Ani Oskar ani já jsme neměli čas nasazovat si bičíkový postroj, ale když jsme se ocitli venku, uvědomili jsme si, že by nám to stejně nebylo co platné. Ambasáda byla zamořená Vlhánci.</text:p>
      <text:soft-page-break/>
      <text:p text:style-name="Text">Přinejmenším tucet jich zaútočil na dormitář. Čtyři stáli na střeše a proráželi do ní díry opakovanými údery dlouhých rozvlněných končetin. Ostatní vytloukli okna a zuřivě šátrali uvnitř. Jeden z nich mocně škubl a vytáhl ven cosi šarlatového a potrhaného a lidského.</text:p>
      <text:p text:style-name="Text">Jeden z pavouků stál nad Fosterem Simmonsem a Kathy Ngovou a rotoval na místě tak rychle, že z jeho bičíků byla jen průsvitná šedá šmouha, za níž jako ve vězeňské cele klečeli a vřískali Foster a Kathy, celí od krve. Nezdálo se, že by chtěl pavouk sevření zesílit a rozemlít je na kaši. Foster se ale zřejmě pokusil uniknout, protože kousek od něj ležela na zemi jeho useknutá ruka. Jeho bičíkový postroj kvílel<text:s/><text:span text:style-name="T51">Pomoc bolest pomoc bolest,</text:span><text:s/>ale marně. Neviděl jsem, jestli je zraněná i Kathy.</text:p>
      <text:p text:style-name="Text">Rory Metcalfová a pár dalších se probilo až ke sběrači. Podařilo se jim vzlétnout, ale tři Vlhánci se postavili jeden na druhého a ten nejvyšší se natáhl a obemknul trup přístroje chapadly. Sběrač ve vzduchu zakvílel a začal se vzpínat sem a tam v marné snaze vyprostit se a uniknout. Rory bušila do jednoho z bičíků holými pěstmi. Díval jsem se, jak sebou stroj škubl a málem vyklouzl, ale Marioneta jej strhla zpátky. Těsně před tím však z něj vyskočila tělnatá postava, v níž jsem poznal Wesleyho Harrise.</text:p>
      <text:p text:style-name="Text">Uprostřed těch jatek se potácel velvyslanec Dhiju. Krveprolití jej evidentně zasáhlo, ale pouze citově, nikoli tělesně. Kromě modřiny na čele a povrchové rány na rameni mu nic nebylo. Klopýtal jakoby poslepu a vůbec se nesnažil vyhýbat Marionetám, které dusaly kolem něj. A přestože ani ony se mu nějak zvlášť nesnažily vyhnout, jejich dlouhé bičíky se přece jen zabodávaly do země tu napravo, tu nalevo od něj, aniž by jej škrábly. Když jsem se k němu dostal na dosah a popadl ho za paži, pochopil jsem, že jeho tajemstvím bylo štěstí intoxikovaných. Ve snaze otupit bolest zřejmě největší porážky jeho kariéry se nadopoval tolika rekreačními drogami, že chaos kolem sebe zkrátka nevnímal. Musel jsem mu třikrát zakřičet do ucha jeho jméno, než se trochu probral a vyrazil za námi.</text:p>
      <text:p text:style-name="Text">Vtom po mně sekla Marioneta s deseti bičíky. Studený poryv vzduchu mě srazil na zem. Dopadl jsem s rukama obalenýma kusy kryopěny. Marioneta ležela nedaleko; čtyři bičíky měla paralyzované, ostatními stále švihala kolem. Oskar na ni jen zíral,<text:s/><text:soft-page-break/>jako by nevěřil, že to byl on, kdo ji skolil. Koutkem oka jsem zahlédl, jak se dormitář hroutí do sebe, jak Isadora cosi horečně signalizuje Vlháncům, a pak jsem kousek za komisařstvím spatřil stříbrný lesk zaparkovaných sběračů. Mezi námi a tím svátým grálem stálo několik Vlhánců, ale jinde to nebylo lepší. Strhl jsem mumlajícího Dhija z dosahu nejbližší Marionety a křikl: „Tam!“ Rozběhli jsme se.</text:p>
      <text:p text:style-name="Text">Mezitím se Marionetě, která držela Roryin sběrač, konečně povedlo vysypat jeho pasažéry. Půl tuctu nevolníků spadlo z příliš velké výšky na zem. Zahlédl jsem, že Rory ve vzduchu ještě dostala ránu jedním z bičíků. Přesto vstala, ruku přitisknutou k boku, a belhavě se rozběhla pryč. Tři Vlhánci pustili prázdný sběrač (který se zřítil ze srázu a jako kuželková koule rozrazil plnou rychlostí čerstvou útočnou vlnu Marionet) a vrhli se na ni. Ještě jsem uslyšel, jak Rory cosi křičí, a zahlédl jsem, že tři nevolníci, kteří nějakým zázrakem pořád stáli na nohou, jí vyrazili na pomoc, ale co se s nimi stalo, to jsem se už nedozvěděl, protože v té chvíli mě dostal obrovský dospělý Vlhánec.</text:p>
      <text:p text:style-name="Text">Nebylo to poprvé, co mě nějaká Marioneta zvedla do vzduchu. Většinou<text:s/>to bylo mírumilovné, hravé gesto a některé tím, že člověka na chvíli potěžkaly v chapadlech, vyjadřovaly pozdrav na uvítanou. Pokaždé však daly nejdříve najevo, co mají v úmyslu, a jejich jemné a ohleduplné jednání dokazovalo, že jsou si vědomy křehkosti a zranitelnosti lidského těla. Ne tak nyní.</text:p>
      <text:p text:style-name="Text">Tenhle Vlhánec mne zezadu obtočil chapadlem a škubl se mnou tak silně, že mi málem zlomil vaz. Ani jsem si neuvědomil, že se mě zmocnil, dokud jsem nebyl ve vzduchu. Marioneta se mnou otáčela tak rychle, že se mi lidé a Vlhánci a budovy proměnili v rozmazanou pestrobarevnou šmouhu. Pak tvor zpevnil sevření a vyrazil mi dech z plic. Došlo mi, že přišla chvíle mé smrti.</text:p>
      <text:p text:style-name="Text">A pak se svět přestal otáčet a asi půl minuty na to se přestala točit i moje hlava a já zůstal omámené zírat na oblohu korunovanou velkým sluncem.<text:s/>Poté se výhled znovu obrátil a oblohu vystřídala země, to když bičík, který mne svíral, opsal kruh a ukázal mi důvod toho, proč jsem ještě naživu.</text:p>
      <text:p text:style-name="Text">Isadora.</text:p>
      <text:soft-page-break/>
      <text:p text:style-name="Text">Zrudlé tváře, v očích zoufalství.</text:p>
      <text:p text:style-name="Text">Celo lesklé strachem.</text:p>
      <text:p text:style-name="Text">Paže vzepjaté k obloze vytvářely neuvěřitelné smyčky a zákruty a kroužily kolem sebe po trajektoriích, které se vymykaly lidské představivosti.</text:p>
      <text:p text:style-name="Text">Marioneta mě pomalu postavila na zem, ačkoli jsem byl tak omámený, že jsem se okamžitě zhroutil na všechny čtyři. A pak nejenže nad námi držela hlídku, zatímco mi Oskar s Isadorou pomáhali zpátky na nohy, ale dokonce nás poslušně doprovodila ke sběračům. Po cestě mne s Dhijem ještě ohleduplně podepírala.</text:p>
      <text:p text:style-name="Text">Za komisařstvím stálo pět strojů. Ani jeden nebyl bez poškození. Tři<text:s/>z<text:s/>nich Vlhánci rozmlátili na kusy, ze čtvrtého vytrhli hytex a pohonný systém a v pátém nadělali spoustu děr. Pátý sběrač vypadal na pohled hrozně, ale stále byl jakž takž letuschopný. Sedátka byla vytržená a zbyly jen kovové kostry. Nastoupili jsme. Náš vlhánský ochránce na nás jen nevzrušeně shlížel a bičíky signalizoval cosi nesrozumitelného.</text:p>
      <text:p text:style-name="Text">Když Oskar vzlétl, zeptal jsem se Isadory: „Řekla jsi mu, že se vracíš na Balet?“</text:p>
      <text:p text:style-name="Text">Nepodívala se na mě. „Už jsem ti jednou vysvětlila, že v jejich jazyce se nedá lhát. A do budoucnosti nevidím, nevím, co se stane.“</text:p>
      <text:p text:style-name="Text">„Tak… co jsi mu navykládala?“</text:p>
      <text:p text:style-name="Text">„Že jsi můj přítel a že nebudu tančit, pokud zemřeš.“</text:p>
      <text:p text:style-name="Text">Oskar letěl nízko nad obleženou ambasádou a hledal, koho bychom ještě mohli zachránit. Všichni ale byli buď mrtví, nebo v příliš těsném obklíčení, než abychom se k nim mohli probít. Viděl jsem několik nevolníků, jak<text:s/>utíkají cikcak mezi troskami a nemotorně se vyhýbají švihajícím chapadlům. Pár dalších se z vyčerpání nebo zoufalství vzdalo a nyní klečelo na zemi uprostřed masakru, vydáno na milost pavoukům. Asi polovina všech lidí, které jsme viděli, na sobě měla bičíkové postroje; jejich malé navíjecí kabely vypadaly směšně ve srovnání s opravdovými bičíky, které pustošily ambasádu všude kolem nich.</text:p>
      <text:p text:style-name="Text">Jen jednou zahlédl Oskar někoho, koho by mohl přibrat. Okamžitě se však za námi pustilo na dvacet Marionet. Několik z nich zatočilo chapadly a vymrštilo se na třicet metrů do vzduchu. To jsme<text:s/><text:soft-page-break/>vůbec nečekali, nikdo z nás, snad kromě Isadory, vůbec netušil, že Vlhánci dovedou skákat. Jeden z nich narazil do sběrače takovou silou, že nás málem přetočil, a ještě než se zřítil zpátky na zem, zoufale po nás hrábl několika bičíky. Oskar vyletěl o sto metrů výš a raději zamířil pryč od náhorní plošiny. Pak si utřel krev z čerstvé rány na čele a prohodil: „Tak. Máme kam jít?“</text:p>
      <text:p text:style-name="Text">Dhiju zamumlal něco nesrozumitelného. Vyměnili jsme si s Isadorou pohled. Dívali jsme si navzájem do očí trochu déle, než bylo nutné, a mlčky si sdělovali výčitky, omluvy, poděkování, smutek… a víc. Nikdo z nás nechtěl prolomit ticho.</text:p>
      <text:p text:style-name="Text">Nakonec jsem ji ušetřil alespoň v tomhle.</text:p>
      <text:p text:style-name="Text">„Amfiteátr,“ rozhodl jsem.</text:p>
      <text:p text:style-name="Text"/>
      <text:h text:style-name="Nadpis3" text:outline-level="3"><text:bookmark-start text:name="bookmark20"/>12.<text:bookmark-end text:name="bookmark20"/></text:h>
      <text:p text:style-name="Text">Vzhledem k poškození sběrače se nedalo letět plnou rychlostí, ale vzduchová bublina se přesto vytvořila, takže jsme mohli přejít alespoň na nadzvukovou rychlost. Při ní jsme měli dorazit k amfiteátru za tři hodiny namísto obvyklých čtyřiceti minut, což se nám zdálo příliš dlouhé, a zároveň příliš krátké.</text:p>
      <text:p text:style-name="Text">Kontaktoval jsem Riirgaany. Přepojili mě na<text:s/>Hurrr’potha, který byl – podle očekávání – už ve vzduchu a společně s celou záchrannou četou na cestě k naší ambasádě. S přípravami začal už ve chvíli, kdy jsem unesl Isadoru z Baletu. Tušil, co bude následovat, dokonce mě varoval, víc než jednou. Přesto jsem nedokázal vnímat jeho pomoc jako projev velkodušnosti. Když mě znovu z legrace nazval dealerem porna, odpojil jsem se.</text:p>
      <text:p text:style-name="Text">Neuběhly ještě ani dvě hodiny a my s Oskarem už vyčerpali všechna myslitelná témata hovoru. Isadora se odebrala na záď a beze slova zírala na krajinu ubíhající dole. Proto jsem se také téměř zaradoval, když se Dhijovi v očích znovu rozhořel plamínek vědomí. Velvyslanec zakrákal: „Ty… ty ji vezeš zpátky?“</text:p>
      <text:p text:style-name="Text">Promluvil jsem sevřeným, tichým hlasem, tak, aby mě neslyšela Isadora. „Je mi líto, pane. Ale ano, vezu.“</text:p>
      <text:p text:style-name="Text">Zmohl se na slabé pobouření. „Jasně… jsem ti přikázal…“</text:p>
      <text:p text:style-name="Text">„Já vím. A pořád doufám, že něco vymyslím. Jenže jsme neměli na vybranou. Jinak to nešlo.“</text:p>
      <text:soft-page-break/>
      <text:p text:style-name="Text">„Jsou to vrahové,“ procedil Dhiju mezi zuby. „Nic jim nedlužíme. Teď, když všechny pobili, nám už nemají čím vyhrožovat. Nemáme co ztratit. Pořád ji můžeme odvézt pryč z téhle prokleté planety. Pořád ji můžeme zachránit…“</text:p>
      <text:p text:style-name="Text">„Houževnatost vize,“ zamumlal jsem, ale slyšel přitom její hlas.</text:p>
      <text:p text:style-name="Text">„Cože?“</text:p>
      <text:p text:style-name="Text">„Houževnatost vize.“ Když Dhiju stále nechápal, zavrtěl jsem hlavou, jako bych mohl silou vůle zapomenout vše, co jsem v několika předešlých dnech zažil. Oskar zřejmě něco vycítil, protože vstal od řízení a přisedl si k nám. Ve tváři měl tíseň a zoufalství a zoufalou touhu pochopit. Nepodíval jsem se na něj, ani na Dhija. V té chvíli jsem byl ztracen v nesmírnosti celé té situace, ještě stále neschopen vtěsnat kohokoli kromě sebe do vesmíru, který náhle změnil celou svou podstatu a formu. „Nemůžeme jim nic vyčítat,“ hlesl jsem. „Věřili, že přijdou o všechno. Nezbývalo jim než zešílet.“</text:p>
      <text:p text:style-name="Text">„Plácáš nesmysly,“ zabrblal Dhiju.</text:p>
      <text:p text:style-name="Text">Ani na to se Isadora neotočila. Ale ona vlastně ani nemusela. Věděl jsem, že poslouchá. Zakroutil jsem hlavou, abych z ní vytřepal pavučiny šoku, a promluvil jsem, co nejupřímněji a nejsrozumitelněji jsem dovedl: „Aby bylo jasno, pane, nejraději bych to nevěděl. Ale po tom všem, co Isadora řekla a co se za několik posledních dní přihodilo, začínám rozumět, trochu. A pochopil jsem… že jsme nikdy neměli ani tu nejmenší představu, co to pro ně znamená. Věděli jsme, že jejich jazyk je holografický. Věděli jsme, že si navzájem malují obrazy. Věděli jsme, že ať už tím svým Baletem vyjadřují cokoli, je to pro ně důležitějších než jejich vlastní život. A měli jsme pravdu. Jenže jsme si taky mysleli, že každý rok začíná a končí nový Balet – a v tom jsme se mýlili. Víte, pane, ty obrazy, které rok co rok malují, tvoří jednu velkou mozaiku. V duchu si spojují všechny kreace daného roku s těmi předchozími… a s těmi, které namalují rok příští. Všechny tvoří posloupnost, kterou spojuje jedna houževnatá vize…“</text:p>
      <text:p text:style-name="Text">„Film,“ zachraptěl Oskar.</text:p>
      <text:p text:style-name="Text">Dhiju po něm střelil pohledem a hned se podíval zpátky na mne. „A?“</text:p>
      <text:soft-page-break/>
      <text:p text:style-name="Text">„A proto Isadora nemůže odejít. A proto se také podvolila, když jsem jí tam v amfiteátru pohrozil, že zemřu s ní – přinutil ji k tomu pocit zodpovědnosti. Ona ví, že když se nevrátí, nezničí jen jeden Balet – což by sice traumatizovalo celou jejich společnost, ale jen do příštího ročníku. Ne. Ona by obrátila v trosky živé umělecké dílo, které Vlhánci průběžně vytvářejí po větší část své historie. Zničila by tím vše, čím Marionety jsou a čím kdy byly, o čem kdy snily, a vše, oč usilují. Neměli by už pro co žít. A proto nemůže odletět s námi. Protože v sázce je bud její život… nebo život všech Vlhánců, kteří kdy přišli na tento svět.“</text:p>
      <text:p text:style-name="Text">„Pane…“ vydechl Oskar. Úplně zapomněl, jakého pána má na mysli. Dhiju mlčel. Jen na mě hleděl, a pak na Oskara, a pak na Isadoru, která pořád civěla na krajinu pod sebou a nedávala sebeméně najevo, že nás slyšela. A pak se otočil zpátky ke mně a prohlásil: „Promiň, Alexi. Ale i kdyby ta tvá teorie byť i vzdáleně odpovídala realitě, o čemž pochybuji, z mého pohledu se tím nic nemění. Můj rozkaz stále platí.“</text:p>
      <text:p text:style-name="Text">Hergot, copak nerozumí? „Jak jsem řekl, pane… pokusím se… také nechci, aby zemřela. Ale Vlhánci…“</text:p>
      <text:p text:style-name="Text">Přerušil mě: „Vlhánci nejsou můj problém. Nemůžu za to, že začali s takovýmhle šíleným projektem! Jejich duševní zdraví mě nezajímá. Nedovolím, aby se zabila. A přikazuju ti, abys tuhle popelnici okamžitě otočil a požádal některou z cizích ambasád o azyl!“</text:p>
      <text:p text:style-name="Text">„To nemůžu. Musím nechat všechny možnosti otevřené. Tohle je až ta poslední.“</text:p>
      <text:p text:style-name="Text">Dhiju jen zíral. Nemohl uvěřit, že nevolník ve třetím roce služby by neuposlechnutím přímého rozkazu riskoval vše. Silou vůle se ovládl a promluvil napjatým tichým hlasem:<text:s/>„Alexi. Jestli okamžitě neuděláš, co jsem ti řekl, budu to považovat za flagrantní nekázeň a prodloužím ti na místě kontrakt o padesát let.“</text:p>
      <text:p text:style-name="Text">„V tom případě ho budete muset prodloužit i mně,“ řekl Oskar.</text:p>
      <text:p text:style-name="Text">Užasle jsem na něj pohlédl. Nečekal jsem, že se připojí k mé malé vzpouře. Spoléhal jsem, že jeho i Dhija budu muset zvládnout silou s pomocí Isadory. On se však díval Dhijovi do očí se stoickou neústupností cihlové zdi a zvedl do vzduchu bombu s kryopěnou na<text:s/><text:soft-page-break/>znamení toho, co by následovalo, kdyby se Dhiju o něco pokusil. Zvláštní. Nikdy jsem ho neměl rád, ani trošku; nikdy pro mě neznamenal víc než všední součást mé práce. Ale právě teď jsem si nemohl ani za nic vzpomenout, proč vlastně.</text:p>
      <text:p text:style-name="Text">Dhiju jen přikývl, jako by ho to nepřekvapilo, jako by z něj naráz vyprchala všechna síla. Sáhl si do záňadří a vytáhl ampulku s modrou tekutinou, kterou vypil na ex. Zavřel oči dřív, než se mu znovu rozvodnily a rozostřily, a zamumlal: „Oba zahazujete celý zbytek života.“</text:p>
      <text:p text:style-name="Text">Chtěl jsem se ohradit, ale Oskar byl rychlejší: „Ne, Alexi… to je fér. Ustup a já ho zpěním, aby se nemusel dívat.“</text:p>
      <text:p text:style-name="Text">Po chvíli uvažování jsem poslechl. Proč ne? Kdybych já byl na jeho místě, taky bych nechtěl zůstat při vědomí. Když se ozval bublavý, syčivý zvuk, teplota ve sběrači klesla o třicet stupňů.</text:p>
      <text:p text:style-name="Text"/>
      <text:h text:style-name="Nadpis3" text:outline-level="3"><text:bookmark-start text:name="bookmark21"/>13.<text:bookmark-end text:name="bookmark21"/></text:h>
      <text:p text:style-name="Text">Téměř celý zbytek letu jsem seděl vedle Isadory mlčky, jen aby věděla, že jsem s ní. Celou tu zbývající hodinu stále jen zírala na krajinu pod sebou, na tuctovou scenérii kopců a údolí a rovin a jezer, která se nijak zvlášť nelišila od deseti milionů dalších světů. Občas jsme proletěli nad nepočetnou skupinkou Vlhánců, černé tečky na hnědých polích. Když zaslechli hukot motoru, vzhlédli k dopravnímu prostředku, který nesl na palubě nejváženějšího tanečníka onoho ročníku. Isadora jen tiše seděla se mnou, příliš nemluvila, ale úplně potichu také nebyla. Sdílela se mnou prostor a čekání na cíl cesty, který, jak jsme oba věděli, se kvapem blížil.</text:p>
      <text:p text:style-name="Text">Ke konci oné zbývající hodiny jsem se jí zeptal na značky, které měla vytetované na tvářích. Tušil jsem, co odpoví. A nemýlil jsem se – byl to projev zoufalé afektovanosti ze samotného počátku její osamělé pouti, odkaz osmileté holčičky stopující z jedné planety na druhou a hledající vlastní identitu. Tetování i její vymyšlený slang byly pozůstatky minulosti, kterou mohlo prožít jen vystrašené dítě přinucené předčasně dospět. Vzpomněl jsem si, kolik dlouhých hodin strávila Rory prohledáváním svých databází a pátráním po kultuře, která takové rituální značky a idiomy používala, a napadlo mě, jestli se s ní ještě někdy zasměju nad vysvětlením.</text:p>
      <text:soft-page-break/>
      <text:p text:style-name="Text">Krátce poté jsem spatřil známé orientační body – jinak nevýrazné skalní útvary a vyschlá říční koryta, podle nichž jsem vždy poznal, že se blížím k amfiteátru. Když Oskar ukázal na zbrázděnou pláň tečkovanou stopami stovky tisíc vlhánských tanečníků, kteří tudy prošli na cestě k místu, kde měli zemřít, sevřel se mi žaludek. A když jsme pak spatřili Balet…</text:p>
      <text:p text:style-name="Text">… vždy to byla působivá podívaná. I nyní. Tentokrát to však bylo poprvé, co mi po zádech přeběhl mráz.</text:p>
      <text:p text:style-name="Text">Při pohledu z dálky, s dálkohledem i bez něj, to byl plátek země vyříznutý v kůži planety, jímka vyplněná lesklým černým mořem, které se vzpínalo a přelévalo jako inteligentní améba. Reflexní vlhánská pokožka zářila ve světle vycházejícího slunce rudým svitem, a shromáždění tanečníků tak připomínalo hořící jezero. Ničemný koutek mé duše zatoužil po plazmovém kanónu, který by proměnil zdání ve skutečnost.</text:p>
      <text:p text:style-name="Text">Když jsme se přiblížili, spatřili jsme, že ne všichni Vlhánci stojí v samotném amfiteátru. Několik stovek se jich shromáždilo na severním okraji, ve dvou půlměsícových útvarech s širokou uličkou uprostřed. Ta vedla přímo do srdce Baletu. Pozvání pro Isadoru.</text:p>
      <text:p text:style-name="Text">Co se týče prostoru na stání na protější straně – všechny řady byly znovu zaplněné. Ne do posledního místa, jelikož zde tentokrát chyběli lidé a většina Riirgaanů, ale bylo zřejmé, že se již vrátily všechny mimozemské delegace, natěšené na pokračování Baletu. Z této strany amfiteátru bylo snadné je nenávidět, za jejich dychtivost zhlédnout představení, které jsem toužil překazit. Bude někdo z nich oplakávat Vlhánce, kteří zemřou? Bude někdo z nich oplakávat Isadoru?</text:p>
      <text:p text:style-name="Text">Oskar zavěsil sběrač do vzduchu a pak přešel k nám a klekl si. V očích měl slzy. „Já… jsem nad tím přemýšlel. Nad tím, co tady děláme. A co necháme udělat ji. Pořád… jsem si říkal, že to přece musí jít i jinak. A možná jsem na něco přišel.“</text:p>
      <text:p text:style-name="Text">Isadora se usmála, ale v jejím úsměvu nebylo mnoho nadějí. „Ano?“</text:p>
      <text:p text:style-name="Text">„Zúčastni se prostřednictvím hytexu.“</text:p>
      <text:p text:style-name="Text">Jeho slova mě zasáhla jako elektrický šok do páteře. „Cože?“</text:p>
      <text:soft-page-break/>
      <text:p text:style-name="Text">„Slyšels dobře,“ odtušil Oskar. Otočil se k Isadoře. „Svůj part si odtančíš někde v bezpečí. Nad amfiteátr zavěsíme mikrotransmiter, který bude vysílat tvůj obraz, kdekoli bude potřeba. Budeš moct dělat vše, co se po tobě žádá, aniž by ses musela proplétat mezi Vlhánci ve chvíli, kdy ztratí vládu nad svým tělem.“</text:p>
      <text:p text:style-name="Text">Srdce mi bušilo jako zvon. „Isadoro! Šlo by to?“</text:p>
      <text:p text:style-name="Text">Isadora jen smutně zavrtěla hlavou. „Možná kdyby Vlhánci byli lidé. Oni však nevidí stejné vlnové délky jako my.“</text:p>
      <text:p text:style-name="Text">„Můžeme transmiter rekalibrovat! Ať vysílá obraz, který budou vnímat! Dokonce i zvuk, bude-li třeba. Krucinál, Isadoro, my dnes umíme daleko víc, než si dovedeš představit! Dej nám pár hodin na přípravu a zachráníme ti život!“</text:p>
      <text:p text:style-name="Text">„Vy vážně nechápete, jaká by to pro Vlhánce byla potupa? Všichni by umírali a namísto jejich ctěného hosta by s nimi tančila jen nějaká iluze. Povyšovala bych se nad ně a proplétala se mezi nimi bez jediného škrábnutí, zatímco všichni, kdo na mě tak dlouho čekali, by umírali. Takhle se jim vysmívat nemohu.“</text:p>
      <text:p text:style-name="Text">„Pavouci dnes zabili spoustu dobrých lidí,“ namítl Oskar. „Možná by si trochu toho výsměchu zasloužili.“</text:p>
      <text:p text:style-name="Text">„Je mi líto,“ řekla Isadora a naklonila se k němu, aby ho políbila. „Prosím pochop, musím to udělat. Jestli mi chceš pomoc, pak se vrať k ovládání a přistaň. Čím dříve to budu mít za sebou, tím lépe.“</text:p>
      <text:p text:style-name="Text">Oskar sklopil hlavu, vstal a přešel zpátky k ovládacímu pultu.</text:p>
      <text:p text:style-name="Text">V mých očích to nevypadalo, jako bychom se potápěli, ale spíš jako by se nám země zvedala vstříc, jako by celá planeta byla jeden velký dravec a obzor čelisti posázené ostrými zuby, které se kolem nás svírají. Sotva jsme si uvědomovali, že ani mně, ani Dhijovi a ani Oskarovi vlastně žádné nebezpečí nehrozí. Kdybychom Isadoru nechali vystoupit a odletěli, pohltil by vlhánský dav pouze onu zvláštní, krásnou, vyděšenou, ale neotřesitelně odhodlanou dívku, která seděla vedle mě. Necítil jsem se však proto o nic příjemněji. Pokud zemře, bude to až příliš podobné tomu, jako bych zemřel sám.</text:p>
      <text:p text:style-name="Text">Stále jsme byli kus nad zemí, když jsem prohodil: „Isadoro.“</text:p>
      <text:p text:style-name="Text">Odvrátila se od amfiteátru pod sebou a pohlédla na mě. „Alexi.“</text:p>
      <text:p text:style-name="Text">„Tam na ambasádě, opravdu jsi Vlháncům nelhala?“</text:p>
      <text:soft-page-break/>
      <text:p text:style-name="Text">Smutně se usmála. „Už jsem ti řekla, že se v jejich jazyce lhát nedá.“</text:p>
      <text:p text:style-name="Text">„Pak, prosím… poslouchej. Nemusíš to udělat. Máš ještě jednu možnost. Můžeš jim vysvětlit…“</text:p>
      <text:p text:style-name="Text">Objala mě. „Díky. Ale ne. Nemůžu se tomu vyhnout.“</text:p>
      <text:p text:style-name="Text">… a pak sevřela okraj sběrače a skočila dolů.</text:p>
      <text:p text:style-name="Text">Pořád jsme byli asi dvacet metrů nad zemí, takže jsme já i Oskar zalapali po dechu. Oba jsme si instinktivně pomysleli, že se zabije. Ale když jsme se naklonili před okraj stroje, spatřili jsme, jak zlehka dopadla na zem, zamávala nám a rozběhla se k amfiteátru. Byla stejně rychlá jako oni. Než jsem se vzpamatoval, zmizela mezi Vlhánci.</text:p>
      <text:p text:style-name="Text">Já žádná vylepšení neměl. Neměl jsem šanci ji dohonit. Ale to jsem ani neměl v úmyslu. Vždy jsem věděl, že udělá, co udělat musí.</text:p>
      <text:p text:style-name="Text">Teď jsem byl ale na řadě já.</text:p>
      <text:p text:style-name="Text">Křikl jsem na Oskara: „Přistaň už, proboha! Musím jít mezi ně a promluvit si s nimi!“</text:p>
      <text:p text:style-name="Text">„Promluvit…“ Oskarovi jako by zaskočilo. „Zbláznil ses?“</text:p>
      <text:p text:style-name="Text">„Přistaň! Hned!“</text:p>
      <text:p text:style-name="Text">Oskar zamířil k místu padesát metrů od vlhánských diváků. Když jsme přistáli, prohodil jsem: „Nečekej na mě, nic se mi nestane. Vrať se na ambasádu a pomoz, komu ještě pomoct půjde.“</text:p>
      <text:p text:style-name="Text">„A-ale… co to povídáš, nemůžeš přece…“</text:p>
      <text:p text:style-name="Text">Přeskočil jsem postranici a ihned po dopadu se rozběhl.</text:p>
      <text:p text:style-name="Text">Všechny mé instinkty se bouřily proti nápadu běžet vstříc tvorům, které jsem ještě nedávno viděl běsnit a vraždit. Ale část mé mysli, která ještě stále byla schopna racionálního uvažování, věděla, že teď už mi od nich nic nehrozí. Dostali svou hrdinku a uklidnili se. Trochu jsem se bál jen toho, že ve mně poznají člověka, který Isadoru už jednou zachránil, a že mě nepustí do amfiteátru, abych se o to nepokusil znovu.</text:p>
      <text:p text:style-name="Text">Mé obavy se však nevyplnily. Vlhánci v půlkruhových útvarech, mezi nimiž jsem probíhal, jen nečinně stáli. Otáčeli za mnou hlavu, bezvýraznou kouli, která mohla vyjadřovat znepokojení nebo znechucení nebo politování nebo vůbec nic. Dnes si rád namlouvám,<text:s/><text:soft-page-break/>že ve mně vycítili odhodlání a nezastavili mne, protože věděli, že by to nemělo smysl.</text:p>
      <text:p text:style-name="Text">Možná jsem jim v tom připomínal Isadoru.</text:p>
      <text:p text:style-name="Text">Dorazil jsem k okraji údolí a přískoky jsem se rozběhl ze svahu. Nebyla to mírná stráň jako ta, kde jsem Isadoru potkal poprvé, nýbrž štěrková skluzavka, která by si mohla říkat sráz, kdyby byla jen o pár stupňů příkřejší. Nedokázal jsem stát na nohou a zároveň se vyhýbat tančícím Vlháncům. Musel jsem padnout na zadek a dál se jen klouzat. Koutkem oka jsem zahlédl pozorovatelnu na jižním okraji a napadlo mě, zda mě odtamtud někdo vidí, jestli někoho jímá zděšení nad dalším případným zpožděním velkolepé podívané. Ne že by mi to vadilo. V té chvíli jsem si dělal starosti jen o Isadoru. Hlavně protože jsem ji nikde neviděl.</text:p>
      <text:p text:style-name="Text">Doklouzal jsem přímo do bludiště švihajících bičíků. V puse jsem cítil krev a na rukou mi mokvaly odřeniny. Vlhánci byli kolem mne tak namačkaní, že jsem neviděl dál než na dvacet metrů. Jejich končetiny, kterými mávali nad hlavou, vířily s takovým zanícením, že hluboké vrnění, které vydávaly, utlumilo všechny ostatní zvuky, i mé přerývané lapání po dechu.</text:p>
      <text:p text:style-name="Text">Došlo mi, že tentokrát mě Isadora nezachrání.</text:p>
      <text:p text:style-name="Text">Ale na tom nezáleželo. Hlavně že jsem byl tady.</text:p>
      <text:p text:style-name="Text">Protože i když jsem nerozuměl vlhánskému tanci (a neměl ani postroj, díky němuž bych se mohl připojit), byl jsem toho názoru, že jazyková bariéra je jen chabou výmluvou, proč se nepokusit o komunikaci.</text:p>
      <text:p text:style-name="Text">Isadora sama řekla:<text:s/><text:span text:style-name="T52">Umění není jen technika… v žádné k</text:span><text:span text:style-name="T53">ul</text:span><text:span text:style-name="T54">tuře… je to také obsah. Nestačí jen vědět jak, ale také co vyjádřit.</text:span></text:p>
      <text:p text:style-name="Text">A tak jsem se postavil, zhluboka se nadechl a oslovil je jediným způsobem, který jsem znal. Lidskou řečí. Mluvil jsem k nim slovy, jimž nemohli rozumět, a doufal, že pochopí alespoň emoce v nich obsažené. Načrtl jsem obraz svého světa, v němž jsem se jim nejen omluvil, že jsme jim nikdy opravdu neporozuměli, ale také jsem oplakával a oslavoval naše vzájemné rozdíly. Dotkl jsem se v něm svých přátel, kteří leželi mrtví u naší ambasády a kteří cestovali mnoho světelných let, aby se dočkali tak tragického konce. Vysvětlil jsem v něm, že si tito lidé svůj osud nezasloužili, a pak jsem přešel k<text:s/><text:soft-page-break/>Isadoře a prohlásil jsem, že ani ona si nezaslouží ten svůj. Namaloval jsem mladou ženu, která se kvůli Vlháncům vzdala všeho – domova, dětství, normálnosti a dnes zřejmě i svého života. Dal jsem jim na srozuměnou, že ať se na to dívají jakkoli, je to od ní oběť, kterou mohou odmítnout jen oni sami. A nakonec jsem jim nakreslil, jak mnoho pro mne znamená, aby zůstala naživu, až poslední tančící Vlhánec padne k zemi.</text:p>
      <text:p text:style-name="Text">Nikdy předtím jsem nemluvil tak dlouho ani tak výmluvně.</text:p>
      <text:p text:style-name="Text">Kdyby mi rozuměli, určitě bych je rozplakal.</text:p>
      <text:p text:style-name="Text">Během svého proslovu jsem si však uvědomoval, že pro ně nejsem víc než malým cizozemským tvorem, který kníká nesmysly. Obklopovali mne bez jediné odezvy na má slova a pokyvovali obrovskou kulatou hlavou jako hračkou na pérku.</text:p>
      <text:p text:style-name="Text">Ale když jsem nakonec samým vyčerpáním a zoufalstvím zmlkl, přistoupil ke mně Vlhánec, tak ladně, že se jeho bičíky sotva otíraly o zem. Jednu končetinu mi jemně ovinul kolem pasu a zvedl si mě nad hlavu. Podvědomě jsem na sobě tušil pohledy všech okolostojících, třebaže Vlhánci nemají oči. Jejich hlavy se jen otáčely tam a zase zpátky, zcela bezvýrazné, nečitelné. Instinktivně jsem položil dlaň na chladný, hladký povrch bičíku, který mne svíral, a představil si cizí mozek, který jej ovládal. Co si o mně myslel? Připadal jsem mu zvláštní? Neohrabaný? Ošklivý či krásný?</text:p>
      <text:p text:style-name="Text">Vlhánec mne podal jinému, ten dalšímu a dalšímu, až jsem se nakonec ocitl v objetí těch, kdo stáli na severním kraji. Ti mne jemně postavili na zem a obstoupili, abych znovu nevběhl do amfiteátru.</text:p>
      <text:p text:style-name="Text">Ale to bylo zbytečné. Už jsem neměl sílu.</text:p>
      <text:p text:style-name="Text">Nic ve mně nezbylo.</text:p>
      <text:p text:style-name="Text"/>
      <text:h text:style-name="Nadpis3" text:outline-level="3">14.</text:h>
      <text:p text:style-name="Text">O mnoho hodin poté přiletěl z jihu riirgaanský křižník, zakroužil mi nad hlavou a přistál na udusané půdě kousek ode mne. Vlhánci, kteří mne během Baletu hlídali, přecházeli sem a tam, úzkostlivě se však vyhýbali mně i dopravnímu prostředku. Na palubě byli Rory i Oskar. Vypadali vyčerpaně a ztrhané. Mdle mi zamávali. Pak skočil na zem<text:s/>Hurrr’poth. Přistoupil ke mně, založil si ruce na hrudi způsobem, který musel být pro Riirgaana bolestivě nepohodlný, a<text:s/><text:soft-page-break/>poklekl ke mně. Z tváře se mu jako obvykle nedalo nic vyčíst, ale jeho oči vyjadřovaly cosi váhavého, starostlivého, netypicky uctivého. Mylně jsem si to vyložil jako respekt k mému zármutku a mlčel jsem.</text:p>
      <text:p text:style-name="Text">Riirgaan konečně řekl: „Alexi.“</text:p>
      <text:p text:style-name="Text">„Kolik mrtvých?“ zeptal jsem se.</text:p>
      <text:p text:style-name="Text">„Vlhánců nebo lidí?“</text:p>
      <text:p text:style-name="Text">Neměl jsem náladu zajímat se o Vlhánce. „Víš dobře, že myslím lidi!“</text:p>
      <text:p text:style-name="Text">„Sedmnáct. Asi polovina tvé delegace. Foster Simmons, Li-Hsin Čangová, Kathy Ngová…“ Když viděl, že mi při každém jméně zacukalo ve tváři, zmlkl. „Mohlo to být podstatně horší. Téměř polovina tvých soukmenovců přežila.“</text:p>
      <text:p text:style-name="Text">„Isadora také?“</text:p>
      <text:p text:style-name="Text">Položil mi na rameno svou plazí ruku. „Ne.“</text:p>
      <text:p text:style-name="Text">Takže zázrak jsem nakonec nevykonal. Za celou dobu, co jsem stál na severním okraji, jsem si troufl uvěřit, že by to mohlo vyjít. Myslel jsem na její oči, na to, jak se pohybovala, a na to, že jsem to byl já, kdo ji dopravil až ke břehům smrti. Klečel jsem na zemi, třásla se mi ramena a hlava se mi točila do šumění větru a dunění bucharu, který mi tloukl v hrudi.</text:p>
      <text:p text:style-name="Text">Ticho nakonec prolomil Hurrr‘poth. „Alexi.“</text:p>
      <text:p text:style-name="Text">Nepodíval jsem se na něj. „Co je?“</text:p>
      <text:p text:style-name="Text">„Nevím, jestli tě to alespoň trochu uklidní, ale věz, že všichni diváci v hledišti viděli, co jsi pro ni udělal. Všechny delegace ti byly svědky. A brzy, díky neurekům a holozáznamům, i všechny jejich světy.“</text:p>
      <text:p text:style-name="Text">Zavřel jsem oči. Ano, to jsem teď potřeboval nejvíc. Aby se největší neúspěch mého života přehrával v nekonečné smyčce po celém známém vesmíru. „A?“</text:p>
      <text:p text:style-name="Text">„A to znamená,“ dodal<text:s/>Hurrr’poth, „že dnes nepodali fantastický výkon jen Vlhánci a Isadora.“</text:p>
      <text:p text:style-name="Text">Po těch slovech vstal a vrátil se do křižníku.</text:p>
      <text:p text:style-name="Text">Ani on, ani Rory či Oskar mě nepobízeli ke spěchu.</text:p>
      <text:soft-page-break/>
      <text:p text:style-name="Text">Nakonec jsem se postavil a zamířil k nim. Ne protože bych se smířil s tím, co mi Riirgaan řekl. Ale protože představení skončilo a všichni už odešli domů.</text:p>
      <text:p text:style-name="Text"/>
      <text:h text:style-name="Nadpis3" text:outline-level="3"><text:bookmark-start text:name="bookmark22"/>15.<text:bookmark-end text:name="bookmark22"/></text:h>
      <text:p text:style-name="Text">Iuirganne nabídli mně a Oskarovi občanství a diplomatickou imunitu. Oskar to vzal, já ne. Oskar se vrátil domů coby legální mimozemšťan, mě postavili před soud, přidali mi dvacet let nevolnictví a poslali do žluklé, pekelné díry jménem Nový Pylthotus, kde bych hnil dodnes, kdybych dva roky nato nevzal roha. Od té chvíle jsem oficiální dezertér. Neprozradím vám, kde se skrývám, jak teď vypadám ani jaké jméno používám. Našel jsem svět, na němž hodlám strávit zbytek života. Změnil jsem si tvář<text:s/>a<text:s/>jméno a začal znovu žít. Mám přátele, rodinu. Jsem v podstatě šťastný. Přinejmenším si nestěžuju.</text:p>
      <text:p text:style-name="Text">Konfederace zkusila zarazit distribuci neureků a holozáznamů onoho i ragického Baletu, ale i když hněv nad povražděním našich lidí časem vyprchal, nahrávky dál trhaly staleté prodejní rekordy. Dlouhodobý zájem o Vlhánce se pro miliardy lidí změnil v posedlost. I ta drtivá většina, která stále nechápala, oč se vlastně Marionety pokoušejí, poznala, spíš instinktivně než vědomě, že Isadora posunula jejich Balet na zcela novou úroveň. Proběhlo pár vlažných debat o odvetných opatřeních a ‚permanentním‘ stažení lidské delegace z Vlhanu, ale do pěti standardních let se trojjediná kombinace nové administrativy, notoricky krátké lidské paměti a neukojitelného hladu po nových nahrávkách, které dál pořizovaly ostatní delegace a které lidé dál kupovali na černém trhu, postarala o to, že na troskách staré lidské ambasády vyrostla nová. Ta, jak jsem vyrozuměl, má už podstatně lepší výzbroj, kterou však tamější nevolníci ještě nemuseli použít.</text:p>
      <text:p text:style-name="Text">Lidé se hrozně rádi dohadují o tom, kdo vlastně Isadora byla a odkud přišla. K titulu jejího původního domova se přihlásilo na sto různých světů. Většina nepředložila příliš přesvědčivé důkazy. Já však nepochybuju, že i kdybych se dozvěděl, který z nich je ten pravý, neměl bych žádné zvláštní nutkání jej navštívit. Její domovská planeta s ní neměla nic společného.</text:p>
      <text:soft-page-break/>
      <text:p text:style-name="Text">Od oné chvíle se pokusily Isadoru napodobit na tři tisícovky mladých lidí. Naprostá většina z nich se nikdy nedostala ze své planety. Byli to snílci, kteří se toužili něčím proslavit a byli ochotni imitovat kohokoli, komu se to už podařilo. Buď se sami zničili, nebo si našli nějaký jiný idol. Z těch, co vytrvali, sehnala potřebná vylepšení jen hrstka. Obvykle šlo jen o chabé nápodoby těch Isadořiných, které své majitele zbavily lidství, aniž by jim na oplátku daly něco užitečného. Pouhých šest lidí – čtyři ženy a dva muži – se dostalo až na Vlhan a na Balet, kde také zemřeli. I oni rozuměli malým střípkům vlhánského tance. Ale jejich jména vybledla. Dnes už na ně nikdo nevzpomíná tak jako na ni.</text:p>
      <text:p text:style-name="Text">Nevím. Ať už velkolepý smrtící Balet Marionet znamená cokoli, je prý krásný, hluboký a smysluplný a stojí za něj zemřít. Na druhé straně však nestojí za to dívat se, jak při něm umírají lidé, na nichž vám záleží. Já osobně jsem už ztratil veškerou touhu rozlousknout jeho tajemství.</text:p>
      <text:p text:style-name="Text">Proto jsem taky Isadořin tanec nikdy neviděl. Odmítal jsem se na něj dívat na Vlhanu, a odmítám se na něj dívat i na neurecích a holozáznamech. Nedokázal bych si obsedantně přehrávat zas a znovu svou proslulou řeč ani její stejně proslulý, inspirativní okamžik smrti.</text:p>
      <text:p text:style-name="Text">Raději si střežím vzpomínku na onu chvíli na ambasádě, kdy Isadora tančila, aby mi zachránila život. Tohle představení na rozdíl od Baletu, který rozebrali do posledního kousku armády expertů ze všech koutů vesmíru, nikdo nenahrál. Nezvěčnil jej žádný neurek ani holozáznam, žádná hytexová analýza jej nerozpitvala na mrňavé milisekundové fragmenty. Oskara oslepovala krev, která mu tekla do očí, Dhiju a který ležel na zádech s otevřenou pusou, byl tak sjetý, že by ani to nejdražší posílení paměti neodfiltrovalo skutečnost od výplodů jeho mysli. A já jsem zachytil jen posledních deset sekund.</text:p>
      <text:p text:style-name="Text">Ale porozuměl jsem všemu. Každému pohybu, každé nuanci.</text:p>
      <text:p text:style-name="Text">Když ke mně později Isadora promluvila lidskou řečí, nepověděla mi celou pravdu o tom, co vše tím tancem vyjádřila.</text:p>
      <text:p text:style-name="Text">To, co tehdy Vlháncům opravdu řekla, mne dnes zahřívá, ve vesmíru, který by byl jinak temný a prázdný a studený.</text:p>
      <text:p text:style-name="Text"/>
      <text:p text:style-name="P55">Překlad Aleš Drobek, původně F&amp;SF 7/1997</text:p>
      <text:p text:style-name="P56"/>
      <text:h text:style-name="Nadpis1" text:outline-level="1"><text:bookmark-start text:name="_Toc327124936"/>Curandero a Švéd:<text:s/><text:line-break/><text:span text:style-name="T57">Povidka z 1001 americké noci</text:span><text:bookmark-end text:name="_Toc327124936"/></text:h>
      <text:p text:style-name="P58"><text:bookmark-start text:name="bookmark8"/>(The Curandero and the Swede)<text:bookmark-end text:name="bookmark8"/></text:p>
      <text:h text:style-name="Nadpis2" text:outline-level="2"><text:bookmark-start text:name="_Toc327124937"/>Daniel Abraham<text:bookmark-end text:name="_Toc327124937"/></text:h>
      <text:p text:style-name="P59"/>
      <text:p text:style-name="P60"/>
      <text:p text:style-name="Text">Ještě než<text:span text:style-name="T61"><text:s/></text:span>jsem toho večera vzal Abby na návštěvu ke své rodině i v Atlantě, strávili jsme asi tři hodiny tím, že jsme si vyjasňovali pravidla. Rukávy jejích šatů musí neustále zakrývat tetování. Nesmí se vyjadřovat kriticky o jídle, i kdyby si to tisíckrát zasloužilo. Její rozbor Billa Clintona jakožto Elvisova převtělení snad rozesmával naše společné přátele, ale babička Hauptmannová by pro něj příliš pochopení neměla. Rodina se bude těžko smiřovat už s tím, že jsem si namluvil holku ze Severu, natož abychom ji ještě víc dráždili. Abby se usmívala stále strnuleji a v očích se jí objevil skelný výraz králíka hypnotizovaného hadem. Když jsme zastavovali u tety Mary, začínal jsem si myslet, že to všechno byla možná chyba.</text:p>
      <text:p text:style-name="Text">Jak jsme kráčeli po příjezdové cestě, Abby mi pevně sevřela ruku.</text:p>
      <text:p text:style-name="Text">„Bude to v pohodě,“ řekla, jako by mě chlácholila. A během jídla, oznámení i moučníku bylo. A potom přišel čas, kdy ženské podle nepsané rodinné tradice vyhnaly chlapy na verandu.</text:p>
      <text:p text:style-name="Text">Pozdně srpnové horko přesvědčilo tetu Mary, aby vytáhla nafukovací bazén a naplnila jej zahradní hadicí. Všichni bratránci a sestřenky od pěti do patnácti let ve snášejícím se soumraku výskali, cákali a skákali do vody a zase ven. Uvnitř máma a teta Mary dirigovaly zbytek rodiny při zpěvu nábožných písní, zatímco babička Hauptmannová odklízela zbytky balicího papíru a dojídala několik posledních sladkých řezů. Mezi těmito dvěma obřady, jedním<text:s/><text:soft-page-break/>pohanským a jedním zbožným, se nacházela zadní veranda a strýček Dab.</text:p>
      <text:p text:style-name="Text">„No, chlapče. Tak zasnoubený?“ řekl se širokým úsměvem. „To je ale velká novina.“</text:p>
      <text:p text:style-name="Text">Natáhl jsem krk. Melodie křesťanského chvalozpěvu plula vzduchem jako oblak pylu. Dokázal jsem dokonce rozeznat hlas Abby, dosud hledající své místo v harmonii. Zadním oknem bylo vidět kousíček obývacího pokoje, ale její šaty pro rodinné sešlosti barvy citrónového krému jsem nezahlédl. Doufal jsem, že se neprozradilo tetování. Abby mívala ve zvyku mimoděk si povytahovat rukávy.</text:p>
      <text:p text:style-name="Text">„Jo,“ souhlasil jsem. „To nejspíš je.“</text:p>
      <text:p text:style-name="Text">Strýček Dab si zapálil jeden ze svých oblíbených tenkých černých doutníků a opřel se, bílé vlasy zahalené kouřem.</text:p>
      <text:p text:style-name="Text">„Už jsem ti někdy vyprávěl, jak jsem se seznámil s Mary?“ zeptal se strýček Dab.</text:p>
      <text:p text:style-name="Text">„Požár nákladního člunu s obilím a náklaďák jejího táty,“ přikývl jsem. Byla to jedna z Dabových oblíbených historek a vyprávěl ji víckrát, než jsem dokázal spočítat. Byla vždycky plná komiky, romantiky a duchaplných poznámek pronesených ve správný okamžik. Od mámy jsem věděl, že se v ní vynechává fakt, že Mary byla těhotná s někým jiným než s Dabem a potratila.</text:p>
      <text:p text:style-name="Text">Přijal mé odmítnutí s nadhledem, pokýval hlavou a usmíval se přitom, jako kdyby si v duchu znovu probíral celé dobrodružství. Jedna ze starších sestřenek – Paula nebo Stephanie – se zasmála, až přehlušila klavír. Uvažoval jsem, jaké otázky položí teta Mary Abby, až hudba skončí, a jak asi Abby odpoví. Dab potáhl z doutníku, až žhavý konec zasvítil, a prohlížel si mě.</text:p>
      <text:p text:style-name="Text">„Co kdybys mi tedy vyprávěl, jak ses se svou životní láskou seznámil<text:s/><text:span text:style-name="T62">ty,“<text:s/></text:span>nadhodil.</text:p>
      <text:p text:style-name="Text">„Vlastně ani není co moc vyprávět,“ řekl jsem. „Když jsem se vrátil z Maconu, našel jsem si práci u Paula Kenesona. Abby tam pracovala také a tak nějak přišlo jedno k druhému.“</text:p>
      <text:p text:style-name="Text">Pokrčil jsem rameny. Jedna ze sestřenek u bazénku vyvřískla, jednou rukou se chytila za nedávno vyvinutá prsa a druhou začala cákat po jednom z kluků. Kapky se v zapadajícím slunci zbarvily do<text:s/><text:soft-page-break/>zlatova. Dab rozvalený v křesle jednou mlaskl a přikývl. Měl jsem pocit, že jsem ho zklamal.</text:p>
      <text:p text:style-name="Text">„Víš, když jsem pracoval v dílně, znával jsem jednoho chlápka,“ řekl Dab. „Říkali jsme mu Švéd. Byl to prcek, tak pět stop pět palců. Pět stop šest, i když si plivl pod nohy. Nejčernější chlápek, jakého jsem kdy viděl. Jak víš, většina lidí, kterým říkáme ‚černí‘, má barvu od tmavohnědé až po takovou, které Gram říkával ‚vysránková žlutá‘. Ale tenhle Švéd ne. Ten byl černý jako psí čumák. Tak černý, že hrál až do modra.</text:p>
      <text:p text:style-name="Text">Nechával se slyšet, že jeho předkové utekli, hned jak otrokářská loď zakotvila, a utíkali na sever, dokud jim nebyla taková zima, že už se nemohli linout z místa. Měl přehled o sedmi generacích rodiny bez jediného bělocha. Byl první z rodu, kdo odešel z Minnesoty. Příjemný chlápek. A taky dobrý strojník. V každém ohledu.</text:p>
      <text:p text:style-name="Text">Byl tady na jihu asi šest roků, když jsem ho poznal. Měl děvče jménem<text:s/>Clorine. Byla hezká. Takhle podél čelisti měla řádku mateřských znamének jako špendlíkové hlavičky. Připomínalo mi to přívěsky, jaké se našívají na ženské závoje v Bagdádu. Občas přišla do dílny a my jsme ho museli odehnat od práce, dokud neodešla, protože jsme se báli, aby nepřišel o prst, jak měl oči jen pro ni.</text:p>
      <text:p text:style-name="Text">Chodil s ní asi šest měsíců, když zabili Martina Luthera Kinga. To bylo ještě předtím, než ses narodil, takže nečekám, že bys to chápal. Upřímně, nikdy bych tohle neřekl před nikým, kdo není z rodiny, ale černí tehdy žili v úplně jiném světě. I ti jako Švéd, který s námi pracoval a chodil na pivo a tak. Bylo mi líto, že King umřel, a nestydím se za to. Ale pro mne to zase tolik neznamenalo. Zato pro černé…“</text:p>
      <text:p text:style-name="Text">Dab zavrtěl hlavou.</text:p>
      <text:p text:style-name="Text">„Pro ně to bylo něco jiného. Vzhledem k tomu, jak to tu tenkrát chodilo, znamenalo pro ně Kingovo zastřelení něco jako Kennedy v Dallasu a letadla v New Yorku dohromady. Švéd bydlel v jednom z těch nudlových domků v ohybu řeky. Taková úzká díra, pět průchozích místností v řadě za sebou a vždycky to tam bylo cítit jako zatuchlé zelí. Dodneška nevím proč. Když se to stalo, popíjel v přední místnosti pivo a poslouchal zprávy v rádiu. Corine si byla<text:s/><text:soft-page-break/>vzadu zdřímnout. Uslyšel to a jenom dorazil pivo, šel dozadu a řekl jí to. Nejdřív mu to nevěřila, ale pak jí nic jiného nezbylo.</text:p>
      <text:p text:style-name="Text">Ovšem Švéd o tom moc nenamluvil. Jenom pokýval hlavou, nespokojeně mlaskl a dal si další pivo. Jako by jeho tým prohrál v baseballu. Druhý den přišel na směnu jakoby nic. Myslel jsem si, že to prostě bere jako já. Smutná věc, ale víš, jak to chodí. Život jde dál.</text:p>
      <text:p text:style-name="Text">Ale Corine to viděla jinak. Spala s ním. Nebyli manželé, ale rozuměli si. Každopádně ho pravidelně vídala bez šatů, což z nás samozřejmě nikdo, takže ty boule našla ona.</text:p>
      <text:p text:style-name="Text">Později jsem si je měl příležitost prohlídnout taky, a že jsem viděl pěknou řádku vyrážek, štípanců a kdovíčeho. Tohle bylo něco jiného. Vypadalo to, jako by měl Švéd pod kůží kuličky na hraní. Velké, jakoby podebrané boule. A nejdivnější bylo, že se<text:s/><text:span text:style-name="T63">hýbaly.</text:span><text:s/>Každá se vrtěla a kopala jako děcko. Začalo to hned nad rýhou v zadnici, jako by mu chtěl rašit ocas, a každý týden přibyla jedna nebo dvě nové. Rozlézaly se mu po zádech, na boky i po nohách. Říkal, že to nebolí ani nesvědí, ani nic jiného. Prostě tam jenom byly.</text:p>
      <text:p text:style-name="Text">Corine se to moc nelíbilo, to mi věř. Její sestra umřela jako malá na rakovinu a ona koukla na ty boule a věděla, že něco není v pořádku. Honila ho a rýpala do něj a křičela, dokud si Švéd nezašel k doktorovi.</text:p>
      <text:p text:style-name="Text">Jenže to bylo na konci šedesátých a začátkem sedmdesátých let. Všichni jsme vydělávali slušně, ale na velké rozhazování to nebylo a on byl černoch. Možná už to dneska neznamená tolik co tenkrát, jenže oni tomu, co bys nazval systém, zdravotní péče, moc nevěřili. Nevěděli sice, co prováděli doktoři s černými syfilitiky v Tuskegee, ale nebyli hloupí. Bylo jim jasné, že si bílí doktoři s nějakými boulemi na černochovi hlavu moc lámat nebudou. Takže jich Švéd pár navštívil a oni ho odbývali radami, aby si je před spaním mazal vazelínou, nebo aby přestal chlastat, nebo co je zrovna napadlo. Nic nepomáhalo. Boule se prostě šířily dál. Co se Švéda týkalo, boule se prostě staly součástí jeho těla.</text:p>
      <text:p text:style-name="Text">Krizí, jak by se řeklo, to vyvrcholilo těsně po Díkůvzdání… no, zrovna vypoklonkovali Nixona z Bílého domu, takže to bylo v sedmdesátém čtvrtém. Corine a Švéd byli spolu v posteli. Ten rok byl chladný, takže leželi přitisknutí k sobě a Corine měla ucho<text:s/><text:soft-page-break/>položené zrovna na jedné ze Švédových boulí. A ta boule ji nazvala kundou. Tichý hlásek, ale plný nenávisti, a ona vždycky přísahala, že promluvil stejně jasně jako ty nebo já.</text:p>
      <text:p text:style-name="Text">Umíš si jistě představit, že tohle byl konec. Corine si sbalila svých pět švestek a odstěhovala se k sestře. Nezměkla, ať Švéd prosil, jak chtěl. Musel něco udělat, ale už obešel všechny doktory, o kterých kdo z nás věděl. Chudák nevěděl, kam se ještě obrátit.</text:p>
      <text:p text:style-name="Text">Ale zrovna tou dobou znal Švéd náhodou chlápka, který rok předtím jezdil v Novém Mexiku s kamiónem. Nějaký Steve Williams. Nebyl to špatný chlap, ale míval problémy s pitím, s marjánkou, rvačkami a tak. Pár měsíců si odseděl v lapáku a těžko hledal stálé zaměstnání. Takže tenhle Williams byl moc rád, když mu dali na práci převážet ovoce z Albuquerque do oblasti Four Corners.</text:p>
      <text:p text:style-name="Text">Určitě jsi slyšel o silnici 66, ale možná nevíš, že to z Gallupu až do Colorada bývala silnice 666. Dlouhá úzká cesta se spoustou mrtvých. Říkávalo se jí Ďáblova silnice a řada lidí by po ní nejela ani za nic, protože měla špatnou pověst. Williams nebyl zrovna nábožensky založený. 666 pro něj bylo prostě jen číslo před 667 a ďábel ať jde k čertu. A možná na tom něco bylo, protože to, co ho potkalo, nemělo nic společného ani s ďáblem, ani s Ježíšem.</text:p>
      <text:p text:style-name="Text">Jednou jel v noci z Albuquerque na sever. Obvykle v noci nejezdil, cesta tam byla dvouproudová a mezi pruhy nebyla žádná svodidla, takže když byl kamioňák opilý nebo ospalý, nic mu nebránilo přejet do protisměru. A navíc to byla zatraceně osamělá štreka. Mezi Gallupem a Farmingtonem se jelo nějakých sto mil rezervací. Žádná světla, málo benzínek, a ty, které tam přece jen byly, zavíraly brzo. Bylo to těsně předtím, než přišly do módy vysílačky, takže si nebylo ani s kým popovídat. Jenže náklad dorazil do Albuquerque pozdě a musel být dodán ráno, a tak Williams šlápl na plyn a vyjel.</text:p>
      <text:p text:style-name="Text">Bylo to začátkem léta, černá noc, měsíc nestál za řeč. Williams byl unavený a po pravdě řečeno se trochu litoval. Pár týdnů předtím mu frnkla břehule a neměl velkou šanci, že by se k němu vrátila. Máloco dožene chlapa prožívat ztrátu ženské tak jako prázdná silnice, chladno a tma. No, byl asi hodinu za Gallupem, když u cesty uviděl holku.</text:p>
      <text:soft-page-break/>
      <text:p text:style-name="Text">Jediné světlo pocházelo z jeho reflektorů, takže to vypadalo, jako by se najednou vyloupla odnikud. Byla to indiánka, jak se dalo v rezervaci očekávat. Takových osmnáct, možná devatenáct. On si myslel, že stopuje, a í kdyby nestopovala, třeba se jí nebude chtít šlapat pěšky až do Shiprocku. Společnost by uvítal, a kdyby pro něj měla porozumění, tím líp. Zajel na krajnici a zastavil.</text:p>
      <text:p text:style-name="Text">No, a co udělá tak velký náklaďák v tomhle koutě země? Když zastaví,<text:s/>rozvíří pořádný mrak prachu, – takže Williamse vůbec nepřekvapilo, že děvče nepřiběhlo hned, jak otevřel dveře na straně spolucestujícího. Prostě počkal, až se prach rozptýlí. Ale ona nepřišla ani potom. A neviděl ji ani v zrcátkách. Williams vyskočil a díval se zpátky, kde stála předtím, ale nebyl tam nikdo, a nikde ani dost hustý trs trávy, aby se za ním mohla schovat.</text:p>
      <text:p text:style-name="Text">Párkrát zavolal. Že jenom jede do Shiprocku a že si myslel, že by snad mohla chtít svézt. Nikde se nic ani nehnulo.</text:p>
      <text:p text:style-name="Text">Vyleze do kamiónu, chystá se odjet, a potom ho najednou přepadl strašný pocit.<text:s/><text:span text:style-name="T64">Co když jsem ji přejel a nevšiml jsem si toho? Co když je zrovna pod koly? A</text:span><text:s/>tak zase vylezl ven a pomalu a pečlivě všechno prohlédl. Nebyla tam. Nakonec to vzdal a jel dál.</text:p>
      <text:p text:style-name="Text">A. to mohl být konec, ale nebyl. Tu noc měl Williams při zastávce na odpočívadle zlý sen. Noční můru, a ošklivou.</text:p>
      <text:p text:style-name="Text">Byl v poušti a věděl, jak to tak ve snu bývá, že jde pryč od místa, kam se zrovna chtěl dostat. Něco jako že jdeš na východ, když to máš domů na západ. Ale pokaždé, když se chtěl obrátit, někdo ho praštil. Otočil ho zpátky na východ. Nebyl to krátký sen, byl to jeden z těch, co se vlečou celou noc, takže Williamse někdo hnal celou noc přes poušť jako zvíře. Někdy tam s ním byli jeho přátelé a příbuzní, stejně bití jako on. Někdy tam byl úplně sám. A začala ho popadat hrozná nenávist vůči tomu člověku, co ho bil. Těsně před svítáním se otočil a toho chlápka popadl. Říkal potom, že cítil látku jeho košile v pěsti, jako by to bylo doopravdy. Jenže ten chlap, do kterého se pustil, vypadal přesně jako on sám.<text:s/><text:span text:style-name="T65">Byl</text:span><text:s/>to on sám.</text:p>
      <text:p text:style-name="Text">Možná by sis myslel, že ho tohle probudilo, ale ten sen s ním ještě neskončil. Vytáhl nůž a začal toho chlapa bodat, aby ho zabil. Cítil, jak se nůž smeká po kostech, slyšel, jak chlápek lapá po dechu. Cítil krev. Věděl, že zabíjí sám sebe, a bylo mu to úplně jedno.</text:p>
      <text:soft-page-break/>
      <text:p text:style-name="Text">No.</text:p>
      <text:p text:style-name="Text">Probudil se v zadní části kabiny, tak, jak předtím usnul, a první, co mu proběhlo hlavou, střízlivému jako baptistický soudce, bylo:<text:s/><text:span text:style-name="T66">Do hajzlu, ta holka mé zabije.</text:span></text:p>
      <text:p text:style-name="Text">Williams nebyl pověrčivý. Vstal, vylezl ven, snědl vejce se slaninou, napil se kafe a snažil se to přejít smíchem, jak by to udělal každý. Řekl si, že ho dotyčná, ať je to kdo chce, akorát vylekala tím zmizením, a to je všechno. Měl z toho špatnou noc a tím to hasne.</text:p>
      <text:p text:style-name="Text">Asi týden nato uviděl to děvče znovu. Tentokrát byl jasný den. Mířil zpátky na jih, do Gallupu, a ona zase stála u silnice. Neměla zvednutý palec nebo něco takového. Jenom tam stála a dívala se, jak se kamión blíží. Williamse zamrazilo na krku a srdce mu začalo skákat, jako by na něj někdo namířil bouchačku. Byl to velký chlap a měl za sebou pěknou řádku rvaček, ale když tam ta indiánská holka jenom tak stála u cesty a dívala se na něj… No, vyděsilo ho to k smrti. Rozpálil motor a projel kolem ní co nejrychleji. Jenže o pět mil dál stála u silnice zase. Než dojel do Gallupu, minul ji čtyřikrát. Při odpočinkové zastávce seděl vzadu v kabině celé tři hodiny a nechtěl vyjet zpátky na silnici. Bál se být sám, víš? Kdyby se ještě víc nebál, že ho zastihne na silnici po setmění, asi by nevyjel nikdy.</text:p>
      <text:p text:style-name="Text">Nakonec dojel do Albuquerque, zašel za šéfem a na rovinu mu řekl, že tuhle štreku už nikdy nepojede. A jestli to znamená vyhazov, tak že jde pryč. Šéfovi se to moc nelíbilo, ale Williams byl dobrý a spolehlivý řidič. Našli pro něj novou trasu na jih do Las Cruces. Williams si myslel, že tím to končí, ale znovu se pletl.</text:p>
      <text:p text:style-name="Text">Ten sen se mu vracel, víš? Napřed asi tak jednou týdně a potom častěji a častěji, až si ke konci září ve spánku vůbec neodpočinul. Ráno se budil napůl zlomený hrůzou a napůl rozjařený z radosti, jak ve snu zabíjel svou druhou verzi.</text:p>
      <text:p text:style-name="Text">A čtvrtého září v sedmdesátém třetím sjel s náklaďákem ze silnice. Měl v kabině zapnuté topení a v rádiu hráli něco uspávacího. Country nebo Fleetwood Mac nebo něco takového. A potom se najednou probudil v osmidesátce na krajnici a šupajdil si to do příkopu. Povedlo se mu přibrzdit natolik, že ho náraz nezabil, ale náklaďák se poškodil a Williams musel půl dne čekat, než ho někdo odtáhne.</text:p>
      <text:soft-page-break/>
      <text:p text:style-name="Text">Teď si tím byl už jistý. Té indiánské holce bylo jedno, jestli jezdí po staré 666 nebo ne. Viděla ho, slyšela jeho hlas, a dožene ho k smrti tak jistě, jako že za deště prší.</text:p>
      <text:p text:style-name="Text">Tenkrát v jednom bufetu v Abiquiu vysedával jeden chlápek. Bílý, což bylo v tom koutě Nového Mexika dost zvláštní. A navíc teplouš. Ale místní se s ním snášeli. Neřekl bych, že by se ho báli, ale měli respekt. Říkali, že když je člověk jiný v jednom ohledu, bývá někdy jiný i v dalších věcech.</text:p>
      <text:p text:style-name="Text">Chodilo to tak, že kdo potřeboval poradit ohledně duchů nebo chtěl, aby se někdo do někoho zamiloval, a tak podobně, zašel do téhle umaštěné špeluňky<text:s/>v Abiquiu, posadil se k zadnímu stolu a promluvil si s tím teploušem. Někdy říkal věci, které chtěli vědět, někdy ne. Šestého října – toho dne, kdy izraelské letectvo začalo vybombardovávat duši z Egypťanů – dostal starý Steve Williams svůj kamión zpátky z opravny a zajel si do Abiquiu.</text:p>
      <text:p text:style-name="Text">Tou dobou už Williams nevypadal jako velký ranař tak jako kdysi. Za celé<text:s/>týdny nenaspal, ani co by se za nehet vešlo, a celou dobu byl strachem bez sebe. Kůži měl šedivou jako maso, když se začíná kazit, a třásl se jako osika. Ten bufet byla díra. Smrdělo to tam, jako by smažili na měsíc staré kolomazi, a linoleum bylo celé popraskané a vyšisované sluncem. A na konci uličky vedle pánských záchodků seděl tenhle chlápek v bílé hedvábné košili, vlasy načesané á la pompadour, a popíjel kafe.</text:p>
      <text:p text:style-name="Text">Williams přijde k němu a teplouš se na něj usměje a kývne k lavici naproti, jako by byli staří kámoši a on čekal jenom na něj. Williams potom vyprávěl, že když si k tomu teploušovi sedneš, zvuky se změní. Rádio z kuchyně, zvonek na dveřích bufetu, rámus ze silnice. Všechno zesláblo, jako<text:s/>by to bylo dál než ve skutečnosti. Okna vedla na parkoviště, ale byla tak špinavá, že všechno venku bylo rozmazané, jako kdyby natočili starý film přes gázu. Jediná věc, která se zdála skutečná, byl ten teplouš a jeho hrnek kafe.</text:p>
      <text:p text:style-name="Text"><text:span text:style-name="T67">Tys ji viděl,</text:span><text:s/>bylo první, co ten teplouš prohlásil. Williams mu ještě neřekl ani slovo, a teplouš prostě vyklopí tohle a Williams jenom přikývne.</text:p>
      <text:p text:style-name="Text"><text:span text:style-name="T68">To budeš mít těžké,</text:span><text:s/>povídá teplouš.<text:s/><text:span text:style-name="T69">Ona se zlobí.</text:span></text:p>
      <text:p text:style-name="Text">Na to Williams řekne:<text:s/><text:span text:style-name="T70">Potíž je, že já nevím, proč se na mne zlobí.</text:span></text:p>
      <text:soft-page-break/>
      <text:p text:style-name="Text">Teplouš se usměje zrovna jako ženská, vezme Williamse za zápěstí a říká:<text:s/><text:span text:style-name="T71">Samozřejmě že nevíš, cukrouši. Nikdy jsi neslyšel o Dlouhém pochodu.</text:span></text:p>
      <text:p text:style-name="Text">A tak o tom teplouš Williamsovi vypráví. Někdy kolem poloviny devatenáctého století se pár desítek let hrálo na indiány a kovboje naostro. Spousta mrtvých na obou stranách a spousta hněvu. No, přišel rok 1863, Kita Carsona poslali přijmout kapitulaci Navajů; dobrý, až na to, že když přijeli na domluvené místo, neukázal se žádný Navajo, aby se vzdal. Carson si to vzal osobně. Pár dalších let pálil indiánům úrodu, aby je vyhladověl, a oni se nakonec začali vzdávat. A tenkrát došlo na Dlouhé pochody.</text:p>
      <text:p text:style-name="Text">Tenkrát žili Navajové od severní Arizony a Nového Mexika až po jižní část Colorada. A vláda měla geniální nápad je z té země vystěhovat. Zpřetrhat jejich svazky s ní. Udělat z nich vyhnance. A tak je naháněli k Fort Sumneru a k Bosque Redondo. Tři sta mil pěšky. Stovky jich umřely po cestě, a když dorazili, kam měli, bylo to jako v pekle. Devět tisíc lidí namačkaných na čtyřiceti čtverečních mílích. Málo jídla. Málo vody. Možná lidi ve Fort Sumneru neměli rádi indiány. Možná jim to prostě bylo jedno. Každopádně tam<text:s/>řádil neustálý hladomor.</text:p>
      <text:p text:style-name="Text">No, a říká se, že v tomhle internačním táboře žila skupina lidí – hlavně ženské, ale i nějací muži – kteří se s tím snažili něco dělat. Deník jednoho vojáka z Fort Sumneru vypráví o tom, jak děvče jménem Sahkyo v létě 1867 provedlo nějaký pohanský obřad. Podrobností uvádí málo, ale podle tónu se dá poznat, že ho to vyplašilo. Píše, že se potom z lesů ozývaly zvuky. Hlasy, ale ne takové, jaké vydávají lidé. A v noci světla tam, kde nebyl nikdo, kdo by je zapaloval.</text:p>
      <text:p text:style-name="Text">Generál ve Fort Sumneru udělal rázná opatření. Přišlo přitom o život padesát Navajů včetně té holky Sahkyo, ale situace se jenom zhoršila. Povídalo se o indiánech, jejichž stíny se pohybovaly, i když sami stáli nehybně. Vojáci začali všelijak divně umírat. Jeden chlapík se oběsil na trámu ve stáji, i když široko daleko nebyl žádný žebřík, po kterém by tam vylezl. Oficiální zpráva říkala, že tam vyšplhal po dřevěné stěně, ale vojáci, kteří udržovali venku pořádek mezi<text:s/><text:soft-page-break/>indiány, mluvili o tom, jak se v táboře vypráví, že ho oběsil duch Sahkyo.</text:p>
      <text:p text:style-name="Text">Každopádně asi rok po tom údajném obřadu generálporučík W. T. Sherman podepsal v Bosque Redondo dohodu a poslal je zpátky. Začal další Dlouhý pochod, ale tentokrát se vraceli domů. Lidi tvrdili, že viděli, jak s nimi jde i Sahkyo.</text:p>
      <text:p text:style-name="Text">V<text:s/><text:span text:style-name="T72">návratu z exiluje síla,</text:span><text:s/>povídá teplouš.<text:s/><text:span text:style-name="T73">Posiluje ducha, ale nepřináší mír.</text:span></text:p>
      <text:p text:style-name="Text">A Williams se ozve:<text:s/><text:span text:style-name="T74">A co to má společného se mnou? Já jsem nikoho odnikud nevyhnal.</text:span></text:p>
      <text:p text:style-name="Text">Teplouš vzdychne, pokývá hlavou a zadívá se z okna. Zatváří se opravdu smutně. A povídá:<text:s/><text:span text:style-name="T75">Násilí a smrt omezily její myšlení. Teď má pro ni význam jenom pomsta.</text:span></text:p>
      <text:p text:style-name="Text">Williams se v tu chvíli mohl podělat. Ten teplouš mu vykládá, že po něm jde sto let starý duch? No, to přece ví sám. Ale to povídání o pomstě a o volákovi oběšeném na trámu, kam se nebylo jak dostat, bylo ošklivé. A navíc loď pochopil ten sen. Zdálo se mu o světě Sahkyo, o tom, co prožila. A věděl, jak šťastná bude, až ho uvidí umírat.</text:p>
      <text:p text:style-name="Text">A tak se teplouše zeptá:<text:s/><text:span text:style-name="T76">Co s tím mám, kurva, dělat?</text:span></text:p>
      <text:p text:style-name="Text">A teplouš na to:<text:s/><text:span text:style-name="T77">Přiveď ji k významu slitování.</text:span><text:s/>Potom zvedne ranní noviny a podá je Williamsovi.<text:s/><text:span text:style-name="T78">Tohle budeš potřebovat.</text:span></text:p>
      <text:p text:style-name="Text">A tak Williams vykráčí z bufetu na parkoviště, vyleze do kamiónu a odjede. Nejdřív neměl tušení, co udělá, akorát mu bylo naprosto jasné, že utíkat mu nepomůže a že ta holka Sahkyo, bez ohledu na to, v co se proměnila, je daleko silnější než on. Asi osmdesát mil ani nepomyslel na ty noviny nebo na to, proč si ten teplouš myslel, že je bude potřebovat.</text:p>
      <text:p text:style-name="Text">Inu, nebylo pochyb, že se jí bude muset postavit tváří v tvář, a to nejspíš na jejím území. Williams se asi na týden zašil do hotelu u Espaňoly, přemýšlel a dusil se ve vlastní šťávě a pokud možno nespal. Sny ho pronásledovaly jako psi vačici. Nakonec usoudil, že už to tak nemůže nechat dál ani jednu noc, jinak bude tak unavený, že už nebude vůbec schopen řídit. Natankoval kafe a naftu a zamířil zpátky do Gallupu a na Ďáblovu silnici.</text:p>
      <text:soft-page-break/>
      <text:p text:style-name="Text">Nejdřív si myslel, že se neukáže. Myslel si, že bude prostě jezdit sem a tam po silnici, dokud neusne a ona ho nezabije. Zaťal zuby a jezdil dál. Byla to dřina. Měl pocit, jako by měl v očích písek, a motor začal znít, jako by mu chtěl něco říct, jako by ho chtěl vyrušovat. Neukázala se skoro do půlnoci.</text:p>
      <text:p text:style-name="Text">A potom buch, najednou tam stála u silnice jako předtím. Zabrzdil motorem a kamión začal poskakovat a skřípat, jako by se měl každou chvilku rozpadnout, jak usilovně se ho snažil zastavit. Ale povedlo se, on vyskočil ven a ona<text:s/>byla pryč. Stejně jako poprvé.</text:p>
      <text:p text:style-name="Text">Jenže teď znal její jméno. A tak se vydal dozadu a křikl do prachu:<text:s/><text:span text:style-name="T79">Sahkyo,</text:span><text:s/>a když to zahulákal potřetí, objevila se.</text:p>
      <text:p text:style-name="Text">Vidí ji teď zblízka a ona v žádném případě nemůže předstírat, že je živá. Kůže úplně bledá a tenká jako papír. Očima pohybuje, ale jsou úplně celé černé. Ve vlasech se jí něco hýbá. Stojí u silnice celá červená od zadních světel, dívá se na něj, čeká, a on ví, že jestli se chce dožít rána, měl by raději mluvit hodně rychle.</text:p>
      <text:p text:style-name="Text"><text:span text:style-name="T80">Hele, Sahkyo,</text:span><text:s/>povídá,<text:s/><text:span text:style-name="T81">slyšel jsem všechno o tom, co se stalo tobě a tvým lidem a tak, a je mi to opravdu líto. Ale já jsem to neudělal.</text:span></text:p>
      <text:p text:style-name="Text">Holka na něj jenom kouká a neříká nic. On cítí, jak z ní nenávist sálá jako oheň. A tak zvedne ty noviny, které mu dal ten teplouš. Hned na první straně nad přehybem je zpráva o tom, jak izraelské letectvo dává zabrat Egyptu. Holka na to ani nekoukne, ale on je přesto drží před ní.</text:p>
      <text:p text:style-name="Text"><text:span text:style-name="T82">Štve tě, že chodím po tvé zemi, že jo?</text:span><text:s/>povídá.<text:s/><text:span text:style-name="T83">Jenže jde o to, že se nemám kam vrátit. Možná můj dědeček neb</text:span><text:span text:style-name="T84">o jeho dědeček sem přišli odněku</text:span><text:span text:style-name="T85">d z Evropy, ale já už jsem Američan. Pocházím odsud, chápeš?</text:span></text:p>
      <text:p text:style-name="Text">Ona udělá krok k němu a on by odtamtud nejraději upaloval, co to dá. Ale zůstane stát a povídá:<text:s/><text:span text:style-name="T86">No dobře, třeba mě zabiješ. Ale k čemu to bude dobré? Akorát tady naděláš stejný binec, jako je teď na Blízkém východě. To pro svoje lidi chceš? Aby bojovali ještě za tisíc let?</text:span></text:p>
      <text:p text:style-name="Text">Ona sklopí oči k novinám. Pochybuj u, že by uměla číst anglicky, ale na noviny se tak dívala. Williams začal mít pocit, že ji snad trochu zviklává, a tak pokračoval:<text:s/><text:span text:style-name="T87">Tvoji lidé vedou dost současných bojů. Když nenecháš spát ty staré, budeme se takhle rvát navěky.</text:span></text:p>
      <text:soft-page-break/>
      <text:p text:style-name="Text">Možná ji přesvědčilo, když jí ukázal, jak Židé ještě tisíce let po návratu z exilu stále bojují, nebo už toho měla prostě dost, anebo duchové ztrácejí moc, když se jim člověk postaví, a noviny a Židé a to všechno byli jenom prostředek, jak chtěl teplouš Williamsovi dodat odvahu. Každopádně se Sahkyo od něj odvrátila a odkráčela do noci. Williams ji už nikdy víc neviděl a už nikdy se mu nezdál ten sen.</text:p>
      <text:p text:style-name="Text">Ale je fakt, že když si večer svlíkl košili, objevil na prsou přímo nad srdcem otisk ruky. Byl černý jako tuš, asi tak velký jako dívčí ruka a už nikdy neslezl. Ale to bylo to nejhorší, s čím z toho díky tomu teploušovi vyvázl.</text:p>
      <text:p text:style-name="Text">Takže když boule odehnaly Corine, začal si Švéd říkat, že by možná měl taky najít někoho takového, aby mu pomohl.“</text:p>
      <text:p text:style-name="Text">Zadní dveře se rozlétly, až staré dřevo bouchlo o stěnu domu, a strýček Dab se ohlédl přes rameno. Moje mladší sestra Joanie vedla ženy z rodiny ven do těžkého večerního vzduchu. Abbyiny citrónovokrémové šaty jako by v té tmě zářily a teta Mary šla vedle ní. Naklonil jsem se kupředu a snažil jsem se v šeru rozeznat, jak se Abby tváří. Mokré a trávou olepené děti se kolem žen shlukly a ty je zahnaly dovnitř. Tucet bosých nohou zadupal na fošnách zadní verandy.</text:p>
      <text:p text:style-name="Text">„Družice,“ řekl jsem s povzdechem. „Vytahuje nás ven dvakrát nebo třikrát týdně, abychom se na nějakou podívali.“</text:p>
      <text:p text:style-name="Text">Na okraji trávníku Joanie ukazovala na hvězdné nebe. Abby, teta Mary i ostatní sledovaly její pohled. Osm dospělých žen zírajících do tmy. Abby zvedla ruku, jako by si chtěla zaclonit oči, a na prstě se jí zaleskl zásnubní prsten. Teta Mary se k ní naklonila, řekla něco jenom jí a Abby zavrtěla hlavou. Rukáv jí klouzal a na okraji látky se objevil maličký tušový oblouk. Kousl jsem se do rtu. Dab potáhl z doutníku a uchechtl se.</text:p>
      <text:p text:style-name="Text">„Měl bys sestře říct, že jí to pálí, když dovede něco takového,“ řekl.</text:p>
      <text:p text:style-name="Text">„To není nic těžkého,“ opáčil jsem. „Na to jsou už webové stránky, kde zadáš jenom svou zeměpisnou šířku a délku a vyjedou ti doby přeletu.“</text:p>
      <text:soft-page-break/>
      <text:p text:style-name="Text">„Ale stejně bys jí to měl říct,“ prohlásil Dab. „Čím víc něco říkáš, tím je to pravdivější. A! Támhle. Podívej se, vidíš?“</text:p>
      <text:p text:style-name="Text">Na vysoké temné klenbě nad námi se rozhořela hvězda. Pomalu se sunuli nebem, pomalejší než meteor a nestravována vlastním plamenem. Zeny obdivné mumlaly a Joanie se zubila stejně rozzářeně jako ta hvězda. Abby se ohlédla po nás, všimla si mého pohledu a stáhla rukáv na místo. Němě naznačila<text:s/><text:span text:style-name="T88">Díky<text:s/></text:span><text:span text:style-name="T89">a</text:span><text:s/>já jsem se dotkl prstem oka naším tajným znamením, které znamenalo<text:s/><text:span text:style-name="T90">Miluju tě.</text:span></text:p>
      <text:p text:style-name="Text">„Nádhera,“ řekl strýček Dab s pohledem stále upřeným na oblohu. „Prostě<text:s/><text:span text:style-name="T91">nádhera.</text:span><text:s/>No, kde jsem to skončil? Jo aha. Švéd.<text:s/>Takže, Švéd začal hledat někoho, kdo by mu mohl pomoct. Jenže lidi jako len teplouš nejsou běžní. Ano, je spousta lidí, kteří tvrdí, že mají húdú, duclia svátého nebo kdovíco, ale většinou jsou to lháři a zloději, kteří jsou moc<text:s/>bezvýznamní na to, aby si založili banku. Rád bych řekl, že mu to netrvalo dlouho, ale fakt je, že Švéd hledal na různých místech asi půl roku.“</text:p>
      <text:p text:style-name="Text">Vyvažovali mu energie, dívali se mu na auru a tuhleto a támhleto. Jeden čas se řídil podle rad nějakého guru, který ho nechal skoro měsíc jíst jenom cibulovou polívku. Chudák Švéd z toho měl takový průjem, že neuběhlo ani půl šichty bez mistrova nadávání, že sedí celou dobu na záchodě. Vzal si týden dovolené a odjel do Nového Mexika, aby našel toho teplouše. Bufet sice našel, to jo, ale něco se zatím muselo stát, protože u zadního stolu nikdo neseděl. Nikdo o tom nechtěl mluvit, a tak se Švéd prostě musel vrátit. Trvalo snad pět nebo šest měsíců, než našel někoho, kdo mu mohl opravdu pomoct.</text:p>
      <text:p text:style-name="Text">O tomhle Mexikánovi se šířila pověst, že dělá zázraky, ale takovou měla i řada lidí, které už Švéd navštívil. Tenhle si říkal curandero a pracoval v malém krámku na jihu, kde žijou sami Mexikáni. Přijet tam bylo něco jako ocitnout se v Juarezu. Všechny nápisy ve španělštině, všude jenom mexické vlajky a poldů tam moc vidět nebylo.</text:p>
      <text:p text:style-name="Text">Švéd byl tou dobou boulemi pokrytý už skoro celý. Celá záda, nohy a břicho. Už se mu rozlézaly i po krku a říkal, že je někdy v noci slyší mluvit, stejně jako se to stalo Corine. Takže i když o<text:s/><text:soft-page-break/>Mexikánech všeobecně neměl valné mínění, sebral odvahu a vydal se tam.</text:p>
      <text:p text:style-name="Text">Byl to opravdu malý krámek a krčil se mezi mexickým řeznictvím na jedné straně a kanceláří zprostředkovatele kaucí na druhé. Podle Švéda to uvnitř páchlo horkou čokoládou a krví. A šero? Bylo tam takové šero, že člověk nevěděl, co se může schovávat v koutě.</text:p>
      <text:p text:style-name="Text">Curandero byl velký chlap. Tlustý a opravdu velký. Snad tři sta padesát nebo čtyři sta liber. Víš, co ti o takhle tlustých lidech řeknu? Mají sílu. Musejí mít.</text:p>
      <text:p text:style-name="Text">Každopádně teda Švéd vkráčí dovnitř a tenhle obrovský Mexikán v havajské košili o velikosti stanu tam brebentí Španělsky do telefonu tak rychle, že mu není rozumět. Svéd chvilku čeká, ale<text:s/>Curandero na něj jenom začne mávat rukou, jako by říkal:<text:s/><text:span text:style-name="T92">Zatím se tu porozhlídni. Hned se ti budu věnovat.</text:span></text:p>
      <text:p text:style-name="Text">To už si Švédovy oči zvykly na šero. Začíná rozeznávat věci. A to, co tam vidí, ho málem přimělo zase vypadnout. Leží tam zaprášená vycpaná kočka úplně bez srsti. Je tam něco, co vypadá jako had, až na to, že je to celé ze stříbra, až do poslední šupiny, a hýbá se to tak, že nedokáže poznat, jestli je to na klíček nebo živé. Ale nejvíc ho upoutá patentní zavařovačka. Podle všeho je plná whisky, ale plave v ní něco bílého. Vypadá to jako maličká dívčí panenka udělaná z kouře. Švéd sklenici zvedne, otočí ji a vidí, že ta panenka nemá zadní díl. Dutá jako čokoládový zajíc.</text:p>
      <text:p text:style-name="Text">Curandero skončí s telefonováním, zavěsí a ptá se:<text:s/><text:span text:style-name="T93">Co pro vás můžu udělat, pane?</text:span></text:p>
      <text:p text:style-name="Text">No, něco Švédovi říká, aby položil sklenici, upaloval odtamtud a ani se neohlédl. Ale na druhou stranu má pocit, že tohle je snad ten pravý člověk. A tak se nějak zasekne mezi těmi dvěma myšlenkami a neříká nic.</text:p>
      <text:p text:style-name="Text">Ten ohromný chlap přistoupí k němu. Musí být snad třikrát těžší než Švéd a navíc o dobrou hlavu vyšší. Vidí, co to Švéd drží, a přikývne, jako by souhlasil s něčím, co Švéd ještě neřekl.</text:p>
      <text:p text:style-name="Text"><text:span text:style-name="T94">Na tu si pamatuju,</text:span><text:s/>povídá.<text:s/><text:span text:style-name="T95">Už to musí být nějakých deset let. Jste tady kvůli ní?</text:span></text:p>
      <text:soft-page-break/>
      <text:p text:style-name="Text">Chlap má hluboký a tichý hlas, jako když sé pitbulovi teprve začíná drát z hrdla zavrčení. Švéd zavrtí hlavou a zavařovačku položí. Kouřová panenka uvnitř se začne maličko pohupovat sem a tam, jako by se topila. Curandero na sklenici položí ruku. Jednu ruku, a ta obalí celou zavařovačku, jako by to byl bonbón.<text:s/><text:span text:style-name="T96">To je škoda,</text:span><text:s/>řekne.<text:s/><text:span text:style-name="T97">Chtěl jsem vědět, jak to dopadlo.</text:span></text:p>
      <text:p text:style-name="Text">Teď už ze sebe Švéd něco vypravit dokáže, i když samozřejmě není ve stavu přijít s ničím chytrým. Jenom opakuje několik posledních slov.<text:s/><text:span text:style-name="T98">Jak to dopadlo?</text:span><text:span text:style-name="T99"><text:s/></text:span>Jako<text:s/>by to byla otázka.</text:p>
      <text:p text:style-name="Text">Velký chlapík odloží sklenici zpátky na polici, kde stála předtím, opře se o starý dřevěný stůl, vzdychne a začne vyprávět Švédovi o tom děvčeti.</text:p>
      <text:p text:style-name="Text">Stalo se to, když žil<text:s/>Curandero na západě. V Kalifornii, nedaleko San José. Byla tenkrát zima a na zemi dokonce ležel poprašek sněhu. Brzo se stmívalo. Takže když ta holka těsně před zavíračkou přišla, byla venku už tma.</text:p>
      <text:p text:style-name="Text">Ovšem ta holka byla bílá. On nebyl hloupý. Věděl, že když bílá holka sama od sebe navštíví mexického medicinmana… no, neznamená to, že by se jí vedlo moc dobře.</text:p>
      <text:p text:style-name="Text">Děvčeti bylo asi tak patnáct. Zrzavé vlasy, zelené oči a hubená, ale ne vyzáblá. Vypadala tak, jak vypadají děcka, když mají co nevidět dospět, ale ještě dospívat nezačala, jestli mi rozumíš. No, mohlo to být někdy začátkem prosince ’62 nebo ’63, takže od pohledu víceméně věděl, o co kráčí. Pozval ji dovnitř, nabídl jí židli a kafe a počkal, než sebere dost kuráže na to, aby mu řekla, že je v jiném stavu a potřebuje s tím něco udělat, než to zjistí její táta. Trvalo jí to asi dvacet minut.</text:p>
      <text:p text:style-name="Text">Inu, bylo to, jak se dalo čekat. Holka se zabouchla do nějakého kluka. Řekl jí, že ji má rád, a ona mu uvěřila. A možná to dokonce byla pravda. Aspoň tenkrát. Potom věci zašly moc daleko a teď byla zničená. Kdyby na to její rodiče přišli, přerazili by ji. Je to stará, hodně stará písnička, a než přišly pilulky, slýchávali jsme ji daleko víc než dneska, to mi věř.</text:p>
      <text:p text:style-name="Text">Curandero teda poslouchal, co holka vypráví, a neřekl ani to ani ono. No, možná tu a tam přikývl, aby ji povzbudil k dalšímu povídání. A když skončila, vytáhla z kapsy dvacet dolarů a dala mu<text:s/><text:soft-page-break/>je. Něco z nich bylo ve čtvrťácích. Nejspíš všechno, co si od mala nastřádala. A neplakala. Za celou tu dobu neuronila ani slzičku.</text:p>
      <text:p text:style-name="Text">On o tom přemýšlí, podívá se na ni, potom<text:s/>zajde do zadní místnosti a připraví tu zavařovačku. Naleje do ní whisky a trochu krve. Přinese jí děvčeti, položí jí na ni ruce a spolu odříkají nějaké zaklínání. Potom ji poví o jedné konkrétní soše Panny Marie. Je to daleko odtamtud v jednom starém, už nepoužívaném kostele. Nakreslí jí plánek na papír a vysvětlí jí cestu.</text:p>
      <text:p text:style-name="Text"><text:span text:style-name="T100">Najdete ji snadno</text:span>, řekne chlápek,<text:s/><text:span text:style-name="T101">protože skoro všechny sochy Panenky Marie mají modrý plášť. Tahle má červený.</text:span></text:p>
      <text:p text:style-name="Text">Vysvětluje jí, že musí spát dvě noci se sklenicí v posteli, třetí noc musí rozbít vajíčko, přilít do sklenice jenom bílek a potom sklenici zakopat pod nohama Rudé Panny. Tu noc musí přespat na hřbitově u kostela, láhev zase vykopat a přinést mu ji.</text:p>
      <text:p text:style-name="Text">Děvče neodmlouvá ani si nestěžuje, ani nic podobného. Prostě sebere zavařovačku, vyjde ven do noci, a on tedy zavře krám. Tech dvacet dolarů si nechá. Člověk musí vydělávat.</text:p>
      <text:p text:style-name="Text">No, tři dny uběhly a holka se nevracela. Curandero na ni čekal, dokonce měl pro všechny případy pár dní otevřeno dýl. Když se pořád neukazovala, usoudil, že dostala strach. Ze si to rozmyslela. Ale potom přešel Štědrý den a ona stála u dveří a tu zavařovačku držela pod kabátem. Neřekl nic, jenom ji pustil dovnitř. Když sklenici vytáhla, bílek plaval ve whisky úplně sražený. A vypadal přesně tak, jako když ji Švéd zvedl. Maličká dutá holčička.</text:p>
      <text:p text:style-name="Text">A ta velká holka na ni kývnutím hlavy ukáže a zeptá se:<text:s/><text:span text:style-name="T102">To je ona? To je moje dítě?</text:span></text:p>
      <text:p text:style-name="Text">Curandero zavrtí hlavou, posadí se a řekne:<text:s/><text:span text:style-name="T103">Ne, slečinko. To jste vy.</text:span></text:p>
      <text:p text:style-name="Text">Na ztemnělém dvorku se moje sestra zasmála příliš nahlas, nuceně a drsně. Abby založila ruce na prsou s pokřiveným úsměvem, který věstil problémy. Nadzvedl jsem se na židli.</text:p>
      <text:p text:style-name="Text">Dab mě švihl hůlkou po stehně. Oči měl přimhouřené a díval se zlostně.</text:p>
      <text:p text:style-name="Text">„Začínám si myslet, že mě neposloucháš, synku,“ prohlásil. „Já to nevykládám jenom proto, abych se kochal vlastním hlasem.“</text:p>
      <text:soft-page-break/>
      <text:p text:style-name="Text"><text:span text:style-name="T104">A proč to tedy děláš?</text:span><text:s/>chtělo se mi odseknout. Ale místo toho jsem pípl: „Promiň. Pokračuj.“</text:p>
      <text:p text:style-name="Text">„To už je lepší. Víš, Rudá Panna měla moc a svou historii, ale když k ní<text:s/>Curandero tu holku poslal, vůbec neřekl, že to to dítě zabije, protože by to byla lež. Tedy ne že by to nedokázal. Ne že by to neudělal. Už předtím udělal i horší věci. Jenom chtěl prokázat té holce službu, i když to mělo být tvrdé.</text:p>
      <text:p text:style-name="Text">Kdysi dávno, když Španělé vedli na pobřeží misie a král Ferdinand vykopával všechny Židy ze Španělska, žil na tom místě sochař jménem Severo Muňoz. Nikdo ze sousedů přesně nevěděl, proč starý Severo odešel ze Španělska do takové prdele, ale dohadů kolovalo plno. Nebyl to hodný člověk. Chlast, děvky, rvačky… no, to tenkrát bylo vcelku normální. Severo byl něco horšího. Zabil asi tucet lidí, jenom co se vědělo. Nějaká znásilnění. Prováděl zvěrstva indiánům jenom proto, že mohl.</text:p>
      <text:p text:style-name="Text">Potíž byla v tom, že Severo svoje řemeslo uměl. Guvernér Nového Španělska dole v Mexiko City viděl padlého anděla, kterého Severo vyřezal z kusu borového dřeva většího než člověk, a řezba se mu zalíbila. Tak mu Severo toho anděla daroval, a od té doby na něj byl zákon krátký.</text:p>
      <text:p text:style-name="Text">Jak příběh praví dál, Bůh nad misií v San José bděl a Severo byl jednoho dne opilý, spokojený a samolibý. A měl tu smůlu, že zhřešil ve chvíli, kdy měl Pán hravou náladu. Byla neděle, kněz sloužil mši a tak vůbec. Severo seděl v první lavici opilý a rušil bohoslužbu. Začal si povídat s děvčaty ve druhé řadě, nebo si stáhl kalhoty a škrábal se na koulích, nebo co ho zrovna napadlo.</text:p>
      <text:p text:style-name="Text">Kněz to snáší tak dlouho, jak jen může, ale když se chystá přijímání, Severo pustí větry tak hlasitě, až se to rozlehne celým kostelem, načež ho popadne záchvat smíchu a on tam plácá rukama do lavice a hýká. Pohár trpělivosti přetekl. Kněz odloží víno a začne Severa vykazovat ven. Povídá, že ni je Boží příbytek a že Severo znesvěcuje oběť, kterou Ježíš podstoupil na Iďíži, a nakáže Severovi, aby vypadl.</text:p>
      <text:p text:style-name="Text">Severo se zvedne, ukáže mu prostředníček a prohlásí:<text:s/><text:span text:style-name="T105">Jestli je tohle Bož</text:span><text:span text:style-name="T106">í příb</text:span><text:span text:style-name="T107">ytek, tak ať mě z něj vyhodí Bůh.</text:span><text:s/>A všichni úplně ztichnou. Celé shromáždění čeká, že uhodí blesk nebo že se pod ním<text:s/><text:soft-page-break/>rozestoupí zem. Kněz<text:s/>zrudne a Severo jenom vyzývavě rozhodí rukama, jako že ukázal, že Bůh je<text:s/>padavka a nevyřídil si to s ním.</text:p>
      <text:p text:style-name="Text">Později se Severo zmínil, že tenkrát slyšel, jak se někdo směje. Nikdo jiný<text:s/>to<text:s/>neslyšel. Všichni ostatní tvrdili, že bylo mrtvé ticho, ale Severo slyšel, jak<text:s/>se<text:s/>někdo vzadu chechtá, div mu neupadne hlava. Nevěděl, kdo to je. Dodatečně usoudil, že se to smál Ježíš, protože věděl, co přijde dál.</text:p>
      <text:p text:style-name="Text">No nic. Kněz i za Severova pokřikování a nadávání dokončil mši. Lidé začali odcházet a parta jich zůstala čekat hned před kostelem. Většinou mužů a tvářili se naštvaně. Severo byl sice zabedněnec, ale nebyl hlupák, jestli chápeš, co tím myslím. Měl za to, že když vyjde zadním vchodem, vyline se výprasku. Jenže vzadu na něj čekal Bůh.</text:p>
      <text:p text:style-name="Text">Věděli, že ten pes byl Ježíš, protože všichni ti chlápci, co na něj čekali před kostelem, aby mu dali na pamětnou, ho uslyšeli křičet, rozběhli se dozadu a zvíře zabili. Pes měl rozpáraný bok, okolo celé hlavy hromadu strupů<text:s/>a<text:s/>všechny čtyři pracky měl rozdrásané a krvavé, jako by mu je někdo probil hřebíkem. Mohlo to být jenom vzteklinou, ale po tom, co se stalo, nikdo nepochyboval, že to byla božská odplata. Dokonce ani Severo.</text:p>
      <text:p text:style-name="Text">Jo, vzteklina. To je ošklivá smrt. Může trvat pár týdnů od kousnutí, než poznáš, že ji máš. Začne to horečkou a všeobecně je ti špatně. Potom dojde na to, že člověk nemůže pít. Je úzkostný a zmatený. Přijde delirium. Šílenství. Potom smrt, a upřímně řečeno, čím dřív, tím líp. Na Severovi se začaly projevovat příznaky dva dny po pokousání a on věděl, že je v hajzlu. Na světě mu zbývalo pár dní a věděl, že bude trpět každou minutu každého z<text:s/>nich. A věděl taky, že na něj čeká pekelný oheň, jestli si to u Boha nevyžehlí. Nevykašlal se na to, ani neprosil o milost, ani nic podobného. Severo byl mizera a hulvát, ale byl to umělec.</text:p>
      <text:p text:style-name="Text">Vzal největší blok kamene, jaký dokázal v krátké době sehnat, a všechny své nástroje a pustil se do pocty Panně Marii jako omluvy Pánu za to, jak žil. Pracoval dnem i nocí. Lidi se na něj začali chodit dívat, částečně proto, že ho nikdo neměl rád, částečně proto, že všichni měli znepokojivý pocit, že se děje něco svátého. Asi pátého dne po pokousání začal Severo u práce mluvit. Podivnými hlasy, které jako by mu nepatřily. Zpíval a žvanil, recitoval náboženskou<text:s/><text:soft-page-break/>nauku a mluvil sprostě. Lidé říkali, že to jeho tělo opouští ďábel. Říkali, že viděli, jak se mění ve svátého.</text:p>
      <text:p text:style-name="Text">Když sochu dokončí, je skoro po něm, ale ona je krásná. Radostná a klidná Madona zrozená ze šílenství umírajícího muže. Úplně nakonec ji nabarví, ale místo modré ji natře na červeno a potom se jí zhroutí u nohou. Poslední, co řekne, je:<text:s/><text:span text:style-name="T108">Viděl jsem se v jejích ocích.</text:span><text:s/>Napíšou mu to na hrob.<text:s/><text:span text:style-name="T109">Viděl jsem se v jejích očích.</text:span></text:p>
      <text:p text:style-name="Text">Od té doby se kolem Rudé Panny stávají zvláštní věci. Curandero tomu děvčeti o některých vypráví. Jeden chlapík na přelomu století se měl ženit a Rudá Panna na něj zavrtěla hlavou. Ukázalo se, že se jeho táta ochomýtal kolem matky děvčete, do které se zamiloval. Rudá Panna mu zabránila ve svatbě se sestrou. Nebo jeden starý chlápek utrpěl ve druhé světové válce šok při výbuchu a pak nevěděl, kdo je, dokud nepřespal jednu noc u nohou Rudé Panny.</text:p>
      <text:p text:style-name="Text">Curandero tomu děvčeti řekne:<text:s/><text:span text:style-name="T110">Ta socha je zrcadlo. Občas všichni zapomínáme, kdo jsme. Nebo k tomu začneme být slepí.</text:span><text:s/>A ukáže na dutou dívku v zavařovačce.<text:s/><text:span text:style-name="T111">Tohle se stalo z vás.</text:span></text:p>
      <text:p text:style-name="Text">Holčina na to kouká, teď už ví, co nevěděla předtím, a přikývne. Tváří se bezvýrazně, úplně prázdně. Curandero ví, že holka stojí na předělu. Možná to dítě zabije, jak chtěla od začátku. Možná si ho přece jen nechá. A on tam jenom sedí s ní. Věděl, že ta holka to má podělané tak jako tak. To nejlepší, čeho může docílit, je, že jednou možností ztratí míň než druhou.</text:p>
      <text:p text:style-name="Text">Ona nakonec povídá:<text:s/><text:span text:style-name="T112">Dejte mi jinou.</text:span><text:s/>Curandero si neřekne o peníze, ani se neptá, co tedy udělá. Prostě zajde dozadu,<text:s/>vezme druhou sklenici, naleje do ní krev, naleje do ní whisky. Přinese ji dopředu a odříkají nad ní zaklínání. A potom s ní holka odejde a už se nikdy nevrátí.</text:p>
      <text:p text:style-name="Text"><text:span text:style-name="T113">Takže jsem doufal, že třeba víte, co bylo dál,</text:span><text:s/>řekne<text:s/>Curandero Švédovi. A Švéd zavrtí hlavou. Už spolu mluví snad hodinu a Švéda první zděšení do velké míry přešlo. Už je schopen mluvit.</text:p>
      <text:p text:style-name="Text">A tak Švéd řekne:<text:s/><text:span text:style-name="T114">Ale nevyléčil jste ji. Přišla za vámi kvůli něčemu, a vy jste to neudělal.</text:span><text:s/>A ten velký Mexikán se zatváří zjihle.</text:p>
      <text:p text:style-name="Text"><text:span text:style-name="T115">Přišla za mnou, abych ji vyléčil,</text:span><text:s/>odpoví.<text:s/><text:span text:style-name="T116">Já nikdy nikoho nevyléčím. Udělám jenom, co dokážu, a potom je buď vyléčí nebo nevyléčí Bůh.</text:span></text:p>
      <text:soft-page-break/>
      <text:p text:style-name="Text">A ukáže se, že to je přesně to, co Švéd potřeboval slyšet. Říkal potom, že to bylo, jako když se kroutí a namáhá, aby usadil součástky tam, kam patří, ale teprve to, co<text:s/>Curandero řekl, mu pomohlo zacvaknout všechno na místo. Pak už mohl chlápkovi povědět všechno o Corine a o těch boulích a o tom, jak se šíří a mluví. Curandero ho nechal svlíknout košili, dlouho si boule prohlížel, došel si pro stetoskop, úplně jako by byl opravdový doktor, a poslouchal, jak boule mluví.</text:p>
      <text:p text:style-name="Text">Potom curandero odložil nádobíčko a začal si se Švédem jen tak povídat. Povídali si o Corine a jaká byla, jaké vůči ní měl pocity, jaké to bylo s ní<text:s/>šukat, jaké to bylo probouzet se vedle ní a jak mu je, když je pryč. Povídali si o chlapech z dílny, a jaké to je pracovat s bělochy. Povídali si o Minnesotě a o Africe a o jihu. Curandero přinesl Švédovi kolu, sobě velkou mísu chili a fazolí a seděli a klábosili jako staří kámoši.</text:p>
      <text:p text:style-name="Text">Pale přijde chvíle, kdy<text:s/>Curandero dorazí fazole, rozvalí se na židli a prohlásí:<text:s/><text:span text:style-name="T117">Ranili vás. A vaše tělo se snaží vyrovnat se vztekem a zlostí.</text:span></text:p>
      <text:p text:style-name="Text">Švéd založí ruce na prsou, tvrdě se zamračí a řekne:<text:s/><text:span text:style-name="T118">Jak jste na to přišel? Nic jsem si nezlomil, ani jsem si nenatloukl. A na nikoho se nijak zvlášť nezlobím.</text:span></text:p>
      <text:p text:style-name="Text">Curandero zavrtí velkou hlavou a říká:<text:s/><text:span text:style-name="T119">Jste černoch v Americe. To je samo o</text:span><text:s/><text:span text:style-name="T120">sobě dost velká křivda.</text:span><text:s/>No, Švéd dost dobře neví, co na to říct, ale ten Mexikán se mu už začal líbit natolik, že to nechá plavat. Curandero mluví dál.</text:p>
      <text:p text:style-name="P121">Můžu vám pomoct s tím vztekem, ale s tou ránou, která ho způsobila, něco svede jenom Bůh.</text:p>
      <text:p text:style-name="Text">A Švéd ukáže na boule na rukách a zeptá se:<text:s/><text:span text:style-name="T122">Zbaví mě to tohohle? A</text:span><text:s/>když<text:s/>Curandero přisvědčí, že jo, Švéd práskne dlaněmi o sebe a povídá:<text:s/><text:span text:style-name="T123">Jdeme na to.</text:span></text:p>
      <text:p text:style-name="Text">Curandero jde dozadu a začne se tam přehrabovat. Ozývají se zvuky, jako když se brousí nože, a někdo tam zpívá, ale ne ten velký chlapík. Je cítit déšť a žhavé železo. A asi za deset minut chlápek vytáhne dopředu masážní stůl. Znáš ten typ s opěrkou hlavy, kterou je vidět dolů, ne? Něco takového. A vybídne Švéda, ať si lehne na stůl na břicho s obličejem na opěrce.</text:p>
      <text:soft-page-break/>
      <text:p text:style-name="Text">Ještě před dvěma hodinami byl Švéd z toho člověka tak vyděšený, že ze sebe nedokázal vypravit ani slovo, ale teď jsou jako staří kámoši. Jako bráchové. Švéd shodí oblečení, položí se a<text:s/>Curandero mu začne na všechny boule na zádech, na rukou, na nohou a na krku pokládat závažíčka. Něco si přitom tiše mumlá Španělsky. Takže Švéd skončí obložený závažíčky, celkem snad deset nebo patnáct liber,<text:s/>Curandero přestane a zpříma se posadí.</text:p>
      <text:p text:style-name="Text"><text:span text:style-name="T124">Tak, teď to bude trochu bolet,</text:span><text:s/>varoval. A Švéd si představuje, že začne ty boule vymačkávat nebo rozřezávat nebo něco takového. Přikývne a připraví se na to, ale pochopil to špatně. To není ta bolest, kterou má chlapík na mysli. Místo toho Švéd najednou cítí, jak ho zaplavuje lítost, začne brečet jako děcko, kterému umřela máma, a ani neví proč.</text:p>
      <text:p text:style-name="Text">A jde o to, že už nikdy nepřestal. Naposled jsem Švéda viděl před třemi, možná čtyřmi roky. Má teď úplně bílé vlasy, stejně jako já, a pořád pláče. Ne že by bulil nahlas, ale pořád trochu slzí, jako by měl zánět spojivek. Boule zmizely a Corine se vrátila. Mají tři děti a nějakých osm vnoučat. Nekonečně se milujou, mají krásný dům a žijou si dobře, ale Švéd nemůže přestat plakat. A říkám ti, já si myslím, že až umře, jeho tělo bude plakat dál, i když on sám už bude mít pokoj.“</text:p>
      <text:p text:style-name="Text">Strýček Dab se odmlčel a zadíval se na pahýl svého černého doutníku. Pak se zadíval na okraj trávníku, kde ve tmě pořád stály ženy, téměř neviditelné, jako by je noc unášela pryč. Když Dab znovu promluvil, scházela v jeho hlase energie příběhu. Znělo to skoro, jako by na něj šla hrůza.</text:p>
      <text:p text:style-name="Text">„Amerika je pohraniční město. Celá, od východu k západu, od severu k jihu. Texas, Kansas i Aljaška. Všechno je to jedno pohraniční město. Jsou tady lidé, kteří tu byli před námi a kterým jsme ji vzali. Jsou tady lidé, kteří přišli po nás a chtějí ji vzít nám. A každý máme nějaký příběh, aby nám to dávalo smysl. Ty do sebe někdy zapadají. Někdy ne. Je to zmatek. Občas mě z toho opravdu mrazí. Ale vidím, že nám to taky poskytuje šanci. Dává nám to manévrovací prostor, ve kterém se můžeme snažit dosáhnout toho, aby to všechno dávalo smysl.</text:p>
      <text:soft-page-break/>
      <text:p text:style-name="Text">Chápeš, co<text:s/>Curandero udělal, ne? Nemohl vzkřísit Kinga z mrtvých, ale mohl změnit, co to znamenalo pro Švéda. Mohl vyměnit zlost za lítost. Černoši v Americe, i takoví jako Švéd, si nesou tuhle ránu. Indiáni jako to děvče Sahkyo? Ti mají zase svoji. Hrome, možná my všichni si neseme nějakou ránu, každý nějakou jinou. A oni ji nemůžou vyléčit o nic víc než my. Jediné, co všichni můžeme udělat, je změnit význam té rány. A právě to dělají lidé jako<text:s/>Curandero a ten teplouš. Můžou změnit význam příběhů. Proto mají moc. Chápeš, co ti říkám? Chápeš, proč ti to povídám?“</text:p>
      <text:p text:style-name="Text">„Jasně,“ řekl jsem.</text:p>
      <text:p text:style-name="Text"><text:span text:style-name="T125">„Nechápeš,“</text:span><text:s/>prohlásil a bodl prstem do vzduchu mezi námi. „Hele, požádal jsem tě, abys mi vyprávěl, jak ses seznámil se svou životní láskou, a ty mi řekneš:<text:s/><text:span text:style-name="T126">Jedno přišlo k druhému.</text:span><text:s/>Co to má k čertu znamenat? Tahle Abby mi připadá jako prima ženská. Líbí se mi. Ale vy dva nemáte šanci, slyšíš? Ani tu nejmenší.</text:p>
      <text:p text:style-name="Text">Kdybys přišel, že se budeš ženit, a vedl sis šestnáctiletou čínskou couru v sedmém měsíci s někým jiným, ale měl bys k tomu dobrý příběh, myslím si, že by ti to vyšlo. Ty jsi sem přišel s tímhle děvčetem a máš ji rád. Nejsem hlupák; vidím, že ji miluješ. Ale ta láska nic<text:s/><text:span text:style-name="T127">neznamená.</text:span><text:s/>A když nic neznamená, bude vadnout a<text:s/><text:span text:style-name="T128">zahyneš</text:span><text:span text:style-name="T129">,</text:span><text:s/>ty se sem za tři roky přihrneš a budeš vykládat o rozvodu a o tom, jak jedno šlo do hajzlu k druhému. A pros Pána, abys u toho neměnil plínky.“</text:p>
      <text:p text:style-name="Text">Opovržení v jeho hlase mi připadalo jako facka. Naposledy dlouze potáhl z doutníku, až se žhavý konec pod příkrovem popela zlostně rozzářil, a zamáčknutý nedopalek hodil na trávník. Kouř štiplavě páchl a dusil. Pokusil jsem se zasmát, převést to v žert, ale vyšel z toho prázdný dutý zvuk.</text:p>
      <text:p text:style-name="Text">„Já nevím, co mám povídat,“ řekl jsem.</text:p>
      <text:p text:style-name="Text">„Něco si vymysli,“ řekl Dab a měl jsem dojem, že jeho zlost je podbarvená prosebným tónem. Otevřel jsem ústa a zase je zavřel. Z šera k nám dolehl hlas tety Mary a rozléhal se jako velrybí píseň.</text:p>
      <text:p text:style-name="Text">„Dabe? Doufám,<text:s/>že jsi právě nezaneřádil<text:s/>dvorek odpadky. Neviděla jsem tě<text:s/>odhodit do trávy ten odporný nedopalek, že ne?“</text:p>
      <text:p text:style-name="Text">„Ale zlato,“ ušklíbl se strýček Dab, „víš přece, že to trávě svědčí. Nikotin je pesticid. Hubí světlušky.“</text:p>
      <text:soft-page-break/>
      <text:p text:style-name="Text">Teta Mary i ostatní ženy z rodiny vyšly na verandu. Staré dřevo pod nimi zavrzalo a teta Mary zlehka pleskla Daba po zátylku. Zevnitř bylo slyšet elektronické zvuky, jak si děti hrály. Abby se oddělila od mé matky a sestry a posadila se vedle mne. Vyhlížela krásně. Všechny ty drobné známky neklidu, které ji pronásledovaly – sevřené rty, vrásečky v koutcích očí – byly ty tam.</text:p>
      <text:p text:style-name="Text">Teď<text:s/>už zapadla do rodiny – už to nebyla ta dívka ze Severu, kterou jsem v ní dosud viděl já, byla to moje snoubenka. Stejná žena, ale změnil se její význam. Představil jsem si, jaké by bylo ji ztratit. Myslel jsem, že to vím, a dolehl na mne strach, jako kdyby se mi na hrdlo zlehka položila ruka.</text:p>
      <text:p text:style-name="Text">Naklonila tázavě hlavu.</text:p>
      <text:p text:style-name="Text">„O čem jste si tady vy dva celý večer povídali?“ zeptala se.</text:p>
      <text:p text:style-name="Text">„Jenom jsme si vyprávěli různé historky,“ odpověděl strýček Dab. „Vlastně se mi zrovna chystal povídat, jak jste se vy dva seznámili.“</text:p>
      <text:p text:style-name="Text">Abby povytáhla obočí. Na rtech se jí objevil drobounký úsměv – pobavení, pochopení, potěšení. Už jsem se chystal to popřít, když promluvila.</text:p>
      <text:p text:style-name="Text">„Vážně?“ řekla. „To bych si ráda poslechla.“</text:p>
      <text:p text:style-name="Text">Pohledy celé rodiny, včetně Abby, se upřely na mne. Strýček Dab složil ruce na břiše, očima na mně visel, vyzýval mě, pobízel mě, modlil se za mne. Srdce mi poskakovalo jako tenisky v sušičce. V ústech jsem měl kovovou pachuť. Neměl jsem nejmenší tušení, co mám říct. Podíval jsem se na Abby a potom na Daba.</text:p>
      <text:p text:style-name="Text">Povzbudivě na mne kývl.</text:p>
      <text:p text:style-name="Text">„No,“ začal jsem a snažil se, aby se mi hlas netřásl, „vlastně je to docela dobrý příběh.“</text:p>
      <text:p text:style-name="Text"/>
      <text:p text:style-name="P130">Překlad Jiří Engliš, původně F&amp;SF3/2009</text:p>
      <text:p text:style-name="P131"/>
      <text:h text:style-name="Nadpis1" text:outline-level="1"><text:bookmark-start text:name="bookmark24"/><text:bookmark-start text:name="_Toc327124938"/><text:soft-page-break/>Nová Rakeťákova dobrodružství<text:bookmark-end text:name="_Toc327124938"/></text:h>
      <text:p text:style-name="P132">(The Continuing Adventures of Rocket Boy)</text:p>
      <text:h text:style-name="Nadpis2" text:outline-level="2"><text:bookmark-start text:name="_Toc327124939"/>Daryl Gregory<text:bookmark-end text:name="bookmark24"/><text:bookmark-end text:name="_Toc327124939"/></text:h>
      <text:p text:style-name="P133"/>
      <text:p text:style-name="Text">Bylo mi šestnáct, když si můj kámoš Stevie postavil vlastní raketu. V určitém světle a z určitého úhlu byla vážně nádherná: hrubý válec vysoký přes dvacet stop postavený na čtyřech pomocných raketách a vyztužený mohutnými delta křídly. Trup a křídla byly z vlnité překližky. Pomocné rakety tvořily čtyři padesátigalonové ocelové sudy, které Stevie natřel na černo a zabalil do hliníkové fólie. Později policie zjistila, že do jednoho sudu naládoval plastové láhve od mléka naplněné peroxidem vodíku destilovaným na hydroxyl – šlo o podomácku vyrobený raketový pohon. Ten výbuch byl slyšet až v Boone, pět mil na západ.</text:p>
      <text:p text:style-name="Text">To já byl o hodně blíž. Stál jsem na kraji pole, možná padesát yardů od rakety, a rukama jsem se opíral o drátěný plot, který zastavil těch pár větších šrapnelů, což byl asi jediný důvod, proč jsem zůstal naživu. Teď se belhám s močí v sáčku a o berlích. Ale jinak se cítím v pohodě. Koneckonců je to jenom tělo. To nejsem<text:s/><text:span text:style-name="T134">já.</text:span></text:p>
      <text:p text:style-name="Text">Tak to aspoň často říkával Stevie. Snažím se na to nezapomínat.</text:p>
      <text:p text:style-name="Text">Blok, kde jsme se Steviem vyrostli, vypadal stejně jako vždycky: souběžné řady bungalovů srocené pod starými borovicemi a obřími smutečními vrbami. Některé domy byly nově natřené a několik verand vzadu přestavěli na zasklené obýváky, nic podstatného se ale nezměnilo. Stejně to byly pořád jen papundeklové krabice s malými okny a velkými okenicemi.</text:p>
      <text:p text:style-name="Text">Realitní makléřka mi zdejší dům nechtěla prodat. Snažila se mi ukázat nové ‚výhledové stavby‘, patrové domky s malými pozemky bez stromů na severu města, kde předtím bývala jen kukuřičná pole. Ale já chtěl bydlet lady, v mém bloku, pokud možno v tom samém domě, ve kterém jsem dospíval. Stevie a já jsme vyrůstali vedle sebe,<text:s/><text:soft-page-break/>v tak totožných domech, že by si je naše rodiny mohly klidně prohodit a ani by si nemusely kupovat nový nábytek.</text:p>
      <text:p text:style-name="Text">Jenže náš starý dům nebyl na prodej. Rodiče odtud odešli už před lety, když jsem studoval na vysoký, a odstěhovali se do Arizony. Současní majitelé vytrhali keře a kolem dvora postavili plot, ale jinak toho moc nezměnili. V noci stál před jejich domem odtahový vůz. Před pár měsíci se jich na mou žádost makléřka zeptala, jestli domek neprodají, ale oni se stěhovat nechtěli, dokonce i když jsem nabídl o pětadvacet procent víc, než byla tržní cena.</text:p>
      <text:p text:style-name="Text">Další možnost se mi naskytla sama od sebe. Šlo o dům, co stál z druhé strany Stevieho domu, dobrých sto yardů od něj, což byla vzdálenost, kterou jsem potřeboval pro svůj projekt. Dřív tam bydleli Klingermanovi, které jsem sotva znal. Neměli děti, zato chovali malé uštěkané psy, teriéry nebo co to bylo.</text:p>
      <text:p text:style-name="Text">Stevieho rodiče, Sperovi, bydleli ještě pořád na stejném místě. Okno mé nové ložnice leželo naproti oknu Stevieho starého pokoje. Závěsy teď byly světle modré namísto spidermanovsky červených. První noc v domě jsem spal na podlaze, protože mi ještě nepřivezli nábytek, a slyšel jsem pláč jejich dítěte.</text:p>
      <text:p text:style-name="Text">V létě Stevie za noci vyklouzl z okna svého pokoje, vzal to přes dvory a sykl do okna mého pokoje, ať jdu s ním. Bylo nám tak dvanáct třináct, když jsme s tím začali. Pokud oba rodiče spali a já sebral odvahu, přidal jsem se.</text:p>
      <text:p text:style-name="Text">Stevie byl stejně starý jako já, byl to ale o deset liber lehčí, hubený kluk s vybledlými zplihlými vlasy, úzkými rty a průsvitnou kůží. I v měsíčním světle šla rozeznat modrá žíla, co se mu táhla od spánku po čelist.</text:p>
      <text:p text:style-name="Text">Pět bloků od nás se nacházel park a necelou míli daleko byl lom. Celou cestu jsme se vyhýbali světlům aut a předstírali, že v každém autě sedí poldové, kteří by nás odvezli zpátky domů. Pokaždé jsme se vrhli do příkopu a Stevie se na mě podíval a řekl: Ty bláho, ty bláho, to bylo fakt na poslední chvíli. Báli jsme se, že nás někdo chytne, zvlášť Stevieho táta. Pan Spero mě děsil víc než všichni, co jsem znal.</text:p>
      <text:p text:style-name="Text">Ale stejně jsme šli dál. Vystavěli jsme si na stromech vedle lomu pevnost. Bavili jsme se o mimozemšťanech a kosmických lodích, ale<text:s/><text:soft-page-break/>o skutečných raketách nebo opravdových hvězdách a planetách jsme nevěděli vůbec nic. Byli jsme jen samé<text:s/><text:span text:style-name="T135">Hvězdné v</text:span><text:span text:style-name="T136">á</text:span><text:span text:style-name="T137">lky</text:span><text:s/>a<text:s/><text:span text:style-name="T138">Battlestar Galactica.</text:span></text:p>
      <text:p text:style-name="Text">O prázdninách po sedmičce jsme začali natáčet – opravdový dlouhý film s desítkami nesouvislých epizod. Táta dostal k Vánocům kameru. Byla to velká neforemná věc, i když jsme si to tehdy nemysleli. A protože to byla kamera mého táty, stal se ze mě kameraman a režisér. Stevie si vzal na starost děj a zvláštní efekty.</text:p>
      <text:p text:style-name="Text">Většina efektů vyžadovala rybářské náčiní. Mezi stromy jsme natáhli rybářský vlasec s desetilibrovou nosností a na vršky modelů přilepili háčky. Stevie přitahoval vesmírné lodě ze vzdálenosti dvaceti stop a navíjel je na udici. Já ležel na zádech s kazeťákem nastaveným blízko u mikrofonu, abychom měli doprovodnou hudbu, a natáčel jsem lodě, které mi prudce přelétaly nad hlavou. Chtěli jsme za nimi mít hvězdy jako v úvodní scéně ve<text:s/><text:span text:style-name="T139">Hvězdných v</text:span><text:span text:style-name="T140">á</text:span><text:span text:style-name="T141">lkdch.</text:span><text:s/>Ty se ale nikdy nenahrály.</text:p>
      <text:p text:style-name="Text">Pořádali jsme neuvěřitelné vesmírné bitvy: dvě stopy dlouhý Millennium Falcon versus osmipalcová U.S.S. Enterprise, pár stíhačů T.I.E. proti japonským Zerům a Apollu 11. Cpali jsme prskavky do vylétávacích otvorů a střeleckých věží a nechávali jsme je vybuchnout. Namáčeli jsme modely do benzínu, zapalovali je (tenkrát jsme nevěděli, že ve vesmíru nic nehoří) a pak jsme z modelu udicí vyškubli únikové moduly.</text:p>
      <text:p text:style-name="Text">Když Stevie umřel, noviny kolem téhle posedlosti raketami, výbušninami a ohněm udělaly pořádný humbuk.<text:s/><text:span text:style-name="T142">Náznaky tu byly</text:span>, kdyby si jich jen<text:s/><text:span text:style-name="T143">někdo všiml.</text:span><text:s/>Blbost.<text:s/><text:span text:style-name="T144">Jasně,</text:span><text:s/>že jsme byli posedlí raketami a věcmi, co vybuchují. Byli jsme američtí kluci v Zaprděný Lhotě uprostřed Iowy.</text:p>
      <text:p text:style-name="Text">„Timmy?“</text:p>
      <text:p text:style-name="Text">„Dobrý den, paní Sperová. Stačí jenom Tim.“</text:p>
      <text:p text:style-name="Text">Stála na přední verandě a držela něco, co vypadalo jako dětská vysílačka – chůvička. Dítě bylo někde uvnitř. Neslyšel jsem ho plakat.</text:p>
      <text:p text:style-name="Text">„Stěhuješ se sem?“ Její hlas zněl překvapeně a radostně. Viděl jsem ji, jak od chvíle, co před hodinou dorazila dodávka, v jednom kuse vyhlíží z okna do ulice. Dost času na to, aby si připravila ten<text:s/><text:soft-page-break/>radostně překvapený tón. Aby si připomněla, že se nemá dívat na ty hliníkové berle.</text:p>
      <text:p text:style-name="Text">Kývl jsem směrem ke dvěma chlápkům, kteří do domu nesli šatní skříň, a nasadil jsem úsměv. „Tak nějak. Většina nábytku bude vzadu v ložnici, dokud nenechám vynést koberce a přelakovat podlahy.“</text:p>
      <text:p text:style-name="Text">Sestoupila dolů z verandy a přešla k příjezdové cestě. Pohybovala se pomalu, jako by za zády odvíjela bezpečností lano. Červená dioda na chůvičce každých pár vteřin zablikala.</text:p>
      <text:p text:style-name="Text">Paní Sperová byla jednou z nejmladších matek, sexy matek. Byla to zdravě vypadající žena, která si při práci stahovala vlasy do ohonu a v létě nosila<text:s/>trička bez rukávů. A mně nebylo ještě ani třináct, když jsem ji začal pozorovat, kdykoli se natáhla k vysoké polici, a čekal jsem, jestli zahlídnu bílou podprsenku a křivku obnažené kůže.</text:p>
      <text:p text:style-name="Text">Teď měla něco přes pětačtyřicet, a i když byla pořád atraktivní, vypadala unaveně. Měla baculatou tvář a přibrala kolem boků. Oči jako by jí zapadly hlouběji do lebky.<text:s/>Mohlo za to dítě, nebo ta změna začala už dřív?</text:p>
      <text:p text:style-name="Text">Řekl jsem jí, že táta s mámou dostali její vánoční blahopřání s vloženým oznámením o narození dítěte. „William Ray. To je hezké jméno. Kolik že mu je? Osm měsíců?“</text:p>
      <text:p text:style-name="Text">Usmála se, překvapeně. „Příští úterý. Říkáme mu Will. Máš dobrou paměť.“ Zeptala se mě na rodinu. Odpověděl jsem jí, že se rodiče těší na to, až půjdou za pár let do důchodu. Starší bratr ještě dělá postgraduál a sestra žije v Maine a taky má dítě.</text:p>
      <text:p text:style-name="Text">Křivka na displeji chůvičky se zvedala a klesala. Prostě jsem se na ni musel dívat.</text:p>
      <text:p text:style-name="Text">Paní Sperová mi vyprávěla o mém domě a o sousedech. Pan Klingerman zemřel na infarkt a paní Klingermanová se přestěhovala do domova. Nevěděla, co se stalo s jejich psy. Mluvili jsme o nových lidech v ulici a těch pár změnách, kterými si město prošlo.</text:p>
      <text:p text:style-name="Text">„Takže, kde pracuješ?“ zajímala se.</text:p>
      <text:p text:style-name="Text">„Přímo tady. Budu pracovat z domu.“</text:p>
      <text:p text:style-name="Text">„Aha. Přímo tady z domu. Ty děláš na počítači, že?“</text:p>
      <text:p text:style-name="Text">„Analyzuju údaje o kontrole kvality pro jednoho výrobce náhradních dílů.“ V devíti případech z deseti to pro vysvětlení mé práce stačilo.</text:p>
      <text:soft-page-break/>
      <text:p text:style-name="Text">„No, to zní…“ hledala správné slovo. „Tobě to vždycky pálilo, Time.“ Podívala se na monitor, pak zpátky na dům. „Měla bych se vrátit.“</text:p>
      <text:p text:style-name="Text">„Můžu si ho poslechnout?“</text:p>
      <text:p text:style-name="Text">Její tvář byla na chvíli bez výrazu a potom se paní Sperová usmála. „Jistě.“ Přiložil jsem si monitor k uchu. Vypadalo to, že dítě tvrdě spí. Jeho hluboké dýchání bylo hlasité a zastřené praskáním elektřiny.</text:p>
      <text:p text:style-name="Text">„Slyším moře,“ řekl jsem a ona se zasmála. Podíval jsem se na zadní stranu přístroje a všiml si značky. „Tahle věc je úžasná. Slyšíte s ní všechno.“</text:p>
      <text:p text:style-name="Text">„Skoro až moc. I sebemenší nadechnutí.“</text:p>
      <text:p text:style-name="Text">„To bych řekl. No, vyřiďte panu Sperovi, že tu budu pořád,“ prohodil jsem. „Kdyby někdy něco potřeboval.“</text:p>
      <text:p text:style-name="Text">Stevie dělal čím dál větší modely z malované překližky a součástí jiných modelů. Vyhazoval je do vzduchu petardami, kterými by se dala roztrhnout poštovní schránka. To už jsem mu tátovu kameru nepůjčoval, ale on si ze školní multimediální učebny ukradl superosmičkovou kameru a promítačku a pustil se do natáčení. Sice už nemohl zaznamenávat zvuk, ale to mu nevadilo. Video je chladné médium, řekl mi.</text:p>
      <text:p text:style-name="Text">Jednou v noci v létě po prváku na střední jsme se ve tři v noci vraceli přes dvory. Stevie nesl kameru a já jsem táhl vozík plný rekvizit a modelů. Obešli jsme roh domu a uviděli pana Spera. Seděl na lehátku pod Stevieho oknem s plastovým pohárkem v ruce. Pustil jsem rukojetí vozíku, ale než jsem stačil prásknout do bot, nařídil mi, ať zůstanu, kde jsem, a já jsem se tak bál, že jsem se ani nehnul. Pak přinutil Stevieho, aby si sundal kalhoty, přímo přede mnou. Přikázal mu, ať dá ruce na zeď domu. Stevie už předem plakal. Pan Spero se postavil, sundal si pásek a přeložil ho napůl. Vzal ho za přezku a švihl jím Stevieho po stehnech. Stevie vyjekl a začal brečet nahlas.</text:p>
      <text:p text:style-name="Text">Tak ty řveš? Já ti k tomu dám důvod, zavrčel pan Spero.</text:p>
      <text:p text:style-name="Text">Během toho bití jsem v jednu chvíli utekl k zadním dveřím našeho domu, ani jsem se nesnažil plížit, a vběhl jsem k sobě do pokoje. Máma se ze mě snažila dostat, co se děje, a já jsem zajíkavě mlel něco o Steviem a jeho tátovi.</text:p>
      <text:soft-page-break/>
      <text:p text:style-name="Text">Za pár minut stál pan Spero před hlavním vchodem našeho domu. Táta se vydal jen tak naboso v županu ke dveřím a pak mě zavolal do obýváku.</text:p>
      <text:p text:style-name="Text">Vyplížil ses ven? zeptal se mě.</text:p>
      <text:p text:style-name="Text">Přikývl jsem.</text:p>
      <text:p text:style-name="Text">Už to víckrát nedělej, nakázal mi.</text:p>
      <text:p text:style-name="Text">A tím to skončilo.</text:p>
      <text:p text:style-name="Text">Chvíli jsem tam ohromeně stál a potom jsem z místnosti utekl. Ale ne daleko. Vklouzl jsem do koupelny a přiložil jsem ucho ke zdi nad umývadlem. Pan Spero mluvil tichým, nenávistným hlasem. Táta toho moc neřekl.</text:p>
      <text:p text:style-name="Text">Když pan Spero konečně odešel, zaslechl jsem, jak táta říká mámě: Když nasměruješ koně na sever, tak tenhle chlap bude mít nervy v jeho jižní části. Bylo mi čtrnáct a myslel jsem si, že to je ta nejvtipnější věc, co kdy táta řekl.</text:p>
      <text:p text:style-name="Text">A pak mi to začalo vrtat hlavou. Jak dlouho tam pan Spero vlastně seděl a čekal na nás?</text:p>
      <text:p text:style-name="Text">Chůvička, kterou používá paní Sperová, vysílá na 43 kilohertzích. V Des Moines jsem si koupil snímač a naladil jsem Rádio William. Poslouchal jsem ho, kdykoliv vysílal, a program byl dost pravidelný: plakal, dýchal nebo brebentil ve svém soukromém jazyce. Naučil jsem se rozlišovat různé druhy pláče, od hladového po vzteklý. William měl zvláštní druh výkřiku, když chtěl, aby ho po probuzení máma vzala do náruče. Paní Sperová ho přišla zvednout, mluvila k němu svým klidným hlasem, a když se sklonila nad postýlku, bylo to, jako by mluvila do mého ucha. V noci jsem ležel v posteli a snažil se sladit svůj dech s jeho. William ale dýchal moc rychle, jako králík.</text:p>
      <text:p text:style-name="Text">Pan Spero byl jen zvuk v pozadí, vzdálené hučení, které se občas změnilo na slova. Poslouchal jsem, jestli přijde nějaká změna tónu, čekal jsem na náznak nezastíraného pohrdání, které projevoval vůči Steviemu. První týden jsem sledoval, jak ráno odchází do práce a odpoledne se vrací domů. Vypadal stejně: bledá pokožka a úzké rty, vlasy měl sčesané z čela dozadu. Změnila se jenom jejich barva, z pískově hnědé na bílou.</text:p>
      <text:p text:style-name="Text">Vybalil jsem si věci a pustil se do internetových nákupů. Většina stránek chtěla u majitelů domů vyvolat paranoiu: co se týkalo hlídání<text:s/><text:soft-page-break/>dětí, uklízečů a kohokoli, kdo se na dvacet stop přiblíží k jejich hlavnímu vchodu. Žasl jsem nad tím, co všechno nabízejí. Za necelé dva tisíce dolarů jsem sestavil kompletní sadu: kamery, digitální přepínač, software, antény, kabely, prostě všechno.</text:p>
      <text:p text:style-name="Text">UPS to během pár dalších týdnů po částech doručila. Hrál jsem si se svými novými hračkami a poslouchal Rádio William.</text:p>
      <text:p text:style-name="Text">Všechny Stevieho filmy – naše filmy – byly součástí dlouhé ságy jménem<text:s/><text:span text:style-name="T145">Kroniky Zbraně novy.</text:span><text:s/>Její obsah se nedal vysvětlit. Nedokázali jsme si ho vysvětlit ani my dva navzájem. A měnil se v závislosti na zvláštních efektech, které jsme měli zrovna k dispozici. Nahrávali jsme části příběhu pořád dokola, jakmile nás napadlo něco jiného, nebo když jsme se dostali k lepším modelům. Příběh měl spoustu mezer, které jsme nikdy nevyplnili.</text:p>
      <text:p text:style-name="Text">Většina ‚epizod‘ měla něco společného s Klukem Rakeťákem, kterého hrál Stevie navlečený v černých šusťácích a síťovaném triku. Rakeťák byl jediný<text:s/>kluk v našem věku (dvanáct, čtrnáct, šestnáct), který dovedl řídit vlastní bojový raketoplán Protirevoluční hvězdné flotily, kterou jsme pojmenovali ‚Rebelská aliance‘, dokud nám nějací kluci neřekli, že jsme to obšlehli z<text:s/><text:span text:style-name="T146">Hvězdných válek.</text:span><text:s/>V pozdějších epizodách se z Rakeťáka stal silný tichý týpek; to když jsme přešli na film a už jsme nemohli nahrávat dialogy. Stevie hrál Rakeťáka při práci na warpových motorech, jak u palubní desky reaguje na neviditelné laserové střely nebo jak významně upírá pohled do vesmíru. Já jsem vystupoval v různých rolích, od velitele letky po velkého vůdce mimozemšťanů. Mého mladšího bratra jsme obsadili do rolí podporučíků, mimozemských poskoků a hlavně mrtvol. Stevie tvrdil, že Hitchcock použil ve scéně ze sprchy v Psychu omáčku od Bosca, ale nám připadalo, že Karo Syrup je levnější a vypadá stejně dobře. V černobílém filmu ten sirup vypadal realističtěji než opravdová krev.</text:p>
      <text:p text:style-name="Text">V akčních scénách zaskakoval za Stevieho kaskadér, umělohmotná figurka vojáka s vlasy, co vypadaly jako skutečné, a s ohebnými prsty. Oblékli jsme akční figurku<text:s/><text:span text:style-name="T147">(nikdy ne panenku</text:span>), posadili jsme ji do zmenšených modelů a pak jsme jí dávali co proto. Jednoho dne o letních prázdninách – rok před Stevieho smrtí, v roce 1991 – jsme vojáka snad padesátkrát shodili ze stěny lomu. Bylo<text:s/><text:soft-page-break/>devadesát stupňů Fahrenheita a devadesátiprocentní vlhkost a mě už přestávaly<text:s/><text:span text:style-name="T148">Kroniky</text:span><text:s/>bavit. Ale neměli jsme co jiného dělat a Stevie přísahal, že to je klíčová scéna, kterou pro něj musím natočit. Rakeťákův bojový raketoplán dostal zásah a jeho únikový modul při sestupu shořel (nebo tak něco) a Rakeťák měl zbytek cesty dolů zdolat s padákem. A tak Stevie stál na vrcholu skály s kapesníkem naskládaným kolem vojáka a já čekal na dně dolu s kamerou namířenou proti slunci. Tam dole nefoukal vítr, nebyl tam žádný stín a ze mě se pot jen řinul.</text:p>
      <text:p text:style-name="Text">A ten zasranej kapesník se neotvíral. Voják jenom pořád dokola narážel na skály. A pokaždé, když dopadl dolů, na mě Stevie ječel dolů: Máš to? Máš to? Jako by to stálo za to.</text:p>
      <text:p text:style-name="Text">Po dvou hodinách vypadal vojákův obličej, jako by se porval na nože. Vylezl jsem ven s kamerou pověšenou na řemínku kolem krku a hulákal jsem, že teď je řada na něm, aby seděl v jámě a griloval se.</text:p>
      <text:p text:style-name="Text">Stevie si natahoval triko. Bledou kůži měl jasně růžovou, ale než si triko stáhl dolů, zahlédl jsem na jeho hrudníku tmavý pruh.</text:p>
      <text:p text:style-name="Text">Co to sakra je? ozval jsem se.</text:p>
      <text:p text:style-name="Text">Tohle? Zvedl triko. Dlouhý, úzký šrám se mu táhl od klíční kosti po pupek jako had. To nic není.</text:p>
      <text:p text:style-name="Text">Čím tě zmlátil?</text:p>
      <text:p text:style-name="Text">Stevie pokrčil rameny. Jedním mým kabelem.</text:p>
      <text:p text:style-name="Text">Do prdele, ulevil jsem si. To muselo bolet jak kráva.</text:p>
      <text:p text:style-name="Text">Znovu pokrčil rameny. Ani ne. Bolest je jenom signál zařízení. Jako když zvoní telefon. Bolí to jenom, když se rozhodneš, že by to mělo bolet.</text:p>
      <text:p text:style-name="Text">Takhle mluvil celý léto. Tělo je stroj a mysl je pilot.</text:p>
      <text:p text:style-name="Text">Jo, odpověděl jsem, ty jsi hotovej chlápek z ocele.</text:p>
      <text:p text:style-name="Text">Dokážu ti to, navrhl. Prašť mě.</text:p>
      <text:p text:style-name="Text">Ty přece nechceš, abych tě praštil, řekl jsem.</text:p>
      <text:p text:style-name="Text">Bylo to něco odporného, co ve mně Stevie vyvolával. Byl jsem větší než mi a taky silnější. Dokázal jsem mu nasadit zámek, ze kterého se nedostal, vrazit ho do skříní, rozbrečet ho, když se mi zachtělo. Nedělal jsem to často, ale dělalo mi radost vědět, že to dokážu.</text:p>
      <text:soft-page-break/>
      <text:p text:style-name="Text">A tak mi zkusil jednu vrazit a já jsem jeho ruku odrazil. No tak, dělej,<text:s/>říkal a dál na mě dorážel. Odrážel jsem ho a namířil jsem pár úderů na<text:s/>jeho bradu. Začal se divoce pohupovat a já jeho paže odstrčil. Potom mi jeho pěst dopadla na ret. To mě naštvalo, a tak jsem mu dal ze strany ránu do hlavy.</text:p>
      <text:p text:style-name="Text">Prudce se ode mě odvrátil s rukou na uchu. Vidíš? prohlásil. Do očí se mu draly slzy, ale přinutil se do smíchu. V pohodě, dobrý, dodal.</text:p>
      <text:p text:style-name="Text">Znova se na mě vrhl, pošahaně se po mně oháněl pěstmi. Jeho záchvat nabíral na rychlosti a bolestivosti a ani se nesnažil bránit. Takhle se můžete rvát jen s bratrem nebo s nejlepším kámošem.</text:p>
      <text:p text:style-name="Text">Chvíli jsme v tom pokračovali, dokud jsem na něm neseděl s napřaženou pěstí. Ale nedokázal jsem ho praštit, když tam tak ležel rozpláclý na zemi, zakrvácený a usmíval se na mě.</text:p>
      <text:p text:style-name="Text">Dotkl se nosu a zvedl červenou ruku. Unik pohonných hmot, vysvětlil mi.</text:p>
      <text:p text:style-name="Text">Jasně, odpověděl jsem, a vůbec to nebolí.</text:p>
      <text:p text:style-name="Text">Ani trochu.</text:p>
      <text:p text:style-name="Text">Tak proč ses rozbrečel?</text:p>
      <text:p text:style-name="Text">Odstrčil mě. Nikdo se neumí<text:s/><text:span text:style-name="T149">ovládat dokonale,</text:span><text:s/>prohlásil blahosklonně. Strašně moc systémů funguje automaticky. Ale pracuju na tom.</text:p>
      <text:p text:style-name="Text">Nevím, co jsem mu tenkrát odpověděl. Nějakou volovinu.</text:p>
      <text:p text:style-name="Text">Stevie zavrtěl hlavou a zvedl triko. Myslíš si, že tohle jsem já.<text:s/><text:span text:style-name="T150">Tohle,</text:span><text:s/>řekl a přejel prstem po modřině, je poškození trupu lodi.</text:p>
      <text:p text:style-name="Text">Zakřenil se. Pilot, pokračoval, nemá ani šrám. Ukázal na své oko. Tady vzadu. Vidíš mě? Čau, člověče, mávám na tebe.</text:p>
      <text:p text:style-name="Text">„Musí to být těžké procházet tím znovu,“ řekl jsem. Byli jsme u ní na dvoře, seděli jsme na stejném zeleném kovovém zahradním nábytku, jaký měli odjakživa.</text:p>
      <text:p text:style-name="Text">„To myslíš v mém věku.“ Kojila Williama a tiskla ho přitom k sobě s dekou přehozenou přes rameno a zakrývala si prso, ale William byl velký chlapík a pořád jí deku strhával. V jednom kuse jsem se odvracel.</text:p>
      <text:p text:style-name="Text">„To ne! Teda…“</text:p>
      <text:soft-page-break/>
      <text:p text:style-name="Text">„To je v pořádku. Víš, Stevena jsem nekojila. Tehdy tvrdili, že je sunar lepší. Ty jsi taky sunarové dítě.“ Letmo se na mě podívala. „Nikdy jsem to neplánovala. Ale stalo se a já bych ho za nic nevyměnila.“</text:p>
      <text:p text:style-name="Text">„Pochopitelně.“</text:p>
      <text:p text:style-name="Text">„Ale stejně bude prima na chvíli odjet.“ Pan Spero se o víkendu chystal na sjezd a ona měla vzít Williama k sestře do Cedar Falls. „Mimochodem, děkuju za pohlídání domu.“</text:p>
      <text:p text:style-name="Text">„Žádný problém. Od čeho jsou sousedi?“</text:p>
      <text:p text:style-name="Text">Hlava dítěte se s přivřenýma očima naklonila na stranu. Vypadal jako opilec. Matka mu utřela řídké mléko z koutku pusy a on se usmál. Pak udělala něco s podprsenkou a obratně si zapnula košili. To všechno jednou rukou.</text:p>
      <text:p text:style-name="Text">„Máte ještě nějaké Stevieho filmy?“ zeptal jsem se. Nezvedla hlavu. „Víte, ty videokazety nebo plechové krabice s filmy?“</text:p>
      <text:p text:style-name="Text">Zlehka zavrtěla hlavou a stále se na mě nedívala. „Myslím, že ne. Jsou už určitě pryč.“</text:p>
      <text:p text:style-name="Text">„A kde?“</text:p>
      <text:p text:style-name="Text">„Potom jsme hodně věcí vyhodili. Byly to hromady krabic.“</text:p>
      <text:p text:style-name="Text">Za zády mi zastavilo auto, motor řval u zdi domu. Otočil jsem se a nasadil na tvář úsměv.</text:p>
      <text:p text:style-name="Text">Pan Spero vystoupil z auta se sakem přehozeným přes paži.<text:s/>„A hele, koho to k nám čerti přinesli,“ prohodil s lehkým pousmáním.</text:p>
      <text:p text:style-name="Text">„Dobrý den, pane Spero.“</text:p>
      <text:p text:style-name="Text">„Claire mi řekla, že ses sem přistěhoval. Nemohl jsem tomu uvěřit.“ Přehodil sako přes opěradlo jedné ze zahradních židlí. Jeho boty byly pořád lesklé, zářivě žlutá kravata stále napevno uvázaná, jako by mu u dveří měli každou chvíli zazvonit důležití klienti. „A kde je můj kluk?“</text:p>
      <text:p text:style-name="Text">Vzal paní Sperové dítě a otočil se ke mně. „Je to obr, co? Pořádné monstrum!“</text:p>
      <text:p text:style-name="Text">V tom měl pravdu. Vypadalo to, že William bude o dost větší než Stevie a taky o dost mohutnější.</text:p>
      <text:p text:style-name="Text">„Opatrně, zrovna jsem ho nakrmila,“ poznamenala paní Sperová. „Musím jít zapnout troubu.“ Zmizela uvnitř domu a pan Spero pohupoval chlapcem v náručí.</text:p>
      <text:soft-page-break/>
      <text:p text:style-name="Text">„Tak co tě přivádí zpátky do našeho městečka, Timmy? Pracovní příležitosti to nebudou.“</text:p>
      <text:p text:style-name="Text">„Pracuju přes internet,“ odpověděl jsem. „Můžu mít kancelář kdekoli.“</text:p>
      <text:p text:style-name="Text">„Přes internet? Myslel jsem si, že toho všichni nechali.“ Dítě začalo naříkat a pan Spero se posadil na židli jako předtím Claire. „No tak, no tak.“ Poplácal ho po zádech a mimino obracelo hlavu sem a tam a kotníky prstů mělo nacpané v uslintané puse.</text:p>
      <text:p text:style-name="Text">„Tak proč ses sem vrátil?“ zeptal se pan Spero. „Podle mě by si někdo v tvé situaci přál být blízko rodiny.“</text:p>
      <text:p text:style-name="Text">„V jaké situaci?“ Udržel jsem neutrální výraz. Čekal jsem, že se letmo podívá na mé berle, které jsem měl opřené o židli, nebo na bouli pod trikem<text:s/>od podložky a kolostomického sáčku. Jediný pohled.</text:p>
      <text:p text:style-name="Text">Zíral na mě přes hlavu dítěte a odfrkl. „To nic. Nikdy sis nenechal od nikoho rozkazovat, co máš dělat. Ani od svého táty.“ Dítě se zvedlo na nohy; i popadlo otce za ucho a pan Spero laškovně kýval hlavou.</text:p>
      <text:p text:style-name="Text">„Mám tohle město rád,“ lhal jsem. „A někdo se musí vracet zpátky. A dohlížet na sousedství. Ujistit se, že je to pořád dobré místo pro výchovu dětí.“</text:p>
      <text:p text:style-name="Text">„A tak sedíš u sebe v pokoji a ťukáš do počítače. To musí být děsná práce.“</text:p>
      <text:p text:style-name="Text">„Analyzuju údaje o kontrole kvality pro výrobce součástek.“</text:p>
      <text:p text:style-name="Text">Dítě chytlo pana Spera za obočí a on vyhrkl „Au!“ a odvrátil tvář. Držel dítě za ruce a chlapeček nejistě stál. Pan Spero se odrazil nohama a dítě poskočilo a zabrblalo:<text:s/><text:span text:style-name="T151">hé bé bé.</text:span></text:p>
      <text:p text:style-name="Text">„Snažím se vysvětlovat, jako dojde k havarijní poruše,“ pokračoval jsem. „Když třeba praskne pneumatika nebo když se při startu rozpadne těsnící kroužek.“</text:p>
      <text:p text:style-name="Text">„Vážně?“ poznamenal pan Spero. Chlapeček se ztřeštěně řehnil. Pan Spero se zasmál a pohupoval jím výš.</text:p>
      <text:p text:style-name="Text">„Odhad, kdy k poruše dojde, je ze statistického úhlu pohledu jiný problém než odhad postupného opotřebení – namísto normální křivky dostanete Weibullovo rozdělení. Provádíme zátěžové testy a prostě se snažíme rozdrtit součástku na prach. Nakonec selže každá a<text:s/><text:soft-page-break/>má práce je zjistit, proč se některé rozpadnou příliš brzy. Procházím všechny proměnné hodnoty a zjišťuju, které z nich se na poruše podílejí.“</text:p>
      <text:p text:style-name="Text">Ignoroval mě. William se zdál být v sedmém nebi.</text:p>
      <text:p text:style-name="Text">„Často je to kvůli nějaké vadě ze začátku výrobního procesu, například kvůli vlasové trhlině v těsnění.“</text:p>
      <text:p text:style-name="Text">Chlapečkova hlava přepadla dopředu a na košili pana Spera vyhrkla šedá tekutina. William se zaculil, připravený si hrát.</text:p>
      <text:p text:style-name="Text">„Zatraceně! Claire!<text:s/><text:span text:style-name="T152">Claire!“</text:span><text:s/>Pan Spero od sebe dítě prudce odtáhl a nechal ho viset ve vzduchu. William se vyblinkal znovu, zvratky se rozplácly na podlaze, a začal křičet.</text:p>
      <text:p text:style-name="Text">Claire se vyřítila z domu, v ruce měla připravený ručník. „Zase si s ním házel? Vždyť víš, jak na tom je po…“</text:p>
      <text:p text:style-name="Text">„Ježiš, Claire, nemůžeš si ho prostě vzít?“</text:p>
      <text:p text:style-name="Text">Vzala si od něj dítě a pan Spero jí vytrhl ručník. Utíral si jím hruď. „Kurva, na tohle jsem už starý,“ ucedil.</text:p>
      <text:p text:style-name="Text">Natáhl jsem ruce. „Prosím, já ho podržím.“</text:p>
      <text:p text:style-name="Text">Pan Spero hodil ručník na zem, vztekle si to namířil do domu a už si rozepínal košili.</text:p>
      <text:p text:style-name="Text">Paní Sperová zavrtěla hlavou. „Musím ho umýt,“ odpověděla. „Možná bys mohl přijít později…“</text:p>
      <text:p text:style-name="Text">„Ne, už musím stejně jít,“ řekl jsem. „A vy se musíte sbalit. Užijte si výlet. Já se tady o všechno postarám.“</text:p>
      <text:p text:style-name="Text">Řekl jsem, že byl můj nejlepší kámoš. To byla lež. V druháku jsem s ním přestal pobíhat po nocích a pomáhat mu s filmy. Ve škole jsem se s ním sotva bavil. Dostal jsem se do fotbalového mužstva a měl jsem celou bandu dobrých kamarádů. Někteří z nich byli z vyšších ročníků. Měl jsem holku. K čemu bych ksakru potřeboval Stevieho?</text:p>
      <text:p text:style-name="Text">Jenže on mě nepřestával otravovat. Vzpomínám si, jak mě zastavil na chodbě, aby mi řekl, že strávil jarní prázdniny stavěním vesmírné stíhačky v životní velikosti z lepenky natřené na stříbrno.</text:p>
      <text:p text:style-name="Text">Hele. Otevřel sešit s náčrtky ke scénáři. Ukázal mi skicu s panáčkem vylézajícím ze dvířek stíhačky. Loď mohla být tak třikrát větší než pilot a byla nakreslená daleko detailněji.</text:p>
      <text:p text:style-name="Text">To jsi postavil?</text:p>
      <text:soft-page-break/>
      <text:p text:style-name="Text">Už je skoro hotová, odpověděl. Otočil pár stránek. Teď, pokračoval, přejdeme od živé akce k modelům.</text:p>
      <text:p text:style-name="Text">Panely ukazovaly start, pak vzdálenou stíhačku mířící vzhůru skrz mraky a potom přiblížený obrázek lodi rýsující se proti černému vesmíru.</text:p>
      <text:p text:style-name="Text">Koukni, řekl. Mám to tu celý. Je to dvoustupňová raketa.</text:p>
      <text:p text:style-name="Text">Panebože, jak někdo může být takový ubožák? Nevzpomínám si, že by měl ten den nějaké modřiny, i když od jisté doby jsem se po nich přestal dívat. V zimě bylo jednodušší přestat si o Stevieho dělat starosti. Měli jsme zavřená okna a neslyšeli jsme, jak na něj pan Spero řve.</text:p>
      <text:p text:style-name="Text">Vzal jsem mu sešit z rukou. Neumělé tahy perem ukazovaly vybuchující stíhačku. Co je tohle? Lasery nebo tak něco?</text:p>
      <text:p text:style-name="Text">Zbraň novy, odpověděl. Zasáhla jeho loď.</text:p>
      <text:p text:style-name="Text">Na dalším panelu se Rakeťák katapultuje. Poslední políčko ho ukazovalo zblízka – postavička vyplňovala většinu obrázku – jak se vznáší ve vesmíru.</text:p>
      <text:p text:style-name="Text">Nemůže se katapultovat do vesmíru, namítl jsem. Nemá skafandr. Za deset sekund by bylo po něm.</text:p>
      <text:p text:style-name="Text">Skafandr mu uděláme, odpověděl Stevie.</text:p>
      <text:p text:style-name="Text">Hodil jsem mu sešit zpátky. Sakra, nebuď debil, řekl jsem.</text:p>
      <text:p text:style-name="Text">I ve tmě mi bylo jasné, že ze starého Stevieho pokoje nic nezbylo. Police plné plastikových modelů zmizely. Obložení a tapety strhli, zdi byly natřené leskle bílou barvou s pastelově modrým lemem. Postel taky zmizela a nahradila ji dětská postýlka. Rám postele byl ze světlého dřeva s přihrádkami v čele, kam si Stevie dával svoje paperbacky, videokazety, kazety s osmimilimetrovým filmem a krabice s vyvolaným filmem. Vážně se toho všeho zbavili?</text:p>
      <text:p text:style-name="Text">Potmě jsem si prohlédl zbytek domu. Nechtěl jsem rozsvěcovat, abych nepřilákal pozornost sousedů. Sklep byl rozdělený na místnosti a zčásti zařízený, ale ostatní pokoje vypadaly skoro přesně tak, jak jsem si je pamatoval. Hlavní rozdíl byl v tom, že všechny stopy po Steviem, až na pár obrázků, byly odstraněny.</text:p>
      <text:p text:style-name="Text">Instalace kamer, mikrofonů a routerů mi zabrala většinu pátku a část soboty. Potřeboval jsem je umístit někde vysoko, se širokými úhly. V dokončených místnostech ve sklepě to bylo snadné, protože<text:s/><text:soft-page-break/>se stropní panely daly odsunout. V horních místnostech to už byl větší problém. Tyhle bungalovy nemají pořádné podkroví, jen úzké prostory nad domem a garáží, kam se dostanete skrz malé čtvercové otvory. Byla to vyčerpávající práce: hodiny jsem balancoval na trámech a snažil se neprobořit nohou skrz izolaci a omítku. Byl jsem zvyklý pracovat na jedné noze, ale už po půlhodině jsem se potil a třásl námahou a z izolace mě všechno svědilo jako blázen. Musel jsem si dávat často přestávky.</text:p>
      <text:p text:style-name="Text">Vedl jsem elektřinu od světelné instalace, provrtával jsem sádrový strop a strkal jsem tam malá rybí oka. Každá kamera byla velká asi jako půldolar a většina byla zasazená nad stropem. Samotné čočky byly menší než deseticent. Instaloval jsem vodicí desky dozadu na kamery k digitálnímu spínači, který vysílal při 2,4 gigaherzích. Anténu jsem umístil vedle zdi naproti mému domu. Podle prospektů jsem anténu nepotřeboval – měl bych být schopný zachytit signály z kamer do vzdálenosti 700 stop. Ale jestli mě moje práce něco naučila, tak to, že lidi, co píšou návody, lžou.</text:p>
      <text:p text:style-name="Text">Jenom tři kamery dorazily v naprostém pořádku. U ostatních jsem měl různé problémy s kabely a musel jsem strávit další dvě hodiny plazením po podkroví. Nakonec jsem musel vysát všechnu omítku, která mi upadla na podlahu. Dům byl teď čistší, než když majitelé odjížděli.</text:p>
      <text:p text:style-name="Text">V sobotu v noci už všechno fungovalo. Mohl jsem sedět u stolu a procházet většinu místností v domě u mě v počítači.</text:p>
      <text:p text:style-name="Text">V neděli ráno jsem se tam vrátil a tentokrát jsem skutečně zalil kytky. Pak jsem prošel popořadě všechny pokoje a prohledal každou skříň, kufr a zavazadlo. Hledal jsem cokoli, co patřilo Steviemu. Spoustu času jsem strávil v komoře, kde jsem prohledával umělohmotné krabice plné vánočních ozdob, fotoalb a starého oblečení. Pod pracovním stolem v suterénu jsem v úkrytu za krabicí s nářadím našel dvě láhve Jima Beama, jednu prázdnou, druhou vyprázdněnou až na pár palců hnědé tekutiny, s plastovým pohárkem na hrdle. Uložil jsem je zpátky přesně tak, jak jsem je objevil.</text:p>
      <text:p text:style-name="Text">Až na krabici s papíry ze základky nebylo v domě po Steviem ani památky.</text:p>
      <text:soft-page-break/>
      <text:p text:style-name="Text">Až když se blížilo poledne, vzpomněl jsem si na podkroví nad garáží. Netušil jsem, kdy se Sperovi vrátí, ale musel jsem to tam prohlídnout.</text:p>
      <text:p text:style-name="Text">Nechal jsem berle na podlaze v garáži a po žebříku jsem se vyvlekl a proskákal ke čtvercovému otvoru. Odstrčil jsem poklop a hmatal jsem nad hlavou, dokud jsem nenašel šňůru od žárovky.</text:p>
      <text:p text:style-name="Text">To haraburdí mi bylo docela povědomé, věci, které by klidně mohly patřit naší rodině. Krabice na umělohmotný vánoční stromek, otočný ventilátor, sada kuchyňských židlí, které jsem si pamatoval, páskou slepené krabice s obrázky toustovačů, stereo přehrávačů do aut a elektrického nářadí. Ztěžka jsem se vydal hlouběji do tmy k hromadě kartonových krabic. Jejich spoje byly přelepené vrstvami izolepy.</text:p>
      <text:p text:style-name="Text">Použil jsem klíče, abych pásky propíchl a přeřezal. V první krabici, kterou jsem otevřel, byla uložená kovová schránka připomínající pouzdro na psací stroj. Na jedné straně stálo ‚Knihovna střední školy v Ames‘. Rozepnul jsem kovové přezky a sundal víko.</text:p>
      <text:p text:style-name="Text">Uvnitř byla promítačka na osmimilimetrové filmy. Dokonce na ní byla doteď cívka filmu.</text:p>
      <text:p text:style-name="Text">Já to věděl. Věděl jsem, že to nevyhodili.</text:p>
      <text:p text:style-name="Text">Propracoval jsem se ostatními krabicemi, rozevíral lepenková víka a vytahoval věci na světlo. Bylo tam všechno: sešity, videokazety, krabice na filmy. Dokonce i modely – dvě krabice, kde nebylo nic jiného než umělohmotné rakety a rekvizity.</text:p>
      <text:p text:style-name="Text">Zaplatím ti, slíbil mi.</text:p>
      <text:p text:style-name="Text">Stál pod mým oknem za bílého dne v černých šusťácích a v naleštěných černých kanadách. Měl dokonce i černé oční stíny. Vypadal jako trotl.</text:p>
      <text:p text:style-name="Text">Proč nemůžeš jít k hlavnímu vchodu jako všichni ostatní? odpověděl jsem. A dodal jsem: Kolik?</text:p>
      <text:p text:style-name="Text">Deset doláčů. Je to poslední scéna. To je naposled, kdy po tobě něco chci. Budeš jenom držet kameru.</text:p>
      <text:p text:style-name="Text">Nepolezu tajně oknem ven pro deset doláčů.</text:p>
      <text:p text:style-name="Text">Dvacet doláčů. No tak, vždyť víš, že to chceš vidět.</text:p>
      <text:soft-page-break/>
      <text:p text:style-name="Text">Byla sobota odpoledne a já jsem stejně neměl na práci nic jiného. Vyšel jsem ven zadními dveřmi, i když jsem si byl jistý, že mě nikdo nevidí.</text:p>
      <text:p text:style-name="Text">Tak zaprvé mi dej tu dvacku, řekl jsem.</text:p>
      <text:p text:style-name="Text">Vypadal rozzlobeně. Ty si ty prachy vezmeš?</text:p>
      <text:p text:style-name="Text">Natáhl jsem ruku. Nechtěl jsem je – jenom jsem chtěl vidět, jestli je má.</text:p>
      <text:p text:style-name="Text">A jestli by mi fakt zaplatil.</text:p>
      <text:p text:style-name="Text">Podal mi dvě desetidolarovky a já je strčil do kapsy. Tak fajn, prohodil jsem. Najal sis kameramana.</text:p>
      <text:p text:style-name="Text">Z mého domu se stalo studio. Kancelář v ložnici už byla napojená, aby mohla přijímat záznamy vysílané mými kamerami. V obýváku jsem posunul pohovku tak, aby byla otočená k velké prázdné zdi, a na kraj stolu jsem přichystal promítačku. Televizi a videorekordér jsem strčil do kouta, abych mohl nahrávky sledovat, aniž bych vstával z pohovky. Trávil jsem noci tím, že jsem přecházel mezi dvěma místnostmi a sledoval to, co se mi zrovna zachtělo.</text:p>
      <text:p text:style-name="Text">První neděli před návratem Sperových jsem se díval na první kazetu. Stevie kazety a krabice s filmy očísloval, aby je mohl utřídit. V první epizodě z<text:s/><text:span text:style-name="T153">Kronik Zbraně novy</text:span><text:s/>vystupovali dvanáctiletí Stevie a Timmy a<text:s/>byly v ní nekonečné scény s plastovými modely popotahovanými na laně.</text:p>
      <text:p text:style-name="Text">Čekal jsem, že to bude horší než v mých vzpomínkách, ale<text:s/>tohle předčilo i ta nejhorší očekávání.</text:p>
      <text:p text:style-name="Text">Začal jsem se na ty filmy dívat s tím, že vyberu dobré části a sestavím z nich něco souvislého, jenže na tyhle nahrávky se koukat skoro nedalo. Film byl občas tak tmavý, že ani nešlo rozeznat, co se děje, a většinou jsem si ani nevzpomínal, o co nám tehdy šlo. Byl jsem jediný člověk na planetě, který by dokázal<text:s/><text:span text:style-name="T154">Kroniky Zbraně novy</text:span><text:s/>ocenit, a místo toho jsem zrychleně přehrával celé hodiny záznamu.</text:p>
      <text:p text:style-name="Text">Sled obrazů odvedle ale nepřestával a vůbec mi nevadil. I když jsem pracoval, nechával jsem okno na desktopu otevřené, abych si ho mohl zvětšit, kdyby mě něco zaujalo: paní Sperová bosky stírala podlahu v kuchyni. Pan Spero se vytratil do suterénu a ani ne za minutu se jakoby mávnutím kouzelného proutku vrátil. Nikdy mě<text:s/><text:soft-page-break/>webkamery nebo reality show moc nezajímaly, ale tohle mě fascinovalo.</text:p>
      <text:p text:style-name="Text">Mohl jsem je sledovat z místnosti do místnosti, až na pár výjimek. Ven ani do garáže jsem kamery nenainstaloval a nedal jsem žádné ani do ložnice nebo koupelny. Nechtěl jsem vidět Sperovy nahé nebo při sexu, protože jsem věděl, že bych se díval. Ale i tak to byl malý dům. Rád bych řekl, že jsem okno zavřel, když jsem poprvé viděl paní Sperovou, jak jde z koupelny do ložnice s ručníkem kolem pasu, ale ani jsem se nenatáhl pro myš.</text:p>
      <text:p text:style-name="Text">William mi v přenosu připadal ještě víc fascinující než pouhá audio verze. Když spal, úplně se uvolnil. Ležel s povolenou čelistí a rukama rozhozenýma do stran. Když brečel, dával do toho všechno. Obdivoval jsem jeho zaujetí. Někdy, když se plazil za nějakou hračkou nebo se natahoval za letadýlky, co visela nad postýlkou, jsem úplně<text:s/><text:span text:style-name="T155">viděl,</text:span><text:s/>jak přemýšlí.</text:p>
      <text:p text:style-name="Text">Překvapilo mě, že když uprostřed noci brečel, byl to většinou pan Spero, kdo vstal a vzal ho do náruče. Beze slova ho zvedl a chodil s ním po domě jako náměsíčník a nechal chlapečka, ať se vybrečí. Po práci s Williamem pohazoval, jak to dělal onehdy na dvoře. Málokdy mu měnil plínky nebo ho koupal, ale zase si sedl na zem a hrál si s ním.</text:p>
      <text:p text:style-name="Text">Choval se tak zezačátku i ke Steviemu? Než mu Stevie začal ve špatnou chvíli odporovat? Možná, že pan Spero měl své děti rád, dokud byly malé, bezbranné a poslušné.</text:p>
      <text:p text:style-name="Text">Čekal jsem na okamžik, kdy se pan nebo paní Sperovi podívají na strop, zaujme je zvláštní barva omítky a dojdou si pro štafle. Ale na strop se nedíval nikdo kromě Williama. Někdy ležel na zádech a koukal přímo do kamery a já předstíral, že o mně ví. Zamával jsem na monitor. Nazdárek, Wille. O čempak tam dole přemýšlíš?</text:p>
      <text:p text:style-name="Text">Vyrazili jsme k lomu. Stevie vlekl kameru a sportovní tašku. Vesmírná stíhačka stála připravená na poli na druhé straně lomu. Měla dvaadvacet stop na výšku a čumákem mířila k nebi jako raketoplán před startem. Trup měl šedý podklad s černými a červenými logy Protirevoluční hvězdné flotily na mohutných křídlech. Alobalem pokryté okraje pomocných raket se leskly jako tepaný kov.</text:p>
      <text:soft-page-break/>
      <text:p text:style-name="Text">Ty vole, vydechl jsem. Fakt jsi to dokázal.</text:p>
      <text:p text:style-name="Text">Až když jsme přešli na druhou stranu, všiml jsem si, že zadní část nebyla dokončená. Válcovitý trup byl dutý a oba konce držely pohromadě překřížené kusy nebarveného dřeva.</text:p>
      <text:p text:style-name="Text">Zadní část není důležitá, řekl Stevie. Natočíme to jenom zepředu.</text:p>
      <text:p text:style-name="Text">Na trávě za stíhačkou ležely plechovky s barvou, kupky hadrů a prázdné flašky od mlíka. Jedna velká kartonová krabice byla nacpaná hnědými nádobami z umělé hmoty. Stevie tady byl hodně často.</text:p>
      <text:p text:style-name="Text">Pomohl jsem mu zvednout vysouvací žebřík jeho táty z trávy a opřeli jsme ho o bok rakety. Konstrukce se zatřásla a zakymácela.</text:p>
      <text:p text:style-name="Text">Vylezl jsem nahoru. Navzdory všemu mě to nadchlo. Stevie zvládl ze dvou plexiskel vyrobit oblý průhledný kokpit. Byl připevněný k dřevěné rozpěře, aby se dal otevírat a zavírat. Uvnitř byla malá plošina s kovovou sklápěcí židlí položenou na zádech, aby Stevie mohl sedět tváří k nebi. Letová páka byla černá násada od smetáku, palubní deska bylo dřevěné prkno s namalovanými kontrolkami označenými písmeny z mimozemské abecedy, kterou jsme si vymysleli v osmičce.</text:p>
      <text:p text:style-name="Text">Vedle židle byla autobaterie, blízko místa, kde měl mít Stevie hlavu. Červené a černé svorky kabelů ležely odpojené vedle baterie. Kabel mizel v díře v podlaze.</text:p>
      <text:p text:style-name="Text">Na co je ta baterie?</text:p>
      <text:p text:style-name="Text">Na zvláštní efekty, odpověděl.</text:p>
      <text:p text:style-name="Text">I s prací a hodinami strávenými pozorováním Williama jsem za týden stihl projet tucty natočených epizod. Předsevzal jsem si, že si na stopáž osmimilimetrového filmu udělám víc času.</text:p>
      <text:p text:style-name="Text">Ty filmy vyžadovaly rituál. Vždycky, než jsem se na kotouč podíval, převíjel jsem ho ručně a spojoval jsem díly, kde se slepky polámaly. Stevie někdy používal opravdové slepky, častěji ale pracoval s průhlednou páskou, která zežloutla a roztrhla se. Promítačka Bell and Howell byla choulostivá. Naučil jsem se, jak provléknout film navolno smyčkou, aby se nezadrhoval. Naučil jsem se měnit lampy, které jsem si objednal přes internet ze skladu v Oregonu.</text:p>
      <text:p text:style-name="Text">Nafilmované epizody byly daleko lepší než ty na kazetách. Tak zaprvé, byly kratší. Vyvolání filmu stálo peníze, takže jsme nemohli<text:s/><text:soft-page-break/>nechat nahrávání jen tak běžet. A zadruhé, Stevie od té chvíle začal film sestřihávat. Jeho technika se kotouč po kotouči zlepšovala: byla pro něj důležitá denní doba a rozmístění rekvizit, ukazoval venkovní záběry, než přešel do interiéru, a zřetelně odděloval postavy. Scény měly rytmus.</text:p>
      <text:p text:style-name="Text">A já pochopil, že Stevie měl pravdu: video bylo vážně chladné médium. Je příliš<text:s/><text:span text:style-name="T156">určité,</text:span><text:s/>všechny ty ostré barvy, hluk větru a laciné dialogy. Je lepší se omezit na odstíny šedi a ticho a pomalu ho vyvolávat ve tmě. Nevím, odkud se bere to teplo. Možná to má co dělat se samotnou projekcí: lampa, která vypaluje každé políčko na plátno, zalévá ho světlem a ředí každičký strom, osobu a budovu na fotony.</text:p>
      <text:p text:style-name="Text">Dával jsem si na čas. Díval jsem se jen na jeden kotouč každou noc, i když jsem si ho přehrával několikrát. Koneckonců, nebyl důvod spěchat. Neexistoval žádný závěrečný kotouč. Kdysi existovala kazeta s osmimilimetrovým filmem, nevyvolaná, kterou vytáhli z rozbité kamery. Možná ještě existuje. Možná ji má ještě pořád policie nebo Sperovi. Mohla by být schovaná někde v skrytém koutě, který jsem neobjevil. Nebo ji třeba spálili a už ji nikdy nikdo neuvidí.</text:p>
      <text:p text:style-name="Text">Ne že by na tom záleželo. Věděl jsem, jak ten příběh skončí.</text:p>
      <text:p text:style-name="Text">Možná i v tom bylo kouzlo mých malých kamer. Kanál William, jeho nekonečná sága vysílaná živě na mém počítači, nikdy svůj pořad neopakoval. Někdy jsem v noci spal na futonu v kanceláři, abych na něj mohl dávat pozor. Stačilo otevřít oči. Už dávno jsem si přestal připadat jako šmírák. Zdálo se mi, že jsem s nimi v domě, nepostřehnutelný a neviditelný jako rodinný duch.</text:p>
      <text:p text:style-name="Text">Slezl jsem po žebříku dolů a kroutil hlavou nad tím, kolik práce do toho vložil. Celá konstrukce se zakymácela pod mou váhou.</text:p>
      <text:p text:style-name="Text">Udrží tě to? zeptal jsem se.</text:p>
      <text:p text:style-name="Text">Nemusí stát dlouho, odpověděl. Tohle je<text:s/>poslední scéna, kterou potřebuju natočit.</text:p>
      <text:p text:style-name="Text">Jak to, že to je poslední scéna? A co katapultování do vesmíru a celá ta věc se skafandrem? Jak bys ho mohl katapultovat předtím, než vůbec odstartuješ?</text:p>
      <text:soft-page-break/>
      <text:p text:style-name="Text">Sakra, nebuď debil, řekl stejným povýšeným tónem, jaký jsem použil já. Tohle je poslední scéna, kterou musím<text:s/><text:span text:style-name="T157">natočit.</text:span><text:s/>To ostatní už mám hotový. Nikdo netočí filmy po pořádku. Ve střižně to dám všechno dohromady.</text:p>
      <text:p text:style-name="Text">To jako u vás v suterénu?</text:p>
      <text:p text:style-name="Text">Zvedl oči k nebi.</text:p>
      <text:p text:style-name="Text">Tak z čeho jsi vyrobil ten skafandr? zajímal jsem se.</text:p>
      <text:p text:style-name="Text">Žádnej nemám.</text:p>
      <text:p text:style-name="Text">A když se katapultuje, tak co? Udusí se? Vybuchne ve vakuu?</text:p>
      <text:p text:style-name="Text">Stevie neodpovídal.</text:p>
      <text:p text:style-name="Text">Fakt? Rakeťák umře?</text:p>
      <text:p text:style-name="Text">Co je tobě po tom? odsekl nakonec.</text:p>
      <text:p text:style-name="Text">Dal jsem se do smíchu. Neblbni, pět let<text:s/><text:span text:style-name="T158">Kronik Zbraně novy,</text:span><text:s/>a to ho jen tak sestřelí a bude po něm? To je, jako bys zabil Luka Skywalkera.</text:p>
      <text:p text:style-name="Text">Obi-Wan umřel, namítl, a vrátil se v pokračování.</text:p>
      <text:p text:style-name="Text">Jenom jako duch. Duchové se nepočítají.</text:p>
      <text:p text:style-name="Text">Stevie mě neposlouchal. Svlékl si triko a dřepl si, aby otevřel sportovní tašku. Záda měl pokrytá podlitinami tak modrými, že byly skoro černé.</text:p>
      <text:p text:style-name="Text">Do prdele, vyhrkl jsem.</text:p>
      <text:p text:style-name="Text">Vytáhl z tašky černé síťované triko. Nelam si s tím hlavu, řekl. Je to jenom poškození trupu, vzpomínáš? Oblíkl si triko a znovu z něj byl Rakeťák.</text:p>
      <text:p text:style-name="Text">Byla spousta věcí, co jsem mohl říct nebo udělat, a pořád mě napadají další.</text:p>
      <text:p text:style-name="Text">Poslouchej, spustil Stevie. Chci dlouhý záběr – úvodní záběr. Podal mi sešit otevřený na stránce s náčrtem děje.</text:p>
      <text:p text:style-name="Text">Přesně takhle, vysvětloval mi. Postav se támhle k plotu. Natoč mě, jak nastupuju do rakety a zavírám kokpit. Musíš mě zabrat, jak se uvnitř pohybuju, aby bylo jasný, že nejsem model. Prostě jen toč, dokud ti neřeknu stop, jasný? Nevypínej kameru.</text:p>
      <text:p text:style-name="Text">Obi-Wan byl jenom vedlejší postava, namítl jsem a vydal se přes pole.</text:p>
      <text:soft-page-break/>
      <text:p text:style-name="Text">V noci, kdy jsem měl dávat nejvíc pozor, jsem ležel v posteli ve vedlejším pokoji. Neměl jsem ani puštěný snímač. Vtom se z reproduktorů v kanceláři ozvaly výkřiky.</text:p>
      <text:p text:style-name="Text">Nevím, jak dlouho trvalo, než mě probudily. Možná pár vteřin. Možná minuty. Vyskočil jsem z postele a napůl se bez berlí vlekl, napůl skákal chodbou. Otočil jsem monitor k sobě.</text:p>
      <text:p text:style-name="Text">Chlapeček byl na podlaze a křičel. Pan Spero stál nad ním, oblečený v kalhotách od pyžama, s rukama v pěst opřenýma v bok.</text:p>
      <text:p text:style-name="Text">William nikdy předtím takhle nekřičel. Byl to jekot, jako by ho něco řízlo nebo popálilo.</text:p>
      <text:p text:style-name="Text">Pan Spero prudce dřepl, popadl dítě pod pažemi a vynesl ho z pokoje. William nepřestával brečet. Přepnul jsem na kameru na chodbě, ale pan Spero přešel přímo do ložnice a já ho znova ztratil.</text:p>
      <text:p text:style-name="Text">Kurva. Procvakal jsem kamery, ale vůbec nic jsem neviděl. Williama jsem ale slyšel pořád. Ten pronikavý pláč zachytávaly všechny mikrofony.</text:p>
      <text:p text:style-name="Text">Hnal jsem se zpátky do ložnice a hodil jsem na sebe tepláky a triko, které jsem si stáhl přes podložku a sáček. Popadl jsem berle a vystřelil ven, bosé nohy mi dřely o chodník, když jsem přecházel přes dvě příjezdové cesty.</text:p>
      <text:p text:style-name="Text">Udeřil jsem na zvonek a pak, aniž bych čekal na odpověď, jsem začal mlátit: do dřevěných dveří a řval jsem. „Otevřete! Okamžitě! Otevřete!“</text:p>
      <text:p text:style-name="Text">Nikdo nereagoval. Pořád jsem slyšel, jak William křičí. Zakroutil jsem knoflíkem dveří, ale bylo zamčeno. „Pane Spero! Kde jste? Kde je to dítě?“</text:p>
      <text:p text:style-name="Text">Dveře se prudce otevřely. Kůže pana Spera byla pod županem bledá jako rybí břicho. „Co ksakru chceš?“ vykřikl šokované.</text:p>
      <text:p text:style-name="Text">Vykročil jsem dovnitř a vpadl jsem mezi rám dveří. „Ukažte mi to dítě.“</text:p>
      <text:p text:style-name="Text">„Vypadni kurva z mýho domu!“</text:p>
      <text:p text:style-name="Text">„Ukažte mi Williama.“</text:p>
      <text:p text:style-name="Text">Chtěl zavřít dveře, ale já se vrhl vpřed a vstrčil dovnitř druhou nohu. Pan Spero zvedl pravou pěst.</text:p>
      <text:p text:style-name="Text">„Co uděláte, pane Spero? Praštíte mě?“</text:p>
      <text:soft-page-break/>
      <text:p text:style-name="Text">Přál jsem si to.<text:s/><text:span text:style-name="T159">Místní občan udeřil postiženého souseda.</text:span><text:s/>Nebál jsem se, že mi ublíží – tohle tělo je nakonec jenom stroj.</text:p>
      <text:p text:style-name="Text">Praštil dveřmi o zeď. „Do prdele, vypadni z mýho domu!“</text:p>
      <text:p text:style-name="Text">„Až mi ukážete to dítě.“</text:p>
      <text:p text:style-name="Text">Paní Sperová vešla do místnosti v zeleném županu a držela Williama na ruce. Už byl potichu.</text:p>
      <text:p text:style-name="Text">Zamračila se na mě. „Time? Jsou dvě v noci.“</text:p>
      <text:p text:style-name="Text">„Já vím, jen jsem…“</text:p>
      <text:p text:style-name="Text">Nemohl jsem říct: Co dělal na zemi? Pan Spero ho upustil? Hodil ho na podlahu?</text:p>
      <text:p text:style-name="Text">„Slyšel jsem ho křičet.“</text:p>
      <text:p text:style-name="Text">„To děti dělávají,“ odsekl pan Spero.</text:p>
      <text:p text:style-name="Text">Ignoroval jsem ho a díval se jen na paní Sperovou. „Je v pořádku? Jste si jista?“</text:p>
      <text:p text:style-name="Text">Pootočila se, abych se mohl podívat Williamovi do tváře. Měl pevně zavřené oči a popotahoval, ale nevypadal pohmožděný ani zraněný.</text:p>
      <text:p text:style-name="Text">„Je v pořádku?“</text:p>
      <text:p text:style-name="Text">„Bolelo ho bříško,“ odpověděla. „Už je mu dobře.“</text:p>
      <text:p text:style-name="Text">Má paměť je shluk nehybných výjevů ohraničená obdélníkem hledáčku.</text:p>
      <text:p text:style-name="Text">Stevie na první příčli žebříku se zvednutým kolenem a rukama svírajícíma okraje žebříku.</text:p>
      <text:p text:style-name="Text">Pak stoupá výš a vrhá zamračený pohled přes rameno – ne na mě, ale k nějakému bodu v dálce, možná na blížící se letky nepřátel.</text:p>
      <text:p text:style-name="Text">Na vrcholu se poklop kokpitu otvírá jako krovky nějakého brouka a Stevie se dívá do jeho těsného vnitřku.</text:p>
      <text:p text:style-name="Text">Od svého pracovního stolu jsem ji sledoval, jak ukládá dítě do postýlky.<text:s/>William jí usnul v náručí a sotva se pohnul, když ho položila na matraci. Pan a paní Sperovi mezi sebou prohodili jen pár slov a pak odešli do ložnice.</text:p>
      <text:p text:style-name="Text">Seděl jsem před počítačem hodinu a sledoval a poslouchal. Williamova tvář byla matně osvícená noční lampičkou. Dům byl naprosto nehybný, až na zvuk jeho dýchání.</text:p>
      <text:p text:style-name="Text">Vydal jsem do obýváku. Byl jsem příliš rozhozený na to, abych šel taky spát. Zvedl jsem krabici s filmem, který jsem si odložil na<text:s/><text:soft-page-break/>dnešní promítání. Byla to poslední ze Stevieho krabic, poslední kotouč před nikdy nevyvolaným Závěrečným kotoučem.</text:p>
      <text:p text:style-name="Text">Zkontroloval jsem film, pomalu, protože byl dost sestříhaný, slepený po každém tuctu políček. S tímhle si dal pořádnou práci. Nakonec jsem ho vložil do projektoru a zapnul lampu.</text:p>
      <text:p text:style-name="Text">Až na klepání ozubených kol při přetáčení křehkého filmu se neozýval žádný zvuk. Objevily se titulky: ručně napsaný titulek.<text:s/><text:span text:style-name="T160">Kroniky Zbraně novy.<text:s/></text:span>Cvak a titulek se změnil.<text:s/><text:span text:style-name="T161">Závěrečná epizoda.</text:span></text:p>
      <text:p text:style-name="Text">Zamračil jsem se. Stevie nikdy nedokončil epizodu, která by překlenula poslední dva kotouče. Film nemohl být bez té scény, kterou jsem točil já, hotový.</text:p>
      <text:p text:style-name="Text">Obrazovka se zablýskla – slunce se opíralo do čoček – a z té bílé záře letěla z oblohy k zemi malá silueta. Kamera změnila úhel: ta samá postavička, ještě pořád daleko, padala a zmítala se, ruce a nohy měla natažené. Pak další střih a další, každý záběr z jiného úhlu, a postavička se blížila čím dál víc k zemi.</text:p>
      <text:p text:style-name="Text">Zahlédl jsem odlesk skal v pozadí. Bylo to v lomu. Vzpomněl jsem si, jak jsem to točil, jak jsem tam v hloubce filmoval a zíral do slunce.</text:p>
      <text:p text:style-name="Text">A pak se objevily nové výjevy, věci, které už Stevie natočil sám.</text:p>
      <text:p text:style-name="Text">Podíval jsem se, přetočil jsem film na začátek a podíval se na něj znovu.</text:p>
      <text:p text:style-name="Text">Tmavý stín v plexisklové bublině jako panenka v oku, ruka zvednutá v pozdravu Hvězdné flotily.</text:p>
      <text:p text:style-name="Text">Otevřel jsem dveře. Ještě pořád jsem byl v teplákách a v triku, co jsem si oblékl včera v noci.</text:p>
      <text:p text:style-name="Text">Paní Sperová si vrtícího se Williama držela opřeného o bok. Když jsem otevřel dveře, obrátila se a usmála se způsobem, který vypadal nacvičený. „Time, chtěla jsem – jsi v pořádku?“</text:p>
      <text:p text:style-name="Text">„Je mi dobře.“ Pálily mě oči. Musel jsem vypadat hrozně.</text:p>
      <text:p text:style-name="Text">Odmlčela se a pak přikývla. William ji zatahal za ramena. „Chtěla bych si promluvit o včerejší noci.“</text:p>
      <text:p text:style-name="Text">„Jasně.“</text:p>
      <text:p text:style-name="Text">Znovu se nervózně usmála. „Nebudeme přitom stát na prahu. Tenhle mládenec je pořádně těžký.“</text:p>
      <text:soft-page-break/>
      <text:p text:style-name="Text">William se jí přes ruku nahnul dozadu, s jistotou, že ho máma nepustí. Vypadal v pořádku. V naprostém pořádku. Paní Sperová nikdy nepřišla ke mně na dvůr, natož do domu. Vrhl jsem pohled přes rameno. Záclony byly zatažené a v místnosti bylo šero. Krabice plná filmů a kazet ležela jasně na očích na podlaze. Promítačka stála vedle pohovky namířená na zeď.</text:p>
      <text:p text:style-name="Text">„Je tu docela nepořádek.“</text:p>
      <text:p text:style-name="Text">„Slibuju, že to tvé mámě nepovím,“ odpověděla s pousmáním.</text:p>
      <text:p text:style-name="Text">Neotevřel jsem dveře. „Omlouvám se, že jsem vás rozčílil,“ řekl jsem.</text:p>
      <text:p text:style-name="Text">„Já vím, co děláš, Time.“</text:p>
      <text:p text:style-name="Text">Tváře mi hořely a automaticky jsem se usmál. „Vážně?“</text:p>
      <text:p text:style-name="Text">„Dáváš na mě pozor. A na malého. Ale to nemusíš.“</text:p>
      <text:p text:style-name="Text">„Ne? Ale to přece sousedi dělají.“</text:p>
      <text:p text:style-name="Text">„John už je teď jiný. Je na Williama hodný.“</text:p>
      <text:p text:style-name="Text">„No, tak to je skvělé,“ přikývl jsem. „To je vážně skvělé.“</text:p>
      <text:p text:style-name="Text">„Ty mi nevěříš.“</text:p>
      <text:p text:style-name="Text">„Rád bych vám věřil. Záleží na tom? Doufám, že máte pravdu.“</text:p>
      <text:p text:style-name="Text">William na mě zavřískl, vzrušený a přitom vážný, zamračený jako Alfred Hitchcock. Zvedl jsem k němu ruce a on mě popadl za prsty, pěkně silně. Zasmál jsem se.</text:p>
      <text:p text:style-name="Text">„Přestal pít, Time.“ Čekala, až se na ni podívám. „Víš, že pil?“</text:p>
      <text:p text:style-name="Text">Pokrčil jsem rameny a pořád jsem držel Williama za ruce. Došlo mi to až později, po vysoké, když jsem potkal pár lidí, kteří byli na léčení. Když jsem byl kluk, všiml jsem si, že pan Spero měl vždycky v ruce sklínku. Ale nebyl<text:s/><text:span text:style-name="T162">opilec.</text:span><text:s/>Opilec byl Otis v<text:s/><text:span text:style-name="T163">Show Andy ho Griffithe.</text:span><text:s/>„Řekl bych, že to je docela dobrá omluva,“ prohodil jsem.</text:p>
      <text:p text:style-name="Text">„To není žádná<text:s/><text:span text:style-name="T164">omluv</text:span><text:span text:style-name="T165">a</text:span>.“</text:p>
      <text:p text:style-name="Text">Pustil jsem Williamovy ruce a on se ke mně naklonil. Paní Sperová si ho posunula výš na boku.</text:p>
      <text:p text:style-name="Text">„Ani to netvrdím,“ pokračovala a její hlas byl znovu klidný. „Ale musíš pochopit, že tehdy byl jiný člověk. Neměl být na Stevieho tak přísný, ale…“</text:p>
      <text:p text:style-name="Text">Nevěřícně jsem na ni zíral. Neměl<text:s/><text:span text:style-name="T166">na n</text:span><text:span text:style-name="T167">ěj<text:s/></text:span>být tak<text:s/><text:span text:style-name="T168">přísný.</text:span><text:s/>Copak nic nevěděla? Copak neviděla ty modřiny?</text:p>
      <text:p text:style-name="Text">Ne, jasně že ne. Neviděla nic. Jako my všichni.</text:p>
      <text:soft-page-break/>
      <text:p text:style-name="Text">„Time, lidé se mohou změnit. Existují druhé šance. Vím, že tomu třeba nechceš věřit, ale po Stevenově sebevraždě…“</text:p>
      <text:p text:style-name="Text">„To nebyla sebevražda.“ Snažil jsem se mluvit klidně.</text:p>
      <text:p text:style-name="Text">„Cože?“</text:p>
      <text:p text:style-name="Text">„Ukázal mi scénář. Nebyla to sebevražda. Bylo to naplánované, ve dvou fázích, jako…“</text:p>
      <text:p text:style-name="Text">„Time, přestaň…“</text:p>
      <text:p text:style-name="Text">„Byl to<text:s/><text:span text:style-name="T169">start.</text:span><text:s/>Vesmírná stíhačka byla zničena, ale Rakeťák se katapultuje. Pilot vyvázne bez zranění.“</text:p>
      <text:p text:style-name="Text">Paní Sperová zavrtěla hlavou, oči se jí leskly. „Ach, Time.“ V hlase měla takovou lítost. Vůči mně.</text:p>
      <text:p text:style-name="Text">„Mám tu něco, co musíte vidět,“ řekl jsem.</text:p>
      <text:p text:style-name="Text">Kosmická loď se tříští ve světle. V dálce uprostřed náznak lesklého kovu a kusů dřeva v té rychlosti a rotaci rozmazaný, rozráží vzduch a míří k čočce.</text:p>
      <text:p text:style-name="Text">Seděli jsme na pohovce jako rodina. William byl mezi námi, seděl sám a očividně měl radost. Paní Sperová si prohlížela prázdnou stěnu s vyrovnaným výrazem. Neřekla ani slovo o promítačce ani o krabici plné kazet a krabic s filmy, i když je musela poznat.</text:p>
      <text:p text:style-name="Text">Rozsvítil jsem lampu v promítačce a světlo dopadlo šikmo na zeď. Narovnal jsem jednu nohu přístroje a obraz se narovnal. Přístroj zašramotil po prázdném naváděcím pásku.</text:p>
      <text:p text:style-name="Text">William si světla a zvuku nevšímal. Zničehonic se vrhl dopředu směrem k zemi a paní Sperová ze zvyku natáhla ruku.</text:p>
      <text:p text:style-name="Text">„Mohl bych ho podržet?“ zeptal jsem se.</text:p>
      <text:p text:style-name="Text">Přikývla zaujatá světélkující zdí a já jsem dal ruce pod jeho paže. Překvapilo mě, jak je těžký. Posadil jsem si ho na klín, tváří k sobě. Moc jsem na něj nezapůsobil.</text:p>
      <text:p text:style-name="Text">Objevily se úvodní titulky. Závěrečná epizoda. Pokud ji to překvapilo, nedala to najevo. Stejně tak jsem jí mohl ukazovat nepřehledné tabulky s údaji, se kterými jsem pracoval.</text:p>
      <text:p text:style-name="Text">Mlčky jsme sledovali postavičku snášející se z oblohy, vynořující se ze světla. Další záběr. Postavička se přiblížila, až se zaleskly skalní zdi, a Rakeťák dopadl na zem.</text:p>
      <text:soft-page-break/>
      <text:p text:style-name="Text">Kamera přepnula na bod přímo nad dnem lomu a zlehka se naklonila. Prostěradlo – padák se rozprostřel na zemi a zakryl oblinu ve tvaru lidského těla. Rakeťák přistál.</text:p>
      <text:p text:style-name="Text">Paní Sperová se na mě podívala.</text:p>
      <text:p text:style-name="Text">„Dívejte se,“ vybídl jsem ji. „Tohle natočil sám.“ Před výbuchem, před Rakeťákovou smrtí.</text:p>
      <text:p text:style-name="P170">Nikdo netočí filmy po pořádku.</text:p>
      <text:p text:style-name="Text">William se mi kroutil v náručí a hledal mámu. „Neboj,“ uklidňoval jsem ho. „Je přímo tady. Držím tě.“ Houpal jsem ho na zdravém koleni a ptal se sám sebe, při jaké frekvenci a po jaké době mu tím rozhodím žaludek.</text:p>
      <text:p text:style-name="Text">Scéna potemněla. Nastala noc a kamera shlížela z vrcholu lomu. Na jeho dně se od prostěradla odráželo měsíční světlo. Padák byl příliš velký na to, aby to byl jen kapesník, a hrbol pod ním byl příliš velký na to, aby to byla pouhá figurka.</text:p>
      <text:p text:style-name="Text">Kamera přepnula na dno jámy z výšky stativu ‚Padák‘ krásně zářil, ale bylo jasné, že je to jenom obyčejné bavlněné prostěradlo, bez hedvábného lesku.</text:p>
      <text:p text:style-name="Text">Prostěradlo se pohnulo a vynořila se holá paže. Prsty sebou škubaly. Musel jsem se usmát při představě, jakou melodramatickou doprovodnou hudbu by si k tomu Stevie vybral. Paže byla pokrytá na pohled falešnou krví. Příliš bledá, příliš lesklá. Měl použít sirup.</text:p>
      <text:p text:style-name="Text">William mě zatahal za triko a pokusil se posadit, zatímco Rakeťák na stěně ze sebe strhl prostěradlo.</text:p>
      <text:p text:style-name="Text">„Panebože,“ vydechla paní Sperová.</text:p>
      <text:p text:style-name="Text">Stevie byl schoulený v pozici plodu a byl nahý. Krev kreslila potůčky po jeho pažích a krku. Záda měl pokrytá tmavými skvrnami – modřinami. Ve filmu byly moc ploché, moc černé, jako díry v jeho bledé kůži, stejně nepřesvědčivé jako ta krev.</text:p>
      <text:p text:style-name="Text">Stevie se pomalu zvedl na nohy a díval se do kamery. Nahý, se zářící bledou kůží. Podíval se na hvězdy.</text:p>
      <text:p text:style-name="Text">„Návrat Rakeťáka,“ řekl jsem jí.</text:p>
      <text:p text:style-name="Text">Rakeťák zvedl vítězoslavně ruce a zůstal tak. Obraz zčernal.</text:p>
      <text:p text:style-name="Text">Paní Sperová skoro neslyšně vzlykala a ramena se jí chvěla, jak trhaně dýchala.</text:p>
      <text:soft-page-break/>
      <text:p text:style-name="Text">Konec pásky se uvolnil. Kotouč se dál otáčel a konec filmu narážel do těla promítačky. Paní Sperová upírala oči na čtverec prázdného světla.</text:p>
      <text:p text:style-name="Text">William mě zatahal za límec trika. Zvedl jsem ho do vzduchu a na jeho tváři se objevil divoký úsměv. Oči mu zářily.</text:p>
      <text:p text:style-name="Text">Ten pohled jsem znal.</text:p>
      <text:p text:style-name="Text">Naklonil jsem ho doleva, doprava a nechal ho ve svých rukách poletovat a on se zachechtal. Čau, človíčku. Vidíš mě? Mávám na tebe.</text:p>
      <text:p text:style-name="Text"/>
      <text:p text:style-name="P171">Překlad Ivana<text:s/>Svobodová, původně F&amp;SF 7/2004.</text:p>
      <text:p text:style-name="P172"/>
      <text:h text:style-name="Nadpis1" text:outline-level="1"><text:bookmark-start text:name="bookmark28"/><text:bookmark-start text:name="_Toc327124940"/><text:soft-page-break/>Čerpadlo šest<text:bookmark-end text:name="_Toc327124940"/></text:h>
      <text:p text:style-name="P173">(Pump Six)</text:p>
      <text:h text:style-name="Nadpis2" text:outline-level="2"><text:bookmark-start text:name="_Toc327124941"/>Paolo Bacigalup<text:bookmark-end text:name="bookmark28"/>i<text:bookmark-end text:name="_Toc327124941"/></text:h>
      <text:p text:style-name="P174"/>
      <text:p text:style-name="P175"/>
      <text:p text:style-name="Text">Když jsem ve čtvrtek ráno vešel do kuchyně, nejdřív ze všeho jsem uviděl Maggiin vystrčený zadek. Docela fajn budíček, na mou duši.<text:s/>Má pěknou figuru, drží se v kondici, takže ranní podívaná na její hezké půlky napínající černou síťovinu noční košile je v zásadě pozitivní<text:s/>způsob, jak vykročit do nového dne.</text:p>
      <text:p text:style-name="Text">Až na to, že měla hlavu v troubě. A v kuchyni to zavánělo plynem. A v ruce držela zapalovač s decimetrovým modravým plamínkem a tím mávala uvnitř trouby, jako kdyby byla na koncertě revivalu kapely Tickle Monkey. „Prokristapána, Maggie! Co to sakra děláš?“</text:p>
      <text:p text:style-name="Text">Skočil jsem přes kuchyň, chytil noční košili do hrsti a pořádně jsem<text:s/>škubl. Jak jí hlava vyklouzla z trouby ven, praštila se. Nahoře na sporáku<text:s/>zadrnčely pánve a ona upustila zapalovač. Ten odletěl přes smirkolino<text:s/>a<text:s/>skončil v koutě. „Aúúúúú!“ Chytila se za hlavu. „Aúúúúú!“</text:p>
      <text:p text:style-name="Text">Otočila se a dala mi pohlavek. „Proč jsi to udělal, do prdele?“ přejela mi nelity po tváři a už se chystala na oči. Odstrčil jsem ji. Vrazila do zdi a otočila se, připravená jít zase po mně. „Co tě to bere?“ vřískala. „Jsi naštvanej, že se ti včera nepostavil, nebo co? Chceš mě místo toho mlátit?“ Sebrala ze sporáku litinovou pánvičku, až se všude možně po hořácích rozletěly kousky slaniny z Sikomrazu. „Chceš to zkusit znova, ty trogu vylízaná? Co? Chceš?“ Výhružně se pánvičkou rozpřáhla a vykročila ke mně. „Tak do toho!“</text:p>
      <text:p text:style-name="Text">Odskočil jsem a mnul si poškrábanou tvář. „Zbláznila ses!? Já tě zachraňuju, aby ses nevyhodila do povětří, a ty mě chceš mlátit do hlavy?“</text:p>
      <text:p text:style-name="Text">„Dělala jsem ti snídani, ty vole!“ Projela si prsty v pocuchaných černých vlasech a ukázala mi krev. „Rozbil jsi mi palici, blbce!“</text:p>
      <text:soft-page-break/>
      <text:p text:style-name="Text">„Zachránil jsem ti kejhák, tak je to.“ Odvrátil jsem se a začal jsem v kuchyni otevírat okna, aby se plyn vyvětral. Místo dvou oken tu jsou jen kusy papundeklu, ty se sundají snadno, ale jedno z těch zbývajících nepoškozených oken se svinsky zaseklo.</text:p>
      <text:p text:style-name="Text">„Ty hajzle mizerná!“</text:p>
      <text:p text:style-name="Text">Otočil jsem se tak akorát včas, abych se pánvičce vyhnul. Pak jsem jí<text:s/>tu<text:s/>zbraň vypáčil z ruky a odstrčil ji, rázně, a pokračoval v otevírání okna. Vrátila se, a jak jsem tak cloumal za okenní rám, pokusila se vmáčknout přede mě. Zase mě začala drápat na obličeji, škrábala a ječela. Znovu jsem ji odstrčil, a když se chtěla vrátit, napřáhl jsem pánvičku. „Mám tě tím praštit?“</text:p>
      <text:p text:style-name="Text">Vycouvala a upírala oči na pánev. Kroužila kolem mě. „Nic víc mi k tomu nepovíš? Jenom že jsi mi prej zachránil kejhák?“ Byla zarudlá vztekem. „Co třeba ‚To je od tebe hezký, Maggie, že ses snažila tu troubu spravit‘, anebo ‚Dík, že se staráš, abych před prací měl slušnou snídani, Maggie?“</text:p>
      <text:p text:style-name="Text">Popotáhla nosem, pak po mně plivla, slina dopadla na stěnu a Maggie mi ukázala zdvižený ukazovák. „Tak si tu snídani udělej sám, debile. Už pro tebe podruhý nehnu ani prstem.“</text:p>
      <text:p text:style-name="Text">Upřeně jsem se na ni díval. „Ty jsi pitomá jak pytel trogů, je ti to jasný?“ Ukázal jsem pánvičkou k troubě. „Hledáš únik plynu se zapalovačem v ruce? Máš tam vůbec nějakej mozek? Haló, je někdo doma?“</text:p>
      <text:p text:style-name="Text">„Takhle se mnou nemluv! Sám<text:s/>seš<text:s/>trog pitomej…“ Najednou, přiškrceně v půli věty zmlkla a sedla si, jako kdyby dostala do hlavy zásah kusem betonového deště. Jednoduše se svalila na žluté smirkolino. Úplně ji to ohromilo.</text:p>
      <text:p text:style-name="Text">„Aha.“ Zvedla ke mně vypoulené oči. „Promiň, Travé. To mě vůbec nenapadlo.“ Zadívala se do rohu, na svůj zapalovač. „Do prdele. No tohle.“ Položila si hlavu do dlaní. „Tý vado… no teda.“</text:p>
      <text:p text:style-name="Text">Začala škytat a pak se rozbrečela. Když zase zvedla hlavu a podívala se na mě, veliké hnědé oči měla plné slzí. „Je mi to hrozně líto. Fakt hrozně moc.“ Slzy se už koulely po tvářích jedna za druhou. „Mě to nenapadlo. Prostě mi to nedošlo. Já jsem si…“</text:p>
      <text:soft-page-break/>
      <text:p text:style-name="Text">Pořád jsem byl nachystaný na hádku, ale když jsem viděl, jak sedí na podlaze celá nešťastná a ztracená a omlouvá se, tak mě to přešlo.</text:p>
      <text:p text:style-name="Text">„Pusť to z hlavy.“ Vrátil jsem pánvičku na sporák a šel zpátky, škubnout<text:s/>pořádně tím zaseknutým oknem. Dovnitř foukal větřík a smrad plynu se pomalu vytrácel. Když se slušně vyvětralo, odtáhl jsem troubu od zdi. Slanina se válela všude na hořácích, byla zplihlá, a co už nebyla v celofánu Siko-mraz, začala tát; proužky se válely všude, byly mramorované a lesklé lukem. Maggiina představa domácí snídaně. Dědeček by z ní byl nadšený. Snídaně, to bylo jeho evangelium. Až na ten Siko-mraz. Tuhle obalovou<text:s/>techniku nenáviděl.</text:p>
      <text:p text:style-name="Text">Maggie si všimla, jak se dívám na slaninu. „Dokážeš tu troubu spravit?“</text:p>
      <text:p text:style-name="Text">„Teď ne. Musím jít do práce.“</text:p>
      <text:p text:style-name="Text">Otřela si dlaní oči. „Škoda tý slaniny,“ litovala. „Promiň.“</text:p>
      <text:p text:style-name="Text">„To je prkotina.“</text:p>
      <text:p text:style-name="Text">„Musela jsem obejít šest krámů, než jsem ji sehnala. Tohle bylo poslední balení, a že prý nevědí, kdy přijde další dodávka.“</text:p>
      <text:p text:style-name="Text">Na to jsem neměl co říct. Našel jsem uzávěr plynu a otočil jím. Začichal jsem. Pak jsem čichal ještě všude kolem sporáku i po celé kuchyni.</text:p>
      <text:p text:style-name="Text">Pach plynu byl skoro pryč.</text:p>
      <text:p text:style-name="Text">Až teď jsem si všiml, že se mi třesou ruce. Zkusil jsem vyndat ze skříňky balení kávy, ale upadlo mi. Když dopadlo na linku, ozvalo se plácnutí, jako by to byl balónek s vodou. Položil jsem na linku ruce, naplocho, dlaněmi, pořádně jsem se o ně opřel, aby se přestaly klepat. Jen se mi místo nich začaly třást lokty. Jednomu se nestává každé ráno, že ho někdo div nevyhodí do vzduchu.</text:p>
      <text:p text:style-name="Text">Ale když jsem o tom tak přemýšlel, bylo to svým způsobem směšné. Ten plyn dost často ani nejde. A když zrovna jde, Maggie si usmyslí, že si bude hrát na opraváře. Měl jsem co dělat, abych se nerozchechtal.</text:p>
      <text:p text:style-name="Text">Maggie pořád stála uprostřed místnosti a čichala. „Fakt je mi to moc líto,“ zopakovala.</text:p>
      <text:soft-page-break/>
      <text:p text:style-name="Text">„V pohodě. Už na to nemysli.“ Pustil jsem se linky. Ruce mi už nekmitaly. To bylo něco. Roztrhl jsem balíček s kávou a začal jsem ji chlemtat na studeno. Po těch ranních událostech mě kofein uklidnil.</text:p>
      <text:p text:style-name="Text">„Ale já se vážně omlouvám. Mohla jsem nás oba zabít.“</text:p>
      <text:p text:style-name="Text">Chtělo se mi říct něco zlomyslného, ale k čemu. Byla by to jen zbytečná krutost. „Ale nezabilas. Takže je to v pořádku.“ Odsunul jsem si židli, posadil se a vyhlédl z otevřeného okna. Nebe nad městem opouštělo žlutý ranní smog a přecházelo do barvy modrozeleného dopoledního smogu. Dole se už lidé vydávali vstříc novému dni. Zvuk až sem doléhal jako přes filtr: děti šly do školy a řvaly na sebe. Drncala kolečka s rozvážkou. Zaskřípěl motor nějakého náklaďáku, rachtalo to a kvílelo a vysílalo černé mraky výfukových plynů, které se nesly do okna společně s letním horkem. Zašátral jsem po inhalátoru a dýchl jsem si, pak jsem se přinutil usmát na Maggii. „Jako když ses tehdy pokoušela vyčistit zásuvku vidličkou. Stačí, když si zapamatuješ, že nemáš hledat úniky plynu s otevřeným ohněm. Nedělá to dobrotu.“</text:p>
      <text:p text:style-name="Text">Nejspíš jsem řekl něco špatného. Nebo jsem zvolil špatný tón.</text:p>
      <text:p text:style-name="Text">Maggiina stavidla se zase otevřela: ne jen to popotahování a slzičky, ale celá průtrž bědování a lamentování, po tvářích jí crčely slzy, nos napuchal. „Promiň. Promiň. Promiň,“ opakovala to pořád dokola, aúdový sampl od Ja-Lu, ale bez podzvukového dusání, se kterým by se to poslouchalo příjemněji.</text:p>
      <text:p text:style-name="Text">Chvíli jsem se díval do stěny, zkoušel jsem počkat, až to přejde, a napadlo mě dát si uchomáč a poslechnout si něco od skutečné Ja-Lu, jenže jsem nechtěl vybíjet baterku, protože mi dost trvalo, než jsem nějaké dobré sehnal, a stejně, to by asi nebylo poctivé, takhle se z toho vykroutit, když ona brečí. Takže jsem tam seděl a ona plakala a nakonec jsem to vzdal a svezl se vedle ní na podlahu a objímal ji, dokud se neunavila.</text:p>
      <text:p text:style-name="Text">Konečně přestala brečet a začala si utírat slzy. „Promiň. Už si to budu pamatovat.“</text:p>
      <text:p text:style-name="Text">Nejspíš si všimla mého výrazu, protože nasadila naléhavější tón. „Fakt. Už jo.“ Rukávem noční košile si utřela nos. „Asi vypadám děsně.“ Vypadala napuchle a usmrkaně a měla zarudlé oči. „Vypadáš dobře,“ já na to. „Skvěle. Vypadáš skvěle.“</text:p>
      <text:soft-page-break/>
      <text:p text:style-name="Text">„Lháři.“ Usmála se a pak potřásla hlavou. „Nechtěla jsem se takhle sesypat. A ta pánvička…“ Zase potřásla hlavou. „Nejspíš tenhle premenstruační syndrom.“</text:p>
      <text:p text:style-name="Text">„Bereš gynoloft?“</text:p>
      <text:p text:style-name="Text">„Nechci se vrtat ve vlastních hormonech. Víš, čistě pro případ…“ Znovu potřásla hlavou. „Pořád si myslím, že tentokrát třeba, jenže…“ Pokrčila rameny. „To nic. Plácám.“ Znovu se o mě opřela a na chvilku ztichla. Cítil jsem, jak dýchá. „Prostě pořád doufám,“ ozvala se konečně.</text:p>
      <text:p text:style-name="Text">Pohladil jsem ji po vlasech. „Jestli se to má stát, tak se to stane. Hlavně si musíme udržet optimismus.“</text:p>
      <text:p text:style-name="Text">„Jasně. Je to v rukou Božích. Já vím. Jen pořád doufám.“</text:p>
      <text:p text:style-name="Text">„Miku a Gabe na to čekali tři roky. My se snažíme… jak dlouho, šest měsíců?“</text:p>
      <text:p text:style-name="Text">„Rok… přespříští měsíc.“ Zmlkla a potom povídá: „Lizzi a Pearl měli samé samovolné potraty.“</text:p>
      <text:p text:style-name="Text">„Než si začneme dělat starosti se samovolnými potraty, máme ještě fůru možností.“ Vymanil jsem se jí z objetí a šel ke skříňkám pátrat po dalším kávovém sáčku. Tentokrát jsem si dal na čas a protřásl jsem ho. Sám se ohřál a já ho roztrhl a pomalu popíjel. Nebylo to tak dobré jako z toho malého vařáku, co jsem Maggii sehnal na bleším trhu, aby si mohla dělat kávu na sporáku, ale zase o moc lepší, než se nechat výbuchem roztrhat na kusy.</text:p>
      <text:p text:style-name="Text">Maggie se už dávala dohromady, zvedla se z podlahy a začala chodit sem tam. I když byla tak napuchlá a ubrečená, stejně jí to v té síťové noční košili slušelo: hodně holé kůže a zajímavých stínů.</text:p>
      <text:p text:style-name="Text">Přistihla mě, jak si ji prohlížím. „Čemu se tak usmíváš?“</text:p>
      <text:p text:style-name="Text">Pokrčil jsem rameny. „V té noční košili ti to sluší.“</text:p>
      <text:p text:style-name="Text">„Koupila jsem ji ve výprodeji pozůstalosti po té paní, co bydlela pod námi. Je skoro nenošená.“</text:p>
      <text:p text:style-name="Text">Vilně jsem ji okukoval. „Mně se líbí.“</text:p>
      <text:p text:style-name="Text">Zasmála se. „Teď? Včera jsi nemohl, předevčírem taky ne, a teď chceš?“ Pokrčil jsem rameny.</text:p>
      <text:p text:style-name="Text">„Už takhle přijdeš pozdě.“ Otočila se a teď zase ona se začala prohrabovat ve skříňkách. „Chceš snídaňovku? Když jsem sháněla tu slaninu, koupila jsem jich spoustu. Asi ta fabrika už zase funguje.“<text:s/><text:soft-page-break/>Než jsem stačil odpovědět, jednu mi hodila. Chytil jsem ji, roztrhl jsem obal s úsměvem na tváři a při jídle si pak četl složení. Fíky a lískové oříšky, k tomu fůra živin, třeba dextro-forma-albuterolhyd. Není to tak bezva jako chemikálie v rozmrazovacích baleních<text:s/>Siko-mraz, ale co, sakra, výživa jako výživa, no ne?</text:p>
      <text:p text:style-name="Text">Maggie se odvrátila a dívala se, v jakém stavu jsem zanechal sporák. Okny dovnitř proudil horký dopolední vzduch a slanina byla co vteřinu zavadlejší a mastnější. Napadlo mě, že bych ji mohl vzít dolů a nechat upéct na chodníku. Kdyby nic jiného, mohl bych s ní nakrmit trogy. Maggie se štípala do rtu. Čekal jsem, že z ní vypadne něco o sporáku nebo o té vyplýtvané slanině, ale místo toho řekla: „Dneska večer jdeme na skleničku s Norou. Chce jít k Wicky“</text:p>
      <text:p text:style-name="Text">„S tou poďobanou?“</text:p>
      <text:p text:style-name="Text">„To není vtipný.“</text:p>
      <text:p text:style-name="Text">Vrazil jsem si do pusy zbytek snídaňové tyčinky. „Mně to vtipný připadá. Obě jsem vás varoval. Ta voda není bezpečná, je k ničemu.“</text:p>
      <text:p text:style-name="Text">Ušklíbla se. „Mně se nic nestalo, pane chytrej. Všichni jsme se dívali a nebyla žlutá ani slizká ani“<text:s/>„Takže jste do ní naskákali a šli plavat. A ona teď má všude ty divný beďary. Záhada.“ Dorazil jsem druhý balíček kávy, obal od něj i od snídaňovky jsem hodil do odpadu a spláchl to trochou vody. Za půl hodiny se budou otáčet a rozpouštět v útrobách Čerpadla dvě. „Nemůžeš si myslet, že to je čistý, jenom protože to vypadá průhledně. Mělas kliku.“ Utřel jsem si ruce a sápal se po ní. Prsty jsem jí přejel po bocích. „Jo. Klika. Pořád žádná reakce.“</text:p>
      <text:p text:style-name="Text">Plácnutím mi srazila ruce pryč. „Co je, jseš snad doktor, nebo co?“</text:p>
      <text:p text:style-name="Text">„Specialista na pleťový krémy.“</text:p>
      <text:p text:style-name="Text">„Nebuď nechutnej. Pověděla jsem Noře, že se sejdeme v osm. Můžeme jít k Wicky?“</text:p>
      <text:p text:style-name="Text">Pokrčil jsem rameny. „Pochybuju. Je to dost nóbl.“</text:p>
      <text:p text:style-name="Text">„Ale Max je ti zavázanej a…“ nedořekla a přistihla mě, jak na ni zase poulím oči. „Aha. Takhle.“</text:p>
      <text:p text:style-name="Text">„Co tím myslíš?“</text:p>
      <text:p text:style-name="Text">Potřásla hlavou a pousmála se. „Měla bych být ráda… po těch posledních večerech.“</text:p>
      <text:soft-page-break/>
      <text:p text:style-name="Text">„Přesně tak.“ Sehnul jsem se k ní a políbil ji.</text:p>
      <text:p text:style-name="Text">Když se po chvíli odtáhla, zadívala se na mě těma svýma velikýma hnědýma očima a celá bída toho rána prostě odplynula. „Přijdeš pozdě,“ řekla.</text:p>
      <text:p text:style-name="Text">Jenže se ke mně pořád tiskla a už mě přes ruce neplácala.</text:p>
      <text:p text:style-name="Text">Léto<text:s/>v<text:s/>New Yorku nemám vůbec rád. Horko sedí mezi budovami a všechno dusí a vzduch se prostě… zastaví. Cítíte všechno. Plast, jak se taví do horkého betonu, hořící odpadky, starou moč, která kvasí do vzduchu, kdykoli někdo vylije vodu do stoky; i přímočarý pach příliš mnoha lidí žijících pohromadě. Jako kdyby se všechny mrakodrapy změnily v potící se alkoholiky po flámu, co tu vyčerpaně postávají a jen se z nich linou důkazy o tom všem, co prováděli. Moje astma se z toho může zcvoknout. Jsou dny, kdy si prásknu z inhalátoru třikrát, abych se vůbec dostal do práce.</text:p>
      <text:p text:style-name="Text">Na létě je dobrá zhruba tak jediná věc, totiž že to není jaro, takže člověku aspoň tak často neprší na hlavu betonový déšť rozmrazků.</text:p>
      <text:p text:style-name="Text">Beru to přes park, čistě aby si plíce oddechly od sajrajtu a smradu, ale moc velké zlepšení to není. I když dopolední žár zatím pořád jen sílí, stromy vypadají zaprášeně a unaveně, všechny listy mají svěšené, na trávníku jsou veliké hnědé skvrny podobné lysinám starého psa; tráva to prostě na léto zabalila.</text:p>
      <text:p text:style-name="Text">Trogů je už venku fůra, leží na trávě, povalují se v prachu a na sluníčku, užívají si dalšího letního dne, kdy nemusí nic dělat. Ven je vytáhlo počasí. Zastavil jsem se a podíval jsem se, jak dovádějí – chlupatí a nadržení a totálně zbavení starostí.</text:p>
      <text:p text:style-name="Text">Před časem kdosi přišel s peticí požadující, aby se jich město zbavilo, anebo aby je aspoň nechávalo kastrovat, ale starosta vystoupil s projevem, jako že mají taky svoje práva. Koneckonců to jsou něčí děti, i když si to nikdo nechce připustit. Dokonce přinutil policisty, aby je nedovolovali tolik mlátit, z čehož bulvár začal běsnit. Všude psali, že starosta má nemanželské dítě, troga, schované v Connecticutu. Ale po pár letech si lidi zvykli, že jich je všude plno. A bulvární noviny zkrachovaly, takže starostovi už nemuselo vadit, co se říká o jeho nemanželském dítěti.</text:p>
      <text:p text:style-name="Text">Dneska jsou trogové prostě jen součást kulis, plný park opičích lidí s kašovitými ksichty, co se tam poflakují, mají sytě žluté oči a<text:s/><text:soft-page-break/>veliké růžové jazyky a jenom o trochu míň srsti, než aby přežili v přírodě. Když uhodí zima, buď mrznou po desítkách, anebo táhnou k jihu, za teplem. Přesto je jich léto od léta čím dál víc.</text:p>
      <text:p text:style-name="Text">Když jsme se s Maggií poprvé pokoušeli o dítě, zdál se mi zlý sen, že se Maggií<text:s/>narodil trog. Držela ho v náručí a usmívala se, bylo to hned po porodu, ona byla celá zpocená a napuchlá a říkala: „To je krása, co? Vid, že je<text:s/>to krása!“ A pak mi toho mrňouse podala. A nejstrašnější na tom nebylo, že to byl trog; nejděsnější bylo, jak asi všem v práci vysvětlím, že si ho necháme. Protože já tu potvůrku s rozmačkanou tváří miloval. Takové asi je být rodič.</text:p>
      <text:p text:style-name="Text">Ten sen mě snad měsíc děsil tak, že jsem se sotva vlekl. Maggie mě kvůli tomu držela na pilulích.</text:p>
      <text:p text:style-name="Text">Jeden trog se přeloudal kolem mě. Posílal… nebo posílala, jaký rod chcete vybrat pro hermafrodita s kozama a velikým ptákem, prostě posílalo mi to uslintané polibky. Jen jsem se usmál, zavrtěl hlavou a usoudil jsem, že je to asi on, protože měl chlupatá záda, a taky právě kvůli tomu bimbasovi, někteří z nich mívají jen takovou trubičku. Trog přijal odmítnutí dost dobře, jen se usmál a pokrčil rameny. Tohle je na nich docela příjemné: jsou sice pitomější než křečci, ale mají milou povahu. Lepší než většina kolegů v práci, na mou duši. A o moc lepší než řada lidí, které potkáte v podzemce.</text:p>
      <text:p text:style-name="Text">Trog se odloudal pryč, masturboval a hekal, a já šel dál přes park. Na protější straně jsem po pár ulicích dorazil na Freedom Street a pak jsem se po schodech vydal dolů do hlavní rozvodny.</text:p>
      <text:p text:style-name="Text">Když jsem odemykal, Chee už na mě čekal.</text:p>
      <text:p text:style-name="Text">„Alvarezi! Jdeš pozdě, čoveče.“</text:p>
      <text:p text:style-name="Text">Chee je nervózní hubeňourek s kšandami a zrzavými vlasy, které má ulízané do přehazovačky přes plešku. Věčně se kolem něj vznáší štiplavý smrad, protože kvůli tomu plešatění bere nějakou směs steroidů; ne že by mu po ní vlasy růst nezačaly, jenže vždycky jen na nějaký čas, pak si za ně začne nutkavě škubat a ony padají a on musí se steroidy začít odznovu. Mezitím smrdí jako Hudson. Nevím, co používá za gel, ale lebka se mu od něj leskne jako naleštěná koule na bowling. Dřív jsme mu říkávali, ať ten sajrajt přestane brát, ale on pak začínal běsnit, a když jste to dělali moc dlouho, začal být agresivní.</text:p>
      <text:soft-page-break/>
      <text:p text:style-name="Text">„Jdeš pozdě,“ zopakoval. Drbal se na hlavě jako epileptická opice, která sama sobě vybírá brebery.</text:p>
      <text:p text:style-name="Text">„Jo? No a?“ Vyndal jsem ze skříňky pracovní bundu a navlékl si ji. Fluorescenťáky jenom tak líně poblikávaly, klimatizace běžela, takže tu pro<text:s/>jednou bylo vcelku snesitelno.</text:p>
      <text:p text:style-name="Text">„Porouchalo se čerpadlo šest.“</text:p>
      <text:p text:style-name="Text">„Jak porouchalo?“</text:p>
      <text:p text:style-name="Text">Chee pokrčil rameny. „To já nevím. Prostě se zastavilo.“</text:p>
      <text:p text:style-name="Text">„A vydává to nějaké zvuky? Zastavilo se úplně? Nebo běží, ale pomalu? Jde z něj voda? Tak se prober, snaž se mi trochu pomoct.“</text:p>
      <text:p text:style-name="Text">Chee se na mě lhostejně podíval. Dokonce si přestal i oždibovat hlavu… na chviličku.</text:p>
      <text:p text:style-name="Text">„Zkusil ses podívat do protikrizovejch rejstříků?“ zeptal jsem se.</text:p>
      <text:p text:style-name="Text">Chee pokrčil rameny. „To mě nenapadlo.“</text:p>
      <text:p text:style-name="Text">„Kolikrát jsem ti říkal, že tohle máš udělat jako první ze všeho? Jak dlouho už to nefunguje?“</text:p>
      <text:p text:style-name="Text">„Od půlnoci?“ Nasadil výraz, jako že přemýšlí. „Ne, od desíti.“</text:p>
      <text:p text:style-name="Text">„Přehodil jsi průtoky?“</text:p>
      <text:p text:style-name="Text">Plácl se dlaní do čela. „Já zapomněl.“</text:p>
      <text:p text:style-name="Text">Rozběhl jsem se. „Takže celá Upper West Side je bez zpracování splašků, a to už od včerejška od večera? Proč jsi mi nezavolal?“</text:p>
      <text:p text:style-name="Text">Chee upaloval za mnou, uhýbal se mým patám, běželi jsme bludištěm čističky k dozorně. „Neměl jsi službu.“</text:p>
      <text:p text:style-name="Text">„Takže jsi to prostě nechal vyhnít, co?“</text:p>
      <text:p text:style-name="Text">Je těžké krčit rameny, když u toho utíkáte ozlomkrk, ale Chee to dokázal. „Tady se přece něco rozbije každou chvíli. A mně nepřišlo, že by to bylo až tak zlý. Vona taky praskla žárovka v chodbě číslo tři a pak protejkal jeden záchod. A zase přestalo fungovat pitko. Ty to vždycky necháš plavat. Tak jsem si řek, že tě nebudu budit.“</text:p>
      <text:p text:style-name="Text">Neměl jsem sílu mu vysvětlovat, jaký je v tom rozdíl. „Jestli se to někdy stane zase, tak si prostě pamatuj, že když chcípne pumpa, kterákoli pumpa, tak mi máš volat. Bez ohledu na to, kde zrovna jsem. Já se zlobit nebudu. Prostě mi zavolej. Když ty pumpy necháme porouchaný, nechci ani vědět, kolik lidí z toho onemocní. Ve vodě jsou škodlivé látky, musíme to hlídat, jinak se to dostane do stok a pak i do vzduchu a lidi začnou dostávat nemoci. Už chápeš?“</text:p>
      <text:soft-page-break/>
      <text:p text:style-name="Text">Rozrazil jsem dveře do dozorny a zastavil jsem se.</text:p>
      <text:p text:style-name="Text">Na podlaze byla spousta toaletního papíru, celé role všude kolem, rozmotané a rozvěšené po celé místnosti. Jako kdyby si tu mumie uspořádaly striptýz a vymklo se jim to z rukou. Všude po podlaze se válelo rolí určitě ke stovce. „Co to sakra je?“</text:p>
      <text:p text:style-name="Text">„Co jako?“ Rozhlédl se a drbal se na hlavě.</text:p>
      <text:p text:style-name="Text">„Ten papír, Chee.“</text:p>
      <text:p text:style-name="Text">„Aha, tohle. Včera večer jsme tu měli papírovou bitvu. Nechápu proč, ale přivezli nám toaleťáku třikrát víc, než jsme objednali. A ve skladu na to není dost místa. To je děsný, dva měsíce si není<text:s/>čím utřít prdel, a najednou jich doválej takový haldy, takže“</text:p>
      <text:p text:style-name="Text">„Takže jste si střihli papírovou bitvu, zatímco čerpadlo šest šlo do háje?“</text:p>
      <text:p text:style-name="Text">Něco v tónu mého hlasu se k němu konečně dostalo. Zarazil se. „Hele, nekoukej na mě takhle. Nechám to posbírat. Klídek. Kruci, ty seš horší než Mercati. A vůbec, já za to nemoh. Já jenom chtěl ten papír narvat do kastlí a zrovna přišly Suze a Zoo a začala ta bitva.“ Pokrčil rameny. „Prostě jsme se chtěli zabavit, nic víc. A navíc s tím začla Suze.“</text:p>
      <text:p text:style-name="Text">Znovu jsem ho zpražil pohledem a prokopával jsem si cestu toaleťákem k řídicím pultům.</text:p>
      <text:p text:style-name="Text">Chee za mnou volal: „Hej, jak to mám asi smotat, když do toho kopeš?“</text:p>
      <text:p text:style-name="Text">Začal jsem na pultu přepínat ovladače, spustil jsem diagnostiku. Pokusil jsem se znovu nahodit databázi antikrizových postupů, ale vyhodilo mi to chybu ve spojení. Fakt překvapení. Kouknul jsem se na polici, kde jsou operační a údržbářské manuály, ale nikde nic. Podíval jsem se na Cheeho. „Víš, kde jsou manuály?“</text:p>
      <text:p text:style-name="Text">„Co to?“</text:p>
      <text:p text:style-name="Text">Ukázal jsem na prázdné police.</text:p>
      <text:p text:style-name="Text">„Jo todle. Na záchodě.“</text:p>
      <text:p text:style-name="Text">Podíval jsem se na něj. On se zase podíval na mě. Nemohl jsem se přimět k té otázce. Jen jsem se zase otočil k pultům. „Přines to, musím zjistit, co to znamená, když bliká tohle.“ Signálek byla celá jedna řada, mrkaly na mě a všechny patřily k čerpadlu šest.</text:p>
      <text:soft-page-break/>
      <text:p text:style-name="Text">Chee se laskavě odšoural a táhl za sebou vlečku hajzlpapíru. Uslyšel jsem, jak se nahoře otevírají dveře pozorovatelny: po schodech šla dolů Suze. Další dávka malérů. Prošustila fábory toaletního papíru, přišla až ke mně, přimáčkla se na mě. Ucítil jsem v zátylku její dech.</text:p>
      <text:p text:style-name="Text">„Čerpadlo nefunguje skoro dvanáct hodin,“ řekla. „Mohla bych tě dát do hlášení.“ Pořádně mě plácla do zad. „Jo, to bych mohla, vole.“ Praštila mě znovu a ještě víc.<text:s/><text:span text:style-name="T176">Plesk.</text:span></text:p>
      <text:p text:style-name="Text">Napadlo mě, že jí ránu vrátím, ale proč jí dávat další záminku ke srážce ze mzdy. Navíc je větší než já. A svalů má víc než orangutan. A je skoro tak chlupatá. Takže jsem jen řekl: „Spíš by pomohlo, kdyby někdo zavolal.“</text:p>
      <text:p text:style-name="Text">„Ty mně odmlouváš?“ Zase do mě strčila, naklonila se a podívala se mi do tváře; mhouřila oči a prohlížela si mě. „Dvanáct hodin odstávka,“ povídá znovu. „To je dobrej důvod pro důtku. Je to v manuálu. Můžu to udělat.“</text:p>
      <text:p text:style-name="Text">„Nekecáš? Četla to? Sama?“</text:p>
      <text:p text:style-name="Text">„Nejsi tu jedinej, kdo umí číst, Alvarezi.“ Otočila se a zase dusala po schodech zpátky do kanclu.</text:p>
      <text:p text:style-name="Text">Chee se vrátil a vláčel s sebou manuály údržby. „Nechápu, jak to děláš,“ supěl a odevzdal mi je. „Mně to vůbec nedává smysl.“</text:p>
      <text:p text:style-name="Text">„Jsem nadanej.“</text:p>
      <text:p text:style-name="Text">Vzal jsem si plastirenové svazky a pohledem jsem střelil nahoru k Suzině<text:s/>kanceláři. Jenom tam stála, dívala se pozorovacím oknem dolů, na mě, a tvářila se, jako že každou chvíli sejde ke mně a omlátí mi palici o zeď. Tupá kráva z propagace, co měla kliku, když odcházel někdejší šéf do penze.</text:p>
      <text:p text:style-name="Text">Nemá ani páru, co má šéf dělat, a tak se na nás většinou jenom mračí, vyplňuje formuláře, o kterých ani neví, komu je má odevzdávat, a ošahává sekretářku. Záruky zaměstnanosti jsou skvělá věc pro lidi, jako jsem já, ovšem na druhou stranu je mi jasné, proč by někdo chtěl někomu dát padáka; například Suze by odsud mohla odejít snad jedině tak, že by spadla z pozorovatelny a zlámala si vaz.</text:p>
      <text:p text:style-name="Text">Zamračila se na mě ještě ošklivěji, pokusila se mě přimět, abych uhnul očima. Nechal jsem ji vyhrát. Buď mě dá do hlášení, anebo ne. I když to udělá, je tu slušná možnost, že to pak zapomene podat. A<text:s/><text:soft-page-break/>stejně mě nemůže vyrazit. Jsme odsouzení být spolu jako dva kocouři v jednom rasově pytli.</text:p>
      <text:p text:style-name="Text">Začal jsem listovat v plastových stránkách manuálů, tam a zpátky v rejstřících, našel jsem si odkazy ke všem poplašným signálkám. Pak jsem zase zvedl hlavu k pultu. Bliká jich tam hodně. Možná víc, než jsem kdy viděl.</text:p>
      <text:p text:style-name="Text">Chee přidřepl ke mně a díval se. Zase si začal oždibovat hlavu. Myslím, že ho to uklidňuje. Ale druhým z toho naskakuje husí kůže, než si na to zvyknou. Napadají vás kvůli tomu filcky a tak.</text:p>
      <text:p text:style-name="Text">„Ty to děláš tak rychle…“ povídá. „Jak to, že jsi nešel na vejšku?“</text:p>
      <text:p text:style-name="Text">„Děláš si legraci?“</text:p>
      <text:p text:style-name="Text">„Ne, vůbec ne, čoveče. Jsi nejchytřejší, koho znám. Fakt jsi měl na tu vejšku jít, na beton.“</text:p>
      <text:p text:style-name="Text">Střelil jsem po něm očima, odhadoval jsem, jestli si ze mě nedělá prdel. Oplatil mi pohled a působil naprosto upřímně, jako pes, co čeká na pamlsek. Vrátil jsem se k manuálu. „Nejspíš nemám dost ctižádosti.“</text:p>
      <text:p text:style-name="Text">Jenže pravda je taková, že jsem nezvládal ani střední. Přípravka 105, pak jsem vypadnul a ani jsem se neohlídnul. A nejspíš jsem se nedíval ani dopředu. Vzpomínám, jak jsem seděl na hodině algebry pro první ročník a díval se, jak učitel něco plácá, a nerozuměl jsem z toho ani slovu. Když jsem odevzdal písemku, vždycky z toho byla dostatečná, i když jsem to po sobě znovu předělával. Ale nikdo z ostatních studentů si nestěžoval. Prostě se mi jenom smáli, když jsem je prosil, ať mi vysvětlí, jaký je rozdíl mezi druhou mocninou a násobkem dvěma. To pak nemusíte být Einstein, aby vám docvaklo, kam patříte.</text:p>
      <text:p text:style-name="Text">Začal jsem se probojovávat antikrizovými diagramy. Systém neindikuje žádné ucpání. Přejděte do oddílu Diagnostika mechanických potíží, svazek<text:s/>tři. Vzal jsem si další vazač a začal jsem jím listovat. „A kromě toho máš dost nepřesnej vzorek. Ta zdejší sestava, to není zrovna parta nositelů nobelovky.“ Zašilhal jsem k Suzině kanceláři. „Chytrý lidi nepracují v žumpě, jako je tohle.“ Suze se na mě zase zamračila. Zasalutoval jsem jí. „Rozumíš?“</text:p>
      <text:soft-page-break/>
      <text:p text:style-name="Text">Chee pokrčil rameny. „Ani nevím. Pokoušel jsem se na hajzlu číst ten manuál aspoň dvacetkrát, ale stejně pořád nevím, která bije. Kdybys tu nebyl, lak už teď půlka města plave ve sračkách.“</text:p>
      <text:p text:style-name="Text">Na pultu začala blikat další signálka: jantarová, pořád jantarová, červená… červená už zůstala.</text:p>
      <text:p text:style-name="Text">„Za pár minut budou plavat v něčem podstatně horším. Klidně mi věř, že se najdou o moc horší věci než sračky. Mercati mi jednou ukazoval seznam, když tu ještě dělal. Seznam toho všeho, co tudy proteče a co mají čerpadla vyčistit: polychlorované bifenyly, bisfenol A, estrogen, ftaláty, heptachlór…“</text:p>
      <text:p text:style-name="Text">„Na všecky tyhle věci jsem si sehnal nálepku SuperČistič.“ Zvedl košili a ukázal mi etiketu, měl ji rovnou na kůži pod hrudníkem. Žlutý smajlík, trochu podobný tomu, co mi kdysi dával dědeček, když měl rozdávačnou náladu. Na čele měl smajlík napsáno SUPERČISTIČ.</text:p>
      <text:p text:style-name="Text">„To si kupuješ?“</text:p>
      <text:p text:style-name="Text">„Jasně. Sedm babek za balení po sedmi. Každej tejden. Takže můžu pít vodu rovnou. Dokonce můžu pít i z Hudsonu.“ Znovu se začal drbat na lebce.</text:p>
      <text:p text:style-name="Text">Chvilku jsem sledoval, jak se drbe, pak jsem si vzpomněl, jak se beďarová Nora pokoušela pár kousků prodat Maggii, než šly plavat. „Tak to jsem rád, že to na tebe zabírá.“ Odvrátil jsem se od něj a dál jsem volil restartové sekvence pro čerpadla. „Teď se ale hlavně podíváme, jestli se nám povede ten krám nastartovat, takže se všem sousedům, co si samolepky nekupujou, nenarodí halda trogů. Přichystej se, až ti řeknu, spustíš reboot.“</text:p>
      <text:p text:style-name="Text">Chee vyčistil datová spojení a pak si přichystal ruce nad páčkami restartu. „Není mi jasný, jakej by to byl rozdíl. Tuhle jsem šel po parku a víš, co jsem viděl? Celou rodinku trogů, mámu a pět malejch. K čemu je bránit, aby se trogové rodili slušnejm lidem, když ty v parku roděj celý vrhy najednou?“</text:p>
      <text:p text:style-name="Text">Podíval jsem se po něm a chtěl něco namítnout, ale vlastně měl pravdu. Rebootovací sekvence byly ukončené a indikátory čerpadla šest v poloze připraveno. „Tři… dva… jedna… plná připravenost,“ řekl jsem. „Start. Start. Start.“</text:p>
      <text:soft-page-break/>
      <text:p text:style-name="Text">Chee otočil páčkami a pult zazářil zeleně a kdesi hluboko pod námi začala kanalizace znovu čerpat.</text:p>
      <text:p text:style-name="Text">Šplhali jsme po slupce Kusovičova střediska, šplhali do nebe, šplhali k Wicky. Maggie a Nora a Wu a já, všichni jsme se plazili jako červi po schodišti, co mění směr, lezli přes suť, rozkopávali obaly od kondomů a rozhazovali balíčky efáče jako podzimní listí. U Wicky hrály syntezátorové xylofony a japonské bubínky, hudba nás lákala výš. Trogové a nešťastní flamendři, co nemají moje konexe, žárlivě sledovali, jak stoupáme nahoru. Dívali se na nás a špitali si a my šli kolem nich a předbíhali je, a oni všichni věděli, že Max je mi moc a moc a moc zavázaný a že můžu předběhnout celou frontu, protože díky mně běhají záchody jako hodinky.</text:p>
      <text:p text:style-name="Text">Klub hnízdil až na vrcholku Kusovičova střediska, kde měli dřív spoustu kanclů obchodníci s akciemi. Max dal strhnout ty prosklené chlívky a vyhodit staré digitální nástěnné tabule, které kdysi ukazovaly index NYSE. Tím fakt pěkně otevřel zdejší prostor. Naneštěstí v zimě už klub není vůbec k ničemu, protože jsme se jednou večer všichni nějak rozparádili a vyrazili jsme okna. Ale i když tu půl roku kurevsky protahuje, dívat se, jak ty okenní tabule padají dolů, to byl jeden z vrcholů kariéry klubu. Už to je pár let, ale lidi o tom pořád mluví a já si pořád ještě pamatuju, jak pomaličku opouštěly rámy a otáčely se a plachtily. A když dopadly, rozprsklo se sklo po ulici jako obrovský kýbl vody.</text:p>
      <text:p text:style-name="Text">Jako klub pod širým nebem to každopádně dobře funguje alespoň přes léto, kdy je odsud pěkně vidět, jak se po městě valí vlny částečných výpadků elektřiny.</text:p>
      <text:p text:style-name="Text">Už mezi dveřmi jsem si šlehnul efáče, takže klub se rozjel na pravěké vlně, bylo to kmenové shromáždění zpocených poskakujících opic v oškubaných kvádrech, všichni jsme začínali šílet a poulit oči, až naše tváře vypadaly bledé a veliké, jako mají ryby, co se jenom povalují na dně moře.</text:p>
      <text:p text:style-name="Text">Maggie se na mě usmívala a tančili jsme a celá ta hádka kvůli troubě někam zmizela. Byl jsem rád, protože po té předchozí hádce, té kvůli rýpání se vidličkou v zásuvce, se skoro týden chovala, jako bych to zavinil já, i když tvrdila, že mi odpouští. Ale teď, v tanečním<text:s/><text:soft-page-break/>reji klubu Wicky, jsem zase byl její zachránce a měl jsem radost, že jsem s ní, i když to znamenalo, že s sebou musíme vláčet Noru.</text:p>
      <text:p text:style-name="Text">Celou cestu po schodech jsem se snažil nekoukat se na Noru, na její poďobanou kůži, nedělat si legraci z jejího napuchlého obličeje, ale ona věděla, co si myslím, protože se na mě kabonila, kdykoli jsem ji třeba upozornil, ať obejde nějaké místo, kde se schodiště drolí. Kráčející hloupost. Rozumu má asi jako skleněnka. Široko daleko tu není voda, které bych se napil a v níž bych plaval. To je tím, že dělám pořád v čistírně. Vím toho až moc o všem, co jde do systému a z něj. Lidi jako Nora si pověsí mezi dudy přívěsek s Panenkou Kálí-Marií nebo si na zadek nalepí SuperČistič se smajlíkem – a myslí si, že mají vystaráno. Já piju jen balenou vodu a bez filtrační hlavice pod sprchu nevlezu. A někdy mám strachem stažené půlky i tak. Ale zatím jsem nikdy tu hnilobnou vyrážku nedostal.</text:p>
      <text:p text:style-name="Text">Bubínky mi duněly až uvnitř očních bulv. Nora tančila na protější straně s Wuem a teď, když se mi efáč nakopl do rychloběhu, jsem viděl i její kladné stránky: tancuje rychle a zběsile… vlasy má dlouhé a černé… beďary jsou velké jako prsa.</text:p>
      <text:p text:style-name="Text">A vypadají k nakousnutí.</text:p>
      <text:p text:style-name="Text">Dosunul jsem se k ní a pokusil se omluvit za to, že jsem ji předtím nedocenil, ale mám dojem, že v tom randálu jsem nad ní jenom slintal a nedokázal s ní komunikovat účinně. Než jsem se vymáčkl, utekla mi – a já nakonec v té bubínkové děloze klubu Wicky hopsal sám, lidi se kolem mě valili sem a tam a efáč sílil v tepu oceánu, který mi tekl od očí do rozkroku a zase zpátky, vyhazoval mě výš a výš a výš…</text:p>
      <text:p text:style-name="Text">Maggie nás našla na záchodě, ta holka v otrhaných podkolenkách a hábitu jeptišky divně kňourala, Maggie nás odtrhla od sebe a vedla mě na parket a kolem chodili lidi a chcali do nerez korýtek, ale pak mě chytil Max a já nevěděl, jestli jsme to dělali na barpultu a jestli v tom je ten problém, anebo jestli jsem se prostě vymočil, kde jsem neměl, ale Max si pořád stěžoval, že má v ginu bubliny, a že tu začne rachot, rachot, RACHOT, jestli ti magoři sjetý efáčem nedostanou chlast, a pak mě strčil dolů pod bar, kde ze sudů s ginem a tonikem<text:s/><text:soft-page-break/>ústí trubky, a bylo to, jako bych se vznášel ve střevech chobotnice a vlny bubínků duněly nade mnou.</text:p>
      <text:p text:style-name="Text">Nejradši bych tam usnul, leda bych třeba zkusil ulovit červené kalhotky té jeptišky, jenže Max mi pořád dolů nosil víc efáče a říkal, že musíme zjistit, kde je ten problém, ten problém s bublinama problém s bublinama, dej si trochu, pročistí ti to hlavu, sakra, a zjisti, kde se ty bubliny berou, odkud se do ginu dostávaj. Ne ne ne! Tonik tonik tonik! V toniku nejsou bubliny.</text:p>
      <text:p text:style-name="Text">Najdi tonik. Ať nezačne ten RACHOT, sprav to, než přijedou plynovacl auta a zavřou nám to tady, kurva, co to tam dole očucháváš?</text:p>
      <text:p text:style-name="Text">Plavu pod barem… plavu dlouho a hluboko… poulím oči… prehistorická rybina mezi obřími<text:s/>mechem porostlými jikrami s krajkou kořínků, pohřbená uprostřed bažiny, hluboko, kde jsou hadry na utírání baru a ztracené lžíce a lepkavý sliz cukru a ty veliké mrtvé stříbrné jikry pod kořínky, roste tu mech a plíseň, ale jinak nic, z toho krámu neteče žádný žloutkovitý tonik, vysáli ho do dna, úplně do dna, všichni ti žízniví dinosauři, a to je samozřejmě ten malér. Není tonik. Ani trocha. Ani trošička.</text:p>
      <text:p text:style-name="Text">Víc jiker! Víc! Potřebujeme jich víc! Víc velikých stříbrných jiker, co rozdávají tonik, aby je dovezli v náklaďácích sem a donesli na zádech barmani v bílých sáčkách a s vázankou. Víc jiker, abysme přestali rýpat do těch dlouhých kořenovitých srkavých trubek a pak mohli vysávat ven ten jejich žloutek, a aby Max mohl dál dělat gin s tonikem, a já jsem hrdina, hej, hej, hrdina, jsem superstar, kurva, protože toho vím hodně o stříbrných jikrách a kam patří která trubička, a proto je na mě taky Maggie pořád naštvaná, protože ta moje trubička není nikdy v pohotovosti pro ty její jikry, pro ty její vajíčka, anebo možná Maggie ani žádné jikry nemá, kam by se dalo něco strčit, ale na beton nepůjdeme k doktorovi, abysme se dozvěděli, že nemá vajíčka a není to ani jak nahradit, ani jednu jedinou jikru nikdo nepřiveze na rudlu a možná proto je Maggie teď někde v davu a natřásá se v černém korzetu s chlapem, co jí olizuje nohy a mně ukazuje zdvižený ukazovák.</text:p>
      <text:p text:style-name="Text">A možná právě proto teď bude RACHOT, až toho blbýho troga majznu do hlavy kusem baru, co si na to pronajmu od Maxe… až na<text:s/><text:soft-page-break/>to, že jsem moc hluboko pod hladinou, než abych toho olizovače kozaček praštil. Na podlaze pořád svítí kouřící hromádky efáče a my je všichni pořád chlemtáme, protože já jsem kurva hrdina, hrdina, hrdina, opravář všech opravářů, a všichni se mi klaní a dávají mi efáč, protože pak tu nebude RACHOT a nezavřou to tu, nepustí sem dáviplyn, a my se nebudeme plazit po schodech dolů na ulici a blít.</text:p>
      <text:p text:style-name="Text">A pak mě Max strčí na parket s dalšíma dávkama efáče pro Maggii, veliký starý tác odpuštění, a odpuštění je tu raz dva, když všichni chodíme po střeše největšího nejstaršího mrakodrapu na nebi.</text:p>
      <text:p text:style-name="Text">Modry virbl a poulící jeptišky. Beďary a večerní rande. Dolů po schodech a na ulice.</text:p>
      <text:p text:style-name="Text">Když jsme se vypotáceli od Wicky, konečně jsem se začal vymotávat ze záhybů efáče, ale Maggie ještě byla v tom, hladila mě, dotýkala se mě, vykládala mi, co se mnou bude dělat, až se vrátíme domů. Nora a Wu měli být s námi, ale nějak jsme se rozdělili. Maggii se nechtělo čekat, tak jsme vyrazili od centra pryč, motali se mezi velikými věžáky staré části města, kličkovali po smradlavém chodníku mezi reklamami na Diabolo a Posedlost, vyhýbali jsme se Stánkům s rybími hotdogy a s chobotničkami na špejlích.</text:p>
      <text:p text:style-name="Text">S příchodem tmy se konečně ochladilo, přišla ta příjemná chvilka mezi koncem půlnočního parna a začátkem ranních čoudů. Mokře na nás padala deka vlhkosti ze vzduchu, po vedru v klubu to bylo lákavé. Neprší ani nemrzne, takže si skoro vůbec nemusím dávat pozor na betonový déšť.</text:p>
      <text:p text:style-name="Text">Maggie mi za chůze hladila paži nahoru a dolů, sem tam se přiklonila a políbila mě na tvář a požužlala mi ucho. „Max říká, že jsi zázrak. Všechno jsi to zachránil.“</text:p>
      <text:p text:style-name="Text">Pokrčil jsem rameny. „To byla maličkost.“</text:p>
      <text:p text:style-name="Text">Události z baru jsem měl dost rozmazané, vyšuměly se vším tím efáčem, co jsem do sebe dostal. Ještě teď mi z něj zpívala kůže. Hlavně jsem cítil teplou záři rovnou v rozkroku a viděl jsem poskakující obrázek tmavých ulic a dlouhých řad svíček v oknech věžáků, ale Maggiíny dotyky mi byly příjemné, ona sama vypadala pěkně a já měl taky něco za lubem, až se vrátíme do bytu, takže jsem věděl, že klesám, příjemně a pomalu, jako kdybych padal do teplé péřové přikrývky plné hélia a jazyků.</text:p>
      <text:soft-page-break/>
      <text:p text:style-name="Text">„Na to, že je zásobník s tonikem prázdný, mohl přijít kdokoli, kdybysme nebyli všichni tak svinsky zkouřený.“ Zastavil jsem se před řadou automatů. Tři prázdné, jeden vypáčený, ale v tom posledním ještě pár flašek bylo. Naházel jsem tam mince a vybral si láhev Modré vitality pro ni a jeden Pařák pro sebe. Příjemně mě překvapilo, když stroj ty láhve vážně vyplivl.</text:p>
      <text:p text:style-name="Text">„Tý jo!“ rozzářila se Maggie.</text:p>
      <text:p text:style-name="Text">Usmál jsem se a vytáhl jsem ven její flašku. „Dneska máme asi kliku. Nejdřív bar, teď tohle.“</text:p>
      <text:p text:style-name="Text">„Nemám dojem, že v tom baru to byla jenom klika. Mě by to nenapadlo.“ Hodila do sebe Modrou vitalitu dvěma dlouhými doušky a uchechtla se. „Zato tys to zvládnul, i když jsi měl oči zrovna jako ryba. Dělal jsi u toho stojky na baru.“</text:p>
      <text:p text:style-name="Text">Na to jsem si nepamatoval. Cukr a červené krajkové podprsenky, to jo, ale stojky ne. „Nechápu, jak Max ten podnik udrží v chodu, když si ani nepamatuje, kdy má doobjednávat.“</text:p>
      <text:p text:style-name="Text">Maggie se ke mně přimáčkla. „Wicky je mnohem lepší než většina klubů. A stejně, právě proto má tebe. Opravdovýho, živýho hrdinu.“ Zase se zahihňala. „Jsem ráda, že nezačal rachot a nemuseli jsme se zase prodírat ven. To nesnáším.“</text:p>
      <text:p text:style-name="Text">Ve vedlejší uličce souložili nějací trogové. Shluk hermafroditních těl, lezli po sobě a bušili do toho, ústa měli otevřená, usmívali se a sípali. Jen jsem tam sklouzl pohledem a šel jsem dál, jenže Maggie mě chytila za paži a táhla zpátky.</text:p>
      <text:p text:style-name="Text">Trogové se s tím nepárali, váleli se jeden přes druhého, byli na té hromadě tři, kůže se jim leskla potem a slinami. Ohlédli se po nás a ve žlutých očích neměli kouska studu. Jenom se usmáli a dál usilovně hekali a přiráželi.</text:p>
      <text:p text:style-name="Text">„To je k neuvěření, jak často to dělají,“ zašeptala Maggie. Svírala mě za paži a tiskla se ke mně. „Jsou jako psi.“</text:p>
      <text:p text:style-name="Text">„Rozumu o moc víc nemají.“</text:p>
      <text:p text:style-name="Text">Změnili polohy, jeden si stoupl na všechny čtyři, jako kdyby ho to napadlo kvůli tomu, co řekla Maggie. Ostatní se navalili na něj… nebo na ni. Maggie mi rukou sklouzla na předek kalhot, zašátrala po zipu a pak sáhla dovnitř. „Jsou tak hrozně… proboha.“ Přitáhla si mě a začala mi cloumat s páskem, div ho nepřetrhla.</text:p>
      <text:soft-page-break/>
      <text:p text:style-name="Text">„Co sakra blbneš?“ Pokusil jsem se ji odstrčit, ale nepouštěla mě, sahala mi pod kalhoty, dotýkala se mě, abych dostal erekci. Efáč ještě nepřestal působit, to bylo jasné.</text:p>
      <text:p text:style-name="Text">„Pojď, jdeme na to taky. Tady. Chci tě.“</text:p>
      <text:p text:style-name="Text">„Zbláznila ses?“</text:p>
      <text:p text:style-name="Text">„Jim to je jedno. Dělej. Třeba to tentokrát vyjde. Zbouchni mě.“ Dotýkala se mě, vypoulila oči nad tím, jak se mi najednou úd ztopořil. „Takhle tě neznám.“ Znovu se mě dotkla. „Bože. Prosím.“ Tiskla se ke mně a dívala se na trogy. „Takhle. Přesně takhle.“ Stáhla si blůzu z leskohedvábí, odhalila černý korzet a světlou pokožku ňader.</text:p>
      <text:p text:style-name="Text">Upíral jsem oči na její kůži a křivky. To nádherné tělo, kterým mě provokovala celý večer. Najednou mi bylo jedno, že tu jsou trogové a po ulicích ještě chodí pár lidí. Páskem jsme začali cloumat oba. Pak mi kalhoty spadly ke kotníkům. Připlácli jsme se ke stěně uličky, tiskli se ke starému betonu a upřeně jsme se dívali jeden druhému do očí, pak mě stáhla k sobě a do sebe a líbala mě na ucho, kousala mě a sípala a špitala a rozkývali jsme se proti sobě.</text:p>
      <text:p text:style-name="Text">Trogové se jenom zubili a culili a dívali se na nás velikýma žlutýma očima, podělili jsme se o uličku a pozorovali se navzájem.</text:p>
      <text:p text:style-name="Text">V pět ráno zavolal znovu Chee, jeho hlas mi vtrhl do hlavy rovnou z uchomáče. Ze všeho toho vzrušení a efáče jsem si ho zapomněl vyndat. Čerpadlo šest se znovu porouchalo. „A tys říkal, ať ti hned volám,“ kňoural.</text:p>
      <text:p text:style-name="Text">Zaskučel jsem a vyvlekl se z postele. „Jo. Jo, jasně, říkal. Neboj se. Udělal jsi dobře. Jedu tam.“</text:p>
      <text:p text:style-name="Text">Maggie se překulila. „Kam to jdeš?“</text:p>
      <text:p text:style-name="Text">Natáhl jsem si kalhoty a zběžně jsem ji políbil. „Musím jít zachraňovat svět.“</text:p>
      <text:p text:style-name="Text">„Ty se jednou udřeš. Myslím, že bys tam neměl chodit.“</text:p>
      <text:p text:style-name="Text">„Copak to Chee vyřeší sám? To si asi děláš srandu. Do oběda bysme byli po krk v blátě.“</text:p>
      <text:p text:style-name="Text">„Ty můj hrdino.“ Ospale se usmála. „Až se budeš vracet, zkus mi sehnat pár koblih. Je mi těhotně.“</text:p>
      <text:soft-page-break/>
      <text:p text:style-name="Text">Vypadala tak spokojeně a teple a měkoučce, až jsem si málem vlezl zpátky k ní do postele, ale pak jsem tu touhu překonal a jen jsem ji ještě jednou políbil. „Dobře.“</text:p>
      <text:p text:style-name="Text">Venku už začínalo na nebe pronikat světlo, smog pomalu žloutl. Takhle časně bylo na ulicích téměř ticho. Bylo těžké nezahořknout z toho, že jsem vzhůru v takhle nekřesťanskou hodinu a s kocovinou, ale pořád lepší než muset se prát se záložními kanalizačními opatřeními, kdyby Chee nezavolal. Vyrazil jsem k centru a od nějakého chlapce s dívčím obličejem, který neuměl odpočítat drobné, jsem si cestou koupil bagel.</text:p>
      <text:p text:style-name="Text">Byl zabalený v plastové fólii, která se rozpouštěla, když jsem si pečivo vložil do úst. Šlo to, jenom mě namíchlo, že ten prodavač bagelů nechápal, jak se rozměňuje, a já mu musel hrábnout do sáčku na drobné a odpočítat si to sám.</text:p>
      <text:p text:style-name="Text">Vypadá to, že nakonec musím každému pomoct z bryndy já. Dokonce i pitomým prodavačům bagelů. Maggie říká, že jsem stejně impulzivní jako Chee. Ona sama by tam jenom stála a dívala by se, dokud by to ten prodavač nevyřešil, i kdyby to mělo trvat celý den. Jenže já prostě nedokážu jen koukat, jak nějaký trogomozek upouští dolary na chodník. Někdy je jednodušší hejbnout kostrou a udělat to sám.</text:p>
      <text:p text:style-name="Text">Když jsem přišel do práce, Chee už na mě čekal a v podstatě nedočkavostí poskakoval. Odešlo totiž pět čerpadel najednou.</text:p>
      <text:p text:style-name="Text">„Když jsem ti volal, tak to začalo jenom u jednoho, ale teď už jich vysadilo pět. A pokračuje to.“</text:p>
      <text:p text:style-name="Text">Šel jsem do dozorny. Protikrizová databáze byla pořád mimo provoz, tak jsem zase prostě sáhl po tištěných manuálech. To je divné, že všechna čerpadla takhle vysadí. V dozorně obvykle hučí stroje, ale teď jich půlka zmlkla, a tak tu bylo tišeji. Po celém městě tekly stoky opačně, protože se nám nedařilo cyklovat odpadní vodu, posílat ji do čistírny a zpracovanou ji čerpat do řeky.</text:p>
      <text:p text:style-name="Text">Vzpomněl jsem si na Noru a na vyrážku, kterou dostala, protože šla do toho svinstva plavat. Z toho jeden znervózní. Když to vypadá čistě, udělá vám to vyrážku. A to jsme na dolním toku. Nejsou v ní jenom naše sračky. Taky sajrajt od všech, co jsou proti proudu. Naše čistírny čerpají podzemní vodu, anebo ji berou a zpracovávají z jezer<text:s/><text:soft-page-break/>v severní části státu. Přinejmenším teoreticky. Já to tak snadno nežeru; viděl jsem, jak moc vody nám tudy projde, a neuvěřím, že to všechno bereme z jezer. Ve skutečnosti je tu asi dvacet miliónů lidí, u kterých nemáme páru, odkud vodu odbírají a co v ní je. Jak říkám, já piju jen balenou vodu, i kdybych se pro ni musel plahočit na druhý konec města. Nebo sodovku. Nebo… nebo i tonik.</text:p>
      <text:p text:style-name="Text">Zavřel jsem oči a snažil se poskládat si dohromady, jak proběhl večírek. Všechny ty prázdné kanystry od toniku pod barpultem. Travis Alvarez zachraňuje svět a u toho letí na Měsíc zkouřený efáčem, k tomu navrch pak včera dvě kolečka sexu.</text:p>
      <text:p text:style-name="Text">Hustý, fakt jo.</text:p>
      <text:p text:style-name="Text">S Cheem jsme jeden po druhém nahodili TlakoDyny. Postupně ožívaly, všechny až na čerpadlo šest. To si postavilo hlavu. Doplnili jsme do něj vodu. Vypustili. Zase dočerpali. Nic.</text:p>
      <text:p text:style-name="Text">Suze nám přišla dolů dělat křena a přivlekla s sebou i svoji sekretářku Zoo. Suze byla úplně mimo. Blůzu si zastrčila jenom z půlky a oči měla od efáče velikánské, jako ryba, a skoro tak rudé jako blikající kontrolky na pultě. Ale i ty rybí oři se přimhouřily, když uviděla, jak to všechno bliká. „Jak to, že všechny ty pumpy odešly? Jsi placenej za to, aby fungovaly.“</text:p>
      <text:p text:style-name="Text">Jen jsem se na ni podíval. Je šest ráno a ona už si rozesrala mozek na hadry a někde skotačí se svojí sekretářkou a do toho by nám ráda práskala bičem nad hlavou. Tomu říkám vůdcovský schopnosti. Najednou mě napadlo, že bych si možná měl najít jinou práci. Anebo že bych měl před odchodem do téhle práce začít chlemtat hromady efáče. Prostě něco, aby mě Suze už tak neštvala.</text:p>
      <text:p text:style-name="Text">„Pokud chceš, abych to spravil, potřebuju, abys vypadla, jinak se nedokážu soustředit.“</text:p>
      <text:p text:style-name="Text">Suze se na mě podívala, jako by kousala do citrónu. „To doufám, že to spravíš.“ Dloubala mě do prsou tlustým prstem. „Jestli ne, udělám tvýho šéfa z Cheeho.“ Loupla pohledem po Zoo. „Jsi na řadě, lez na gauč. Jdeme.“ Odcouraly se pryč.</text:p>
      <text:p text:style-name="Text">Chee se za nimi díval. Pak si začal obírat hlavu. „Nikdy vůbec nepracujou,“ povídá.</text:p>
      <text:soft-page-break/>
      <text:p text:style-name="Text">Na pultu se jantarově rozsvítila další signálka. Listoval jsem manuálem, pátral jsem, co to znamená. „A kdo pracuje? Na takovým fleku, odkud ti nemůžou dát padáka?“</text:p>
      <text:p text:style-name="Text">„Jo, ale aspoň nějakej způsob, jak se jí zbavit, by tu bejt měl. Tuhle si do kanclu nastěhovala všechen nábytek z domova. Už domů vůbec nechodí. Že prej se jí zamlouvá, jak tu pořád jde proud.“</text:p>
      <text:p text:style-name="Text">„Co si stěžuješ? Kdo tady včera házel toaleťákem?“</text:p>
      <text:p text:style-name="Text">Nechápavě se po mně podíval. „No a?“</text:p>
      <text:p text:style-name="Text">Pokrčil jsem rameny. „No a nic. Se Suze si nelam hlavu. Jsme prostě až dole a každej si na nás šlápne, Chee. Zvykni si na to. Zkusíme to zase rebootovat.“</text:p>
      <text:p text:style-name="Text">Nezabralo to.</text:p>
      <text:p text:style-name="Text">Vrátil jsem se k manuálu. To už nejspíš sto tisíc záchodů po městě chrlilo kal. Je to divné, že mohly takhle odejít všechny pumpy: jednička, dvojka, trojka, čtyřka. Zavřel jsem oči a přemýšlel. Někde v hlavě mě pořád svrbělo něco o tom mejdanu s efáčem. Určitě jenom efáčový dojezd. Jenže se to pořád vracelo: veliké staré jikry, veliká stříbrná vajíčka, a do posledního je vysrkávají dinosauři jikrožrouti. Tý vado. To ale byl divokej mejdan. Jeptišky a jikry z nerez oceli. Pisoáry a Maggie… zamrkal jsem. Všechno do sebe zapadlo. Dílky se složily. Kosmická efáčová konvergence: prázdná stříbrná vajíčka. Max, co zapomněl doobjednat.</text:p>
      <text:p text:style-name="Text">Podíval jsem se nejdřív na Cheeho a pak dolů na manuály, nato zase nahoru na Cheeho. „Jak dlouho už čerpadla běžej?“</text:p>
      <text:p text:style-name="Text">„Jak to myslíš?“</text:p>
      <text:p text:style-name="Text">„Kdy je sem namontovali?“</text:p>
      <text:p text:style-name="Text">Chee se zadíval do stropu a zamyšleně si oždiboval hlavu. „Copak sakra vím? Než jsem nastoupil, to na beton.“</text:p>
      <text:p text:style-name="Text">„U mě stejný. A jsem tu devět let. Pověděl by nám to třeba počítač? Je tu nějaká stvrzenka? Něco?“ Vrátil jsem se v manuálu, který jsem držel v ruce, až dopředu. „TlakoDyn: Vysoce účinný, samočisticí‘, mnohostupňový čerpací přístroj. Model 13-44474-888.“ Zamračil jsem se. „Manuál vytiskli v roce 2020.“ Chee hvízdl, naklonil se ke mně a dotkl se stránek zatavených v plastu. „To je dost kurevsky starý.“</text:p>
      <text:soft-page-break/>
      <text:p text:style-name="Text">„Ale<text:s/>postavili to, aby to vydrželo, že jo? Tehdy lidi dělali věci tak, aby vydržely.“</text:p>
      <text:p text:style-name="Text">„Jo, ale přes sto let?“ Pokrčil rameny. „Jednou jsem měl takový auto. Fakt odolný. Na motoru skoro řádná rez. A mělo oba reflektory. Ale bylo děsně starý.“ Něco chytil na temeni mezi dva prsty, chvilku si to prohlížel a pak to odcvrnkl na zem. „Dneska už na autech nedělá nikdo. Ani se nepamatuju, kdy jsem posledně viděl taxíka, co jezdí.“</text:p>
      <text:p text:style-name="Text">Podíval jsem se na něj a rozhodoval jsem se, jestli se mi chce něco říkat o lidech, co tu házejí na zem kusy vlastního skalpu, ale pak jsem to prostě vzdal. Ještě chvíli jsem listoval manuálem a pak jsem našel to, co jsem hledal: „Individuální informační moduly: přístup na dálku, údaje o propojitelnosti, shromažďování dat.“ Podle pokynů v manuálu jsem otevřel několik nových diagnostických oken, kterými jsem obešel zevšeobecněná hlášení TlakoDynu pro manažery čerpacích stanic a místo toho jsem se spojil rovnou s přímými údaji o stavu čerpadel. A co jsem nenašel? „Prvotní data nenalezena.“</text:p>
      <text:p text:style-name="Text">Fakt překvápko.</text:p>
      <text:p text:style-name="Text">K erroru byl nějaký komentář, kde mi radili, ať prověřím prolongační konektory modulu dálkového získávání informací, ale co já vím, co to je. Zavřel jsem manuál a dal jsem si ho pod paži. „Jdeme. Myslím, že vím, co se stalo.“ Sel jsem s Cheem v patách ven z dozorny a pak jsme se ponořili do útrob čistírny, do jejích chodeb. Výtah v loji, tak jsme museli po obslužném schodišti.</text:p>
      <text:p text:style-name="Text">Jak jsme se nořili pořád hlouběji, svírala se kolem nás tma. Všude suť a prach. Rozprchli se před námi potkani. Sem tam osamělá LEDka, takže na schody bylo tak tak vidět. Prach a stíny a upalující potkani, o moc víc toho v jantarovém šeru vidět nebylo. A potom už ani ty LEDky. Chee našel v elektrické zásuvce nouzovou svítilnu pokrytou vrstvou šedého chundelatého prachu, ale pořád nabitou. Moje astma se probudilo a šlo na věc, spolu se vším tím humusem ze vzduchu mi sedlo na prsa. Dal jsem si šluka z inhalátoru a šli jsme pořád dál. Nakonec jsme došli až dolů.</text:p>
      <text:p text:style-name="Text">Světlo z Cheeho svítilny kolísalo a ztrácelo se v jeskynní tmě. Kov TlakoDynů se matně leskl. Chee kýchl. Svítilna se od toho<text:s/><text:soft-page-break/>pohybu rozhoupala. Stíny se šíleně roztančily, dokud svítilnu rukou nezastavil. „Tady dole je fakt hovno vidět,“ utrousil.</text:p>
      <text:p text:style-name="Text">„Zavři klapačku. Přemýšlím.“</text:p>
      <text:p text:style-name="Text">„Nikdy jsem tu ještě nebyl.“</text:p>
      <text:p text:style-name="Text">„Já jednou jo. Když jsem nastoupil. Když byl ještě naživu Mercati.“</text:p>
      <text:p text:style-name="Text">„Pak se divím, že se chováš jako on. Skolil tě?“</text:p>
      <text:p text:style-name="Text">„Jasně.“ Sháněl jsem se po nouzovém osvětlení.</text:p>
      <text:p text:style-name="Text">Mercati mi jeho vypínače ukázal, když mě sem dolů dovedl, je to už skoro deset let, tehdy mi dělal výklad o čerpadlech. Už byl starý, ale pořád pracoval. Ten chlap se mi zamlouval. Dokázal určitým věcem věnovat pozornost. Soustředit se. Ne jako většina lidí, co vám sotva řeknou dobrý den a už koukají po hodinkách, anebo začnou plánovat rozpis mejdanů, anebo si začnou stěžovat na vyrážky. Mercati říkával, že moji učitelé nevěděli o algebře ani prd a že jsem měl na škole vydržet. Věděl jsem sice, že mě jenom srovnává se Suze, ale i tak jsem si říkal, že to je od něj pěkné.</text:p>
      <text:p text:style-name="Text">Nikdo neznal systém čerpadel tak jako on, takže i když onemocněl a jeho místo dali mně, sem tam jsem vypadl z práce, šel za ním do špitálu a vyptával se ho. Byl mojí tajnou zbraní, jenže pak ho rakovina přece jen dostala.</text:p>
      <text:p text:style-name="Text">Našel jsem nouzové osvětlení a stiskl vypínače. Fluorescenční světla zablikala, probrala se k životu, začala bzučet. Některé zářivky se nerozsvítily, ale dohromady to stačilo.</text:p>
      <text:p text:style-name="Text">Chee se zajíkl. „Ty jsou obrovský.“</text:p>
      <text:p text:style-name="Text">Katedrála strojírenství. Nad námi se do jeskynních temnot klenuly trubky, pableskovaly v tlumeném světle halogenů, byla to propojená síť z kovu a stínů, vystředěná do složitých rozet kolem uspořádané jednotky čerpadel.</text:p>
      <text:p text:style-name="Text">Čerpadla se nad námi tyčila a mdle se leskla, byla vysoká jako dvoupatrové domy; kovoví dinosauři. V kabátech z prachu. Květy rzi pokrývaly jejich kožich ve složitých, překrývajících se vrstvách, takže vypadaly jako zabalené do orientálních koberců. Jejich pancíř držely pětiúhelné šrouby veliké jako moje pěsti, šrouby spojovaly i obrovské díly trubek, které se klenuly přes tmu a mizely do tmavých chodeb všemi směry kompasu, které se vydávaly ke všem čtvrtím<text:s/><text:soft-page-break/>města. Z prastarých kloubových spojení odkapávaly lesknoucí se klenoty vlhkosti. Pumpy si vrčely. Dokonale sestrojené. Nahoře ve městě na ně všichni dávno zapomněli. Tažná zvířata, co se lopotí bez jediné stížnosti a věrně i přes to zapomnění.</text:p>
      <text:p text:style-name="Text">Až na to, že jedno z nich teď zmlklo.</text:p>
      <text:p text:style-name="Text">Potlačil jsem nutkání kleknout a omluvit se jim za to, že je tak zanedbáváme, že jsme tak podle zradili ty stroje, které fungovaly přes stovku let.</text:p>
      <text:p text:style-name="Text">Došel jsem k řídicímu panelu čerpadla šest a pohladil obří dinosauři břicho, které se tyčilo nade mnou. Řídicí panel byl celý pokryt prachem, ale když jsem po něm přejel rukou, začal se lesknout. Jantarové signálky a limetově zelený text nesmlouvavě zářily a říkaly mi, co přesně je v nepořádku, říkaly a říkaly a nikdy si nepostěžovaly, že neposlouchám.</text:p>
      <text:p text:style-name="Text">V určitém okamžiku přestala přímá data proudit nahoru do dozorny a místo toho zůstala dřepět tady ve tmě a čekat, kdy konečně někdo přijde a všimne si jich. A přímá data mi taky zodpověděla všechny otázky. Na prvním místě seznamu: Model 13-44474-888 požaduje údržbu plánovanou po dokončení 946 080 000 cyklů.</text:p>
      <text:p text:style-name="Text">Pročetl jsem si diagnostické údaje o čerpadle:</text:p>
      <text:p text:style-name="Text">Kroužek ventilu souč. č. 12-33939, dle plánu vyměnit.</text:p>
      <text:p text:style-name="Text">Součást pístů č. 232-2, 222-5, 222-6, 222-4-1, dle plánu vyměnit.</text:p>
      <text:p text:style-name="Text">Vytlačovací mechanismus záchytné nádrže, souč. č. 37-37-375-77, poškozeno, vyměnit.</text:p>
      <text:p text:style-name="Text">Ložisko aktivačního mechanismu nouzového vypuštění, souč. č. 810-9, poškozeno, vyměnit.</text:p>
      <text:p text:style-name="Text">Souprava chlopní, souč. č. 437834-13, poškozeno, vyměnit.</text:p>
      <text:p text:style-name="Text">Hlavní regulátor náhonu, souč. č. 39-23-9834959-5, poškozeno, vyměnit.</text:p>
      <text:p text:style-name="Text">Priority údržby:</text:p>
      <text:p text:style-name="Text">Senzory komprese, souč. č. 49-4, souč. č. 7777-302, souč. č. 403-74698.</text:p>
      <text:p text:style-name="Text">Primární převody, souč. č. 010303-0</text:p>
      <text:p text:style-name="Text">Ventil přepravníkového pásu, souč. č. 9-0-2…</text:p>
      <text:p text:style-name="Text">Seznam pokračoval dál. Navolil jsem historii údržby. Otevřel se nový seznam, vedl hluboko do doby, kdy to měl na starosti Mercati,<text:s/><text:soft-page-break/>ba ještě dál, desítky impulsů k údržbě a plánovaných žádostí o opravy, všechno to jen blikalo tady dole ve tmě a nikdo si toho nevšiml. Pětadvacet let zanedbávání.</text:p>
      <text:p text:style-name="Text">„Hele!“ zavolal na mě Chee. „Mrkni na todle! Nechali tu dole časáky!“</text:p>
      <text:p text:style-name="Text">Podíval jsem se tam. Našel štůsek starého papíru, co někdo nacpal pod jedno z čerpadel. Spustil se na všechny čtyři, šátral tam dole, vyhrabával, co se dalo: časopisy, něco jako staré obaly od jídla. Málem jsem mu řekl, ať s tím přestane blbnout, ale pak jsem toho nechal. Takhle aspoň nic nepokazí. Promnul jsem si oči a začal jsem se zase věnovat diagnostice stavu čerpadla.</text:p>
      <text:p text:style-name="Text">Za těch šest let, co to mám na povel, se nasbíralo přes deset errorů, ale TlakoDyny i tak běžely dál, i když z nich odpadaly díly a kousky, ony pořád bafaly a šly, až teď najednou se tenhle zhroutil úplně, rozpadl se ve švech, věrně supěl a makal až do chvíle, kdy už prostě nemohl dál a nahromaděné nevyřízené požadavky na opravy ho, chudáka, konečně sejmuly. Popošel jsem vedle a začal si probírat záznamy i u devíti ostatních čerpadel.</text:p>
      <text:p text:style-name="Text">Do poslední byly pumpy prolezlé zanedbáním: celá skládka varování, záznamy plné errorů a poplašných hlášení.</text:p>
      <text:p text:style-name="Text">Vrátil jsem se k čerpadlu šest a znovu se zadíval do jeho záznamů. Lidi, kteří ty stroje vyrobili, je postavili tak, aby vydržely, ale dost ran kudličkou může udolat i velikého starého dinosaura – a tenhle velikán to měl za sebou definitivně.</text:p>
      <text:p text:style-name="Text">„Budeme muset zavolat výrobci TlakoDynů,“ prohlásil jsem. „Stroj bude potřebovat helfnout víc, než my zvládneme.“</text:p>
      <text:p text:style-name="Text">Chee zvedl hlavu od nalezeného časopisu s jasně žlutým automobilem na obálce. „A existujou ještě vůbec?“</text:p>
      <text:p text:style-name="Text">„To doufám.“ Sáhl jsem po manuálu a našel si číslo na zákaznickou podporu.</text:p>
      <text:p text:style-name="Text">Dokonce ani to nemělo stejný formát jako dnešní telefonní čísla. V celém tom zasraném numeru nebylo ani jediné písmeno.</text:p>
      <text:p text:style-name="Text">Firma TlakoDyn nejenže už neexistovala; krachla před více než čtyřiceti lety, stala se obětí toho, že její produkty, její čerpadla byla až příliš dobře konstruovaná. Sami si zabili vlastní trh. Světlý bod na tom byl jeden jediný, totiž že jejich technologie celá spadla pod<text:s/><text:soft-page-break/>veřejně dostupné duševní vlastnictví; a web pro jednou běhal, takže jsem si mohl stáhnout projektovou dokumentaci TlakoDynů. Informací tuny, jenže jsem neměl tušení, jestli tomu dneska bude někdo rozumět. Já teda rozhodně ne.</text:p>
      <text:p text:style-name="Text">Pěkně jsem se rozvalil na židli a prohlížel si informace, které nedokážu použít. Jako bych se díval na egyptské hieroglyfy. Něco tam je, ale ať se picnu, jestli vím, co s tím jako mám dělat. Průtoky z čerpadla šest jsem už úspěšně přehodil na ostatní pumpy a ty tu novou nálož zvládaly, ale mě znervózňovalo pouhé pomyšlení na všechna ta varování a žádosti o údržbu, co tam dole ve tmě svítí; rtuťový uzávěr plnidla, souč. č. 5974-30, poškozeno, vyměnit… a já nemám ponětí, co to znamená. Všechny údaje o TlakoDynech jsem si stáhl i do uchomáče, netušil jsem, koho s tím budu otravovat, ale svinsky jistě jsem věděl, že tady u nás mi s tím nikdo nepomůže.</text:p>
      <text:p text:style-name="Text">„Co s tím chceš podniknout?“</text:p>
      <text:p text:style-name="Text">Škubl jsem sebou a rozhlédl se. Suze se doplížila až ke mně.</text:p>
      <text:p text:style-name="Text">Pokrčil jsem rameny. „Nemám páru. Asi začnu shánět někoho, kdo by nám s tím moh pomoct.“</text:p>
      <text:p text:style-name="Text">„Je to zákonem chráněný. Nesmíš odsud tu projektovou dokumentaci vynýst. Smaž to.“</text:p>
      <text:p text:style-name="Text">„Co blbneš, je to veřejně dostupný.“ Vstal jsem a vrazil jsem si uchomáč zpátky do ucha. Šmátla po něm, ale uhnul jsem a vykročil jsem ke dveřím.</text:p>
      <text:p text:style-name="Text">Rozběhla se za mnou, ta ubohá hora svalů. „Hele, taky tě můžu vyrazit!“</text:p>
      <text:p text:style-name="Text">„Abych to dřív nesbalil sám.“ Trhl jsem dveřmi dozorny a vypadl jsem.</text:p>
      <text:p text:style-name="Text">„Hej! Vrať se! Jsem tvoje šéfka.“ Hlas za mnou zněl na chodbu a slábl. „Já tomu tady poroučím, kurva. Můžu ti dát padáka! Je to v manuálu! Našla jsem si to! Nejsi jedinej, kdo umí číst! Našla jsem si to! Můžu ti dát padáka! A já to udělám!“ Dostala záchvat zuřivosti jako dítě. Rvala pořád dál, i když se dveře dozorny dovřely a nebylo skoro nic slyšet.</text:p>
      <text:p text:style-name="Text">Nakonec jsem se venku jen procházel na sluníčku v parku, pozoroval trogy a přemýšlel, co udělám, abych co nejvíc nasral Boha za to, že jsem skejsnul pod magorem, jako je Suze. Napadlo mě<text:s/><text:soft-page-break/>zavolat Maggií, jestli se se mnou nechce sejít, ale neměl jsem náladu jí vykládat o práci – když jsem se jí něco snažil vysvětlovat, většinou jen vymýšlela nesmyslné nápady, jak to spravit, anebo si myslela, že to, o čem mluvím, není nic až tak vážného. A kdybych jí zavolal v půlce pracovního dne, určitě by se divila, proč jsem odešel tak brzy, ptala by se, co se stalo, a kdyby mi pak poradila, co se Suze, a já to odmítl, jen by se naštvala.</text:p>
      <text:p text:style-name="Text">Pořád jsem míjel trogy, šukali a usmívali se. Mávali na mě, ať si jdu hrát taky. Já jim jen zamával a šel dál. Jeden byl nejspíš opravdová holka, protože byla víc než viditelně těhotná, píchala s pár kamarády a já byl zase rád, že Maggie není se mnou. Má dost těžkou hlavu z toho, jak se snaží otěhotnět, než aby se dívala, jak se trogové množí.</text:p>
      <text:p text:style-name="Text">Ale nebylo by špatné předhodit trogům Suze. Je skoro tak blbá jako oni. Panejo, mám kolem sebe samé pitomce. Musím si najít novou práci. Nějakou, která láká nadanější lidi než čištění odpadních vod. Přemítal jsem, jak vážně to Suze myslela s tím, že mi dá výpověď. Je v manuálech vážně něco, co jsme všichni přehlídli a co se týká přijímání a propouštění lidí? A potom mě napadlo, jak vážně to sám myslím s tím, že odejdu. Jasně, Suze nesnáším. Ale jak si jeden má najít lepší práci, když nedodělal střední školu, o vysoké nemluvě?</text:p>
      <text:p text:style-name="Text">Najednou jsem strnul. Náhlé osvícení. Univerzita. Kolumbijská. Tam by mi třeba pomohli. Tam se třeba najde nějaký chytrolín, co bude rozumět všem těm informacím o TlakoDynech. Na fakultě strojírenství nebo tak něco. Vždyť i ti jsou závislí na čerpadle šest. Mám na ně páku.</text:p>
      <text:p text:style-name="Text">Vyrazil jsem pryč z centra metrem, s celou smečkou totálně nakrknutých lidí, co jeli z práce, všichni se na sebe jenom mračili a chovali se, jako že jim druhý krade kus území, když si vedle nich sedne. Nakonec jsem jenom visel na popruhu a sledoval dva dědky, jak na sebe přes vagón vztekle syčí, a na Osmašedesáté se souprava porouchala a dál jsme všichni museli pěšky.</text:p>
      <text:p text:style-name="Text">Pořád jsem míjel chumly trogů, co se flákali po chodnících. Pár nejchytřejších žebralo, ale většinou se jen tak klátili. Bylo by mi trapné, že se musím prodírat orgiemi, ale vlastně jsem spíš záviděl.<text:s/><text:soft-page-break/>Pořád jsem si říkal, jak to, sakra, že já se tu musím prodírat letním smogem celý zpocený a šlukovat z inhalátoru, zatímco Suze a Chee a Zoo si pěkně sedí v klimatizovaném pohodlíčku a v zásadě nedělají nic.</text:p>
      <text:p text:style-name="Text">Co to se mnou je? Proč se pořád já musím snažit něco spravovat? Mercati byl taky takový, pořád toho na sebe bral víc a víc a nakonec se dřel jako mezek a rakovina ho sežrala zevnitř. Makal tak hrozně, až mám dojem, jestli ke konci nebyl rád, že to balí, čistě jenom aby si konečně odpočal.</text:p>
      <text:p text:style-name="Text">Maggie pořád říká, že mi toho nakládají moc, a jak jsem se tak vláčel jako vůl po Broadwayi, říkal jsem si, že má asi pravdu. Jenomže zase kdybych to nechal na Cheem a na Suze, už bych teď nešel po ulici, ale plaval po řece jménem Broadway, co je ze samých sraček a chemikálií. Maggie by řekla, že to je problém někoho jiného, ale to si myslí jenom proto, že když spláchne záchod, tak to pořád funguje. Nakonec to vypadá, že jsou prostě lidi, co musejí prošťouchnout všechny sračky, a jiní, co přišli na to, jak si jenom užívat.</text:p>
      <text:p text:style-name="Text">Půl hodiny nato jsem se celý zpocený a pokrytý špínou ulice a v ruce s poloprázdnou flaškou rehydratačního nápoje Pařák, kterou jsem ukradl jednomu nepozornému trogovi, provalil branami areálu Kolumbijské až na hlavní nádvoří, kde okamžitě začaly potíže.</text:p>
      <text:p text:style-name="Text">Pořád jsem šel podle ukazatelů k fakultě strojírenství, ale ty mě jenom vodily dokolečka. Mohl bych se zeptat na cestu – nejsem jeden z těch, co se zeptat nedokážou –, ale ono je to děsně trapné, vypadal bych, jako že neumím jít podle jednoduchých ukazatelů, a tak jsem se nezeptal.</text:p>
      <text:p text:style-name="Text">A stejně, koho jako? Na nádvoří byla fůra mládeže, všichni se tam váleli a na sobě neměli skoro nic a vypadali, jako že si zakládají vlastní troží kolonii, ale mně se s nimi mluvit nechtělo. Nejsem prudérní, ale nějakou hranici si člověk stanovit musí.</text:p>
      <text:p text:style-name="Text">Nakonec jsem se úplně ztratil, potácel jsem se od budovy k budově, motal jsem se mezi spletí velikých a starých domů v římském stylu nebo jako z dob Bena Franklina: samé sloupy a cihly a zelená náměstíčka – a vůbec to tu vypadalo, jako by měl za chvíli<text:s/><text:soft-page-break/>začít pršet beton, a já se snažil přijít na to, proč nerozumím těm ukazatelům.</text:p>
      <text:p text:style-name="Text">Nakonec jsem spolknul pýchu a zeptal se na cestu několika polonahých děcek.</text:p>
      <text:p text:style-name="Text">Na lidech z vejšek mě vždycky napruží, že se pořád chovají, jako by byli chytřejší než vy. A nejhorší jsou študáci z bohatých rodin a soukromých škol, co mají vždycky umetenou cestičku. Pořád jsem se toho výkvětu národa vyptával na cestu, snažil se je přimět, aby mi pověděli, kudy ke strojírenské fakultě, k její budově, co já vím, kruci, jenže oni si mě jenom prohlíželi od hlavy k patě a brebentili jako opice, anebo se smáli celí zhulení efáčem a šli si po svém. Pár jich pokrčilo rameny a řeklo „co já vim?“, to bylo maximum, co jsem z nich dostal.</text:p>
      <text:p text:style-name="Text">Vzdal jsem to a jen se tak motal. Nevím, jak dlouho to toulání trvalo. Nakonec jsem na jednom nádvoří našel velikou starou budovu, byla vysoká a hranatá a měla sloupy jako Parthenón. Na schodech se na sluníčku rozvalovali nějací studenti, ale jinak to byla jedna z nejklidnějších částí kampusu, na jaké jsem narazil.</text:p>
      <text:p text:style-name="Text">Na prvních dveřích, které jsem zkusil, byly řetězy, na druhých taky, ale pak jsem našel jedny, kde řetěz jenom volně visel, ve dvou těžkých kusech, na jednom z nich se houpal starý a odemčený visací zámek. Študáci na schodech si mě nevšímali, tak jsem za ty dveře zabral.</text:p>
      <text:p text:style-name="Text">Vevnitř jenom ticho a prach. Od stropu visely veliké staré lustry, které se leskly v naoranžovělém světle, co se procedilo přes špínu v oknech. To svět lo na mě působilo, jako by se den chýlil ke konci a slunce už skoro zapadalo, i když bylo jenom krátce po poledni. Na všem těžká duchna prachu; na podlaze a stolech na čtení a na židlích a na počítačích, všechno potáhl silný šedý povlak.</text:p>
      <text:p text:style-name="Text">„Haló?“</text:p>
      <text:p text:style-name="Text">Nikdo se neozval. Můj hlas odezněl a utichl, jako by ten zvuk budova prostě pohltila. Začal jsem se po ní toulat, náhodně jsem si vybíral dveře; čítárny, studijní pulty, další mrtvé počítače, ale hlavně knihy. Spousty uliček se spoustami regálů. Jedna místnost za druhou a všechny k prasknutí plné knih, které byly do jedné pokryté silnou vrstvou prachu.</text:p>
      <text:soft-page-break/>
      <text:p text:style-name="Text">Knihovna. Jasně, sakra, veliká knihovna uprostřed univerzity a uvnitř ani noha. Na podlaze byly stopy a obaly od efáče a od kondomů a flašky od alkoholu, takže lidi sem museli přijít a zase odejít, ale i ty odpadky na sobě měly vrstvičku prachu.</text:p>
      <text:p text:style-name="Text">V některých místnostech byly knihy vyházené z regálů, jako by tudy proletělo tornádo. V jednom sále si z nich někdo udělal táborák. Ležely na veliké kupě, úplně spálené, halda popela a stránek a vazeb, spleť začernalých fosílií, které se drolily na prášek, když jsem k nim přidřepl a dotkl se jich. Honem jsem zase vstal a otřel si ruce do kalhot. Bylo to jako osahávat něčí kostru.</text:p>
      <text:p text:style-name="Text">Pořád jsem se toulal a přejížděl prsty po policích a prohlížel si prach, který se z nich valil jako miniaturní betonový déšť. Náhodně jsem si vytáhl knihu. Prach se zase vyvalil, až ke mně do tváře. Rozkašlal jsem se. V prsou mě zabolelo, nadýchl jsem se z inhalátoru. V šeru jsem sotva rozeznával titul: „Post-osvobozenecká Amerika: moderní perspektiva“. Když jsem ji otevřel, hřbet zapraskal.</text:p>
      <text:p text:style-name="Text">„Co tady děláte?“</text:p>
      <text:p text:style-name="Text">Uskočil jsem a knihu upustil. Kolem se vznesl prach. Na konci uličky mezi regály stála stará paní, shrbená jako čarodějnice. Kulhala ke mně. Zopakovala ostře otázku. „Co tady děláte?“</text:p>
      <text:p text:style-name="Text">„Ztratil jsem se. Snažím se najít fakultu strojírenství.“</text:p>
      <text:p text:style-name="Text">Byla to ošklivá stará paní: jaterní skvrny a obličej jedna vráska. Kůže jí volně visela. Vypadala tak na tisíc let, a ne tak jako vkusně a moudře, to spíš zdemolovaně a jako prožraná od molů. V rukou držela něco plochého a stříbřitého. Pistoli.</text:p>
      <text:p text:style-name="Text">Couvl jsem ještě o krok.</text:p>
      <text:p text:style-name="Text">Zvedla zbraň. „Tam ne. Jděte, kudy jste přišel.“ Ukázala mi hlavní pistole. „Zmizte.“</text:p>
      <text:p text:style-name="Text">Zaváhal jsem.</text:p>
      <text:p text:style-name="Text">Trochu se usmála, takže jsem uviděl pahýly a mezery po zubech. „Nebudu střílet, pokud mi k tomu nedáte důvod.“ Zase máchla zbraní. „Tak honem. Tady nemáte co dělat.“ Rázně a s autoritou mě hnala přes knihovnu zpátky ke hlavnímu vchodu. Ten otevřela a ukázala mi pistolí. „Běžte. Honem.“</text:p>
      <text:soft-page-break/>
      <text:p text:style-name="Text">„Počkejte. Prosím. Nemůžete mi aspoň povědět, kde je ta strojírenská fakulta?“</text:p>
      <text:p text:style-name="Text">„Dávno ji zavřeli. A už zmizte.“</text:p>
      <text:p text:style-name="Text">„Musí tu nějaká být!“</text:p>
      <text:p text:style-name="Text">„Nemusí. Běžte. Padejte.“ Zase na mě namířila. „Honem.“</text:p>
      <text:p text:style-name="Text">Chytil jsem se dveří. „Tak aspoň určitě znáte někoho, kdo by mi pomohl.“ Mluvil jsem rychle, snažil jsem se to vyhrknout celé, než zmáčkne spoušť. „Pracuju u čerpadel v městské čistírně odpadních vod. Čerpadla odcházejí a já nevím, jak je opravit. Potřebuju někoho, kdo má technické znalosti.“ Vrtěla hlavou a zase začala máchat pistolí. Zkusil jsem to ještě jednou. „Prosím! Musíte mi pomoct. Nikdo se mnou nechce mluvit, jenže jestli neseženu pomoc, budete se topit ve svinstvu. Čerpadlo šest obsluhuje i univerzitu<text:s/><text:span text:style-name="T177">a já nevím, jak ho mám opravit!</text:span><text:span text:style-name="T178">“</text:span><text:span text:style-name="T179"><text:s/></text:span>Zarazila se. Naklonila hlavu, nejdřív na jednu, pak na druhou stranu. „Povídejte dál.“</text:p>
      <text:p text:style-name="Text">Krátce jsem jí shrnul ty problémy s TlakoDyny. Když jsem skončil, zavrtěla hlavou a odvrátila se. „Byla to jenom ztráta času. Strojírenskou fakultu nemáme už přes dvacet let.“ Došla k jednomu čtecímu stolu a pár máchnutími rukou rozehnala prach. Pak si odtáhla židli a totéž udělala s ní. Posadila se, pistoli odložila na stůl, kývla na mě, ať si sednu taky.</text:p>
      <text:p text:style-name="Text">Opatrně jsem si očistil židli. Všimla si, jak se mi oči pořád zatoulávají k pistoli, a zasmála se. Zvedla ji a dala si ji do kapsy zchátralého svetru. „Nemějte strach, po vás střílet nebudu. Mám to jenom pro případ, že by studenti začali být agresivní. Už se to moc často nestává, ale jeden nikdy neví…“ Nedořekla a podívala se dveřmi ven, na nádvoří.</text:p>
      <text:p text:style-name="Text">„Jak to, že nemáte fakultu strojírenství?“</text:p>
      <text:p text:style-name="Text">Pohled jí přeskočil zpátky ke mně. „Přesně z toho důvodu, proč jsem zavřela knihovnu.“ Zasmála se. „Nemůžeme dovolit studentům, aby si tady volně pobíhali, že?“ Chvilku si mě zamyšleně prohlížela. „Překvapuje mě, že jste se dostal dovnitř. Asi už stárnu, že jsem zapomněla zamknout.“</text:p>
      <text:p text:style-name="Text">„Vy vždycky zamykáte? Neměl by knihovník spíš“</text:p>
      <text:soft-page-break/>
      <text:p text:style-name="Text">„Já nejsem knihovnice,“ přerušila mě. „Co umřel Herman Hsu, žádného knihovníka tu nemáme.“ Zasmála se. „Jsem jenom přestárlá profesorská panička. Nebožtík manžel učíval organickou chemii.“</text:p>
      <text:p text:style-name="Text">„Ale to vy jste dala na dveře řetězy?“</text:p>
      <text:p text:style-name="Text">„Nebyl nikdo jiný, kdo by to udělal. Prostě jsem si všimla, že si tu studenti pořádají mejdany, a došlo mi, že se něco musí udělat, než to celé podpálí, sakra.“ Zabubnovala kostnatými prsty na stole, až se rozlétly obláčky prachu, dál si mě prohlížela. „A kdybych vám dala klíče od knihovny,“ ozvala se konečně, „mohl byste si zjistit, co potřebujete? Myslím o těch čerpadlech? Naučit se, jak fungují? A třeba je pak opravit?“</text:p>
      <text:p text:style-name="Text">„Pochybuju. Proto jsem přišel sem.“ Vytáhl jsem si uchomáč. „Projektovou dokumentaci už mám. Potřebuju jenom někoho, kdo by se v tom vyznal.“</text:p>
      <text:p text:style-name="Text">„Tady vám nikdo nepomůže.“ Napjatě se usmála. „Já měla doktorát ze sociální psychologie, nebyla jsem inženýrka. A nikdo jiný tu vlastně není. Pokud nepočítáte tamty.“ Máchla rukou ke studentům za okny, co šukali na nádvořích.<text:s/>„A myslíte, že by někdo z nich těm vašim plánům rozuměl?“ Zašmudlanými skly ve dveřích jsem viděl na ty mladé na schodech. Už se svlékli úplně, souložili, culili se a bylo jim fajn. Jedna holka mě přes sklo zahlédla a zamávala, ať jdu taky. Když jsem zavrtěl hlavou, jen pokrčila rameny a šukala dál.</text:p>
      <text:p text:style-name="Text">Stařena si mě supím pohledem prohlížela. „Chápete, co tím myslím?“ Holka se zase dostala do rytmu. Ušklíbla se, že se na ni dívám, zase mávla, ať si jdu ven hrát. Už by potřebovala jenom veliké žluté oči a byl by z ní dokonalý trog.</text:p>
      <text:p text:style-name="Text">Já jsem oči zavřel a pak znovu otevřel. Nic se nezměnilo. Venku byla pořád ta holka a její roztomilí kamarádíčci. Všichni skotačili a dobře se bavili. „Naděje národa,“ ucedila stará paní.</text:p>
      <text:p text:style-name="Text">Uprostřed nádvoří se svlékali další studenti, ani jednomu nevadilo, že to dělají všem na očích, nikdo se nestaral, kdo se dívá a kdo si co myslí. Několik stovek studentů a ani jeden z nich neměl knihu, sešit, pera, papír, počítač.</text:p>
      <text:p text:style-name="Text">Stařena se rozesmála. „Netvařte se tak překvapeně. Netvrďte mi, že někdo vašeho formátu si toho nevšiml.“ Odmlčela se, chvíli<text:s/><text:soft-page-break/>počkala, pak na mě nevěřícně upřela zraky. „Co trogové? A betonový déšť? Poruchy reprodukce? Nikdy vás nic z toho neudivovalo?“ Potřásla hlavou. „Tak to jste hloupější, než jsem si myslela.“</text:p>
      <text:p text:style-name="Text">„Ale…“ odkašlal jsem si. „Jak se to mohlo… myslím jako…“ Nedokázal jsem větu dokončit.</text:p>
      <text:p text:style-name="Text">„Chemie byla manželův obor.“ Mžourala na souložící děti na schodech a propletené na trávníku, pak potřásla hlavou a pokrčila rameny. „Na to téma je spousta knih. Nějakou dobu o tom dokonce vycházely články v časopisech.<text:s/>‚Proč kojení dobré není.‘<text:s/>A tak.“ Netrpělivě máchla rukou. „My s Rohitem jsme si toho moc nevšímali, jenže pak to začalo vypadat, že i jeho studenti jsou rok od roku hloupější.“ Uchechtla se. „Potom jim udělal testy – a byla to pravda.“</text:p>
      <text:p text:style-name="Text">„Nemůžeme se všichni změnit v trogy.“ Zvedl jsem ruku s láhví Pařáku. „Jak to, že jsem si koupil tuhle flašku, nebo uchomáč, nebo slaninu, nebo vůbec něco? Někdo to musí vyrábět.“</text:p>
      <text:p text:style-name="Text">„Vy jste sehnal slaninu? Kde?“ Zaujatě se předklonila.</text:p>
      <text:p text:style-name="Text">„Já ne, to žena. Poslední balení.“</text:p>
      <text:p text:style-name="Text">Vzdychla a zase se narovnala. „To je jedno. Stejně bych to neměla čím kousat.“ Zadívala se na moji láhev. „Kdo ví? Třeba máte pravdu. Třeba není až tak zle. Ale tohle je nejdelší rozhovor, který jsem s někým vedla od Rohitovy smrti; vypadá to, že většina lidí se už na nic nedokáže tak soustředit, jako to bývalo.“ Zadívala se na mě. „Možná ta vaše flaška jenom znamená, že někde je továrna, která funguje jako dřív ta vaše čerpadla. A dokud se v ní něco vážnějšího neporouchá, budeme to všichni moct pít dál.“</text:p>
      <text:p text:style-name="Text">„To není tak hrozné.“</text:p>
      <text:p text:style-name="Text">„Snad ne.“ Pokrčila rameny.<text:s/>„A mně už na tom stejně nesejde. Brzo půjdu pod drn. A pak už to bude váš problém.“</text:p>
      <text:p text:style-name="Text">Když jsem vyšel z univerzity, byla tma. Měl jsem plnou tašku knih a nikdo nevěděl, že jsem si je vzal. Stará paní se nestarala, jestli je výpůjčka řádná nebo ne, jen mávla rukou, ať si jich naberu, kolik chci, a potom mi dala klíče a povídá, ať za sebou zamknu, až budu odcházet.</text:p>
      <text:p text:style-name="Text">Ze všech knih div že ven nepadaly samé rovnice a schémata. Probíral jsem se jednou po druhé, vždy jsem chvíli četl a pak to vzdal<text:s/><text:soft-page-break/>a otevřel další. Ničemu jsem nerozuměl. Jako byste se snažili číst dřív, než se naučíte abecedu. Mercati měl pravdu. Měl jsem na škole vydržet. Hůř než ta omladina z Kolumbijské bych si nejspíš nevedl.</text:p>
      <text:p text:style-name="Text">Venku na ulici už půlka budov potemněla. Nějaký částečný výpadek sítě, co se valí jako vlna přes celou Broadway. Jedna strana ulice má elektřinu a je veselá a jasná. Ta druhá poblikává svíčkami, jsou v oknech všech bytů, vypadají strašidelně, vážně pěkná atmosférka.</text:p>
      <text:p text:style-name="Text">Pár ulic odsud se rozlehlo dunění betonového deště. Neubránil jsem se zachvění. Najednou bylo všechno tak strašidelné. Jako by se mi ta stará paní nakláněla přes rameno a ukazovala mi, co všechno je ještě v havarijním stavu. Prázdné automaty. Auta, co se už roky nehnula z místa. Trhliny v chodnících. Moč ve strouhách u vozovky.</text:p>
      <text:p text:style-name="Text">Jak by to všechno mělo vypadat normálně?</text:p>
      <text:p text:style-name="Text">Přinutil jsem se vidět i ty dobré věci. Pořád tu jsou lidi, chodí do tanečních klubů, do restaurací, procházejí se po centru města i mimo ně, navštěvují rodiče. Děcka na skejtech jezdí kolem nás a trogové píchají v uličkách. Krabice několika pouličních prodavačů jsou plné bagelů v celofánu a pod světly se zeleně lesknou početné řady láhví Pařáku, pořád je jich slušná zásoba, jen si je koupit. Hodně věcí dál funguje. Wicky je pořád bezva klub, i když<text:s/>Max potřebuje trochu pomoct, aby nezapomínal doobjednávat. A Miku s Gabem se narodilo dítě, i když se jim to povedlo až po třech letech snahy. Nesmím si dovolit myslet na to, jestli z jejich dítěte nevyroste něco, jako jsou ti študáci na nádvořích univerzity. Ještě se neporouchalo všechno.</text:p>
      <text:p text:style-name="Text">A podzemka, jako by mi to chtěla dokázat, jela bez poruchy až do mojí přestupní stanice. Někde na trase nejspíš mají pár maníků, jako jsem já, co ještě pořád umějí číst plány a pamatují si, co je v práci potřeba a že po sobě nemají v dozorně jen házet toaleťákem. Kdo to asi tak je, napadlo mě. A pak jsem si řekl, jestli si i oni všimli, jak je děsně těžké něco udělat.</text:p>
      <text:p text:style-name="Text">Když jsem se vrátil domů, byla už Maggie v posteli. Dal jsem jí pusu a ona se napůl probrala. Odhrnula si z tváře vlasy. „Nechala jsem ti samoohřívací burrito. Trouba pořád nefunguje.“</text:p>
      <text:p text:style-name="Text">„Promiň, já zapomněl. Hned ji opravím.“</text:p>
      <text:soft-page-break/>
      <text:p text:style-name="Text">„To nic.“ Odvalila se ode mě a přitáhla si přikrývku až ke krku. Chvilku jsem si myslel, že zase usnula, ale pak se ozvalo: „Travé?“</text:p>
      <text:p text:style-name="Text">„Hm?“</text:p>
      <text:p text:style-name="Text">„Mám menstruaci.“</text:p>
      <text:p text:style-name="Text">Posadil jsem se vedle ní a začal jí masírovat záda. „Jak to snášíš?“</text:p>
      <text:p text:style-name="Text">„V pohodě. Třeba to klapne příště.“ Už se zase propadala do spánku, „Člověk prostě musí zůstat optimista, no ne?“</text:p>
      <text:p text:style-name="Text">„Správně, holka.“ Pořád jsem jí hladil záda. „Dobře děláš.“</text:p>
      <text:p text:style-name="Text">Když usnula, vrátil jsem se do kuchyně. Našel jsem samo ohřívací burrito, zatřásl jím a roztrhl balení, držel jsem je jenom špičkami prstů, abych se<text:s/>nespálil. Ukousl jsem sousto a usoudil, že výroba burritos funguje pořád dobře. Všechny knihy jsem nakupil na kuchyňský stůl, upřel na ně pohled a pokoušel se rozhodnout, odkud začnu.</text:p>
      <text:p text:style-name="Text">Otevřenými okny kuchyně jsem odněkud z parku zase uslyšel bubnování betonového deště. Zadíval jsem se to tmy tečkované od svíček. Ne moc daleko odsud, ale hluboko v podzemí supí a maká devět čerpadel; maličké signálky blikají a zhasínají, samé errory, záznamy o údržbě chrlí seznamy žádostí, všechny pumpy se teď dřou trochu víc, protože čerpadlo šest nefunguje. Ale ostatní pořád běží. Lidi, kteří je postavili, odvedli dobrou práci. Při troše štěstí poběží čerpadla ještě dlouho.</text:p>
      <text:p text:style-name="Text">Náhodně jsem si vybral knihu a dal se do čtení.</text:p>
      <text:p text:style-name="Text"/>
      <text:p text:style-name="P180">Překlad Richard Podaný, původně F&amp;SF 9/2008</text:p>
      <text:p text:style-name="P181"/>
      <text:h text:style-name="Nadpis1" text:outline-level="1"><text:bookmark-start text:name="bookmark0"/><text:bookmark-start text:name="_Toc327124942"/><text:soft-page-break/>Pacient nula<text:bookmark-end text:name="_Toc327124942"/></text:h>
      <text:p text:style-name="P182"><text:bookmark-start text:name="bookmark1"/>(Patient Zero)<text:bookmark-end text:name="bookmark1"/></text:p>
      <text:h text:style-name="Nadpis2" text:outline-level="2"><text:bookmark-start text:name="_Toc327124943"/>Tananarive Dueová<text:bookmark-end text:name="bookmark0"/><text:bookmark-end text:name="_Toc327124943"/></text:h>
      <text:p text:style-name="P183"/>
      <text:h text:style-name="Nadpis3" text:outline-level="3">19. září</text:h>
      <text:p text:style-name="Text">Přišla mi ta fotka! Veronika zaťukala na sklo a vzbudila mě. Podala mi ji, abych se na ni podíval. Je podepsaná a vůbec všechno! Pro tebe, řekla mi nehlasně a věnovala mi opravdu široký úsměv. Na fotce je napsáno: PRO JAYE – HODÍM ZA TEBE TOUCHDOWN. Nemohl jsem tomu uvěřit. Všichni se mi smáli, jak jsem hulákal a pobíhal kolem dokola po pokoji, dokud jsem nespadl na zem a neodřel si loket. Vrátný Lou zapnul interkom za dveřmi mého pokoje a řekl: „Mladej, ty seš ještě praštěnější než normálně! Co na tý fotce máš?“</text:p>
      <text:p text:style-name="Text">Copak nevědí, že Dan Marino je nejlepší quarterback všech dob? Přilepil jsem fotku lepicí páskou na zeď nad postelí. Zbytek zdi mám ověšený mapami Spojených států a světa a sluneční soustavy. Dokážu na mapě najít Korsiku a Palauské ostrovy, o kterých většina lidí v životě ani neslyšela, a znám pořadí všech planet. Ale nic takového jako Dana Marina na zdi nemám. Je úplně nejlepší. Druhá nejlepší věc, kterou mám, je kazeta ze dne, kdy mi bylo šest a zavolal mi prezident. Řekl: „Dobrý den. Je tam Jay? Tady prezident Spojených států.“ Mluvil úplně stejně jako v televizi. Srdce mi poskočilo, protože je hrozně divné slyšet prezidenta, jak říká vaše jméno. Nenapadla mě žádná odpověď. Zeptal se mě, jak se cítím, a já odpověděl, že dobře. To ho rozesmálo, jako by si myslel, že si dělám legraci. Potom jeho hlas dost zvážněl a řekl mi, že se za mě všichni modlí a myslí na mě, a zavěsil. Když tu pásku poslouchám teď, lituju, že mě nenapadlo nic jiného, co bych mu pověděl. Myslel jsem si, že mi třeba ještě někdy zavolá, ale stalo se to jen jednou, na začátku, takže bych řekl, že už nebudu mít šanci si s prezidentem znovu promluvit.</text:p>
      <text:soft-page-break/>
      <text:p text:style-name="Text">Potom, co mi Veronika dala Marinovu fotku, jsem ji poprosil, jestli by nenašla někoho, kdo by mi opravil telku, abych se mohl dívat na fotbal. Moje televize přehrává jenom videa. Veronika odpověděla, že v září žádný fotbal nedávají, a to už jsem začínal být naštvaný, protože nesnáším, když mi lžou. Je září, řekl jsem jí, a v září vždycky hrajou fotbal. Ale Veronika mi vysvětlila, že lidé z NFL měli schůzi a rozhodli, že už žádný fotbal nebude, i když ho prý možná začnou znovu hrát, ale nebyla si jistá, protože teď nikdo kromě mě na fotbal nemyslí. Nejdřív mi tím, když jsem se to dozvěděl, trochu zkazila radost z toho podpisu, protože se zdálo, že Dan Marino také lže. Jenže Veronika prohlásila, že nejspíš mluví o tom, jak pro mě hodí touchdown někdy v budoucnu, a to už jsem se cítil líp.</text:p>
      <text:p text:style-name="Text">Tenhle sešit jsem dostal od paní Manigatové, mé soukromé učitelky, která je z Haiti. Navrhla mi, abych si začal zapisovat své myšlenky a všechno, co se mi přihodí. Řekl jsem jí, že žádné myšlenky nemám, a ona mě odbyla, že to je směšné. Směšné, to je její oblíbené slovo.</text:p>
      <text:p text:style-name="Text">Jo, taky bych měl říct, že je mi dneska deset. Kdybych chodil do normální školy, byl bych v páté třídě, stejně jako můj bratr. Zeptal jsem se paní Manigatové, ve které třídě jsem, a ona mi odpověděla, že v žádné. Umím číst, jako bych byl v sedmé, a počítám, jako bych byl ve čtvrté, tohle mi řekla. Tvrdí, že pořádně nikam nezapadám, ale že jsem moc chytrý. Paní Manigatová za mnou chodí každý den, kromě víkendů. Je to moje nejlepší kamarádka, ale musím ji oslovovat paní Manigatová, namísto abych jí říkal křestním jménem, teda Emma, protože si tak zakládá na správném chování. Vždycky je hodně upravená a nosí sukně a šaty a je celá čistá, až na boty, které mívá špinavé. Její boty by měly být bílé, ale vždycky, když ji vidím stát venku za sklem, předtím než si obleče umělohmotný oblek, vypadají její boty hnědé a zablácené.</text:p>
      <text:p text:style-name="Text">Tohle jsou moje myšlenky.</text:p>
      <text:p text:style-name="Text"/>
      <text:h text:style-name="Nadpis3" text:outline-level="3">20. září</text:h>
      <text:p text:style-name="Text">Dnes jsem se chtěl na něco zeptat. Veronika v pátek nechodí a ta druhá sestřička Iren není tak milá jako ona, a tak jsem čekal na paní<text:s/><text:soft-page-break/>Manigatovou. Přichází v jednu. Spustil jsem: „Víte, jak nemocným dětem plní poslední přání, když umírají? No a když mi doktor Ben řekl, abych si vymyslel jednu věc, co chci k narozeninám, řekl jsem, že chci podpis Dana Marina, takže to znamená, že umírám a oni mi plní přání?“ Řekl jsem to fakt rychle.</text:p>
      <text:p text:style-name="Text">Myslel jsem si, že mě paní Manigatová napomene, abych nebyl směšný, ale ona se usmála. Položila mi dlaň na temeno a její ruka mi v té velké rukavici připadala toporná a těžká. „Poslyš, ty mudrci,“ spustila – tak mi říká vždycky, když tvrdí, že si dělám moc velké starosti, „děláš spoustu věcí, ale umírání mezi ně nepatří. Až budou všichni tak zdraví jako ty, bude to šťastný den.“</text:p>
      <text:p text:style-name="Text">Lidé tady jako by pořád na něco čekali a já nevím na co. Napadlo mě, že třeba čekají na to, až umřu. Ale já paní Manigatové věřím. Když mi něco nechce říct, prohlásí prostě: „Nech to být, Jayi,“ a takhle mi dává najevo, že než by lhala, tak radši neřekne vůbec nic.</text:p>
      <text:p text:style-name="Text"/>
      <text:h text:style-name="Nadpis3" text:outline-level="3">5. říjen</text:h>
      <text:p text:style-name="Text">Světla u mě v pokoji začala dneska zase blikat a udělalo se takové horko, že jsem musel být bez trika, dokud jsem nevlez do postele. Paní Manigatová mě nemohla učit, jak chtěla, protože světla pořádně nefungovala. Vysvětlila mi, že to je nouzovým generátorem. Zeptal jsem se jí, co je za nouzi, a ona řekla něco, co znělo legračně: „Pořád ta stará písnička. Pořád ta stará písnička.“ To bylo všechno, co mi prozradila. Zeptal jsem se jí, jestli je nouzový generátor důvod, proč doktor Ben odnesl z mého pokoje televizi, a ona řekla, že ano. Pověděla mi, že všichni šetří energii a že se do toho musím taky zapojit. Ale filmy mi chybí. Když se na ně nemůžu dívat, nemám vůbec co dělat. Nesnáším nudu. Někdy se dívám dokonce i na videa, která jsem viděl už stokrát, fakticky stokrát. Úplně nejvíckrát jsem viděl ‚Velkého‘ s Tomem Hanksem. Mám hrozně rád tu část v hračkářství s obrovskými klávesami na podlaze. Mamka mě doma na našem piáně naučila zahrát ‚Tři slepé myšky‘ a tohle mi to připomíná. Nikdy jsem takové hračkářství, jako je ve ‚Velkém‘, neviděl a myslel jsem si, že to je vymyšlené místo, ale paní Manigatová mi řekla, že to je opravdický obchod v New Yorku.</text:p>
      <text:soft-page-break/>
      <text:p text:style-name="Text">Chybí mi moje videa. Když se na ně dívám, je to, jako bych byl taky ve filmu. Doufám, že mi doktor Ben brzo zase telku přinese.</text:p>
      <text:p text:style-name="Text"/>
      <text:h text:style-name="Nadpis3" text:outline-level="3">22. říjen</text:h>
      <text:p text:style-name="Text">Včera jsem rozplakal Veroniku. To jsem nechtěl. Doktor Ben tvrdil, že ví, že to byla nehoda, ale mně je to strašně líto, a tak jsem plakal taky. Stalo se to takhle. Mluvil jsem s ní a ona mi jehlou brala krev z ruky jako vždycky.</text:p>
      <text:p text:style-name="Text">Povídal jsem jí, jak jsem se s tátou díval na Marina v televizi, když hrál, a ona se najednou dala do hrozného pláče.</text:p>
      <text:p text:style-name="Text">Jehla jí spadla na podlahu a ona se držela za zápěstí, jako kdyby si ho zlomila. Začala nadávat. Řekla sakra, sakra, sakra, pořád dokola, přesně takhle. Zeptal jsem se jí, co se stalo, a ona mě odstrčila, jako by mě chtěla srazit na zem. Pak šla ke dveřím a strašně rychle nacvakala číselný kód a vzala za kliku, ale dveře se neotevřely, a já zaslechl, jak jí něco luplo v ruce od toho, jak jí škubala. Musela zadat kód znovu. Nepřestávala plakat. Nikdy předtím jsem ji plakat neviděl.</text:p>
      <text:p text:style-name="Text">Nevěděl jsem, co se stalo. Zmáčkl jsem prudce bzučák, ale nikdo si mě nevšímal. Připomnělo mi to, jak to tady chodilo na začátku. Pořád jsem mačkal bzučák a brečel jsem a nikdo dlouho nešel, a když už se někdo objevil, byl pak vždycky naštvaný.</text:p>
      <text:p text:style-name="Text">Zkrátka, čekal jsem na paní Manigatovou, a když jsem jí pověděl o Veronice, odpověděla, že o ničem neví, protože dochází zvenku, ale slíbila mi, že zjistí, co se stalo. Pak po mně chtěla, abych odrecitoval úvod Ústavy, který znám zpaměti, a na Veroniku jsem prozatím rychle zapomněl.</text:p>
      <text:p text:style-name="Text">Po vyučování paní Manigatová odešla a za hodinu mi zavolala, jak slíbila. Vždycky dodrží, co slíbí. Můj telefon je zapojený tak, aby mi lidé zvenku mohli volat, ale abych se já nemohl dovolat nikomu, dovnitř ani ven. Teď už telefon nezvoní skoro nikdy. Ale já jsem ho málem ani nezvedl. Bál jsem se, co mi paní Manigatová řekne.</text:p>
      <text:p text:style-name="Text">„Veronika se píchla,“ pověděla mi paní Manigatová. „Jehla jí probodla ochranný oblek. Řekla Benovi, že za to mohl nečekaný pohyb.“</text:p>
      <text:soft-page-break/>
      <text:p text:style-name="Text">Přemýšlel jsem, kdo ten nečekaný pohyb udělal, Veronika nebo já?</text:p>
      <text:p text:style-name="Text">„Je v pořádku?“ zeptal jsem se. Napadlo mě, že se na mě paní Manigatová zlobí, protože mi tolikrát říkala, abych byl opatrný. Možná jsem nebyl opatrný, když u mě byla Veronika.</text:p>
      <text:p text:style-name="Text">„To uvidíme, Jayi,“ řekla paní Manigatová. Podle jejího hlasu to vypadalo, že odpověď je ne.</text:p>
      <text:p text:style-name="Text">„Onemocní?“ zeptal jsem se.</text:p>
      <text:p text:style-name="Text">„Pravděpodobně ano. Myslí si, že ano,“ povzdechla si paní Manigatová.</text:p>
      <text:p text:style-name="Text">Nechtěl jsem, aby mi odpovídala na další otázky. Jsem rád, když mi lidé říkají pravdu, ale vždy je to pro mě zároveň nepříjemné. Snažil jsem se jí říct, že je mi to líto, ale nedokázal jsem ani otevřít pusu.</text:p>
      <text:p text:style-name="Text">„Není to tvoje vina, Jayi,“ uklidňovala mě paní Manigatová.</text:p>
      <text:p text:style-name="Text">Nemohl jsem si pomoct. Zalykal jsem se, jako když jsem byl ještě malý.</text:p>
      <text:p text:style-name="Text">„Veronika věděla, že se něco takového může stát,“ ujišťovala mě.</text:p>
      <text:p text:style-name="Text">Ale to mi vůbec nepomohlo, protože jsem si vzpomněl na Veroničinu vyděšenou tvář v masce a na to, jak mě odstrčila. Veronika tu byla skoro od začátku, ještě než přišla paní Manigatová, a vždycky se na mě usmívala, i když to nikdo jiný nedělal. Když mi ukázala tu fotku od Dana Marina, vypadala skoro stejně šťastně jako potom já. Nikdy jsem ji neviděl celou takhle rozzářenou. Vypadala tak hezky a vesele.</text:p>
      <text:p text:style-name="Text">Brečel jsem tak, že jsem si ani nemohl zapsat svoje myšlenky, jak mi řekla paní Manigatová. Až do dneška.</text:p>
      <text:p text:style-name="Text"/>
      <text:h text:style-name="Nadpis3" text:outline-level="3">4. listopad</text:h>
      <text:p text:style-name="Text">Hrozně dávno, když jsem sem přišel a když televize v mém pokoji hrála programy zvenku, uviděl jsem v ní svou fotku z první třídy ze školního focení. Vždycky jsem tu fotku nesnášel, protože mi mamka do vlasů vetřela nějaký sliz, takže jsem vypadal jako úplný blbeček. A vtom zapnu telku a vidím tu fotku ve zprávách! Muž v televizi řekl jména celé naší rodiny a dokonce je napsali i na<text:s/><text:soft-page-break/>obrazovku. Potom mě pojmenoval Pacient nula a řekl, že jsem první člověk, který onemocněl.</text:p>
      <text:p text:style-name="Text">Jenže tak to ve skutečnosti nebylo. Můj taťka onemocněl dřív než já. Už jsem jim to řekl. Dostal tu nemoc, když pracoval na Aljašce. Taťka hodně cestoval, protože těžil naftu, ale tenkrát přijel domů dřív. Nečekali jsme ho před Vánoci, ale on se vrátil už v září, okolo mých narozenin. Řekl, že ho poslali domů, protože někteří lidé z jeho těžařského týmu onemocněli, a jeden dokonce i umřel. Ale doktor na Aljašce taťku prohlídl a řekl, že je v pořádku, a potom ho šéf poslal domů. Taťka byl fakt naštvaný. Nerad přicházel o peníze. Tvrdil, že když je člověk bez práce, vždycky přichází o peníze. Když táta nepracoval, míval špatnou náladu.</text:p>
      <text:p text:style-name="Text">A ještě horší bylo, že taťka v pořádku nebyl. Za dva dny mu otekly oči a začal posmrkovat. A pak se to samé stalo mně. A pak mamce a bratrovi.</text:p>
      <text:p text:style-name="Text">Když ten muž v televizi ukázal mou fotku a řekl, že jsem Pacient nula a že jsem první, kdo onemocněl, poprvé jsem pochopil, že lidé lžou, protože to nebyla pravda. Někdo na ropném vrtu to chytil jako první a nakazil taťku. A od táty jsem to chytl já, mamka a bratr. Ale jednu věc řekl správně. Byl jsem jediný, kdo se uzdravil.</text:p>
      <text:p text:style-name="Text">Teta Lori sem na začátku přijela a bydlela v laboratoři se mnou, ale nezůstala tu dlouho, protože už v té době jí začaly červenat oči. Přijela, aby pomáhala starat se o mě a bratra, ještě než umřela mamka, ale nejspíš to neměla dělat. Žila až v Kalifornii a vsadím se, že by neonemocněla, kdyby nepřijela do Miami, aby byla s námi. Jenže dokonce ani mamčin doktor tenkrát nevěděl, co se děje, a tak ji nikdo nemohl varovat, co se stane, když se k nám přiblíží. Někdy se mi zdá, že volám tetě Lori a říkám jí, ať za námi proboha prosím nejezdí. Teta Lori a mamka byly dvojčata. Vypadaly úplně stejně.</text:p>
      <text:p text:style-name="Text">Když umřela teta Lori, zůstal jsem z celé naší rodiny jenom já.</text:p>
      <text:p text:style-name="Text">Hrozně jsem se naštval, když jsem ty zprávy viděl. Nelíbilo se mi, že takhle někdo mluví o mé rodině, lidé, co nás ani neznali. A připadalo mi, že ten muž v telce má možná pravdu a že je to možná všechno moje chyba. Ječel jsem a brečel celý den. Potom doktor Ben zařídil, aby televizi nastavili tak, abych se už nemohl dívat na zprávy ani na jiné pořady zvenku, jenom na kreslené seriály a filmy pro děti<text:s/><text:soft-page-break/>na videu. Jediná dobrá věc, co se stala, bylo to, že mi zavolal prezident. Myslím, že mu to bylo líto, když slyšel, co se stalo mé rodině.</text:p>
      <text:p text:style-name="Text">Když se doktora Bena zeptám, jestli o mně ještě mluví ve zprávách, pokrčí jen rameny. Doktor Ben někdy neodpoví ano ani ne, když se ho na něco zeptáte. Ale to nevadí. Myslím, že lidé v telce nejspíš moje fotky přestali ukazovat už dávno. Byl jsem ještě malý, když má rodina onemocněla. A teď už jsem tady celé čtyři roky!</text:p>
      <text:p text:style-name="Text">Jo, málem bych zapomněl. Veronika se ještě nevrátila.</text:p>
      <text:p text:style-name="Text"/>
      <text:h text:style-name="Nadpis3" text:outline-level="3">7. listopad</text:h>
      <text:p text:style-name="Text">Celý den jsem koukal na fotku Dana Marina a myslím, že ten podpis na ní vypadá, jako když se podepíše doktor Ben, ale bojím se na to někoho zeptat. A jo – včera v mém pokoji elektřina nefungovala celý den! Pořád ta stará písnička, pořád ta stará písnička, jak by řekla paní M.</text:p>
      <text:p text:style-name="Text"/>
      <text:h text:style-name="Nadpis3" text:outline-level="3">12. listopad</text:h>
      <text:p text:style-name="Text">Paní Manigatová mě učí něco z medicíny. Řekl jsem jí, že chci být doktor, až vyrostu, a podle ní je to skvělý nápad, protože je přesvědčená, že doktory budou lidé vždycky potřebovat. Říká, že budu mít dobrou pozici k tomu, abych pomáhal ostatním, a já se zeptal, jestli je to proto, že jsem tady tak dlouho, a ona odpověděla, že ano.</text:p>
      <text:p text:style-name="Text">První věc, o které mě učila, byly nemoci. Kdysi, strašně dávno, prý spousta lidí umírala na nemoci jako tyfus, protože žili v nehygienických podmínkách a pili špinavou vodu, ale lidé se poučili a doktoři proti těm nemocem našli léky, takže už nezabíjely tolik lidí. Podle paní Manigatové se doktoři snaží být neustále krok před našimi nemocemi.</text:p>
      <text:p text:style-name="Text">Ale někdy se jim to nedaří. Někdy se objeví nová nemoc. Nebo to možná není nová nemoc, ale stará nemoc, která zůstává dlouhou dobu skrytá, dokud ji něco nevyvolá. Takhle prý příroda udržuje planetu v rovnováze, protože jakmile doktoři najdou léky na jednu nemoc, vždycky se objeví nějaká nová. Doktor Ben říká, že má<text:s/><text:soft-page-break/>nemoc je nová. Má dlouhé jméno, které nedovedu napsat, ale většinou jí říkají J-virus.</text:p>
      <text:p text:style-name="Text">Vlastně je svým způsobem pojmenovaná po mně. Tohle mi řekl doktor Hen, ale mně se to nelíbí.</text:p>
      <text:p text:style-name="Text">Paní Manigatová si myslí, že když taťka přijel domů, vir pronikl do mého těla a zaútočil na mě stejně jako na ostatní, takže jsem byl pár dní opravdu moc nemocný. Pak jsem se začal cítit docela zdravý. Úplně mi přestalo být špatně. Ale to už vir napadl bratra, mamku a taťku, a dokonce i našeho doktora z dřívějška, doktora Wolfa, a paní Manigatová říká, že je velmi agresivní. To znamená, že doktoři nevědí, jak ho zabít.</text:p>
      <text:p text:style-name="Text">Když je někdo u mě v pokoji, má na sobě žlutý umělohmotný oblek a neprodyšnou masku, protože vir je pořád ve vzduchu a taky v mé krvi a na mých talířích a hrncích vždycky, když dojím. Těm oblekům říkají ochranné obleky, protože u mě v pokoji je to prý pořádně horké. Ne horké jako oheň, ale tak nebezpečné.</text:p>
      <text:p text:style-name="Text">Paní Manigatová říká, že J-virus v mém těle je zvlášť výjimečný, protože i když už nejsem nemocný, tedy až na to, že mi připadá, že mám teplotu a někdy si musím jít lehnout, vir nemizí. Můžu ho přenést na ostatní, i když se cítím zdravý, takže to ze mě podle paní Manigatové dělá bacilonosiče. Paní Manigatová říká, že doktor Ben neví o nikom dalším, kdo se uzdravil, kromě mě.</text:p>
      <text:p text:style-name="Text">Jo, ještě možná nějaké holčičky v Číně. Veronika mi jednou řekla, že v Číně jsou nějaké holčičky stejně staré jako já, které taky neonemocněly. Ale když jsem se na to zeptal doktora Bena, odpověděl, že neví, jestli to je pravda. A paní Manigatová mi řekla, že to předtím mohla být pravda, ale že ty dívenky už nemusejí být naživu. Zeptal jsem se jí, jestli umřely na J-virus, a ona řekla ne, ne, ne. Třikrát. Nařídila mi, abych jednou provždy zapomněl na holčičky v Číně. Skoro jako by měla zlost.</text:p>
      <text:p text:style-name="Text">Prý jsem jediný, o kom s jistotou ví, že je na tom takhle. Jediný, který přežil.</text:p>
      <text:p text:style-name="Text">Říká, že proto jsem tady. Ale tuhle část už znám. Když jsem byl malý, doktor Ben mi vyprávěl o protilátkách a látkách v mé krvi a řekl, že důvod, proč mi on a Iren a Veronika a všichni ostatní doktoři pořád odebírají tolik krve, až mi na rukách zůstávají fialové modřiny<text:s/><text:soft-page-break/>a točí se mi hlava, je to, že se snaží pomoct ostatním lidem, aby se taky uzdravili. Od té doby, co jsem tady, jsem byl skoro na deseti operacích. Myslím si, že ze mě dokonce i nějaké věci vyndali, ale nejsem si tak docela jistý. Na pohled vypadám stejně, ale vevnitř si připadám jiný. Před rokem mi operovali břicho a někdy, když šplhám po laně, co visí ze stropu u mě v pokoji, mi připadá, že se ta rána pořádně nezahojila a že jsem ještě pořád rozřezaný. Paní Manigatová tvrdí, že to tak připadá jenom mé hlavě. Ale ono to opravdu bolí! Ze všeho na světě nejvíc nenávidím operace. Přemýšlím, jestli se tohle stalo těm holčičkám, jestli je řezali a řezali, dokud neumřely. Ale stejně, už je to rok, co mě naposledy operovali. Říkám doktoru Benovi, že mi můžou vzít tolik krve, kolik chtějí, ale ať mě už prosím neoperují.</text:p>
      <text:p text:style-name="Text">Podle doktora Bena není na světě nikdo lepší, kdo by mohl ostatní uzdravit, jen kdyby dokázali přijít na to jak. Paní Manigatová tvrdí to samé. To mi pomáhá se s J-virem trochu líp vyrovnat.</text:p>
      <text:p text:style-name="Text">Byl jsem rád, že mi paní Manigatová o té nemoci všechno pověděla, protože nechci, aby se ke mně chovala jako k miminu, jak to dělají všichni ostatní. Říkám jí to pořád. Chci vědět, co se děje.</text:p>
      <text:p text:style-name="Text">Nebrečel jsem, ani když mi pověděla, že Veronika umřela. Možná jsem se vybrečel už na začátku, protože jsem už dávno pochopil, že když jednou někdo onemocní, už se neuzdraví. Nikdo, kromě mě.</text:p>
      <text:p text:style-name="Text"/>
      <text:h text:style-name="Nadpis3" text:outline-level="3">14. listopad</text:h>
      <text:p text:style-name="Text">Dnes jsem se paní Manigatové zeptal, kolik lidí má J-virus.</text:p>
      <text:p text:style-name="Text">„Ach, Jayi, to nevím,“ odpověděla mi. Myslím, že neměla náladu se o té nemoci bavit.</text:p>
      <text:p text:style-name="Text">„Jenom odhadem,“ nedal jsem se.</text:p>
      <text:p text:style-name="Text">Paní Manigatová dlouhou dobu přemýšlela. Potom otevřela poznámkový blok a začala pro mě kreslit čáry a čtverce. Její obrázek vypadal jako síť drobných hnědých žilek na dubovém listě. Na dvoře jsme měli strom, kterému se říká živý dub, a taťka tvrdil, že je přes sto let starý. Říkal, že stromy někdy žijí déle než lidé. A měl pravdu, protože si jsem jistý, že ten strom u nás na dvoře ještě pořád stojí, i když už je celá moje rodina mrtvá.</text:p>
      <text:soft-page-break/>
      <text:p text:style-name="Text">„Je to takhle, Jayi,“ řekla paní Manigatová a ukázala hrotem tužky na jednu čáru, která se rozvětvovala na další. „Lidé si virus vzájemně předávají. Obvykle dva týdny ani neví, že jsou nemocní, a za tu dobu ho přenesou na spoustu dalších lidí. Teď už je tu ta nemoc čtyři roky, takže se to samé, co se stalo tvé rodině, přihodilo mnoha dalším rodinám.“</text:p>
      <text:p text:style-name="Text">„Kolika rodinám?“ zeptal jsem se znovu. Pokusil jsem se přijít s co nejvyšším číslem. „Milionu?“</text:p>
      <text:p text:style-name="Text">Paní Manigatová pokrčila rameny stejně jako doktor Ben. Možná to znamenalo ano.</text:p>
      <text:p text:style-name="Text">Milion rodin jsem si nedokázal představit, a tak jsem se paní Manigatové zeptal, jestli se to stalo i v její rodině, jestli třeba měla manžela a děti, kteří onemocněli, ale ona řekla, že ne, že nikdy nebyla vdaná. Nejspíš to bude pravda, protože paní Manigatová nevypadá tak staře. Nechce mi říct, kolik jí je let, ale myslím, že jí ještě není ani třicet. Paní Manigatová se na mě usmála, i když její oči veselé nebyly.</text:p>
      <text:p text:style-name="Text">„Moji rodiče byli v Miami a okamžitě tu nemoc dostali,“ řekla paní Manigatová. „Potom k nim z Haiti přijela na návštěvu má sestra s neteřemi a taky to chytly. Já jsem pracovala v zahraničí, když se to stalo, proto jsem ještě naživu.“</text:p>
      <text:p text:style-name="Text">O tomhle se mi paní Manigatová nikdy předtím nezmínila.</text:p>
      <text:p text:style-name="Text">Moje rodina žila v Miami Beach. Taťkovi náš dům připadal moc malý – musel jsem mít pokoj spolu s bratrem – ale mamce se tam líbilo, protože náš dům stál šest bloků od moře. Mamka říkala, že moře dokáže vyléčit všechno. Ale to přece nemůže být pravda, že ne?</text:p>
      <text:p text:style-name="Text">Místo, kde jsem teď, by se mamce nelíbilo, protože tady nemají moře ani žádná okna. Zajímalo by mě, jestli rodiče paní Manigatové taky znali někoho, kdo pracoval na ropném vrtu, ale asi ne. Nejspíš tu nemoc dostali od taťky a ode mě.</text:p>
      <text:p text:style-name="Text">„Paní Manigatová,“ řekl jsem, „možná byste se měla nastěhovat dovnitř jako doktor Ben a všichni ostatní.“</text:p>
      <text:p text:style-name="Text">„Ach, Jayi,“ odpověděla paní Manigatová, jako by se snažila mluvit vesele. „Ty můj malý mudrci, kdybych se něčeho bála, tak tu nejsem a neučím tě.“</text:p>
      <text:soft-page-break/>
      <text:p text:style-name="Text">Pověděla mi, že sama požádala, aby mě mohla učit. To jsem nevěděl. Řekl jsem jí, že jsem si myslel, že ji k tomu nutí její šéf, a ona mi pověděla, že žádného nemá. Nikdo ji sem neposlal. Ona sama chtěla přijít.</text:p>
      <text:p text:style-name="Text">„Jenom abyste se se mnou setkala?“ zeptal jsem se jí.</text:p>
      <text:p text:style-name="Text">„Ano, protože jsem tvou tvář viděla v televizi a připadal jsi mi výjimečný,“ odpověděla. Taky mi řekla, že předtím pracovala jako sestřička a že byla v ordinaci u doktora Bena v Atlantě. Prý pracovali ve Středisku pro kontrolu nemocí a prevenci, kde se studují nemoci, a doktor Ben se s ní znal, a proto jí dovolil sem přijít a učit mě.</text:p>
      <text:p text:style-name="Text">„Chlapec jako ty potřebuje vzdělání. Musí vědět, jak se vypořádat se životem tam venku,“ prohlásila.</text:p>
      <text:p text:style-name="Text">Paní Manigatová je už prostě taková zvláštní. Někdy skončí normální hodinu o prezidentech a deseti přikázáních a učí mě třeba jak šít a jak rozeznat rostliny, které se dají jíst a které ne, a tak podobně. Tak třeba si vzpomínám, jak jednou přinesla košík s opravdovým čerstvým ovocem a zeleninou. Řekla mi, že tam, co žije, tady blízko, má zahradu a že jedním z důvodů, proč se nenastěhuje dovnitř, je to, že má zahradu tak ráda a nechce se jí vzdát.</text:p>
      <text:p text:style-name="Text">Ty věci, co přinesla, vypadaly strašně zajímavě. Ukázala mi manioky, které mi připomínaly velké brambory, a vysvětlila mi, že jsou jedlé, až na kořeny a listy, které jsou moc jedovaté. Taky mi přinesla ovoce, kterému se říká akee. Na Haiti ho prý jedla přímo ze stromů a mně docela chutnalo, ale varovala mě, že se akee nemá jíst, než se otevře nebo dokud nedozraje, protože by mi otekl mozek a umřel bych. Paní Manigatová taky přinesla různé druhy hub, aby mi ukázala, které jsou jedlé a které ne, ale mně se všechny zdály stejné. Slíbila, že mi přinese další druhy ovoce a zeleniny, abych viděl, co je pro mě dobré a co ne. Podle ní se toho mám hodně co učit o životě venku.</text:p>
      <text:p text:style-name="Text">Teda, nechtěl bych, aby paní Manigatové připadalo, že se mnou jen ztrácí čas, ale jsem si jistý, že se se životem venku potýkat nemusím. Doktor Ben mi řekl, že už možná budu dospívat, než mě propustí, nebo budu ještě starší. Podle něj už možná budu dospělý.</text:p>
      <text:soft-page-break/>
      <text:p text:style-name="Text">Ale řekl bych, že to mi nevadí. Snažím se nemyslet na to, jaké by to bylo odejít. Pokoj, kam mě nastěhovali, tehdy jsem tu byl už šest měsíců, je fakticky velký. Udělali ho speciálně pro mě. Je čtyřikrát větší než pokoj v hotelu, který nám zamluvili máma s tátou, jak jsme se vydali do Universal Studios v Orlandu, když mi bylo pět. Ten pokoj si pamatuju, protože můj bratr Kevin se táty pořád ptal: „Nebylo to moc drahý?“ Pokaždé když nám taťka koupil tričko nebo tak něco, Kevin chtěl vědět, kolik to stálo. Řekl jsem Kevinovi, ať toho nechá, protože jsem se bál, že se táta naštve a už nám nic nekoupí. Potom, když jsme stáli ve frontě na King Kongovu dráhu a byli jsme sami, mi Kevin řekl: „Tátu vyhodili z práce, troubo. To chceš skončit na podpoře?“ Čekal jsem, až mi taťka a mamka řeknou, že ho vyhodili, ale neudělali to. Když mi to Kevin prozradil, už jsem po nich nechtěl, aby mi něco kupovali, a bál jsem se zůstat v tom velkém krásném hotelovém pokoji, protože jsem si myslel, že nebudeme mít dost peněz na zaplacení. Ale měli jsme. A pak taťka dostal práci na ropném vrtu a my jsme si mysleli, že se všechno spraví.</text:p>
      <text:p text:style-name="Text">Vsadím se, že můj pokoj tady je velký jako půlka celého poschodí. Když utíkám z jedné strany místnosti na druhou, od skla vepředu k zadní zdi, nemůžu popadnout dech. Dělám to rád. Někdy běhám, dokud mě nezačnou tlačit žebra a břicho mě bolí, jako by mi ho někdo rozřízl, a musím si sednout a odpočívat. Je tu taky basketbalový koš a míč se ani nedotkne stropu, teda když ho schválně nevyhodím moc vysoko. Mám taky komiksy a kreslím sám sebe a svou rodinu a paní Manigatovou a doktora Bena. Protože se nemůžu dívat na filmy, tak teď hodně času trávím tím, že si píšu do sešitu. Uběhla už celá hodina. Když si zapisuju myšlenky, zapomínám na všechno ostatní.</text:p>
      <text:p text:style-name="Text">Rozhodl jsem se, že ze mě jednou bude určitě doktor. Budu pomáhat ostatním lidem, aby se uzdravili.</text:p>
      <text:p text:style-name="Text"/>
      <text:h text:style-name="Nadpis3" text:outline-level="3">29. listopad</text:h>
      <text:p text:style-name="Text">Díkůvzdání bylo bezva! Paní Manigatová upekla opravdický chleba a přinesla mi jídlo, které ohřála. Bylo mi jasné, že všechno kromě chleba a manioku bylo z plechovky, jako vždycky, ale<text:s/><text:soft-page-break/>chutnalo to o moc líp než normální jídlo. Chleba jsem už dlouho nejedl. Paní Manigatová si kvůli masce dala večeři předtím, než přišla, ale seděla se mnou a dívala se, jak jím. Iren přišla taky a překvapilo mě, že mě objala. To nikdy nedělá. I doktor Ben nakonec na chvilku přišel a taky mě objal, ale řekl, že nemůže zůstat, protože má moc práce. Doktor Ben už mě moc nenavštěvuje. Všiml jsem si, že si nechává narůst plnovous a má ho skoro celý bílý! Viděl jsem vlasy doktora Bena, když byl venku za sklem a neměl na sobě ochranný oblek, a jeho vlasy jsou hnědé, a ne bílé. Zeptal jsem se ho, jak to, že má bílé vousy, a on mi vysvětlil, že to se stává, když si člověk přespříliš namáhá hlavu.</text:p>
      <text:p text:style-name="Text">Byl jsem rád, že za mnou všichni přišli do pokoje. Předtím, na začátku, za mnou nechodil skoro nikdo, ani paní Manigatová. Sedávala na židli za sklem a učila mě přes interkom. Je to lepší, když přijdou dovnitř.</text:p>
      <text:p text:style-name="Text">Pamatuju si, jaké bývalo Díkůvzdání, když naše rodina seděla u stolu v jídelně, a vyprávěl jsem o tom paní Manigatové. Ano, přikývla paní Manigatová, i když na Haiti neslavila Díkůvzdání, jako to dělají Američané, pamatuje si, jak sedávala u stolu s rodiči a se sestrou při vánoční večeři. Dodala, že se na mě dnes přišla podívat, a Iren a doktor Ben taky, protože teď jsme jeden pro druhého rodina, a tak nejsme sami. Takhle jsem o tom předtím nepřemýšlel.</text:p>
      <text:p text:style-name="Text"/>
      <text:h text:style-name="Nadpis3" text:outline-level="3">1. prosinec</text:h>
      <text:p text:style-name="Text">Nikdo mi nechce nic říct, dokonce ani paní M., ale já si myslím, že doktor Ben je možná nemocný. Neviděl jsem ho celých pět dní. Je tu ticho. Přál bych si, aby bylo znova Díkůvzdání.</text:p>
      <text:p text:style-name="Text"/>
      <text:h text:style-name="Nadpis3" text:outline-level="3">23. ledna</text:h>
      <text:p text:style-name="Text">Předtím jsem to nevěděl, ale na sepisování myšlenek musí být člověk ve správné náladě. V těch dnech, které jsem přeskočil, se toho stalo hodně.</text:p>
      <text:p text:style-name="Text">Ten doktor s francouzským jménem už odešel a já jsem rád. Nebyl vůbec jako doktor Ben. Skoro jsem nemohl uvěřit, že je opravdový doktor, protože měl na sobě vždy neuvěřitelně špinavé<text:s/><text:soft-page-break/>šaty, když jsem ho viděl za sklem, jak si sundává ochranný oblek. A nikdy ke mně nebyl milý – vůbec mi neodpovídal, když jsem se ho na něco ptal, a nepodíval se mi do očí víc jak na vteřinu. Jednou mi vrazil facku, a skoro pro nic za nic, a rukavicí mi ucho poranil tak, že mi zčervenalo a bolelo mě celý den. Neomluvil se mi, ale já jsem nebrečel. Myslím, že mu šlo právě o to.</text:p>
      <text:p text:style-name="Text">Jo, a taky mě napíchl na infuzní sáčky a odebral mi tolik krve, že jsem se ani nemohl postavit. Hrozně jsem se bál, že mě bude operovat. Paní Manigatová za mnou nebyla skoro týden, a když konečně přišla, řekl jsem jí o tomhle doktorovi, jak mi bere moc krve. Hrozně se rozčílila. A pak jsem se dozvěděl, proč tady tolik dní nebyla – on jí to nedovolil! Řekla, že se jí pokouší zamezit ke mně přístup. Zamezit přístup, tahle slova použila, a mně to připomíná vězení.</text:p>
      <text:p text:style-name="Text">Nový doktor a paní Manigatová spolu nevycházejí, i když oba mluví francouzský. Viděl jsem je venku za sklem, jak křičí jeden na druhého a rozhazují rukama, ale neslyšel jsem, co říkali. Bál jsem se, že ten doktor pošle paní Manigatovou pryč navždycky. Ale včera mi řekla, že odchází on! Řekl jsem jí, že z toho mám radost, protože jsem se bál, že nahradí doktora Bena.</text:p>
      <text:p text:style-name="Text">Ne, slíbila, doktora Bena nikdo nenahradí. Vysvětlila mi, že ten francouzský doktor mě sem přišel osobně studovat, protože je jedním z doktorů, kterým doktor Ben posílal mou krev od doby, kdy jsem sem přišel. Jenže už byl hodně nemocný, když sem přijel, a cítil se čím dál hůř, a tak musel odejít. Jeho poslední přání bylo mě vidět, řekla paní Manigatová, a to se mi moc nezdálo, protože se nechoval, jako by se mnou chtěl být.</text:p>
      <text:p text:style-name="Text">Zeptal jsem se jí, jestli se vrátil do Francie ke své rodině, a paní Manigatová řekla, že ne, že nejspíš rodinu nemá, a i kdyby měl, tak je moc obtížné se do Francie dostat. V cestě leží moře, řekla.</text:p>
      <text:p text:style-name="Text">Zdálo se, že paní Manigatovou všechno to mluvení unavuje. Prý se rozhodla přestěhovat dovnitř, stejně jako Iren, aby se ujistila, že se o mě budou dobře starat. Prozradila mi, že jí chybí její zahrada. Celé se to tady rozpadá, prohlásila. Řekla, že odvádím dobrou práci, když udržuju pokoj čistý – a to je fakt, protože mám ve skříni vlastní mop a kbelík a Lysol – ale chodby jsou prý špinavé. To je pravda, protože<text:s/><text:soft-page-break/>někdy vidím, jak po zdi za mým sklem stékají kapky vody. Je jí hodně a dělá všude po podlaze kaluže. Je jasno, že ta voda je špinavá, protože na hladině plavou různé barvy. Takhle vypadala naše příjezdová cesta potom, co ji taťka postříkal hadicí. Vysvětlil mi, že takhle vodu zabarvil olej z auta, ale netuším, proč tak voda vypadá tady.</text:p>
      <text:p text:style-name="Text">Paní Manigatová řekla, že ta voda taky hrozně páchne.</text:p>
      <text:p text:style-name="Text">„To je směšné. Když tě tu hodlají nechat, tak by se o tebe měli taky ksakru starat,“ prohlásila paní Manigatová. Musela být vážně naštvaná, protože nikdy nekleje.</text:p>
      <text:p text:style-name="Text">Vyprávěl jsem jí, jak jednou Lou přišel hrozně pozdě v noci a zapnul můj interkom, když jsem spal a nikdo nebyl poblíž. Mluvil děsně hlasitě, jako lidé ve filmech, když jsou opilí. Mračil se na mě přes sklo a bušil na něj. Nikdy jsem ho neviděl tak naštvaného. Napadlo mě, že se zkusí dostat ke mně do pokoje, ale pak jsem si vzpomněl, že to nemůže, protože nemá ochranný oblek. Nikdy ale nezapomenu na to, jak řekl: Měli by tě utratit jako psa v útulku.</text:p>
      <text:p text:style-name="Text">Snažím se na tu noc nemyslet, protože z ní mám noční můry. Stalo se to, když jsem byl hrozně malý. Bylo mi tak osm. Někdy jsem si myslel, že se mi to zdálo, protože když Lou přišel znovu, choval se úplně normálně. Dokonce se na mě trochu usmál. Než sem Lou přestal chodit, byl na mě polom pokaždé milý.</text:p>
      <text:p text:style-name="Text">Nezdálo se, že by to paní Manigatovou nějak překvapilo, když jsem jí pověděl o tom, jak Lou řekl, že by mě měli utratit. „Ano, Jayi,“ pověděla mi, „někteří lidé si tam venku už dlouho myslí, že bychom se o tebe neměli starat.“</text:p>
      <text:p text:style-name="Text">Tak to jsem nevěděl!</text:p>
      <text:p text:style-name="Text">Vzpomínám si, jak kdysi dávno, když jsem byl fakt maličký a dostal jsem zápal plic, se mě mamka bála nechat v nemocnici samotného. „Vždyť neví, jak se o Jaye starat,“ řekla tátovi, i když nevěděla, že ji slyším. Musel jsem lam zůstat sám celou noc a kvůli tomu, co mamka řekla, jsem nemohl usnout. Bál jsem se, že všichni v nemocnici zapomenou, že tam jsem. Nebo že se mi třeba něco stane.</text:p>
      <text:soft-page-break/>
      <text:p text:style-name="Text">Vypadá to, že teď světla vypadávají každý druhý den. A vím, že Lou musí všem vážně chybět, protože špinavá šedá voda za mým sklem je všude po zemi a nikdo ji neutírá.</text:p>
      <text:p text:style-name="Text"/>
      <text:h text:style-name="Nadpis3" text:outline-level="3">14. únor</text:h>
      <text:p text:style-name="Text">6-4-6-7-2-9-4-3 6-4-6-7-2-9-4-3 6-4-6-7-2-9-4-3</text:p>
      <text:p text:style-name="Text">Už si ta čísla pamatuju! Pořád jsem si je v duchu přeříkával dokola, abych je nezapomněl, ale chtěl jsem si je napsat ve správném pořadí, abych si byl zvlášť jistý. Chci je vědět i bez toho, abych se koukal.</text:p>
      <text:p text:style-name="Text">Jo, měl bych začít od začátku. Včera mi nikdo nepřinesl večeři, dokonce ani paní Manigatová. Dneska ráno přišla s obrovskou mísou ovesné kaše a řekla mi, že je jí to moc líto. Prý jí trvalo hrozně dlouho, než to jídlo našla, a je z toho vyčerpaná. Ta ovesná kaše nebyla ani horká, ale nestěžoval jsem si. Jen jsem jedl a ona se dívala, jak jím.</text:p>
      <text:p text:style-name="Text">Nezůstala u mě dlouho, protože už mě neučí. Potom, co odešel ten francouzský doktor, jsme mluvili o zrušení otroctví a Martinu Lutheru Kingovi, ale dnes se o tom nezmínila. Jenom vzdychala a řekla, že včera strávila celý den v posteli, protože byla tak unavená, a že se omlouvá za to, že mi zapomněla přinést jídlo. Prý se nemám spoléhat na to, že mi jídlo přinese Iren, protože netuší, kde teď Iren je. Špatně jsem ji slyšel, když na mě mluvila skrz ochranný oblek. Měla masku nakřivo, takže neměla mikrofon před pusou, jak by měl být.</text:p>
      <text:p text:style-name="Text">Viděla můj sešit a zeptala se, jestli se na něj může podívat. Řekl jsem jí, že jasně že jo. Podívala se na stránky na začátku a pověděla mi, že se jí líbila ta část, kde píšu, že je moje nejlepší kamarádka. Maska na obličeji se jí zamlžovala, takže jsem neviděl její oči a nedokázal jsem rozeznat, jestli se usmívá. Jsem si jistý, že si dneska oblek nasadila špatně.</text:p>
      <text:p text:style-name="Text">Když sešit odložila, řekla mi, ať teď<text:s/>dávám velký pozor a zopakuju čísla, která mi řekne, a to 6-4-6-7-2-9-4-3.</text:p>
      <text:p text:style-name="Text">Zeptal jsem se jí, co znamenají. Odpověděla, že to je bezpečnostní kód k mým dveřím. Řekla, že mi ten kód chce dát, protože můj bzučák nefunguje, a možná budu muset odejít z pokoje,<text:s/><text:soft-page-break/>kdyby zaspala a nikdo mi nepřinesl jídlo. Vysvětlila mi, že stejný kód můžu použít i pro výtah a že kuchyně je ve druhém poschodí. Nikdo tam nebude, řekla, ale prý se můžu kouknout na police, na ty, co jsou až nahoře, jestli tam nebude nějaké jídlo. Když ne, tak se mám vydat po schodech dolů do přízemí a najít červenou značku VÝCHOD, abych se dostal ven. Pověděla mi, že výtah už do přízemí nejezdí.</text:p>
      <text:p text:style-name="Text">Byl jsem vyděšený, ale ona mi znovu položila ruku na temeno jako obvykle a řekla, že si je jistá, že tam venku je spousta jídla.</text:p>
      <text:p text:style-name="Text">„Ale to můžu?“ zeptal jsem se. „Co když lidé onemocní?“</text:p>
      <text:p text:style-name="Text">„Děláš si moc velké starosti, mladíku,“ uklidňovala mě. „Teď záleží jenom na tobě, moje malá výjimko.“</text:p>
      <text:p text:style-name="Text">Ale víte, jsem si jistý, že paní Manigatová vlastně nechce, abych chodil ven. V jednom kuse o tom uvažuju. Paní Manigatová musí být moc unavená, když mi řekla, abych udělal něco takového. Možná má horečku, a proto mi prozradila, jak se dostanu z pokoje. Když měl horečku můj bratr, říkal potrhlé věci, a taťka to samé. Táta mi říkal Oskar a já neměl tušení, kdo má ten Oskar být. Taťka nám pověděl, že měl bratra, který umřel, když byl malý, a možná, že se jmenoval Oskar. Mamka neříkala nic, když onemocněla. Prostě jen strašně rychle umřela. Chtěl bych najít paní Manigatovou a dát jí něco k pití. Když máte horečku, máte strašnou žízeň, to vím úplně jistě. Ale nemůžu za ní jít, protože nevím, kde je. A navíc nevím, kde má doktor Ben ochranné obleky. Co kdybych za ní přišel a ona ho na sobě neměla?</text:p>
      <text:p text:style-name="Text">Možná, že ovesná kaše bylo to jediné, co v kuchyni zbylo, a já jsem ji už všechnu snědl. To snad ne! Ale myslím si, že je to možná proto, že vím, že by mi paní Manigatová přinesla víc jídla, kdyby nějaké dokázala najít. Vždycky se mě ptá, jestli jsem dost jedl. Už mám zase hlad.</text:p>
      <text:p text:style-name="Text">6-4-6-7-2-9-4-3</text:p>
      <text:p text:style-name="Text">6-4-6-7-2-9-4-3</text:p>
      <text:p text:style-name="Text"/>
      <text:soft-page-break/>
      <text:h text:style-name="Nadpis3" text:outline-level="3">15. únor</text:h>
      <text:p text:style-name="Text">Píšu potmě. Světla zhasla. Snažil jsem se odemknout, ale čísla nefungují, protože jsou vypnutá světla. Nevím, kde je paní Manigatová. Snažím se nerozbrečet.</text:p>
      <text:p text:style-name="Text">Co když se světla už nerozsvítí?</text:p>
      <text:p text:style-name="Text"/>
      <text:h text:style-name="Nadpis3" text:outline-level="3">16. únor</text:h>
      <text:p text:style-name="Text">Chci toho tolik napsat, ale z hladu mě bolí hlava. Když se znovu rozsvítila světla, vydal jsem se na chodbu, jak mi poradila paní M., a vyťukal jsem čísla, abych spustil výtah, a pak jsem jel do kuchyně, jak řekla. Chtěl jsem to provést fakt rychle a najít arašídové máslo nebo nějaké sušenky nebo možná i plechovku fazolí, kterou bych mohl otevřít otvírákem, který mi nechala paní M. na Díkůvzdání.</text:p>
      <text:p text:style-name="Text">V kuchyni žádné jídlo není! Na podlaze jsou prázdné plechovky a obaly, ale prohledal jsem každou polici a každou skříň, ale k jídlu jsem nic nenašel.</text:p>
      <text:p text:style-name="Text">Slunce svítilo OPRAVDU jasně skrz okno. Skoro bych zapomněl, jak slunce vypadá. Sel jsem k oknu a venku jsem uviděl velké, prázdné parkoviště. Nejdřív jsem si kvůli tomu třpytu myslel, že všude po zemi jsou roztroušené diamanty, ale byla tam jen spousta střepů z rozbitého skla. Viděl jsem jen jedno auto a napadlo mě, že je paní M. Ale paní M. by nikdy nenechala svoje auto v takovém stavu. Už proto, že mělo dvě prázdné pneumatiky!</text:p>
      <text:p text:style-name="Text">Stejně si myslím, že tady dneska nikdo není. A tak mě napadl plán. Už musím jít.</text:p>
      <text:p text:style-name="Text">Paní M., tohle je pro vás – nebo pro kohokoliv, kdo mě tu bude hledat. Vím, že tenhle sešit někdo najde, když ho nechám na posteli. Hrozně se omlouvám, že musím odejít tak narychlo.</text:p>
      <text:p text:style-name="Text">Nechtěl jsem jít ven, ale když je to naléhavý případ, tak to snad nevadí. Mám fakticky hrozný hlad. Jenom si najdu nějaké jídlo a vezmu si ho s sebou a vrátím se. Nechám dveře otevřené, abych se dostal zpátky dovnitř. Paní M., možná že najdu vaši zahradu s manioky a akee, jak jste mi je ukazovala, a poznám dobré kousky od špatných. Jestli mě někdo uvidí a budu mít průšvih, tak prostě řeknu, že jsem neměl co jíst.</text:p>
      <text:soft-page-break/>
      <text:p text:style-name="Text">Ať jste kdokoliv a čtete tohle, nebojte se. Každému, koho uvidím, řeknu, ať ke mně proboha za žádnou cenu nechodí moc blízko. Vím, že se doktor Ben strašně bál, že bych mohl někoho nakazit.</text:p>
      <text:p text:style-name="Text"/>
      <text:p text:style-name="P184">Překlad Ivana Svobodová, původně F&amp;SF 8/2000</text:p>
      <text:p text:style-name="P185"/>
      <text:h text:style-name="Nadpis1" text:outline-level="1"><text:bookmark-start text:name="_Toc327124944"/><text:soft-page-break/>Umění alchymie<text:bookmark-end text:name="_Toc327124944"/></text:h>
      <text:p text:style-name="P186"><text:bookmark-start text:name="bookmark3"/><text:span text:style-name="T187">(The Art of Alchemy)</text:span><text:bookmark-end text:name="bookmark3"/></text:p>
      <text:h text:style-name="Nadpis2" text:outline-level="2"><text:bookmark-start text:name="_Toc327124945"/>Ted Kosmatka<text:bookmark-end text:name="_Toc327124945"/></text:h>
      <text:p text:style-name="P188"/>
      <text:p text:style-name="Text">Občas se stalo, že jsem Veroniku zastihl doma už bez šatů. Hověla si na zahradním lehátku za plotem svého řadového domku a vystavovala svou svaly hrající ebenovou kůži na odiv oknům v poschodí na druhé straně parku. Zašermovala dlouhýma nohama a zvedla ztěžklá víčka.</text:p>
      <text:p text:style-name="Text">„Jseš nějak moc oblečenej,“ prohlásila pokaždé.</text:p>
      <text:p text:style-name="Text">A já si k ní přisedl. Pohladil ji po ladných, tmavých křivkách. Vpletl své bledé prsty do jejích.</text:p>
      <text:p text:style-name="Text">Veroničin příběh vypráví o zdejších končinách. Než se kdo nadál, místní ocelárny a okolní živořící městské státy velké jako dlaň s nimi splynuly v jedno – v severozápadní Indiánu, prazvláštní zflikovaný kraj, v jehož existenci jsme se svorně rozhodli věřit. V kraj nevýslovných kontrastů. Kukuřičných polí, slumů i izolovaných společenství boháčů. Národních parků i rozbujelých průmyslových komplexů.</text:p>
      <text:p text:style-name="Text">Dalo by se říct, že ten kraj ztělesňuje celou zemi. Ten kraj ztělesňuje vše.</text:p>
      <text:p text:style-name="Text">Vysoké pece za chladných dnů chrlí nad pobřeží Michiganského jezera ohromnou spoustu bílého dýmu. Kdo jezdí ráno do práce po dálnici, může ho spatřit i dnes: masivní oblačné pohoří, které se tyčí nad severním obzorem, až si člověk připadá jako v alpské vesničce schované pod měňavými vrcholky hor. Je to krása, ale nahání strach.</text:p>
      <text:p text:style-name="Text">Když jsme se seznámili, bylo Veronice pětadvacet – jen o pár let míň než mně. Byla inteligentní, krásná a unavená životem. Její domek za branami té lepší strany Ridge Road stál víc, než kolik já vydělal za pět let. Vedle ní bydleli lékaři, právníci, byznysmeni. Z trávníku, na němž nahá lehávala, bylo vidět kostelní věž, vrcholek zkrášlený matně zelenou měděnkou, vypínající se nad vzdálenými střechami.</text:p>
      <text:soft-page-break/>
      <text:p text:style-name="Text">Veroničin příběh zrovna tak vypráví o předělech. O nich teď ve spojitosti s Veronikou přemýšlím nejvíc. O tom, kudy přesně vede hranice, která odděluje jednu věc od druhé. A kdy přesně se z té hranice stane ostrá hrana, o kterou se člověk může pořezat.</text:p>
      <text:p text:style-name="Text">Možná jsme mluvili o její práci. Možná samou nervozitou mluvila o všem možném, jen aby řeč nestála; už se nepamatuju. Vzpomínám si ale, že pršelo a motor jejího BMW tiše předl. A taky, že když sjela z dálnice na Randolph Street, oznámila mi: „Jmenuje se Vojček.“</text:p>
      <text:p text:style-name="Text">„To je jméno nebo příjmení?“</text:p>
      <text:p text:style-name="Text">„Tak se mi představil.“</text:p>
      <text:p text:style-name="Text">Zamířili jsme po Randolph Street k centru a před námi se naježily siluety chicagských mrakodrapů. Veronika se tady vyznala. Restauraci na Dearborn vybrala ona – parádní a pořádně drahý bar jménem Kazuto, kde měli otevřeno až do dvou do rána. Moderna, vybraná společnost, přítmí. Čas od času ji tam některý z renomovaných dodavatelů vzal na pracovní večeři, pakliže se ji taky snažil dostat do postele. Byl to podnik, do jakého chodí zazobanci, když se chtějí namazat s jinými zazobanci.</text:p>
      <text:p text:style-name="Text">„Tvrdí o sobě, že je Polák,“ pokračovala. „Ale jeho přízvuk mi nesedí. Mluví spíš jako někdo od Baltu než Slovan.“</text:p>
      <text:p text:style-name="Text">Překvapila mě. Že ty přízvuky vůbec rozezná.</text:p>
      <text:p text:style-name="Text">„Kde pracoval?“ zajímal jsem se.</text:p>
      <text:p text:style-name="Text">„Původně na Ukrajině, ale spolehni se, že tam už se teď nemůže ani ukázat. Životopis má tlustej jak telefonní seznam. Pracoval v různejch think tancích, výzkumnejch ústavech. Nechal za sebou haldu spálenejch mostů.“</text:p>
      <text:p text:style-name="Text">„Má to on, nebo je jenom prostředník?“</text:p>
      <text:p text:style-name="Text">„Tváří se, že to má, ale těžko říct.“</text:p>
      <text:p text:style-name="Text">Zapnula blinkr a odbočila doleva. Mezitím se rozpršelo a Chicago se ve světle pouličních lamp a reflektorů aut lesklo jako naolejované. Napravo se mihli zelení lvi a zanedlouho jsme se octli na druhém břehu řeky.</text:p>
      <text:p text:style-name="Text">„Vezme to s sebou?“ chtěl jsem vědět.</text:p>
      <text:p text:style-name="Text">„Nevím.“</text:p>
      <text:p text:style-name="Text">„Říkal ale, že to s sebou vezme, ne?“</text:p>
      <text:soft-page-break/>
      <text:p text:style-name="Text">„Jo,“ podívala se na mě. „Říkal.“</text:p>
      <text:p text:style-name="Text">„Panebože.“</text:p>
      <text:p text:style-name="Text">V načervenalém světle přístrojové desky měla její tvář zvláštní výraz. Nejdřív jsem ho nedokázal zařadit. Pak mi to došlo: za ten rok a půl, co jsme se znali, jsem ji vůbec poprvé viděl se bát.</text:p>
      <text:p text:style-name="Text">Poznali jsme se v laboratoři. Při slově ‚laboratoř‘ se většině lidí vybaví bílé stěny a sterilní zkumavky, jenže skutečnost je jiná. Bavím se hlavně čísly a čímsi na způsob metalurgie. Zavřený mezi panely z tvrzeného skla. Pod elektronovým mikroskopem zkoumám krystalické mřížky a mikroerozi povrchových struktur a kontroluju, jestli odpovídají mým výpočtům.</text:p>
      <text:p text:style-name="Text">Nejdřív vešel Hal, vedoucí laborant, a potom ona.</text:p>
      <text:p text:style-name="Text">„Tohle je laboratoř kovů s tvarovou pamětí,“ máchl Hal rukou mezi dveřmi.</text:p>
      <text:p text:style-name="Text">Přikývla. Štíhlá dívka s jemnou tmavou pletí a s tvářičkou, v níž pusa na první pohled zabírala víc místa, než měla. Nějaká čerstvě přijatá fešanda, které vedení ukazuje co a jak, napadlo mě ze všeho nejdřív. Nic víc, nic míň. Nato zaplula za vedoucím do sousední laboratoře. Tehdy jsem neměl zdání, co je zač.</text:p>
      <text:p text:style-name="Text">Z vedlejší místnosti ke mně dolehlo monotónní drmolení vedoucího, který jí předváděl kalicí pece a plynový chromatograf. Vrátili se, ona krok před šéfem.</text:p>
      <text:p text:style-name="Text">Když jsem zvedl oči od laboratorního stolu, dívala se na mě. „Vy nejspíš budete ten génius,“ řekla.</text:p>
      <text:p text:style-name="Text">Rázem byl tady. Ten její pohled. Uměla se těma velkýma černýma očima na člověka podívat, až měl pocit, že vidí stroj, který se za nimi otáčí – plné rty roztažené do smyslného, na pohled víceznačného úsměvu. Usmívala se, jako kdyby věděla něco víc.</text:p>
      <text:p text:style-name="Text">Mohl jsem odpovědět cokoli, možností se nabízel bezpočet, ale atomová smršť v jejích očích moje slova smetla a obnažila nelichotivou pravdu. Poznal jsem, co tím chtěla říct. „No jo, to jsem já,“ vypravil jsem ze sebe.</text:p>
      <text:p text:style-name="Text">Otočila se k vedoucímu: „Děkuju, že jste se mi věnoval.“</text:p>
      <text:p text:style-name="Text">Hal přikývl a odešel. Chvíli mi trvalo, než jsem si uvědomil, co se právě stalo. Vedoucího laboranta – mého přímého nadřízeného – právě někdo poslal pryč.</text:p>
      <text:soft-page-break/>
      <text:p text:style-name="Text">„Čím se tady vlastně zabýváte?“ zeptala se mě.</text:p>
      <text:p text:style-name="Text">Hodnou chvíli mi trvalo, než jsem tu seismickou změnu zpracoval a našel řeč. Pak jsem se pustil do objasňování.</text:p>
      <text:p text:style-name="Text">Usmívala se. Podobná minidivadýlka jsem pro všemožná publika hrál už nesčetněkrát. Když se poslední fúzí stala z Uspar-Nagoi největší ocelářská společnost na světě, měl jsem to prakticky v popisu práce. Za poslední dva loky jsem pracoval pro tři různé společnosti, a pořád ve stejné kanceláři, i<text:s/>chlapi z hutí jim říkali nablejskaný palice: manažerům, kteří si to k nám v<text:s/>týmech jezdili okouknout, potřásali si rukama, zubili se zpod bílých, naleštěných helem a hleděli všechno, co právě měli před očima, zanést do vývojových diagramů nejnovějších mezinárodních akvizic společnosti. Exkurze většinou mířily za výzkumem, ale v laboratoři jejich účastníci tolik nevyčnívali, poněvadž nám se tady kravaťáci promenovali běžně. Často jsem v podstatě ani netušil, s kým mluvím. Dvě věci jsem ovšem věděl jistě. Členové vedení byli povětšinou starší než dívka, která stála přede mnou. A až doteď to bez výjimky byli mužští.</text:p>
      <text:p text:style-name="Text">Všechno jsem jí nicméně vysvětlil jako obvykle. No, možná jsem se snažil<text:s/>trochu víc, maličko se předváděl. Nevím. „Slitiny niklu a titanu,“ předznamenal jsem. Otevřel jsem exsikátor a vytáhl tenký protáhlý ocelový pásek, který tvarem ze všeho nejvíc připomínal pravítko.</text:p>
      <text:p text:style-name="Text">„Nejdřív se vezme ocel,“ natáhl jsem ten obyčejný kovový pásek před sebe. „A zahřeje se.“ Zapálil jsem Bunsenův kahan a přidržel kov nad otevřeným plamenem. Deset dvacet vteřin se nic nedělo. Sledovala mě. Napadlo mě, jak jí v tu chvíli asi připadám – modré oči upřené na zahřívající se ocel, na čele ochranné brýle, kolem nichž vykukují střapaté, nakrátko ostříhané vlasy. Další technofetišista v zajetí své posedlosti. Učebnicový případ. Plamen olizoval okraje netečného kovu.</text:p>
      <text:p text:style-name="Text">Usmál jsem se a kov se dal náhle do pohybu.</text:p>
      <text:p text:style-name="Text">Smrštil se jako sval, jako živá bytost, a sroloval se do prstýnků, do závitu, pružinky.</text:p>
      <text:p text:style-name="Text">„Za vším je mikro- a nanorestrukturalizace povrchu,“ poučil jsem ji. „Materiál mění tvar při přechodu z jedné fáze do druhé. Z<text:s/><text:soft-page-break/>martenzitické v chladu do austenitické při zahřátí. Ocel si předchozí uspořádání pamatuje. Dvě odlišné fáze rovná se dva odlišné tvary.“</text:p>
      <text:p text:style-name="Text">„Kov s pamětí,“ přitakala. „Vždycky jsem ho chtěla vidět. Kde všude se dá využít?“</text:p>
      <text:p text:style-name="Text">Ocel se stáčela do stále sevřenější spirály. „V medicíně, stavebnictví, automobilovém průmyslu. Fantazii se meze nekladou.“</text:p>
      <text:p text:style-name="Text">„V medicíně?“</text:p>
      <text:p text:style-name="Text">„K léčení zlomenin. Transformační teplota slitiny s tvarovou pamětí se nastaví na teplotu blízkou teplotě lidského těla. Ke zlomené kosti se připevní destička, vlivem tělesného tepla se slitina, ze které je vyrobena, smrští a oba konce zlomené kosti pevně přitáhne k sobě.“</text:p>
      <text:p text:style-name="Text">„No ne.“</text:p>
      <text:p text:style-name="Text">„Taky se teď zkoumá, jak by se osvědčily jako srdeční stenty. Ze slitiny se vylisuje malá trubička a zavede se do zúžené tepny, kde se po ohřátí na tělesnou teplotu roztáhne a zprůchodní ji.“</text:p>
      <text:p text:style-name="Text">„Zmínil jste se i o autech.“</text:p>
      <text:p text:style-name="Text">Přikývl jsem. Auta. Velký prachy. „Řekněme, že se vám podařilo lehce promáčknout blatník,“ řekl jsem. „Servis je zbytečný, stačí ho vyfoukat obyčejným fénem. A šup, blatník máte zase v původním tvaru.“</text:p>
      <text:p text:style-name="Text">Zdržela se v laboratoři ještě hodinu, kladla mi chytré otázky a sledovala, jak ocelový pásek chladne a narovnává se. Na odchodu mi vychovaně podala ruku a poděkovala, že jsem se jí věnoval. Za celou dobu se mi nepředstavila. Nespustil jsem z ní oči, dokud se za ní nezavřely dveře.</text:p>
      <text:p text:style-name="Text">Za dva týdny se vrátila. Tentokrát bez Hala.</text:p>
      <text:p text:style-name="Text">Zjevila se v laboratoři jako duch, zrovna když mi končila směna.</text:p>
      <text:p text:style-name="Text">Za těch čtrnáct dní, které uběhly od našeho prvního setkání, jsem se o ní něco málo dozvěděl. Zjistil jsem, jak se jmenuje a že není součástí běžného managementu, nýbrž toho vyššího. Do dvaceti stihla vystudovat techniku kdesi na východě a ještě jednu z nejprestižnějších univerzit v Americe. Podávala zprávy lidem, kteří spravovali kapitál větší než leckterý státní rozpočet. Byla dítě bohatých rodičů, záhy katapultované do vyšších společenských kruhů. Společnost ji přidělila k oblastní pobočce ve východním<text:s/><text:soft-page-break/>Chicagu, ale čas od času ji vyslala do Koreje, Indie nebo Jižní Afriky za nejnovějšími akvizicemi a nepolevujícím přílivem nových pracovišť, které někdo musel patřičně přičlenit. Byla organizační mág, nenápadný hybatel globálního trhu s akvizicemi. Nadnárodní korporace už dávno přestaly předstírat, že doopravdy něco tvoří – dnes má hlavní slovo Darwin. Velké ryby žerou malé a Uspar-Nagoi je ve srovnání s kýmkoli velryba. A kdo roste jak se patří rychle a dlouho, co nevidět zjistí, že se neobejde bez armády šikovných lidí, kteří mu objasní, co všechno má a jak celý ten moloch funguje. K té armádě patřila i ona.</text:p>
      <text:p text:style-name="Text">„A na čem pracujete ještě?“ ozvalo se.</text:p>
      <text:p text:style-name="Text">Otočil jsem se za jejím hlasem. Veronika: jemná, dokonale netečná půvabná tvářička, po úsměvu na plných rtech ani památky.</text:p>
      <text:p text:style-name="Text">„No prosím,“ opáčil jsem. Tentokrát jsem jí ukázal skutečná kouzla. Co doopravdy dokážu. Protože mě o to požádala.</text:p>
      <text:p text:style-name="Text">Předvedl jsem jí martenzitické umění. Mírně zahřát – a pomaličku a něžně se seskládá jako origami.</text:p>
      <text:p text:style-name="Text">Dívali jsme se spolu. Na kov a oheň v podobě, jakou jsem do té doby nikomu neukázal.</text:p>
      <text:p text:style-name="Text">„To je nádhera,“ vydechla.</text:p>
      <text:p text:style-name="Text">Ukázal jsem jí motýla, svého malého golema – jak procházel z jedné fáze do druhé, pozvolna roztahoval křehká ocelová křídla.</text:p>
      <text:p text:style-name="Text">„Toho jste vyrobil vy?“</text:p>
      <text:p text:style-name="Text">Přikývl jsem. „Není v něm nic mechanického,“ ujistil jsem ji. „Je to jednolitý kus oceli.“</text:p>
      <text:p text:style-name="Text">„Vypadá to jako kouzlo,“ sáhla si na něj útlým ukazováčkem.</text:p>
      <text:p text:style-name="Text">„Obyčejná věda,“ odvětil jsem. „Dostatečně pokročilá.“</text:p>
      <text:p text:style-name="Text">Sledovali jsme, jak motýl chladne a pomalu skládá křídla. Během okamžiku se začal hroužit do sebe, zakuklovat se, opravdový zázrak. „Zásadní zlom přišel s mikroúrovňovou transformací. Díky ní se dá mnohem přesněji určit výsledná podoba.“</text:p>
      <text:p text:style-name="Text">„Proč právě tahle?“</text:p>
      <text:p text:style-name="Text">Pokrčil jsem rameny. „Když se zahřeje zvolna a plynule, promění se v motýla.“</text:p>
      <text:p text:style-name="Text">„A co když se zahřeje rychle?“</text:p>
      <text:p text:style-name="Text">Podíval jsem se na ni. „Promění se v draka.“</text:p>
      <text:soft-page-break/>
      <text:p text:style-name="Text">Večer u sebe doma se potom pomalu vysvlékla a lačnými ústy se vydala na průzkum. Zjistil jsem, že ačkoli jsem o půl hlavy vyšší, má nohy stejně dlouhé jako já. Silné, štíhlé nohy sprintera, s lýtky jako zatnutá pěst. Když bylo po všem, odpočívali jsme na tmavé přikrývce v matném světle pouličních lamp, které k nám pronikalo žaluziemi a obkreslovalo je na stěnu. „Zůstaneš přes noc?“ zeptala se mě.</text:p>
      <text:p text:style-name="Text">Představil jsem si svůj dům, prázdné pokoje, ticho. „Chceš, abych zůstal?“ Zamyslela se. „Jo, chci.“</text:p>
      <text:p text:style-name="Text">„Tak zůstanu.“</text:p>
      <text:p text:style-name="Text">Stropní ventilátor nad postelí tiše vrněl, čeřil vzduch a vysoušel mi pot na nahém těle.</text:p>
      <text:p text:style-name="Text">„Celej týden si o tobě zkouším něco zjistit,“ prozradila mi. „O tvojí práci.“</text:p>
      <text:p text:style-name="Text">„Lustruješ si mě?“</text:p>
      <text:p text:style-name="Text">Nechala mou otázku bez odpovědi a objala mě hebkou paží. „Věděls, že Nagoi má v Asii laboratoře, který se zabývají tím, čím ty?“</text:p>
      <text:p text:style-name="Text">„Ne.“</text:p>
      <text:p text:style-name="Text">„Rozjeli je dlouho před fúzí s Usparem. Vyvíjejí se v nich chytrý slitiny, který se nespouštějí teplem, ale chemicky. A ještě divnější věci. Speciální slitinu mědi, hliníku a niklu, která se dá údajně aktivovat na dálku radiovým signálem. Zmáčkneš knoflík na vysílači a signál spustí fázovou přeměnu. Většině jsem nerozuměla. Další tvoje kouzelná ocel.“</text:p>
      <text:p text:style-name="Text">„Není kouzelná,“ ohradil jsem se.</text:p>
      <text:p text:style-name="Text">„Moderní chemie se vyvinula z umění alchymie. Kdy se k ní vrátí?“</text:p>
      <text:p text:style-name="Text">„Odjakživa to byla ve své podstatě alchymie. Jen se v ní zlepšujeme.“</text:p>
      <text:p text:style-name="Text">„Měla bych tě varovat,“ prohodila, když mě prsty vískala ve vlasech. „Nevěřím na mezirasový vztahy.“ Tehdy to řekla poprvé – za další rok a půl mi to připomněla ještě častokrát, většinou v posteli.</text:p>
      <text:p text:style-name="Text">„Ty na ně nevěříš?“</text:p>
      <text:p text:style-name="Text">„Ne.“</text:p>
      <text:soft-page-break/>
      <text:p text:style-name="Text">V přítmí se z ní stala silueta, spleť stínů na pozadí ozářeného okna. Nedívala se na mě, ale na strop. Studoval jsem její profil: klenuté čelo, křivku brady, zvláštně posazená ústa – zabírala prostor nejen mezi nosem a bradou, ale i před nimi, jako by se něco v jejích rysech natahovalo z tváře ven. Kolem krku jí visel ocelově šedý řetízek, logo Uspar-Nagoi lesknoucí se v tmavé prohlubni ňader. Prstem jsem jí přejel po spodním rtu.</text:p>
      <text:p text:style-name="Text">„Děláš chybu,“ upozornil jsem ji.</text:p>
      <text:p text:style-name="Text">„Proč myslíš?“</text:p>
      <text:p text:style-name="Text">„Protože fungují. Viděl jsem to.“</text:p>
      <text:p text:style-name="Text">Zavřel jsem oči a spal.</text:p>
      <text:p text:style-name="Text">Lilo jako<text:s/>z konve a chicagské ulice se plnily kalužemi. Zabočili jsme na Dearborn Street a nechali auto na trestuhodně drahém parkovišti. Veronika mě cestou k restauraci vzala pevně za ruku.</text:p>
      <text:p text:style-name="Text">Vojček stál u dveří a nedal se přehlédnout. Byl mladší, než jsem čekal – měl bledý, široký obličej, oholenou hlavu, tmavé brýle. Čekal před restaurací, odhalené paže založené na prsou. Vypadal jako vyhazovač, a ne vědec. „Vy jste určitě pan Vojček,“ podala mu Veronika ruku.</text:p>
      <text:p text:style-name="Text">Zaváhal. „Nevěděl jsem, že jste černoška.“</text:p>
      <text:p text:style-name="Text">Nepatrně přimhouřila oči, jinak na sobě nedala nic znát. „Jistý lidi to vždycky překvapí. Tohle je můj společník John.“</text:p>
      <text:p text:style-name="Text">Kývl jsem na pozdrav, potřásl si s ním rukou a pomyslel si, že mám co do činění s typickým Východoevropanem bez špetky taktu. Nebyl rasista. Jen prostě jako mnozí další cizinci neměl potuchy, co se v téhle zemi neříká; nechápal souvislosti. Jednou se mě ve výrobní hale Východochicagské ocelárny jakýsi ruský vědec zeptal – nahlas –, podle čeho rozlišujeme dělníky z Mexika od těch z Portorika. Upřímně ho to zajímalo. „My je nerozlišujeme,“ odpověděl jsem mu. „Za žádných okolností.“</text:p>
      <text:p text:style-name="Text">Obsluha nás po tmavém koberci lemovaném bambusy v květináčích zavedla ke stolu v zadní části restaurace. Číšnice nám donesla pití. Vojček odložil brýle a promnul si kořen nosu. Všiml jsem si, že má dioptrická skla. Za posledních deset let se ve Státech stala z operace očí natolik levná a jednoduchá záležitost, že brýle nosili jen cizinci a staromilci. Vojček si důkladně přihnul piva a<text:s/><text:soft-page-break/>přešel přímo k věci. „Musíme se domluvit na ceně.“ Veronika zavrtěla hlavou. „Nejdřív nám řekněte, jak se vyrábí.“</text:p>
      <text:p text:style-name="Text">„Za tuhle informaci si právě musíte zaplatit.“ Mluvil s hutným přízvukem, ale docela pomalu, takže mu bylo rozumět. Rozevřel ruku a ukázal nám malý šedivý flash disk, jaký by se v krámě s elektronikou dal pořídit za i řičet dolarů. Pak ruku zase sevřel v pěst. „Těmhle datům porozumíte.“</text:p>
      <text:p text:style-name="Text">„A co vy?“ opáčila Veronika.</text:p>
      <text:p text:style-name="Text">Usmál se. „Dost na to, abych poznal, jakou mají cenu.“</text:p>
      <text:p text:style-name="Text">„Odkud pocházejí?“</text:p>
      <text:p text:style-name="Text">„Původně z Doněcku. Před dvěma roky skončil výzkum v kišiněvské laboratoři. Výsledek teď vlastní jistá korporace, kterou prozatím není nutné jmenovat. Všechno podléhá naprostému utajení. I v té společnosti ví o objevu jen pár lidí. Všechny potřebné informace jsem si nahrál. Teď si můžeme promluvit o ceně.“</text:p>
      <text:p text:style-name="Text">Veronika mlčela. Nedala se strhnout k první nabídce.</text:p>
      <text:p text:style-name="Text">Vojček nechal ticho houstnout. „Sto třináct tisíc,“ řekl nakonec.</text:p>
      <text:p text:style-name="Text">„To je dost přesná suma,“ podivila se Veronika.</text:p>
      <text:p text:style-name="Text">„Protože je to rovný dvojnásobek částky, na které jsem ochotný začít s jednáním.“</text:p>
      <text:p text:style-name="Text">Veronika zamrkala. „Takže se spokojíte s polovinou?“</text:p>
      <text:p text:style-name="Text">„Vy mi nabízíte padesát šest tisíc pět set? Bohužel, musím odmítnout. Ale můžu trochu vyjít vstříc; a protože nemám chuť se handrkovat o drobné, můžeme to rovnou zprůměrovat. Smlouváme přece, ne? V tom případě se jeden z nás jednoduchými počty dobere pětaosmdesáti tisíc. Je to pro vás dostatečně kulatá suma?“</text:p>
      <text:p text:style-name="Text">„Šestapadesát se mi zamlouvalo víc.“</text:p>
      <text:p text:style-name="Text">„Pod osmdesát pět nejdu.“</text:p>
      <text:p text:style-name="Text">„To je moc.“</text:p>
      <text:p text:style-name="Text">„Cože, mám se nechat úplně ožebračit? Už takhle jste mě donutila slevit ze sto třinácti. Níž už nemůžu.“</text:p>
      <text:p text:style-name="Text">„V žádným případě…“</text:p>
      <text:p text:style-name="Text">Vojček zvedl ruku. „Osmdesát pět za tři dny.“</text:p>
      <text:p text:style-name="Text">„Nevím, jestli tolik peněz za tři dny seženeme.“</text:p>
      <text:p text:style-name="Text">„Pokud ne, už o mně neuslyšíte. Berte nebo nechte být.“</text:p>
      <text:p text:style-name="Text">Veronika zabloudila očima ke mně.</text:p>
      <text:soft-page-break/>
      <text:p text:style-name="Text">„Jak ale máme vědět, za co platíme?“ vložil jsem se konečně do hovoru. „Čekáte, že vám vysázíme pětaosmdesát tisíc za jakési soubory na flashce?“</text:p>
      <text:p text:style-name="Text">Vojček se na mě zamračil. „Ne, to jistě nečekám.“ Rozevřel druhou dlaň. „Vysázíte je i za tohle.“ Vyklopil na stůl nějaký předmět. Vypadal jako tenký červený drátek.</text:p>
      <text:p text:style-name="Text">„Už kvůli němu umřelo pár lidí.“ Ukázal na něj. „Jen si ho vezměte.“ Prohlédl jsem si ho zblízka. Nebyl to jeden drátek, ale dva. Dva drátky s gumovou izolací jako vytažené z obyčejného nástěnného vypínače. Neušlo mu, že jsme na rozpacích.</text:p>
      <text:p text:style-name="Text">„Je potažený kvůli ochraně, a taky aby byl vidět,“ vysvětlil nám.</text:p>
      <text:p text:style-name="Text">„Před čím potřebuje chránit?“</text:p>
      <text:p text:style-name="Text">„Před ničím. To vy. Ta izolace má chránit vás.“</text:p>
      <text:p text:style-name="Text">Veronika se postavila a obrátila se ke mně. „Jdeme. Jenom tady ztrácíme čas.“</text:p>
      <text:p text:style-name="Text">„Ne, počkejte,“ zarazil nás. „Podívejte se.“ Vzal jeden drátek do ruky. Opatrně ho zvedl za jeden konec – a druhý drátek se zdvihl za ním, vznesl se nad ubrus jako kouzlem.</text:p>
      <text:p text:style-name="Text">Spletl jsem se: nebyly to dva drátky, ale jediný.</text:p>
      <text:p text:style-name="Text">„Uprostřed bylo záměrně odstraněno deset centimetrů izolace,“ řekl Vojček. „Abyste se mohli podívat, co je pod ní.“</text:p>
      <text:p text:style-name="Text">Ve sporém světle se ovšem nedalo nic poznat. Sehnul jsem se k drátku.</text:p>
      <text:p text:style-name="Text">V místech, kde chyběla izolace, bylo vlákno tak tenké, že ho nebylo vidět. „Co je to?“ chtěl jsem vědět.</text:p>
      <text:p text:style-name="Text">„Jistý alotrop uhlíku, strukturou se řadí k fullerenům. Vezměte si ho,“ vybídl mě. „Otestujte si ho. Nezapomeňte ovšem, že bez tohohle je to jen roztomilá hračka.“ Natáhl ruku s flash diskem. „Tady se píše, jak se takové uhlíkové nanotrubice vyrábějí. Jak se dají utkat do vrstev, která laboratoř na tom pracuje a tak podobně.“</text:p>
      <text:p text:style-name="Text">Vytřeštil jsem oči. „Nejdelší uhlíková nanotrubice, kterou se kdy podařilo vyrobit, měří s bídou přes centimetr.“</text:p>
      <text:p text:style-name="Text">„Bývávalo,“ usadil mě. „Teď můžou měřit kilometry. Za tři dny se vraťte. Dáte mi těch osmdesát pět tisíc, já vám dám požadované informace a řeknu vám, kde na grafenovém laně pracují.“</text:p>
      <text:p text:style-name="Text">Veronika si drátek vzala. „Platí. Za tři dny.“</text:p>
      <text:soft-page-break/>
      <text:p text:style-name="Text">Můj otec pracoval, stejně jako jeho otec, v ocelárně.</text:p>
      <text:p text:style-name="Text">Ne tak můj praděda – žil v době, kdy tady žádná továrna ještě nestála. Byl to stavař a za jeho časů na břehu Michiganského jezera neleželo od Illinois k St. Joseph nic než písek. Na přelomu století vybudoval Baileyský hřbitov – honosné kamenné mauzoleum, v němž odpočívají někteří z prvních starousedlíků. Teď se k němu sjíždějí turisti. Octl se na jakémsi seznamu pamětihodností a já do něj léto co léto beru neteř na prohlídku a vždycky si zodpovědně vezmu brožurku.</text:p>
      <text:p text:style-name="Text">V Porteru pojmenovali po mém pradědovi dokonce ulici. Nikoli za zásluhy, ale proto, že v té ulici žil jako jediný. Vedla k jeho domu, a tak doslala jeho jméno. Dneska se v ní tísní jeden rodinný domek vedle druhého, za jeho časů tady ještě nestála velkoměsta, království rzi a ohně. Ani továrny, které nenasytně spolykaly pláže.</text:p>
      <text:p text:style-name="Text">Zkouším si představit, jak to v téhle části Indiány tenkrát vypadalo. Lesy, mokřady, pohyblivé písečné duny. Musela to být nádhera.</text:p>
      <text:p text:style-name="Text">Někdy si v noci vyrazím na přístavní hráz a dívám se, jak tmou sem a tam proplouvají lodě s rudou. Při pohledu přes vodu vypadá továrna jako nějaké město. Nějaké obludné, roztahovačné město. Plane tisícem světel, rachotí v ní vlaky a duní těžké stroje. Potom se z vysoké pece vyvalí tavenina v<text:s/>klamném rudooranžovém úsvitu – a po vlnách Michiganského jezera se rozeběhnou plameny jako dračí oheň. Jako kdyby noc prozářilo samo peklo.</text:p>
      <text:p text:style-name="Text">Na zpáteční cestě do Indiány nepadlo skoro ani slovo. Už nepršelo. Jeli jsme<text:s/>s napůl staženými okénky a nechali se chladit proudem čerstvého vzduchu, oba zabraní do vlastních myšlenek.</text:p>
      <text:p text:style-name="Text">Vlákno – jak jsme mu začali říkat posléze – měla Veronika bezpečně schované v kabelce.</text:p>
      <text:p text:style-name="Text">„Myslíš, že je opravdovej?“ prolomila ticho.</text:p>
      <text:p text:style-name="Text">„To zjistíme zítra.“</text:p>
      <text:p text:style-name="Text">„Můžeš ho otestovat u sebe v laborce?“</text:p>
      <text:p text:style-name="Text">„Jo.“</text:p>
      <text:p text:style-name="Text">„Věříš mu, že je ten, za koho se vydává?“</text:p>
      <text:p text:style-name="Text">„Ne. Ani se nesnaží vypadat věrohodně.“</text:p>
      <text:p text:style-name="Text">„Nějak mi nesedí, že se zmínil o grafenovým laně.“</text:p>
      <text:soft-page-break/>
      <text:p text:style-name="Text">„No a?“ nechápal jsem.</text:p>
      <text:p text:style-name="Text">„Měl pravdu – trubice se ve větším množství přirozeně seskupují do lan, který drží pohromadě Van der Waalsovy síly. Uplnej laik by se takhle proříct nemohl.“</text:p>
      <text:p text:style-name="Text">„Myslíš, že se v oboru vyzná víc, než tvrdí?“</text:p>
      <text:p text:style-name="Text">„Možná, ale můžeme jenom hádat,“ pokrčila rameny.</text:p>
      <text:p text:style-name="Text">Nazítří jsem počkal, dokud všichni kolegové neodešli domů, vytáhl jsem vlákno z aktovky a položil ho na laboratorní stůl. Zamkl jsem se v laboratoři pro analýzu materiálů a zapnul trhací stroj. Jásavá světélka se rozblikala. Takové mrňavé nic to vlákno bylo. Skoro se na stole ztrácelo. Jako odštěpek drátku s izolací, který zbyl elektrikáři v brašně. A přece – pokud by skutečně bylo tím, za co se vydává, byl by to vynález tak zásadní, že by změnil svět. Pokud by skutečně bylo tím, za co se vydává, svět už by se změnil. A my bychom to teprve zjistili.</text:p>
      <text:p text:style-name="Text">Testování se protáhlo dlouho do noci. Když jsem skončil, vrátil jsem se do své kanceláře a otevřel láhev schovanou v nejspodnější zásuvce kartotéky. Posadil jsem se a upil z ní.</text:p>
      <text:p text:style-name="Text">Mám v kanceláři teplo. Je to maličký kumbálek za laboratoří, provizorium z paravanů a regálů. Kancelář z něj dělá můj stůl a počítač. Jinak by ho někdo mohl omylem považovat za komoru nebo příruční sklad. Najedná straně stojí řada kartoték. Nikde žádná okna. Stěna po mé levé ruce se ježí stovkami přilípnutých lístečků. Druhá stěna je kovová, bílá, magnetická. Kupa magnetů na ledničku na ní přidržuje kalendáře, obrázky, lejstra. A taky kopie interního telefonního seznamu, kopie požadavků na kvalitu a papír s nákresy krystalových soustav. Mám tam i adresář služeb pro oddělení vývoje připnutý ke zdi v kovové svorce. Veškerá telefonní čísla, která by se mi mohla hodit. Tři roky starou fotku z letního grilování, na které mi sestra, blondýna s vážným výrazem, zrovna něco vysvětluje nad papírovým táckem s porcí smaženého kuřete. Vedle visí propagační periodická tabulka prvků. Obrázek plachetnice. Modré vlny. A taky fotka světového ústředí Uspar-Nagoi v Londýně.</text:p>
      <text:p text:style-name="Text">Chvíli po půlnoci Veronika konečně dorazila. Vešla, zrovna když jsem se díval na motýla.</text:p>
      <text:p text:style-name="Text">„Tak co?“ spustila.</text:p>
      <text:soft-page-break/>
      <text:p text:style-name="Text">„Nedokázal jsem ho přetrhnout.“</text:p>
      <text:p text:style-name="Text">„Jak to myslíš?“</text:p>
      <text:p text:style-name="Text">„Nepodařilo se mi změřit odolnost vůči tahu, protože jsem nedokázal najít bod selhání. A bez selhání nejsou výsledky.“</text:p>
      <text:p text:style-name="Text">„A co ostatní testy?“</text:p>
      <text:p text:style-name="Text">„Bez poškození odolalo tlaku o síle větší než dvě stě dvacet megapascalů. Teploty přes čtyři sta dvacet stupňů Celsia snáší s prakticky nulovou ztrátou pevnosti a vodivosti. Pod transmisním elektronovým mikroskopem jsem si ho konečně mohl prohlédnout. Udělal jsem pár fotek.“ Podal jsem jí svazek potištěných papírů. Jeden po druhém je prošla.</text:p>
      <text:p text:style-name="Text">Veronika zamrkala. Posadila se. „Co to znamená?“</text:p>
      <text:p text:style-name="Text">„Podle mě to znamená, že uspěli,“ odvětil jsem. „Nanotrubice se pod nepředstavitelně vysokým tlakem dají spojovat, přinejmenším teoreticky. Jak nás učí kvantová chemie, uhlíkové vazby vznikají hybridizací orbitalů, a jim se povedlo některé vazby sp2 zaměnit za diamantové vazby sp3.“</text:p>
      <text:p text:style-name="Text">Tvářila se skoro smutně. Políbila mě. V tom polibku smutek byl. „K čemu se dá použít?“</text:p>
      <text:p text:style-name="Text">„K čemukoli. Prakticky úplně k čemukoli. Všechno, co zvládne ocel – i že toho není málo –, nanotrubice zvládnou líp. Jsou neskutečně lehké<text:s/>a<text:s/>pevné, ideální materiál do letadel. S nimi se náš legendární vesmírný výtah může stát skutečností.“</text:p>
      <text:p text:style-name="Text">„Pořád ale před sebou máme spoustu výzkumu a vývoje…“</text:p>
      <text:p text:style-name="Text">„Jasně, potrvá to roky, ale nakonec padnou v podstatě všechny hranice. Kdo ví, co takový materiál dokáže, když se správně vyrobí. Dalo by se z něj postavit cokoli, od visutých mostů po kosmické lodě. Mohl by nás vynést ke hvězdám. Stojíme na prahu revoluce.“</text:p>
      <text:p text:style-name="Text">Sklouzl jsem očima k vláknu. Pak jsem konečně nahlas vyslovil něco, co mi posledních šestnáct hodin vrtalo hlavou. „Proč ale Vojček oslovil zrovna tebe? Proč si ze všech společností světa vybral zrovna tu, která vyrábí ocel?“</text:p>
      <text:p text:style-name="Text">Otočila se ke mně. „Kdybys sestrojil motor, který běží na vodu, proč bys ho nabídl ropný společnosti?“ Vzala vlákno do ruky. „Z jednoho jedinýho důvodu, Johne. Protože ropná společnost ho nabeton koupí.“</text:p>
      <text:soft-page-break/>
      <text:p text:style-name="Text">Podívala se na červený drátek v ruce. „Kdyby pro nic jinýho, tak proto, aby se ho mohla zbavit.“</text:p>
      <text:p text:style-name="Text">Ještě tu noc jsme to zapili. Stál jsem u okna ve druhém patře jejího domku a sledoval ztichlé sousedství a drahá auta projíždějící po Ridge Road. Ridge Road, co úhledně půlí okres vedví. Jižní část leží výš, severní pod ní a pozvolna se svažuje k městské zástavbě, mokřinám a Michiganskému jezeru. Ten dlouhý, nevysoký terénní zlom znázorňuje hranici ledovce – přesně sem ledovec v poslední době ledové doputoval, sem jako pluh nahrnul všechnu tu zeminu a kamení, načež roztál, ustoupil a proměnil se ve Velká jezera –, a když na tom zlomu o tisíce let později stanuli cestáři, pomysleli si, že nejjednodušší bude držet se přirozeného reliéfu krajiny; postavili tedy, co měli v úmyslu, a dali tomu jediné příhodné jméno: Ridge Road – Na Zlomu. Hranice, která v těchto končinách jasně odděluje jednu věc od druhé.</text:p>
      <text:p text:style-name="Text">Obtočil jsem si obnažené vlákno kolem prstu, zatáhl za něj a sledoval, jak se z místa dotyku řine jasně červená krev – kromě toho, že bylo pevné a tenké, mělo vlákno ještě jednu vlastnost: bylo ostré. Kvůli testům jsem většinu gumové izolace odstranil a nechal jen pár centimetrů na koncích. Zbytek vlákna byl zcela odhalený. Neviditelný.</text:p>
      <text:p text:style-name="Text">„Pořezal ses,“ politovala mě Veronika. Vložila si můj prst mezi hebké rty a sála.</text:p>
      <text:p text:style-name="Text">Že ji miluju, jsem jí poprvé řekl nedopatřením. Ležel jsem v posteli, usínal, a najednou to bylo venku. Dobrou noc, miluju tě. Vyhrkl jsem to dřív, než jsem si stačil uvědomit, co říkám – vzedmul se ve mně návyk z předchozího vztahu, poněvadž těsně pod fasádou nových vztahů žijí ty předešlé. Veškeré sliby. Veškeré možnosti. Pod tenoučkou fasádou. Zkameněla a o hodinu později do mě šťouchla a probudila mě. Seděla na posteli, ruce založené na prsou, a trucovala jako nikdy předtím. Došlo mi, že vůbec nespala. „Slyšela jsem tě,“ pronesla zlobným, ublíženým tónem, hutným jako dešťová mračna.</text:p>
      <text:p text:style-name="Text">Mně se však nechtělo s barvou ven. „Něco se ti zdálo.“</text:p>
      <text:p text:style-name="Text">Jenže to samozřejmě byla pravda, to moje vyznání. Třebaže k němu došlo omylem. Na chvíli to byla pravda.</text:p>
      <text:soft-page-break/>
      <text:p text:style-name="Text">Tu noc, co jsem provedl testy na vlákně, jsem ležel v posteli vedle ní a díval se, jak dýchá. Přikrývky jsme shodili na zem.</text:p>
      <text:p text:style-name="Text">Světlo z okna se jí odráželo na tenkém řetízku s rybinovým vzorem – nová nablýskaná ocel, emblém Uspar-Nagoi na její nádherné tmavé kůži. Opatrně jsem vzorovaný šperk z nezvykle pospojovaného kovu promnul mezi prsty.</text:p>
      <text:p text:style-name="Text">„Ten máš od nich?“</text:p>
      <text:p text:style-name="Text">Sáhla si na něj. „Rozdali je nám všem. Manažerský bonusy. Prej stojí fůru peněz.“</text:p>
      <text:p text:style-name="Text">„Bez loga by byl hezčí,“ ohodnotil jsem ho. „Vypadáš, jako kdyby si tě označkovali.“</text:p>
      <text:p text:style-name="Text">„Co naděláš, všechno je svým způsobem označkovaný,“ namítla. „Jednou jsem se s ním setkala.“</text:p>
      <text:p text:style-name="Text">„S kým?“</text:p>
      <text:p text:style-name="Text">„S tím z přívěsku.“</text:p>
      <text:p text:style-name="Text">„S Nagoiem? Osobně?“</text:p>
      <text:p text:style-name="Text">„Ve frankfurtský pobočce. Sel se svou skupinou kolem nás. Potřásl mi rukou. Byl vyšší, než jsem si ho představovala, ale stisk měl chabej, upocenej, prsty narovnaný, jako kdyby mi podal ploutev. Bylo na něm vidět, že západní způsoby mu jsou proti srsti. Brala bych, kdyby se mi líbil, kdyby na mě udělal dojem, klidně i to, kdyby se z něj vyklubal obyčejnej chlap.“</text:p>
      <text:p text:style-name="Text">Mlčela tak dlouho, až mě napadlo, jestli nespí. Pak promluvila, a v hlase se jí cosi změnilo. „Nikdy jsem lidi nesoudila podle toho, jak podávají ruku. Ale stejně… Nepamatuju si, že by mi jindy ze stisku ruky běhal mráz po zádech. Fúze s Usparem stála šestašedesát miliard. Umíš si představit ty prachy? Tolik zaměstnanců? Tolik vlivu? Když se mu rozváděla dcera, klesla hodnota akcií o dvě procenta. Jen proto, že se mu rozvádělo dítě. Věřil bys tomu? Víš, kolik jsou dvě procenta?“</text:p>
      <text:p text:style-name="Text">„Dost.“</text:p>
      <text:p text:style-name="Text">„Jenom do infrastruktury investovali miliardy. A další do movitostí i nemovitostí a do výzkumnejch pracovišť, o samotnejch ocelárnách ani nemluvě. Všechen ten majetek se shrne do čísel a zanese do pojistně matematickejch tabulek, který se převádějí na skutečný dolary. A ze skutečnejch dolarů se financujou další akvizice<text:s/><text:soft-page-break/>a otesánek roste jako z vody. Když rozvod Nagoiovy dcery srazil hodnotu akcií o dvě procenta, co by se asi stalo, kdyby se na trhu objevil konkurent s výrobkama z uhlíku?“</text:p>
      <text:p text:style-name="Text">Přejel jsem prstem po řetízku. „Myslíš, že tomu zkusí zabránit?“</text:p>
      <text:p text:style-name="Text">„Nagoiovy peníze jsou všechny v oceli. Kdyby se na trh dostala rovnocenná náhrada, každá jeho ocelárna, každej kousek z jeho celosvětovýho majetku, všechno by rázem ztratilo na ceně. Miliardy dolarů by se jednoduše vypařily.“</text:p>
      <text:p text:style-name="Text">„Co tedy podnikneme?“</text:p>
      <text:p text:style-name="Text">„Získáme ty informace. Napíšu zprávu. Včetně doporučení. Představenstvo si zčistajasna usmyslí, že koupí jistou společnost v Evropě. Když jim nepůjde na ruku, skoupí Uspar-Nagoi všechny její akcie a dosáhne svýho tak jako tak. A pak ji zruší.“</text:p>
      <text:p text:style-name="Text">„Represe nepomůže. Ludditi nakonec vždycky prohráli.“</text:p>
      <text:p text:style-name="Text">Usmála se. „Tři nejbohatší lidi světa mají tolik peněz, co osmačtyřicet nejchudších zemí. Dohromady.“</text:p>
      <text:p text:style-name="Text">Nespouštěl jsem oči z její tváře.</text:p>
      <text:p text:style-name="Text">„Roční hrubej světovej produkt dělá zhruba čtyřiačtyřicet bilionů dolarů, a stejně milióny lidí musí vyžít se dvěma dolarama na den. Ty věříš na poctivej obchod?“</text:p>
      <text:p text:style-name="Text">„Ne, věřím trhu. Lepší výrobek si ke spotřebiteli vždycky cestu najde, lomu nezabrání ani Uspar-Nagoi.“</text:p>
      <text:p text:style-name="Text">„Je vidět, že nemáš ponětí, jak to chodí. Kdysi dávno to tak možná bylo. Představenstvo Uspar-Nagoi si ale nedobrovolnýma akvizicema vydělává na chleba a nepustí do světa technologii, která znehodnotí primární zdroj jejich příjmů.“</text:p>
      <text:p text:style-name="Text">Veronika se odmlčela.</text:p>
      <text:p text:style-name="Text">„Proč ses vlastně dala k ocelářské společnosti?“ zajímalo mě. „Co tě k nám přivedlo?“</text:p>
      <text:p text:style-name="Text">„Peníze,“ přiznala. „Nic jinýho než peníze.“</text:p>
      <text:p text:style-name="Text">„Proč jsi teda těm nahoře o Vojčekovi neřekla?“</text:p>
      <text:p text:style-name="Text">„Nevím.“</text:p>
      <text:p text:style-name="Text">„A řekneš jim o něm?“</text:p>
      <text:p text:style-name="Text">„Nejspíš ne.“</text:p>
      <text:p text:style-name="Text">Notnou dobu jsme nepromluvili.</text:p>
      <text:p text:style-name="Text">„Co chceš dělat?“</text:p>
      <text:soft-page-break/>
      <text:p text:style-name="Text">„Koupit to,“ odvětila. „Koupit Vojčekovy informace.“</text:p>
      <text:p text:style-name="Text">„A potom? Jakmile je budeš mít?“</text:p>
      <text:p text:style-name="Text">„Až je budu mít, zveřejním je na internetu.“</text:p>
      <text:p text:style-name="Text">Připadalo nám, že cesta za Vojčekem nebere konce. Popojížděli jsme v koloně až do Halstedu a do centra Chicaga nám to trvalo bezmála hodinu.</text:p>
      <text:p text:style-name="Text">Zaparkovali jsme na stejném předraženém parkovišti a cestou k restauraci mě Veronika vzala za ruku jako prve.</text:p>
      <text:p text:style-name="Text">Tentokrát ale Vojček vyhazovače nepřipomínal. Nepřipomínal nikoho, protože před restaurací vůbec nestál. Chvíli jsme počkali a nakonec zašli dovnitř. Nechali jsme se usadit ke stejnému stolu. Nemluvili jsme. Neměli jsme proč.</text:p>
      <text:p text:style-name="Text">Netrvalo dlouho a přisedl si k nám muž v obleku. Šedivý muž v šedivém obleku. S černými koženými rukavicemi na rukou. Padesátník, ale takový, jací se vyskytují mezi padesátiletými sportovci jistého druhu – statný, pevný, s hranatými rameny. Měl ostré rysy a prořídlé světlé vlasy ustupující z širokého čela. Přišla číšnice a zeptala se ho, jestli si dá něco k pití.</text:p>
      <text:p text:style-name="Text">„Dám, děkuji,“ přikývl muž. „Bourbon. A tady pro mé přátele – Bailey’s pro pána, a co že to pijete vy?“ obrátil se na Veroniku. „Colu, nemám pravdu?“</text:p>
      <text:p text:style-name="Text">Veronika neodpověděla. Muž mluvil s britským přízvukem.</text:p>
      <text:p text:style-name="Text">„Tak colu,“ oznámil číšnici. „Děkuji vám.“</text:p>
      <text:p text:style-name="Text">Usmál se a otočil se k nám. „Věděli jste, že bourbon byl zákonem prohlášen za oficiální lihovinu Spojených států?“</text:p>
      <text:p text:style-name="Text">Mlčeli jsme.</text:p>
      <text:p text:style-name="Text">„Proto jsem si ho také dřív dával, kdykoli jsem přijel do Států. Chtěl jsem si vychutnat pravou a nefalšovanou Ameriku. Chtěl jsem hezky po americku pít bourbon. Jenže na svých cestách jsem pak přišel na jednu mrzutou věc.“ Muž z kapsy u saka vytáhl předmět a položil ho na stůl. Byly to brýle. Vojčekovy brýle – obroučky nepřirozeně zkroucené, obě dioptrická skla napadrť.</text:p>
      <text:p text:style-name="Text">Muž zdeformované obroučky pohladil prstem. „Totiž na to, že Američané ve skutečnosti bourbon nepijí. Velká spousta Američanů bourbon v životě ani neochutnala. Proč je to potom oficiální lihovina vaší země?“</text:p>
      <text:soft-page-break/>
      <text:p text:style-name="Text">Nevěděli jsme. Nevěděli jsme vůbec nic.</text:p>
      <text:p text:style-name="Text">„Zajímal by vás můj názor?“ pokračoval muž. Naklonil se k nám přes stůl a tiše pronesl: „Mám svou teorii. Podle mě to byla od prvopočátku lež. Podle mě byl v těch dávných dobách nějaký váš kongresman napojený na byznys s bourbonem; obchody vázly, a tak někdo přišel s nápadem udělat z bourbonu oficiální lihovinu státu a namastit si kapsu. Zajímalo by vás, co dalšího jsem na svých cestách zjistil? Ne? Nevadí, stejně vám to řeknu. Zjistil jsem, že je mi vlastně docela jedno, jestli se to odehrálo takhle nebo jinak, zjistil jsem, že mi bourbon chutná. Mám pocit, že nic američtějšího pít nemůžu, jelikož tak o tom rozhodl váš Kongres, a je mi fuk, jestli všechno stojí na lži. Schopnost uvěřit lži se může leckdy hodit. Nejspíš si teď říkáte, s kým vlastně máte tu čest.“</text:p>
      <text:p text:style-name="Text">„Neříkáme,“ odsekla Veronika.</text:p>
      <text:p text:style-name="Text">„Výborně. Je vidět, že vám to pálí a chápete, že na tom nesejde. A právě lak chápete, že moje přítomnost značí, že se váš přítel už nevrátí.“</text:p>
      <text:p text:style-name="Text">„Kde je?“ chtěla vědět Veronika.</text:p>
      <text:p text:style-name="Text">„To vám nepovím, ale můžu vás ubezpečit, že ať je kdekoli, pozdravuje vás.“</text:p>
      <text:p text:style-name="Text">„Přišel jste kvůli penězům?“</text:p>
      <text:p text:style-name="Text">„Kvůli penězům? Vaše peníze mě ani v nejmenším nezajímají.“</text:p>
      <text:p text:style-name="Text">„Kde je ta fleška?“ zeptala se ho Veronika.</text:p>
      <text:p text:style-name="Text">„Myslíte tohle?“ Muž podržel šedý flash disk mezi palcem a ukazovákem v kůži a poté ho zasunul zpátky do náprsní kapsy dobře padnoucího šedivého saka. „Obávám se, že blíž se k ní nedostanete. Váš přítel se patrně domníval, že mu patří. Vyvedl jsem ho z omylu.“</text:p>
      <text:p text:style-name="Text">„Co chcete?“ vypravila ze sebe Veronika.</text:p>
      <text:p text:style-name="Text">„Chci to, co chtějí všichni, moje milá. Důvod, proč jsem dnes přišel – proč mi zaplatili, abych dnes přišel – je ovšem jiný: musím jisté věci dotáhnout do konce. S vaší pomocí.“</text:p>
      <text:p text:style-name="Text">Ticho. Dva údery srdce.</text:p>
      <text:p text:style-name="Text">„Kde je to vlákno?“ pronesl.</text:p>
      <text:p text:style-name="Text">„Žádné nám nedal.“</text:p>
      <text:soft-page-break/>
      <text:p text:style-name="Text">Ublíženě na nás upřel šedivé oči. Jako otec na neposlušné dítě. „To mi nedělejte,“ napomenul ji. „Měl jsem dojem, že už si začínáme věřit. Víte, co je to loajalita?“</text:p>
      <text:p text:style-name="Text">„Vím.“</text:p>
      <text:p text:style-name="Text">„Ne, podle mě to nevíte. Loajalita k zaměstnavateli. Ke společné věci. Drželo nad vámi ochrannou ruku pár skutečně důležitých lidí, Veroniko. Měla jste pár vlivných přátel.“</text:p>
      <text:p text:style-name="Text">„Poslal vás Uspar-Nagoi?“</text:p>
      <text:p text:style-name="Text">„A kdo jiný?“</text:p>
      <text:p text:style-name="Text">„Já…“</text:p>
      <text:p text:style-name="Text">„Jistí lidé, kteří se rozhodli vám důvěřovat, se vaší vinou dostali do nepříjemné situace. Jistí velmi důležití lidé.“</text:p>
      <text:p text:style-name="Text">„To jsem nechtěla.“</text:p>
      <text:p text:style-name="Text">„Pokud vím, to nechce nikdy nikdo.“ Rozpřáhl ruce. „A přece jsme se dostali až sem. Jak jste s těmi informacemi po předání chtěli naložit?“</text:p>
      <text:p text:style-name="Text">„Nevím, o čem mluvíte.“</text:p>
      <text:p text:style-name="Text">Znovu ten ublížený pohled. Smutně zavrtěl hlavou. „Teď se vás na něco zeptám. Jestli mi zalžete, máte moje slovo…“ nahnul se zase k nám, „…že toho budete litovat. Věříte mi?“</text:p>
      <text:p text:style-name="Text">Veronika přikývla.</text:p>
      <text:p text:style-name="Text">„Výborně. Máte to vlákno s sebou?“</text:p>
      <text:p text:style-name="Text">„Ne.“</text:p>
      <text:p text:style-name="Text">„Takže se zařídíme následovně,“ konstatoval. „Odejdeme. Dojedeme na místo, kde to vlákno schováváte, a tam mi ho dáte.“</text:p>
      <text:p text:style-name="Text">„Kdybych ho někde měla a kdybych vám ho dala, co se stane pak?“</text:p>
      <text:p text:style-name="Text">„Nejspíš si budete muset najít jinou práci, co já vím? To je mezi vámi a vaším zaměstnavatelem. Já mám jen získat to vlákno.“</text:p>
      <text:p text:style-name="Text">Muž se postavil. Položil na stůl stodolarovku a popadl Veroniku za loket. Vedl si ji, jako kdyby spolu šli na maturitní ples – jako když galantní muž své dámě jednoduše pomáhá ze dveří. Jen já jsem viděl, jak se jí jeho prsty zarývají do masa.</text:p>
      <text:p text:style-name="Text">Zamířil jsem za nimi ven, o krok pozadu. Když jsme došli skoro k východu, popadl jsem jeden stylový květináč s bambusem a vší silou praštil muže po hlavě.</text:p>
      <text:soft-page-break/>
      <text:p text:style-name="Text">Byla to strašlivá rána. Všechny hlavy v restauraci se otočily naším směrem. Sehnul jsem se a vylovil flash disk z jeho náprsní kapsy. „Utíkej,“ křikl jsem na Veroniku.</text:p>
      <text:p text:style-name="Text">Vyběhli jsme do nočního povětří.</text:p>
      <text:p text:style-name="Text">„Co krucinál blbneš?“ křikla na mě.</text:p>
      <text:p text:style-name="Text">„Vojček je mrtvý,“ zarazil jsem ji. „Další na řadě jsme my.“</text:p>
      <text:p text:style-name="Text">Veronika sedla za volant a vyřítila se z parkoviště právě ve chvíli, kdy se šedivý muž vypotácel z restaurace.</text:p>
      <text:p text:style-name="Text">BMW uhánělo jako o život. Rychleji, než bych kdy čekal. Veronika jela na plný plyn a kličkovala mezi auty sem a tam. Kolem nás se míhaly světelné šmouhy.</text:p>
      <text:p text:style-name="Text">„Stejně po nás půjdou,“ prohlásila.</text:p>
      <text:p text:style-name="Text">„Já vím.“</text:p>
      <text:p text:style-name="Text">„Co budeme dělat?“</text:p>
      <text:p text:style-name="Text">„Musíme si udržet náskok.“</text:p>
      <text:p text:style-name="Text">„Ale jak? Kam půjdeme?“</text:p>
      <text:p text:style-name="Text">„Nejdřív přečkáme noc a s ostatním si budeme lámat hlavu později.“</text:p>
      <text:p text:style-name="Text">„Mohli bychom někam odletět,“ navrhla.</text:p>
      <text:p text:style-name="Text">„Ne, dneska v noci se všechno rozhodne. Vlákno je naše jediná pojistka. Bez něj je po nás.“</text:p>
      <text:p text:style-name="Text">Sevřela ruce na volantu.</text:p>
      <text:p text:style-name="Text">„Kde je?“ chtěl jsem vědět.</text:p>
      <text:p text:style-name="Text">„U mě doma.“</text:p>
      <text:p text:style-name="Text">Veronika dál držela plyn sešlápnutý na doraz. „Mrzí mě, že jsem tě do<text:s/>toho zatáhla,“ hlesla.</text:p>
      <text:p text:style-name="Text">„Nemá proč.“</text:p>
      <text:p text:style-name="Text">Byli jsme kousek od jejího domu, když Veronika nakrčila čelo. Zamračeně odbočila na Ridge Road. Pak se zmatení v její tváři změnilo v údiv. Ruka jí vystřelila ke krku. Všechno se odehrálo během okamžiku.</text:p>
      <text:p text:style-name="Text">Všiml jsem si, že její řetízek zmatněl a zšedivěl. Ještě než slitina prošla<text:s/>z<text:s/>jedné fáze do druhé, problesklo jí v očích pochopení – záchvěv paniky –, pak se řetízek přeměnil, svinul, a zdobený šperk se utáhl jako žiletkový drát. Zalapala po dechu, pustila volant a chytila se za krk. Jednou rukou jsem sáhl po volantu, druhou po řetízku. Ale<text:s/><text:soft-page-break/>už byl pryč, zakousl se jí do kůže,<text:s/>z<text:s/>krkavic vytryskl proud krve a Veronika se rozječela. Když ostří vzápětí přeťalo hrtan, změnil se její jekot v bublavé chroptění.</text:p>
      <text:p text:style-name="Text">Zařval jsem, ztratila vládu nad autem. Pneumatiky zakvílely a bokem jsme tvrdě narazili do obrubníku – ozval se zvuk drceného plechu a skla, svět se roztočil jako káča, třikrát si vyměnil místo s černým nebem a pak se zastavil.</text:p>
      <text:p text:style-name="Text">Sirény. Skřípění roztočeného kola. Ohlédl jsem se, Veronika byla mrtvá. Mrtvá. Její pohled byl tentam, jednou provždy – stroj za jejíma očima se zastavil a utichl. Z rány jí vyklouzlo logo Uspar-Nagoi, řetízek prošel zpětnou přeměnou a roztáhl se do původních rozměrů. Vzpomněl jsem si na laboratoře v Asii a jejich souběžné projekty. Vzpomněl jsem si na náhrdelníky a jak Veronika prohlásila, že je<text:s/><text:span text:style-name="T189">rozdali všem.</text:span></text:p>
      <text:p text:style-name="Text">Vyškrábal jsem se z vraku a roztřeseně se postavil. Sirény se přiblížily. Těch pár zbývajících bloků k jejímu domu jsem dosprintoval.</text:p>
      <text:p text:style-name="Text">Doběhl jsem ke vchodovým dveřím a vzal za kliku. Zamčeno. Nemohl jsem popadnout dech. Vydýchal jsem se a dveře vykopl. Vešel jsem a zamířil po schodech nahoru.</text:p>
      <text:p text:style-name="Text">Vlákno měla Veronika ve šperkovnici na toaletním stolku. Rozhlédl jsem se po pokoji. Uvědomil jsem si, že tam stojím naposledy, že se do její ložnice už víckrát nepodívám. Pohled mi padl na postel s nebesy, v níž jsme vedle sebe tolikrát leželi, a smutek se přese mě přehrnul jako nákladní vlak. Potlačil jsem ho, jak nejvíc to šlo. Později. Později se s ním poperu. Až bude čas. Zavřel jsem oči a uviděl Veroničin obličej.</text:p>
      <text:p text:style-name="Text">Sešel jsem ze schodů a zarazil se. Vchodové dveře byly zavřené. Měl jsem dojem, že jsem je nezavíral.</text:p>
      <text:p text:style-name="Text">Stál jsem tam bez hnutí a poslouchal.</text:p>
      <text:p text:style-name="Text">První rána mě srazila na zem.</text:p>
      <text:p text:style-name="Text">Přikročil ke mně šedivý muž, otevřené dlaně před tělem, úsměv na rtech. „Chtěl jsem být hodný,“ řekl. „Chtěl jsem to vyřídit rychle. Jenže pak jsi mě přetáhl květináčem.“</text:p>
      <text:p text:style-name="Text">Hbitě sebou trhnul, noha mu vyletěla a dosedla mi na spánek. „Teď si dám na čas.“</text:p>
      <text:soft-page-break/>
      <text:p text:style-name="Text">Zkusil jsem se zvednout, ale svět mi plaval před očima a nakláněl se ke straně. Nakopl mě do pravého podpaží, až jsem ucítil, jak mi praskají žebra.</text:p>
      <text:p text:style-name="Text">„No tak, postav se,“ provokoval mě. Lapal jsem po vzduchu. Další kopanec. A další.</text:p>
      <text:p text:style-name="Text">Dosunul jsem se z boku k pohovce. Zasadil mi drtivou ránu do tváře. Roztrhla mi ret a na Veroničin bílý koberec chrstla krev. Švihl nohou a znovu mě zasáhl do žeber. Ucítil jsem další křupnutí. Svalil jsem se na záda a zkroutil se bolestí. Zvedl nohu a dupl – sotva jsem se stihl instinktivně stočit do klubíčka, abych se chránil. Uštědřil mi solidní kopanec do obličeje a hlava mi s křupnutím odskočila nazad. Svět zahalila tma.</text:p>
      <text:p text:style-name="Text">Když jsem otevřel oči, stál nade mnou. Ten úsměv.</text:p>
      <text:p text:style-name="Text">„Tak co je?“ houkl na mě. „Postav se.“</text:p>
      <text:p text:style-name="Text">Vytáhl mě na nohy a praštil se mnou o stěnu. Pravou rukou mě chytil pod krkem jako do svěráku a přišpendlil mě ke zdi.</text:p>
      <text:p text:style-name="Text">„Kde je to vlákno?“</text:p>
      <text:p text:style-name="Text">Zkusil jsem mu odpovědět, ale vyšel ze mě jen přiškrcený sten. Zazubil se a natočil ke mně ucho. „Cos říkal? Není tě slyšet.“</text:p>
      <text:p text:style-name="Text">Hbitě sebou cuknul a vyrazil nahoru i druhou rukou. K tváři mi přiložil břitvu. Ocel studila. „Zeptám se tě ještě jednou,“ sykl. „A potom ti začnu rozřezávat obličej. Hezky pomalu, abys to cítil.“ Sevření na mé průdušnici povolilo právě tolik, abych se mohl nadechnout.</text:p>
      <text:p text:style-name="Text">„A teď mi pověz, kde je to vlákno.“</text:p>
      <text:p text:style-name="Text">Obtočil jsem mu vlákno kolem zápěstí. „Přímo tady,“ zasípal jsem a zatáhl.</text:p>
      <text:p text:style-name="Text">Necítil jsem skoro žádný odpor. Mužova ruka se oddělila a v gejzíru krve žuchla na zem. Břitva vypadla na koberec. Stihl se zatvářit nechápavě. Pak udiveně. Jako Veronika. Když se sehnul a natáhl po břitvě druhou ruku, opsal jsem mu pod krkem půlkruh, utáhl smyčku – a znovu zabral. Teplo.<text:s/>jako by mi obličej zkropila horká sprcha. Sesunul se na podlahu.</text:p>
      <text:p text:style-name="Text">Sebral jsem břitvu a vybelhal se ze dveří.</text:p>
      <text:soft-page-break/>
      <text:p text:style-name="Text">Za pětaosmdesát tisíc se dá pořídit slušný náskok. Dá se za ně dostat léčka m. Třeba na jiný světadíl, když není zbytí. Otevírají dveře ke správným lidem.</text:p>
      <text:p text:style-name="Text">Žádný velkovýrobce uhlíkových trubic neexistuje. Prozatím. Žádný monopol, který by bylo třeba financovat nebo chránit. A informace, které jsem zveřejnil na internetu, se teprve začínají objevovat ve zprávách. Nagoi po mně pořád jde – v mých snech i paranoidních představách. Muž s břitvou. Muž s pěstí z oceli.</text:p>
      <text:p text:style-name="Text">Akcie Uspar-Nagoi už teď zvolna klesají, poněvadž vizionáři finančních kruhů postřehli, že by svět budoucnosti – snad – mohl tvořit jiný materiál. Uspar-Nagoi se oné evropské společnosti zmocnil, ale stálo ho to o poznání víc, než si asi představoval. Uhlíkový projekt skončil u ledu, přesně jak Veronika předpovídala. Teď jsou ovšem veškeré informace na internetu a volně k dispozici.</text:p>
      <text:p text:style-name="Text">Uhlík má jistou vlastnost: pevně a promiskuitně se váže sám se sebou. V jedné formě je to diamant. V jiné se spojuje do struktur, které se teprve snažíme pochopit. Nejsme o nic chytřejší než lidé před námi – než lidé, kteří postavili pyramidy a plavili se po oceánech podle hvězd. Pokud jsme dokázali víc, pak jen proto, že máme k dispozici lepší materiály. Co by Da Vinci dokázal s polykarbonáty? Na světě žije sedm miliard lidí. Možná to teď zjistíme.</text:p>
      <text:p text:style-name="Text">Když se mi někdy v noci nedaří usnout, opakuju si, co jsem Veronice řekl o alchymii. Že je to umění proměnit jednu věc v jinou. A že odjakživa nejspíš o nic jiného než o alchymii nešlo.</text:p>
      <text:p text:style-name="Text"/>
      <text:p text:style-name="P190">Překlad Aleš Heinz, původně F&amp;SF 6/2008</text:p>
      <text:p text:style-name="P191"/>
      <text:h text:style-name="Nadpis1" text:outline-level="1"><text:bookmark-start text:name="bookmark6"/><text:bookmark-start text:name="_Toc327124946"/><text:soft-page-break/>Krysoň<text:bookmark-end text:name="_Toc327124946"/></text:h>
      <text:p text:style-name="P192"><text:bookmark-start text:name="bookmark5"/>(Rat)<text:bookmark-end text:name="bookmark5"/></text:p>
      <text:h text:style-name="Nadpis2" text:outline-level="2"><text:bookmark-start text:name="_Toc327124947"/>James Patrick Kelly<text:bookmark-end text:name="bookmark6"/><text:bookmark-end text:name="_Toc327124947"/></text:h>
      <text:p text:style-name="P193"/>
      <text:p text:style-name="Text">Krysoň nasypal prášek do čtyř plastových kapslí, které spolkl. Podle píchání pod žebry usoudil, že se mu právě vtlačují do dvanáctníku. Zbývá ještě spousta času. Rychlovlak se řítil vakuem transatlantického tunelu už skoro dvě hodiny; zanedlouho dorazí na Port Authority/Koch. S celníky už bylo podle maréchala všechno dohodnuté. Jediné, co musel Krysoň udělat, bylo vrátit se do svého hnízda, zavřít za sebou inteligentní dveře a podat zprávu po chráněné síti. Veze dost alžírské žluti na to, aby zpráškoval dobrou polovinu mozků v East Side. Jestli tuhle dodávku dopraví, bude dost bohatý na to, aby se mohl koupat v Dom Pérignon a utírat se Gromaireovými tapisériemi. V levém boku ho znovu píchlo. Instinktivně zvedl levou nohu ze sedadla a zaškubal jí ve vzduchu.</text:p>
      <text:p text:style-name="Text">Byl tu jenom jeden problém; Krysoň se rozhodl maréchala vynechat. To znamenalo, že musí setřást staříkův stín, než dorazí domů.</text:p>
      <text:p text:style-name="Text">Stín se k němu připojil v Marseille. Blonďaté vlasy měla zapletené do copánků. Na tváři pihy a na zubech rovnátka. Pod skrovným hedvábným roláčkem se lehce rýsovala drobná ňadra. Vypadala na něco mezi dvanácti a čtrnácti. Roztomilá. Nejspíš takhle vypadala už dvacet let a dalších dvacet ještě bude, jestli do té doby nekoupí kulku nebo ji nepřeřízne vejpůl nějaký automatický bezpečnostní laser, kterému roztomilost nic neříká – nebo na ni nedbá. Podle pasů byli pan Sterling Jaynes a jeho dcera Jessalynn z Forest Hills v New Yorku. Něco ťukala do notebooku, krátké prsty zkroucené nad klávesami. Domácí úkol? Dopis klukovi? Spíš pomocí jakéhosi nabourávacího programu vlastní výroby manipulovala s nějakou firemní databází.</text:p>
      <text:p text:style-name="Text"><text:span text:style-name="T194">„Ne faispas semblant ďétudier, ma petite</text:span>,“ řekl Krysoň. „<text:span text:style-name="T195">Que fais-tu!“</text:span></text:p>
      <text:soft-page-break/>
      <text:p text:style-name="Text">„Ale tatí,“ ohradila se trucovitě, „nemohli bychom se vrátit ke staré dobré angličtině? Ostatně jsme už skoro doma.“ Naklonila notebook tak, aby viděl na displej. Stálo tam: „Dvě řady za námi, druhé sedadlo od uličky. Federální agent. Kdyby věděl, co vezeš, rozpáral by ti břicho, aby se k tomu dostal, a vytřel by si tvou kůží prdel.“ Stiskla Enter a zpráva zmizela.</text:p>
      <text:p text:style-name="Text">„No dobře, zlatíčko.“ Nahrbil se a potlačil nával adrenalinu, ze kterého mu zacvakaly hlodáky. „Poslyš, z ničeho nic jsem dostal hlad. Uděláme s tím něco už ve vlaku, nebo počkáme do New Yorku?“ Jenom stín viděl gesto, kterým ukázal k federálovi.</text:p>
      <text:p text:style-name="Text">„Já bych počkala na nádraží. Je tam větší výběr.“</text:p>
      <text:p text:style-name="Text">„Jak chceš.“ Chtěl, aby vyřídila federála hned<text:s/><text:span text:style-name="T196">teď,</text:span><text:s/>ale neodvažoval se už nic říkat. Začal si nervózně olizovat pracky a uhlazovat srst za krátkýma masitýma ušima, aby zabil čas.</text:p>
      <text:p text:style-name="Text">V hale mezinárodních příjezdů na nádraží Koch panoval na čtvrteční noc neobvyklý klid. Krysoňovi to připadalo jako připravená scéna. Cestující z vlaku se šourali rozlehlou dunivou mramorovou slují k řadě celních stanovišť. Krysoň neměl zbraň; kdyby došlo na boj, musel by palebnou sílu obstarat stín. Ale Krysoň nebyl bojovník, Krysoň byl běžec. Podle instrukcí měli projít stanovištěm číslo čtyři. Když čekali ve frontě, Krysoň si všiml, že federální očko stojí za nimi. Klasický neviditelný muž: ani pohledný, ani ošklivý, tuctový, asi metr sedmdesát, hnědé vlasy, tmavý oblek, bílá košile. Tvářil se znuděně. „Máte něco k proclení?“ Celnice se také tvářila znuděně. Všichni se tvářili znuděně kromě Krysoně, jenž měl v útrobách nepovolené drogy za dva milióny nových dolarů a v patách federála, který by neváhal je z něj vyříznout. „Máme za to, že tyto pravdy nepotřebují dalšího důkazu,“ řekl Krysoň, „že totiž všichni lidé jsou stvořeni stejně.“ Vyloudil chabý úsměv – jako by to byl bonmot a nikoliv heslo.</text:p>
      <text:p text:style-name="Text">„Tati, prosím tě!“ předstíral stín zahanbení. „Promiňte, paní; to je jeho představa o vtipech. To je z deklarace nezávislosti, víte?“</text:p>
      <text:p text:style-name="Text">Celnice se usmála a prohrábla stínovi vlasy. „Já vím, zlato. Položte, prosím, zavazadla na dopravníkový pás.“ Když jejich kufříky projížděly skenerem, zběžně pohlédla na monitor a kývla na Krysoně. „Děkuji, pane, a přeji hezký…“ Ta neupřímná myšlenka jí<text:s/><text:soft-page-break/>odumřela na rtech, když si všimla, jak se federál prodírá frontou k nim. Krysoň viděl, jak se obrací k východu ve stejnou chvíli, kdy stín hodil notebook do skeneru. Z notebooku se natáhl modrý prst elektrického výboje k magnetické čočce, světla nad nimi na okamžik zazářila jasněji a zhasla. Záložní zdroj také selhal. Krysoňovi se naplnil čenich štiplavým kouřem spálené elektroniky.</text:p>
      <text:p text:style-name="Text">Tmou se rozléhalo volání, výkřiky, dupání a bouchání – zvuky narůstající bezhlavé paniky.</text:p>
      <text:p text:style-name="Text">Klesl na všechny čtyři a upaloval po podlaze. Nádraží Koch bylo jeho teritorium. Vyznačkoval si všechna jeho početná patra křížem krážem pachovými stopami. Dokázal najít cestu i v naprosté tmě. Ale ve spěchu narazil do<text:s/>páru kolenou v punčochách, dopadla na něj pištící hmota a vyrazila mu dech.</text:p>
      <text:p text:style-name="Text">Ucítil na zadku mrazivé píchnutí a poškrábal se tam zadní nohou. Na prstech mu ulpělo něco mokrého a on vypískl. Odpovědí mu bylo zaječení a špička čísi boty ho odkopla. Převalil se na levou stranu, vymrštil se a znovu vyběhl. Po stojících pohyblivých schodech, chodbou vyloženou kobercem. Napřímil se do plné výšky šestadvaceti palců, natáhl se a šátral prackami po dveřích nouzového východu, až narazil na zámkovou tyč. Pověsil se na ni, zaječela siréna, dveře se se zasyčením otevřely a vyklopily ho do postranní uličky. Chvilku tam zůstal ležet a lapal po dechu, napůl v budově nádraží, napůl venku. S jistotou, že mu hrozí vykrvácení, se dotkl chladu na svém hřbetě. Lepkavá červená hmota; očichal ji a potom ochutnal. Zmrzlina. Zaklonil hlavu a zasmál se. Vysoký pištivý zvuk se odrážel ozvěnou v liduprázdné uličce.</text:p>
      <text:p text:style-name="Text">Ale nemohl ztrácet čas. Liž slyšel bzučení policejních vznášedel slétajících z noční oblohy. Výpadek proudu by je mohl na chvíli zaměstnat; Krysoňovi dělal větší starosti federál. A stín. Co nevidět budou venku a začnou ho hledat. Krysoň odpelášil uličkou na hlavní ulici. Rychlým pohledem přejel nádraží, v tuto chvíli černou díru uprostřed galaxie zářivého holografického nevkusu Čtyřicáté druhé ulice. Několik strážníků s baterkami se snažilo propracovat proti davu zpanikařených cestujících proudících z otevřených dveří. Krysoň si uhladil rozcuchanou srst, odvrátil se od toho zmatku a vykročil městem. Instinkty mu napovídaly, aby se dal do běhu, ale<text:s/><text:soft-page-break/>Krysoň se přiměl loudat jako venkovský balík hledající ve velkoměstě vzrušení. Zubil se na pasáky a prohlížel si výklady obchodů. Zastavil se před dvojicí zrcadlově uspořádaných reklamních tabulí na sex – DĚVČATA! ZlVÁ! DĚVČATA! a ŽIVÁ! DĚVČATA! ŽIVÁ! – aby očichal feromony prosycený pot hermafroditní robotické volavky, která brázdila chodník. Robot úslužně strčil ruku Krysoňovi do rozkroku, ale ten ji se zasyčením odstrčil a pokračoval v cestě. Když se konečně ujistil, že ho nikdo nesleduje, zapnul elektronickou peněženku a napojil se na transportní síť, aby si přivolal nájemné vznášedlo. Peněženka ho informovala, že policie uzavřela vzdušný prostor nad centrem města kvůli záchranným operacím na nádraží Koch. Doporučila mu jet metrem nebo taxíkem. Jelikož nehodlal strkat identifikační kartu – ani falešnou! – do turniketu metra, postavil se na obrubník a jal se sledovat provoz.</text:p>
      <text:p text:style-name="Text">Přestavěný Checker, který mu kodrcavě zastavil, tvořila slátanina oranžových plastů a pancéřové oceli. „Nejezdíme mimo Manhattan,“ zazněl z reproduktoru ve střešní svítilně ženský hlas. „Ani na sever od Sto desáté.“ Krysoň přikývl a dveřní zámky cvakly. Prostor pro cestující páchl chlorobenzylmalononitrátem a močí.</text:p>
      <text:p text:style-name="Text">„Bunkr na První avenue,“ řekl Krysoň a začenichal. „Panebože, tady to ale smrdí. Kdo byl vaše poslední rito – cirkus?“</text:p>
      <text:p text:style-name="Text">„Potížista.“ Kontakty reproduktoru byly uvolněné, což dodávalo hlasu taxikářky chraplavé zabarvení. Zámky zase zacvakly a Checker odrazil od chodníku. „Ko-koupil v téhle káře plný rypák slzného plynu.“</text:p>
      <text:p text:style-name="Text">Krysoň si už všiml trysek v podlaze. Zamžoural v šeru na registrační značku. Laserem do ní bylo vypáleno heslo – pravděpodobně novým tužkovým laserem Mitsubishi. „Osvoboďte mrtvé!“ Krysoň se usmál; mrtví byli jeho zákazníci. Lidé, kteří se rozhodli pro cestu prášku. Dvanáct až osmnáct měsíců nádherné závislosti: syntetické orgasmy, opakované halucinace vedoucí k přetížení smyslů a k zážitku extatické smrti. Na skluzavku po práškové šikmé ploše stačila jediná dávka. Federálové se snažili dodávky přerušit – s ošklivými následky pro mrtvé. Bez prášku mohli sice žít o několik měsíců déle, ale jejich úžasná jízda po<text:s/><text:soft-page-break/>práškové cestě se proměnila ve zničující maratón abstinenčních bolestí a šílenství. V každém případě byli mrtví. Krysoň se uvelebil na sedadle. To laserové graffiti bylo dobré znamení. Sáhl do kapsy, vytáhl kousek kůže napuštěný osobní směsí v tuku rozpustných amfetaminů a začal jej žvýkat.</text:p>
      <text:p text:style-name="Text">Čas od času zaslechl, jak taxikářka monitoruje spojovací síť newyorské policie kvůli pouličním nepokojům nebo nezákonnému výběru mýtného ze strany pouličních gangů. Museli jet objížďkou po silně střežené Park Avenue až na Padesátou devátou, než mohli zabočit zpátky k bunkru. Bunkr původně vybudovaný pro ochranu diplomatů Organizace spojených národů před teroristy se po rozpuštění Spojených národů změnil v obytný komplex. Měl pověst ‚nejbezpečnější adresy ve městě‘. Krysoň věděl své, což byl důvod, proč si nechal namontovat nejmodernější inteligentní dveře. Povídalo se, že většina členů sdružení majitelů bytů jsou kandidáti na výmaz paměti nebo na prodlouženou dovolenou ve federálním nápravném zařízení.</text:p>
      <text:p text:style-name="Text">„Hej, šéfe,“ ozvala se taxikářka, „podle hlášení poldů se vám mrtví srocujou přímo před barákem. Prorazit, nebo zavézt jinam?“</text:p>
      <text:p text:style-name="Text">Krysoňovi se zježila srst na hřbetě. „Policajti?“</text:p>
      <text:p text:style-name="Text">„Zatím je nechávají, ať si hrajou.“</text:p>
      <text:p text:style-name="Text">„Máte pancíř na prorážení?“</text:p>
      <text:p text:style-name="Text">„Kurva že jo. Postavte se s touhle károu na Ground Zero pro dobrý rito.“ Smích taxikářky splýval s rušivým praskáním. „Žádný strachy, bunkraři koukněte na mrtváky dávku starýho dobrýho slzáku a budou mít spoustu práce s protíráním očí, než aby nás obtěžovali.“</text:p>
      <text:p text:style-name="Text">Krysoň se snažil přimět srst slehnout. Při prorážení davu výtržníků mohl uváznout. Ale kdyby čekal, stín nebo federál by<text:s/>mu za chvíli stáli na ocase, krysoň nikterak nepochyboval, že se oběma podařilo na něm umístit sledovací štěnice.</text:p>
      <text:p text:style-name="Text">„Samozřejmě prorážení nepokojů není lacině,“ řekla taxikářka. „Ztrojnásobte sazbu.“ Jízdné už za patnáctiminutovou cestu přesahovalo dvě stě dolarů. „Miřte do garáže číslo dvě – se žlutými vraty.“ Vytáhl peněženku a začal ťukat do podsvícených kláves. „Posílám potvrzovací kód.“ Uslyšel, jak taxikářka uvědomuje policisty, že projíždějí. Když minuli kordón, Krysoň ucítil, jak<text:s/><text:soft-page-break/>Checker akceleruje, a letmo zahlédl blikající světla, policisty v modrém pancíři, cisternu ježící se vodními děly. Taxikářka znenadání zabrzdila a Krysoň vylétl dopředu, až se mu bezpečnostní pás zařízl do ramene. Pneumatiky z tvrdé gumy zakvílely a ozvalo se žuchnutí, jak se něco odrazilo od kapoty. Museli zpomalit a jet krokem a mrtví se kolem nich semkli.</text:p>
      <text:p text:style-name="Text">Dopředu Krysoň neviděl, protože řidičku chránila před cestujícími ocelová přepážka. Ale boční okna se naplnila obličeji se stružkami potu, slzí a krve. Zkřivené obličeje, ječící obličeje, obličeje zbrázděné mukami absťáku. Zvukotěsná izolace tlumila jejich vytí. Krysoň se strachem i rozjařením sledoval, jak je míjejí. Kdyby tak věděli, jak blízko k prášku mají, pomyslel si. Představil si, jak mrtví zuřivě hryžou do pancíře taxíku a přestávají jenom na chvilku, aby vyplivli vylámané zuby. Bylo to nádherné. To srocení bylo důkazem, že trh s práškem je stále žhavý. Mrtví musejí být zoufalí, aby kvůli své dávce takhle oblehli bunkr. Rozhodl se, že zvedne cenu svého prášku ještě o deset procent.</text:p>
      <text:p text:style-name="Text">Zaslechl šramot na střeše; potom na ní někdo začal poskakovat. Bylo to jako ocitnout se uvnitř tympánu. Krysoň zaťal pracky do sedadla a nahrbil se. „Na co čekáte? Zaplynujte je, sakra!“</text:p>
      <text:p text:style-name="Text">„Heleďte, šéfe, plyn není lacinej. Bude to v pohodě – už jsme skoro tam.“ Žena s krvavě rudými vlasy přilípnutými k hlavě přitiskla ústa k okénku a zaječela. Krysoň se vztyčil na zadních nohou a naznačil výpad kousnutím. Potom v její ruce uviděl tužkový laser. V posledním okamžiku uskočil. Váleček zazářil a prostor pro cestující se naplnil pachem roztaveného plastu. Jehla koherentního světla sežehla Krysoňovi srst na levém boku; zapištěl, vrhl se na podlahu a začal se zmítat.</text:p>
      <text:p text:style-name="Text">Taxikářka otevřela vnější plynové trysky a obličeje se od okének prudce vzdálily. Auto zrychlilo a poskakovalo, jak přejíždělo spadlé mrtvé. Přechod ze tmy divoké noci do jasného klidu garáže číslo dvě Krysoně oslnil. Vyškrábal se zpátky na sedadlo a podíval se zadním okénkem ven právě včas na to, aby viděl, jak se vnější hydraulicky ovládaná vrata zavírají. Něco zůstalo přivřeného mezi křídly; něco, co puklo a rozprsklo se. Pak vrata sjela dolů jako opona za krvavým posledním dějstvím.</text:p>
      <text:soft-page-break/>
      <text:p text:style-name="Text">Krysoň byl téměř doma. Přiblížili se dva příslušníci bezpečnostní služby v pancířích. Zámky dveří cvakly a Krysoň vystoupil z taxíku. Jeden ze strážných mu namířil na hlavu impulsní pistoli, druhý mu beze slova nastavil snímač otisků prstů. Krysoň na něj přiložil palec a počítač bunkru ho v mžiku prověřil.</text:p>
      <text:p text:style-name="Text">„Dobrý večer, pane,“ pozdravil jeden ze strážných. „Dneska je venku trochu rušno. Máte zavazadla?“</text:p>
      <text:p text:style-name="Text">Přední dveře taxíku se otevřely a Krysoň uslyšel tiché bzučení elektromotorů. Mechanické rameno vyložilo pojízdné křeslo taxikářky na podlahu garáže. Byla to šedovlasá žena s uslzenýma očima, která vypadala, jako by patřila někam do domova důchodců v New Jersey. Přes odumřelé nohy měla položený pletený přehoz. „Tvrdil jste trojnásobek.“ Zvedák taxíku cvakl a uvolnil křeslo. Žena se rozjela ke Krysoňovi. „Šest set šedesát devět dolarů.“</text:p>
      <text:p text:style-name="Text">„Ne, nemám zavazadla.“ V bezpečí bunkru Krysoň zalitoval své panikou probuzené štědrosti. Bankovní převod z některého vlastního účtu nepřipadal v úvahu. Zasunul do čtečky v peněžence svou poslední tisícidolarovou mikrofluidickou bublinovou kartu, převedl z ní 331 dolarů do bahamské větve pračky špinavých peněz a položil kartu do nastavené ruky. Vzala si ji s pochybovačným výrazem; na okamžik měl pocit, že do ní kousne, jak se to dělávalo v některých fosilních televizních seriálech. Ze starých lidí byl nervózní. Ona namísto toho zasunula kartu do své čtečky a zamračila se na něj.</text:p>
      <text:p text:style-name="Text">„Co takhle dýško?“</text:p>
      <text:p text:style-name="Text">Krysoň odfrkl. „Jenom dobrou radu: nezastavujte cizím lidem.“</text:p>
      <text:p text:style-name="Text">Jeden ze strážných se poslušně zařehtal. Druhý ukázal rukou, jenže Krysoň zahlédl otevírající se záklopku v pojízdném křesle o milisekundu později, než by stačil reagovat. S mokrým<text:s/><text:span text:style-name="T197">flus</text:span><text:s/>vyplivlo křeslo kuličku, která se Krysoňovi s odporným zápachem rozpleskla pod vousky jako květ zla. Jeden strážný hmátl po opěradle křesla, ale stará taxikářka znenadání zacouvala a přejela mu nohu. Druhý strážný namířil impulsní pistoli.</text:p>
      <text:p text:style-name="Text">Taxikářka se usmívala jako Satanova babička. „Vyhovuje předpisům o znečištění. Proti troše voňavky není žádný zákon, hoši. A kdybyste mi ublížili, nebyli byste rádi. Tahle kára monitoruje můj EEG. Zaklepu bačkorama a ona se zjančí.“</text:p>
      <text:soft-page-break/>
      <text:p text:style-name="Text">Strážný s pochroumanou nohou přestal poskakovat. Strážný s pistolí pokrčil rameny. „Je to na vás, pane.“</text:p>
      <text:p text:style-name="Text">Krysoň si několikerým prudkým pohybem otřel stranu hlavy a strčil čenich do podpaží. Jediné, co cítil, byl žluklý hamburger se sýrovou omáčkou. „Zapomeňte na to. Nemám čas.“</text:p>
      <text:p text:style-name="Text">„Víte,“ ozvala se taxikářka, „z téhle káry nikdy nevylézám, ale jen jsem<text:s/>chtěla vidět, co za člověka žije na takovémhle místě.“ Motorky zavrněly<text:s/>a<text:s/>rameno zvedáku se zakleslo do křesla. „A teď to vím.“ Kdákavě se zachechtala, zatímco ji rameno zasouvalo zpátky do taxíku. „Zaparkuju u dveří. Poldové se chystají propláchnout ulici.“</text:p>
      <text:p text:style-name="Text">Strážní zavedli Krysoně k řadě výtahů. Vešel do jednoho s otevřenými dveřmi, přiložil palec na snímač a vyslovil svůj přístupový kód.</text:p>
      <text:p text:style-name="Text">„Dobrý večer, pane,“ oslovil ho výtah. „Pojedete přímo do svého bytu?“</text:p>
      <text:p text:style-name="Text">„Ano.“</text:p>
      <text:p text:style-name="Text">„Výborně, pane. Přejete si vyjmenovat momentálně otevřené služby, které jsou vám k dispozici?“</text:p>
      <text:p text:style-name="Text">Reklamní blok nebylo jak vypnout, a proto si jej Krysoň nevšímal a začal si olizovat srst, aby se zbavil zápachu.</text:p>
      <text:p text:style-name="Text">„V bazénu jsou otevřeny pouze plavecké dráhy,“ spustil výtah, když se dveře zavřely. „Všechna relaxační zařízení jsou kromě sálu beztíže momentálně využívána. Nádrže smyslové deprivace budou plně obsazeny až do jedenácti. Autoerotika dočasně nemá k dispozici ženské figuríny; omlouváme se za případné…“</text:p>
      <text:p text:style-name="Text">Kabina sjela o dvě a půl podlaží níž a zastavila se těsně nad suterénem. Krysoň se podíval nad sebe a uviděl, jak se mezi matovými světelnými panely otevírá díra. Seskočil z ní stín.</text:p>
      <text:p text:style-name="Text">„…holoterapeut je odpojen až do osmi ráno, ale interaktivní sexkabinky zustanou otevřené až do půlnoci. Výdejna drog…“</text:p>
      <text:p text:style-name="Text">Vypadala, jako by projela stokou na vodních lyžích. Blonďaté vlasy měla mokré a zacákané špínou. Ztratila mašle z copánků. Džíny měla pod koleny utržené a na jedné tváři měla ošklivý škrábanec. Hedvábný rolák se jí mokře lepil na tělo. Ale navzdory<text:s/><text:soft-page-break/>své neupravenosti držela ruku s tužkovým laserem stejně pevně jako řezač diamantů.</text:p>
      <text:p text:style-name="Text">„Zdá se, že došlo k malé poruše,“ oznámil výtah chlácholivým hlasem. „Není důvod k obavám. Tato jednotka je dočasně neschopna provozu. Údržba už byla vyrozuměna a pracuje na nápravě. V případě tísně volejte, prosím, bezpečnostní službu. Litujeme této dočasné nepříjemnosti.“</text:p>
      <text:p text:style-name="Text">Stín vypálil záblesk světla na obslužný panel; ten po nich prskl jiskry a zhasl. „Kde jsi sakra byl?“ zeptala se. „Říkal jsi McDonald’s na Time Square, kdybychom se rozdělili.“</text:p>
      <text:p text:style-name="Text">„Kde jsi byla<text:s/><text:span text:style-name="T198">ty</text:span><text:span text:style-name="T199">?</text:span><text:span text:style-name="T200">“</text:span><text:s/>vztyčil se Krysoň na zadních. „Když jsem se tam dostal, hemžilo se to tam policajty.“</text:p>
      <text:p text:style-name="Text">Ztuhl, když špička jejího tužkového laseru zasvítila a paprsek vykreslil hrubý Krysoňův obrys na dveřích z nerezové oceli za ním. „Kašlu na tvoje lži,“ odsekla. Paprsek se přiblížil natolik, až Krysoň ucítil, jak se mu žárem kroutí srst. „Chci prášek.“</text:p>
      <text:p text:style-name="Text">„Narušitelé v objektu!“ zavřískal zraněný výtah. Do jeho umělého hlasu se vkradl naléhavý tón. „Bezpečnostní služba hlásí přítomnost neoprávněných osob v komplexu! Vyzýváme obyvatele, aby se ihned vrátili do svých apartmá a nasadili všechna osobní bezpečnostní opatření. Neznepokojujte se. Litujeme této dočasné nepříjemnosti.“</text:p>
      <text:p text:style-name="Text">Supiny na Krysoňově ocasu se naježily. „Máme přece dohodu. Maréchal pro odbyt svých produktů potřebuje moje sítě. Takže padáme odsud, než…“</text:p>
      <text:p text:style-name="Text">„Prášek.“</text:p>
      <text:p text:style-name="Text">Krysoň na ni s nenávistným zapištěním skočil. Zachytil se drápy na límci roláku a opakovaně jí drásal krk dlouhými rudými hlodáky. Překvapená jeho hbitostí a divokostí útoku upustila laser a snažila se útočníka odhodit na stěnu. Držel se pevně, trhal ji a vztekle pištěl. Když se dopotácela pod otevřený nouzový východ ve stropě, skočil znovu. Vytáhl se na střechu kabiny, vylezl na induktor a chytil se nosných lan. Šachtou se shora linulo světlo; ozbrojení strážní násilím otevřeli šachtové dveře a slézali dolů k uvázlé kabině. Krysoň přeskočil z lan pět stop volného prostoru na vyvažovači závaží a přikrčil se na něm ve snaze zaštítit se jeho hmotou před palbou stínu. Její odpor byl krátký a neslavný. Vyhodila poklopem oslepovací<text:s/><text:soft-page-break/>granát v naději, že oslepí strážné, a pokusila se protáhnout ven. Krysoň uslyšel ječení palby impulsních pistolí. Počkal, až k němu dolehl pach seškvařeného masa a spáleného plastu, potom se vynořil ze stínů a dal strážným znamení.</text:p>
      <text:p text:style-name="Text">Malý oddíl omluvně se tvářících strážných sjel s Krysoněm služebním výtahem do skladového suterénu, kde bydlel. Když si bunkr poprvé prohlížel, realitní makléř se zdráhal pronajmout mu opuštěné místnosti a naléhal, aby bydlel nad zemí s ostatními obyvateli. Ale všechny byty, které mu předvedli, byly nepřijatelně otevřené, čisté a spořádané. Krysoň dával neskonalou přednost svému zatuchlému doupěti s nehybným vzduchem plným vytrvalých pachů. Rád usínal za hučení klimatizačního systému umístěného o patro výš a spal klidněji s vědomím, že je od zápachu ostatních lidí vzdálen tak daleko, jak to ve městě jen šlo.</text:p>
      <text:p text:style-name="Text">Strážní ho doprovodili k lesklým inteligentním dveřím a diskrétně přihlíželi, když tiskl kód na klávesnici. Výrobu dveří si objednal na zakázku u Moslera, takže reagovaly na vysokofrekvenční pištění daleko mimo rozsah lidského sluchu. Zavolal na ně a přitiskl roztřesené prsty na snímač otisků. V hrůze při přestřelce se mu daly vnitřnosti do pohybu a kapsle začaly příšerně tlačit. Měl co dělat, aby se nevyprázdnil rovnou v chodbě. Dveře vycítily strážné a píply, aby ho varovaly před jejich přítomností. Netrpělivě zadal odblokovávací kombinaci a zámky s povzdechem povolily.</text:p>
      <text:p text:style-name="Text">„Přeju příjemný večer, pane,“ popřál mu jeden ze strážných, když Krysoň vpelášil dovnitř. „A nemějte staros…“ Dveře se zavřely a slova strážného<text:s/>utichla.</text:p>
      <text:p text:style-name="Text">Navzdory všemu očekávání to Krysoň dokázal. Chvilku zůstal stát, švihal ocasem o vnitřní stranu dveří a nechával nádherný nepořádek svého apartmá konejšivě působit na pocuchané nervy. Vysloužil si svou odměnu – prášek je teď všechen jeho. Nikdo mu jej nemůže vzít. Uviděl se ve<text:s/>střepu zrcadla opřeném o prázdný rozprašovač THC a zavrtěním těla si poblahopřál. Stala se z něj nejbohatší krysa v East Side, možná i v celém městě.</text:p>
      <text:p text:style-name="Text">Proplétal se bludištěm přetížených plechových regálů stojících zde opuštěně celé roky, možná desítky let. Správa bunkru mu nabízela, že regály i jejich obsah vyklidí, než se sem Krysoň<text:s/><text:soft-page-break/>nastěhuje; on trval na tom, aby zůstaly. Když mu přišla požární inspektorka kolaudovat nově nainstalovaný automatický hasicí systém, zděsila se nad bincem na policích a hrozila, že místo prohlásí za nezpůsobilé k obývání. Podplatit ji stálo hodně, ale vyplatilo se to. Od té doby se Krysoňovy poklady veteše přinejmenším zdvojnásobily. Celé roky je neviděl nikdo kromě Krysoně a občasného švába.</text:p>
      <text:p text:style-name="Text">Konečně se uklidněný Krysoň zastavil u ohromné sbírky bot a vytáhl z ní plesnivou lodičku; miloval chuť jemné staré kůže a hryzal ji a žvýkal, kdykoliv měl příležitost. Vedle bot ležela hromada knih: jeho soukromá knihovna. Oblíbenou lahůdku pro Krysoně představovalo první vydání<text:s/><text:span text:style-name="T201">Stébel trávy</text:span>, které ukradl ze sbírky vzácných knih Veřejné knihovny města New York. Na oslavu bezpečného návratu si k svačině vytrhl stránku čtyřicet tři a nacpal ji do špičky lodičky. Vlekl botu<text:s/>ke<text:s/>svému hnízdu přes hromadu polámaného sádrokartonu a kolem regálů s vyřazenou elektronikou: rozbité monitory, nefunkční psací stroje, mikrovlnky a robotické vysavače. Už byl skoro na místě, když tu zpoza špinavé maďarské státní vlajky visící z rozbitého držáku zářivky vykročil federál.</text:p>
      <text:p text:style-name="Text">Vylekaný Krysoň se instinktivně vrhl do trhliny ve zdi, kde si vybudoval hnízdo. Ale federál byl příliš rychlý. Krysoň tu zbraň neznal; věděl jen, že když zasyčela, ztratil cit v celé zadní části těla. Složil se na zem, ale pomaličku a namáhavě se plazil dál.</text:p>
      <text:p text:style-name="Text">„Máš něco, co chci.“ Federál ho kopl. Krysoň odlétl po betonové podlaze ke škvíře a zanechával za sebou řídkou kaši výkalů. Plazil se dál, dokud ho federál nepřibil na místě přišlápnutím ocasu.</text:p>
      <text:p text:style-name="Text">„Kde je prášek?“</text:p>
      <text:p text:style-name="Text">„Já… nemám…“</text:p>
      <text:p text:style-name="Text">Federál dupl. Levá lýtková kost se Krysoňovi zlomila jako laciný plast. Necítil žádnou bolest.</text:p>
      <text:p text:style-name="Text">„Prášek.“ Federálovi divně zakolísal hlas.</text:p>
      <text:p text:style-name="Text">„Nemám ho tady. Moc nebezpečné.“</text:p>
      <text:p text:style-name="Text">„Kde je?“ Federál ho pustil. „Kde?“</text:p>
      <text:p text:style-name="Text">Krysoně překvapilo, že se federálovi třese ruka s pistolí. Poprvé se muži podíval do očí a všiml si příznačné zažloutlosti. Uvědomil si, jak zoufale se mýlil ve federálově výrazu na nádraží. Nikoliv<text:s/><text:soft-page-break/>znuděný.<text:s/><text:span text:style-name="T202">Prázdný.</text:span><text:s/>Na okamžik ani nedokázal uvěřit svému štěstí. Zkus získat čas vyjednáváním, řekl si. Ještě je šance. I když byl zahnán do rohu, uvědomoval si, že poslechnout instinkt, který mu velel bojovat, by byla chyba.</text:p>
      <text:p text:style-name="Text">„Když mě pustíte, můžu vám ho brzo sehnat,“ sliboval Krysoň. „Deset, patnáct minut. Vypadáte, jako byste ho potřeboval.“</text:p>
      <text:p text:style-name="Text">„O čem to mluvíš?“ Federálova drsňácká slupka se začínala drolit a Krysoň věděl, že má toho člověka v hrsti. Federál chtěl prášek pro sebe. Byl jeden z mrtvých.</text:p>
      <text:p text:style-name="Text">„Nekomplikujte si to,“ řekl Krysoň. „V hnízdě mám terminál. V té škvíře. Deset minut.“ Začal se znovu plazit k hnízdu. Věděl, že se ho federál neodváží zastavit; už jím příliš cloumal absťák. „Jenom deset minut a můžete mít prášku, kolik chcete.“ Ten ubožák nemohl doufat, že zvládne záplavu neuroregulátorů, které mu bláznivě zaplavují synapse. Může se každou minutu rozsypat a pustit zbraň z roztřesených prstů. Krysoň dolezl ke škvíře a vyškrábal se do konejšivé tmy.</text:p>
      <text:p text:style-name="Text">Základem hnízda byl sto let starý nákupní vozík a utržená sedačka z metra. Díry Krysoň ucpal kusy syntetické gumy poklicí, plastovými pohlednicemi, ostnatým drátem, pouzdry od optických disků, obalovými fóliemi, značkou Zákaz parkování a rozmanitými kostmi. Krysoň vlezl dovnitř a svalil se na měkké lůžko z roztrhaných tisícidolarových bankovek. Výtěžek šesti let dohod a jejich porušování, několika desítek vražd a několika tisíc osob upráškovaných k smrti.</text:p>
      <text:p text:style-name="Text">Když Krysoň zapnul terminál, aby uvědomil strážné, federál popotáhl. „Někdo to na mne nastrojil nějaký hajzl mi ho podstrčil nevím kdy myslím že v Barceloně… Sáru by zabilo kdyby viděla…“ Rozplakal se. „Chtěl jsem se přiznat… oni pořád pracujou na nových léčebných postupech víš ale to není fér do hajzlu! Úspěšnost není ani… Poprvé jsem si ho koupil přede dvěma týdny jenom přede dvěma panebože mně to připadá… zabil jsem člověka abych se dostal k troše mizerného prášku… ale mají pravdu je to… je to… já to neumím ani popsat jaké to je…“</text:p>
      <text:p text:style-name="Text">Krysoňovi se míhaly prsty po klávesnici. Popisoval situaci, rozložení místností, navrhoval strategii přepadu. Zrušil identifikační<text:s/><text:soft-page-break/>proceduru inteligentních dveří. Bude to ošidné, ale když bude ochranka jednat dost rychle: i opatrně, může federála vyřídit. Raději riskovat překvapivý útok než se dohadovat s ozbrojeným mrtvým na pokraji nervového zhroucení.</text:p>
      <text:p text:style-name="Text">„Nejspíš bych se měl zabít… bylo by to nejlepší ale nejsem v tom jenom já… viděl jsem desetileté… jaké zvíře může prodávat prášek dětem… měl bych zabít sebe i tebe.“ Ve federálově hlase se něco změnilo, když se Krysoň odhlašoval. „I tebe.“ Sehnul se a sáhl do trhliny.</text:p>
      <text:p text:style-name="Text">„Už je na cestě,“ ujistil ho Krysoň spěšně. „Kurýr. Deset dávek. Měl by lady být, než dojdete ke dveřím.“ Uviděl federálovu ruku a zahrabal se do hromady zteřelých peněz. „Počkejte u dveří, slyšíte? Bude tady co nevidět.“</text:p>
      <text:p text:style-name="Text">„Já ho nechci.“ Ruka byla tak velká, že zastínila světlo. Krysoňovi se zježila srst. Vyklenul hřbet. „Můžeš si svůj zasraný prášek nechat.“</text:p>
      <text:p text:style-name="Text">Krysoň uslyšel, jak se strážní prodírají nepořádkem. Nějaké regály spadly. Ti lidé jsou tak nemotorní.</text:p>
      <text:p text:style-name="Text">„Chci tebe.“ Ruka prohrabávala rozcupované bankovky a hledala Krysoně. Ten nepochyboval o tom, že by z něj federál dokázal vymáčknout duši – ruka byla teď obrovská. I v tom šeru dokázal spočítat papilární linie na dlani, sledovat víry na bříškách prstů. Jako by se Krysoňovi točily v hlavě – ztrácel kontrolu. Uvědomil si, že některá z kapslí musela prasknout a do střev se mu vysypala megadávka prvotřídního prášku alžírské žluti. Se zřetelností halucinace si představoval, jak mu krevním řečištěm proudí jiskry a zapalují neurony jako troud. Náhle už na strážných nezáleželo. Nezáleželo na ničem, jenom na to, že je zahnaný do<text:s/>kouta. V okamžiku, kdy už dál nedokázal potlačovat instinkt zaútočit, sevřela se federálova ruka kolem něj. Ten muž byl silnější, než si Krysoň kdy dokázal představit. Když ho federál – škrábajícího a kousajícího – vytahoval zpátky na světlo, jediná Krysoňova myšlenka se točila kolem toho, jak děsivě velký je člověk. Tolikrát větší než krysa.</text:p>
      <text:p text:style-name="Text"/>
      <text:p text:style-name="P203">Překlad Jiří Engliš, původně F&amp;SF 6/1986</text:p>
      <text:p text:style-name="P204"/>
      <text:h text:style-name="Nadpis1" text:outline-level="1"><text:bookmark-start text:name="_Toc327124948"/><text:soft-page-break/>Retrográdní léto<text:bookmark-end text:name="_Toc327124948"/></text:h>
      <text:p text:style-name="P205"><text:bookmark-start text:name="bookmark26"/>(Retrograde Summer)<text:bookmark-end text:name="bookmark26"/></text:p>
      <text:h text:style-name="Nadpis2" text:outline-level="2"><text:bookmark-start text:name="_Toc327124949"/>John Varley<text:bookmark-end text:name="_Toc327124949"/></text:h>
      <text:p text:style-name="P206"/>
      <text:p text:style-name="Text">V den, kdy měla z Luny dorazit má klonová sestra, jsem byl v kosmickém přístavu o hodinu dříve. Částečně to bylo kvůli tomu, jak moc jsem se na ni těšil. Byla o tři Z-roky starší než já a ještě jsme se nikdy neviděli. Musím ale přiznat, že jsem vděčný za každou příležitost, kdy se do přístavu dostanu a můžu se prostě jen tak dívat na to, jak lodě přilétají a odlétají. Nikdy jsem nebyl mimo planetu. Jednoho dne odletím, ale ne jako platící pasažér. Chystal jsem se zapsat do výcvikové školy pro piloty.</text:p>
      <text:p text:style-name="Text">Nepustit z hlavy čas příletu raketoplánu z Luny bylo obtížné, ve skutečnosti mě mnohem víc zajímaly linkové lodě odlétající do nejvzdálenějších míst sluneční soustavy. Právě tehdy mířila k Plutu po přímé trajektorii s vysokým přetížením<text:s/><text:span text:style-name="T207">Elizabeth Browningová,</text:span><text:s/>na kterou navazovaly další lety do kometárního pásma. Spočívala na rampě několik kilometrů ode mě a zrovna nabírala pasažéry a náklad. Nákladu jen velmi málo.</text:p>
      <text:p text:style-name="Text"><text:span text:style-name="T208">Bro</text:span><text:span text:style-name="T209">wn</text:span><text:span text:style-name="T210">ingová</text:span><text:s/>byla loď luxusní třídy, kde člověka za patřičnou cenu zapečetili do místnosti naplněné kapalinou, nadopovali ho až po žábry a živili trubicí po celou dobu expresního letu s přetížením pět G. O devět dnů později, v zimní fázi Pluta, vás vypustili a nechali projít deseti hodinami fyzické rehabilitace. Dalo se to zvládnout i za čtrnáct dní při dvou G a jen relativně malém nepohodlí, ovšem některým lidem stála asi rychlejší cesta za to. Všiml jsem si ale, že<text:s/><text:span text:style-name="T211">Browningová</text:span><text:s/>nikdy nebyla úplně plná.</text:p>
      <text:p text:style-name="Text">Přílet raketoplánu z Luny bych nejspíš ani nezaregistroval, kdyby remorkér nepřistával přímo mezi mnou a<text:s/><text:span text:style-name="T212">Browningovou.</text:span><text:s/>Loď kotvili v Doku Nina, prohlubni několik stovek metrů od místa, kde jsem stál. A tak jsem naskočil do tunelu, který mě tam měl zavést.</text:p>
      <text:p text:style-name="Text">Přišel jsem právě včas, abych zahlédl, jak vlečný člun uvolnil lano a vystřelil do vesmíru, aby tam počkal na další blížící se loď. Lunární raketoplán představovala koule dokonale odrážející světlo,<text:s/><text:soft-page-break/>spočívající uprostřed přistávacího doku. Zatímco jsem se k ní blížil, objevilo se silové pole tvořící střechu nad dokem a odřízlo světlo letního slunce. Dovnitř začal proudit vzduch a po pár minutách se můj skafandr vypnul. Zničehonic jsem se potil a pekl – horko ještě stále tak docela nezmizelo. Funkce skafandru se opět vypnula předčasně. Budu to muset dát zkontrolovat. Zatím jsem malinko tancoval, protože jsem nevydržel stát na rozpáleném betonu moc dlouho.</text:p>
      <text:p text:style-name="Text">Jakmile teplota vzduchu klesla na normálních dvacet čtyři stupňů, pole kolem raketoplánu se vypnulo. Zbyla jen téměř nehmotná mřížka lešení palub a přepážek a lidé zírající ven ze svých pokojů, kterým najednou chyběly vnější stěny.</text:p>
      <text:p text:style-name="Text">Připojil jsem se k hloučku kolem rampy. Sestru jsem sice viděl na fotce, jenže ta už byla dost stará. Nebyl jsem si jist, jestli ji vůbec poznám.</text:p>
      <text:p text:style-name="Text">Nakonec to nebylo vůbec těžké. Všiml jsem si jí hned na začátku rampy – byla oblečená do směšně vyhlížejícího dlouhého náměsíčního pláště a v ruce měla tlakový kufr. Byl jsem si docela jist, že je to ona, protože vypadala víceméně stejně jako já, jen s tím rozdílem, že to byla žena a mračila se. Mohla být o pár centimetrů vyšší, ale to bylo tím, že vyrůstala ve slabším gravitačním poli. Protlačil jsem se k ní a vzal jí kufr.</text:p>
      <text:p text:style-name="Text">„Vítej na Merkuru,“ řekl jsem tak přátelsky, jak jen to šlo. Přezíravě si mě prohlédla. Nevím proč, ale okamžitě jsem se jí něčím znelíbil, nebo mi to tak aspoň připadalo. Jako by mě neměla ráda ještě před tím, než jsme se vůbec potkali.</text:p>
      <text:p text:style-name="Text">„Ty musíš být Timmy,“ prohlásila. Tohle jsem nemohl nechat jen tak. Existují jisté hranice.</text:p>
      <text:p text:style-name="Text">„Timothy. A ty jsi moje sestra Jew.“</text:p>
      <text:p text:style-name="Text">„Jubilant.“</text:p>
      <text:p text:style-name="Text">Vypadalo to na skvělý začátek. Rozhlédla se kolem a přejela očima hemžení lidí na přistávací rampě. Potom obrátila zrak na jednolitě černý spodek silové střechy a vypadalo to, jako by se trochu zmenšila.</text:p>
      <text:p text:style-name="Text">„Kde si můžu pronajmout skafandr?“ zeptala se. „Raději bych si nějaký nechala namontovat dřív, než tu budete mít nějaký kolaps.“</text:p>
      <text:soft-page-break/>
      <text:p text:style-name="Text">„Není to tak zlé,“ namítl jsem. „Jsou tu častěji než u vás na Luně, ale s tím se nedá nic dělat.“ Vyrazili jsme spolu směrem k Enviromentálnímu oddělení. Měla docela potíže s chůzí. Zbláznil bych se, kdybych měl být náměsíčný – ať už se vydají kamkoliv, všude je na ně moc těžko.</text:p>
      <text:p text:style-name="Text">„Cestou jsem si přečetla, že jste měli v přístavu kolaps před necelými čtyřmi lunacemi.“</text:p>
      <text:p text:style-name="Text">Nevím proč, ale musel jsem se bránit. Tím chci říct, jasně, máme tu kolapsy, ale za ty nám mohou těžko klást vinu. Na Merkuru ve velké míře působí slapové síly – a to znamená hodně zemětřesení. Jakýkoliv systém se zhroutí, když s ním budete dost dlouho třepat.</text:p>
      <text:p text:style-name="Text">„Máš pravdu,“ pokusil jsem se mluvit věcně. „Náhodou jsem tu tehdy byl. Bylo to uprostřed minulého tmavého roku. Přišli jsme o tlak asi v deseti procentech chodeb, obnovil se ale už za pár minut. Nebyly žádné ztráty.“</text:p>
      <text:p text:style-name="Text">„Pár minut stačí na to, aby to někoho bez skafandru zabilo, ne?“ Co se<text:s/>na to dá říct? Jako by si myslela, že něco vyhrála. „Takže se prostě budu cílit o hodně lépe, až si vlezu do jednoho z těch vašich skafandrů.“</text:p>
      <text:p text:style-name="Text">„Oukej, necháme jeden z těch skafandrů vlézt do tebe.“ Pokoušel jsem se vymyslet rychle něco, čím bych mohl pokračovat v rozhovoru a překrýt nastalé mlčení. Z nějakého důvodu se zdálo, že má o enviromentálních inženýrech na Merkuru poměrně špatné mínění a vylévá si své pohrdání na mně.</text:p>
      <text:p text:style-name="Text">„A co vlastně studuješ?“ zkusil jsem změnit téma. „Už bys měla mít školu hotovou. Co budeš dělat?“</text:p>
      <text:p text:style-name="Text">„Bude ze mě enviromentální inženýr.“</text:p>
      <text:p text:style-name="Text">„Aha.“</text:p>
      <text:p text:style-name="Text">Docela jsem si oddechl, když ji konečně položili na stůl, připojili počítač k zásuvce, kterou měla v zátylku, a vypnuli motorickou kontrolu a smysly. Zbytek cesty do EO strávila neodbytným poučováním o nedostatcích municipálních tlakových služeb v Přístavu Merkur. Hlavu jsem měl zaplavenou fakty o tlakových čidlech pětinásobně zajištěných proti chybám, samočinně spouštěných neprodyšných komorách a kolapsových cvičeních. Vím<text:s/><text:span text:style-name="T213">určitě,</text:span><text:s/>že tohle všechno tu máme, a právě tak dobré jako na Luně.<text:s/><text:soft-page-break/>Ale to nejlepší, čeho se dá dosáhnout, když zemětřesení stokrát za den obrátí všechno vzhůru nohama, je bezpečnostní faktor devadesát devět procent. Jubilant si odfrkla, když jsem na ni tu cifru vychrlil. Citovala mi jinou s patnácti desetinnými místy, přičemž na jednom každém z nich byla devítka. To byl bezpečnostní faktor na Luně.</text:p>
      <text:p text:style-name="Text">Právě jsem měl možnost sledovat hlavní důvod, proč tu takové zabezpečení nepotřebujeme – držel ho ve svých rukou chirurg. Otevřel jí hruď a vyňal levou plíci, místo ní umístil do vzniklé dutiny generátor skafandru. Vypadal skoro stejně jako plíce, kterou odstranil, jen byl vyrobený z kovu a měl lesklý povrch. Připojil jí ho k průdušnici a otevřeným koncům plicních tepen a provedl nějaká nastavení. Potom hruď zavřel a na řezy použil somatické pojivo. Za třicet minut bude připravená na probuzení, vše dokonale zahojené. Jedinou stopou po operaci bude zlatý knoflík přívodního ventilu pod její levou klíční kostí. A pokud by měl v příštím okamžiku tlak klesnout třeba jen o dva milibary, obklopí ji silové pole, které představuje merkurovský skafandr. Bude ve větším bezpečí, než kdy v životě byla, včetně těch ohromně bezpečných ubikací na Luně.</text:p>
      <text:p text:style-name="Text">Zatímco byla Jubilant ještě mimo, změnil chirurg pár nastavení i v řídícím centru mého skafandru. Potom jí namontoval sekundární součástky: mluvítko o velikosti hrášku do krku, aby mohla vyslovovat bez nadechování a vydechování, a binaurální rádiové přijímače do středního ucha. Nakonec jí vytáhl zástrčku z mozku a Jubilant se posadila. Působila teď trochu přátelštěji. Po hodině senzorické deprivace byste byli i vy přístupnější a uvolněnější. Začala se soukat zpátky do svého náměsíčného pláště.</text:p>
      <text:p text:style-name="Text">„Tohle ti prostě shoří, až vyjdeme ven,“ upozornil jsem ji.</text:p>
      <text:p text:style-name="Text">„No jo vlastně. Asi jsem čekala, že půjdeme tunelem. Ale vy tu tunely nemáte, že?“</text:p>
      <text:p text:style-name="P214">Nedokážete v nich udržovat tlak, že je to tak?</text:p>
      <text:p text:style-name="Text"><text:span text:style-name="T215">Opravdu</text:span><text:s/>jsem začínal mít pocit, jako bych měl naše inženýry bránit.</text:p>
      <text:p text:style-name="Text">„Hlavní problém bude zvyknout si, že nedýcháš.“</text:p>
      <text:p text:style-name="Text">Byli jsme u západní brány a dívali se přes silový závěs, který nás dělil od vnějšího světa. Od závěsu vanul teplý vánek jako vždycky v létě. Způsobovalo ho ohřívání vzduchu u závěsu vlnovými délkami<text:s/><text:soft-page-break/>světla, které mohly pronikat dovnitř, aby bylo vidět, co je venku. Zrovna začínalo retrográdní léto, kdy se slunce na obzoru začne pokaždé vracet zpět a dopřává nám tak trojnásobnou dávku velmi intenzivního světla a radiace. Přístav Merkur je na jednom z horkých bodů, kde retrográdní pohyb slunce probíhá za slunečního poledne. Takže i když silový závěs odfiltroval skoro všechno až na pár viditelných vlnových délek, prošlo dovnitř stále ještě docela dost energie.</text:p>
      <text:p text:style-name="Text">„Je nějaký speciální trik, o kterém bych měla vědět?“</text:p>
      <text:p text:style-name="Text">Za tohle si zasloužila bod k dobru – nebyla hloupá, jen přehnaně kritická. Když došlo na fungování jejího skafandru, byla absolutně připravená uznat, že na to jsem expert já.</text:p>
      <text:p text:style-name="Text">„Ani ne. Za pár minut dostaneš silné nutkání se nadechnout, ale to je jen psychická záležitost. Tvoje krev se stále okysličuje. Jde jen o to, že tvému mozku se to dvakrát nezdá. Ale přes to se dostaneš. A nepokoušej se dýchat při mluvení. Jen hýbej hlasivkami a rádio ve tvém krku to zachytí.“</text:p>
      <text:p text:style-name="Text">Na chvíli jsem se zamyslel a nakonec se rozhodl přihodit ještě něco jiného, jakýsi bonus.</text:p>
      <text:p text:style-name="Text">„Pokud máš ve zvyku mluvit sama k sobě, tak se toho raději rychle zbav. Mluvítko zachytí i to nejtišší mumlání a někdy třeba jen to, na co si myslíš příliš silně. Hlasivky se ti při tom někdy hýbou, ani si to neuvědomíš. Může to být docela trapné.“</text:p>
      <text:p text:style-name="Text">Usmála se na mě, vůbec poprvé za celou dobu. Uvědomil jsem si, že ji mám vlastně docela rád. Vždycky jsem ji<text:s/><text:span text:style-name="T216">chtěl</text:span><text:s/>mít rád, ale teď mi k tomu<text:s/>dala poprvé příležitost.</text:p>
      <text:p text:style-name="Text">„Díky. Budu to mít na paměti. Vyrazíme?“</text:p>
      <text:p text:style-name="Text">Vykročil jsem ven jako první. Když projdete silovým závěsem, neucítíte vůbec nic. Pokud nemáte nainstalovaný generátor skafandru, tak se jím projít nedá, pokud je ale zapnutý, vytváří se pole kolem vašeho těla postupně, jak vycházíte. Otočil jsem se a neviděl nic než dokonale ploché zrcadlo odrážející veškeré světlo. Potom se z něj vzdul tvar nahé ženy a oddělil se od závěsu – zůstala jen stříbrem potažená Jubilant.</text:p>
      <text:p text:style-name="Text">Generátor skafandru vytváří pole, které sleduje kontury vašeho těla asi jeden až jeden a půl milimetru od kůže. Osciluje v těchto<text:s/><text:soft-page-break/>mezích a měnící se objem znamená, že úkony nahrazující dýchání vytlačují kysličník uhličitý z přívodního ventilu ven. Vylučujete odpadní plyn a zároveň se tím samým úkonem ochlazujete. Pole dokonale odráží světlo s výjimkou dvou diskontinuit velikosti zorniček, které sledují pohyby očí a pouští dovnitř dost světla na to, abyste viděli, ale ne tolik, aby vás oslepovalo.</text:p>
      <text:p text:style-name="Text">„Co se stane, když otevřu pusu?“ zamumlala. Chvíli trvá, než přijdete na to, jak subvokalizovat zřetelně.</text:p>
      <text:p text:style-name="Text">„Nic. Pole ústa překryje, stejně jako překrývá nosní dírky. Neroztáhne se ti do krku.“</text:p>
      <text:p text:style-name="Text">O pár minut později: „Opravdu hodně ráda bych se nadechla.“ Zvládne to. „Proč je tak horko?“</text:p>
      <text:p text:style-name="Text">„Protože i při nejúčinnějším nastavení tvůj skafandr neuvolňuje dost kysličníku uhličitého, aby tě ochladil na méně než třicet stupňů. Takže se budeš trochu potit.“</text:p>
      <text:p text:style-name="Text">„Připadá mi, že je to pětatřicet až čtyřicet.“</text:p>
      <text:p text:style-name="Text">„Tak to se ti jen zdá. Nastavení můžeš změnit otočením trysky vzduchového ventilu, to ale znamená, že tvůj zásobník bude s CO2 vypouštět i trochu kyslíku – a nikdy nevíš, kdy ho budeš potřebovat.“</text:p>
      <text:p text:style-name="Text">„Jak velká je rezerva?“</text:p>
      <text:p text:style-name="Text">„Máš u sebe vzduchu na čtyřicet osm hodin. Protože ti skafandr pouští kyslík přímo do krve, můžeš ho využít až z devadesáti pěti procent, místo toho, aby ses ho zbavovala při ochlazování, jako to dělají náměsíčně skafandry,“ nepodařilo se mi odolat.</text:p>
      <text:p text:style-name="Text">„Správně se říká lunární,“ prohlásila ledově. Ach tak. Ani jsem nevěděl, že je to hanlivé označení.</text:p>
      <text:p text:style-name="Text">„Myslím, že ho teď kvůli pohodlí trochu obětuji. Už tak se v téhle gravitaci necítím moc dobře, nemusím se ještě navíc dusit ve vlastní šťávě.“</text:p>
      <text:p text:style-name="Text">„Jak myslíš. Ty jsi tu expert na prostředí.“</text:p>
      <text:p text:style-name="Text">Podívala se na mě, počítám ale, že se ještě nenaučila číst z tváře, ve které se odráží váš vlastní obličej. Otočila tryskou, která trčela ven nad jejím levým ňadrem, a proud unikající páry zesílil.</text:p>
      <text:p text:style-name="Text">„To by mělo teplotu snížit asi na dvacet stupňů a zásobu kyslíku asi na třicet hodin. Za ideálních podmínek, samozřejmě – kdybys<text:s/><text:soft-page-break/>klidně seděla a nehýbala se. Čím víc se namáháš, tím víc kyslíku skafandr spotřebuje, aby tě ochlazoval.“</text:p>
      <text:p text:style-name="Text">Položila si dlaně na ústa. „Timothy, snažíš se mi naznačit, abych se neochlazovala? Udělám, co mi řekneš.“</text:p>
      <text:p text:style-name="Text">„Ne, myslím, že to bude v pořádku. Do našeho domu je to třicet minut. A to, co říkáš o gravitaci, má něco do sebe – asi potřebuješ trochu ulevit. Ale jako přijatelný kompromis navrhuju nastavit trysku na pětadvacet stupňů.“</text:p>
      <text:p text:style-name="Text">Beze slova ventilem pootočila.</text:p>
      <text:p text:style-name="Text">Jubilant považovala za hloupost používat dopravní pásy rozdělené na dvoukilometrové oddíly. Stěžovala si mi na to při prvních třech nebo čtyřech přestupech z konce jednoho na začátek dalšího pásu. Přestala s tím, když jsme dorazili k oddílu, který poškodilo zemětřesení. Udělali jsme si krátkou procházku mezi částmi postiženými dočasným sesuvem půdy a viděli jsme dělníky pracující na přemostění dvacetimetrové propasti, která se otevřela pod starým dopravníkem.</text:p>
      <text:p text:style-name="Text">Cestou domů nás potkalo jen jedno zemětřesení. O nic nešlo, jen se nám trochu zahýbala půda pod nohama, takže člověk musel trochu tancovat, aby udržel rovnováhu. Zdálo se, že Jubilant se to dvakrát nelíbí. Já bych si ho ani nevšiml, kdyby Jubilant při prvním zhoupnutí nevyjekla.</text:p>
      <text:p text:style-name="Text">Náš dům se tou dobou nacházel na vrcholku kopce. Přenesli jsme ho tam po velkém zemětřesení před sedmi tmaroky, při kterém se zhroutil útes, na němž jsme tehdy žili. Byl jsem tenkrát pohřbený asi deset hodin – bylo to poprvé, co mě museli vyprošťovat. Merkuřané žijí neradi v údolích. Při velkých zemětřeseních mají sklon plnit se kamením. Pokud žijete na vyvýšeném místě, máte větší šanci být nahoře, když dojde k sesuvu. A kromě toho se mně i mé matce líbil výhled.</text:p>
      <text:p text:style-name="Text">Jubilant se líbil taky. První poznámku o krajině udělala, když jsme stáli před domem a rozhlédli se po údolí, které jsme právě přešli. Přístav Merkur stál na vrcholku hřebenu třicet kilometrů daleko. Na tu vzdálenost mohl člověk rozpoznat jen polokoule největších budov.</text:p>
      <text:soft-page-break/>
      <text:p text:style-name="Text">Jubilant ale zajímaly víc hory na druhé straně. Ukázala na zářící fialový mrak, který se zvedal za jedním z úpatí, a zeptala se mě, co to je.</text:p>
      <text:p text:style-name="Text">„To je rtuťová jeskyně. Na začátku retrográdního léta tak vypadá vždycky. Časem tě tam vezmu. Myslím, že se ti to bude líbit.“</text:p>
      <text:p text:style-name="Text">Dorothy nás přivítala hned, jak jsme prostoupili stěnou.</text:p>
      <text:p text:style-name="Text">Nemohl jsem přijít na to, co dělá mámě starosti. Vypadala docela šťastně, že Jubilant po sedmnácti letech zase vidí. Stále vykládala takové ty hlouposti o tom, jak vyrostla a jak hezky vypadá. Postavila si nás vedle sebe a vykřikovala, jak moc jsme si podobní. To byla samozřejmě pravda, protože jsme byli geneticky identičtí. Jubilant byla o pět centimetrů vyšší než já, ale to se mohlo za pár měsíců v merkurovské gravitaci vyrovnat.</text:p>
      <text:p text:style-name="Text">„Vypadá stejně jako ty před dvěma roky, před poslední Přeměnou,“ upozornila mě. To nebylo tak úplně přesné – když jsem byl naposledy ženou, nebyl jsem ještě zdaleka tak sexuálně vyspělý. V zásadě ale měla pravdu. Jubilant i já jsme měli mužský genotyp, máma mi ale, když jsme přišli na Merkur a mně bylo jen pár měsíců, nechala změnit pohlaví. Prvních patnáct let svého života jsem strávil jako žena. Uvažoval jsem o Přeměně zpět, ale to mohlo počkat.</text:p>
      <text:p text:style-name="Text">„Vypadáš moc dobře, Záře,“ pochválila ji Jubilant.</text:p>
      <text:p text:style-name="Text">Máma se trochu zamračila. „Říkej mi Dorothy, broučku. Změnila jsem si jméno, když jsme se sem přestěhovali. Na Merkuru používáme jména ze Staré Země.“</text:p>
      <text:p text:style-name="Text">„Promiň, zapomněla jsem. Moje matka o tobě vždycky mluvila jako o Záři. Před tím, než se… vlastně chci říct, než jsem se…“</text:p>
      <text:p text:style-name="Text">Nastalo trapné mlčení. Měl jsem pocit, že se přede mnou pokouší něco skrýt, takže jsem napnul uši. Dost jsem doufal, že se od Jubilant dozvím pár věcí, věcí, které mi Dorothy nikdy neprozradila bez ohledu na to, jak moc jsem do ní rýpal. Teď jsem aspoň věděl, co začít tahat z Jubilant.</text:p>
      <text:p text:style-name="Text">Tou dobou pro mě bylo docela frustrující vědět jen velmi málo o tajemství obklopujícím fakt, že jsem vyrůstal na Merkuru místo na Luně a proč jsem měl klonovou sestru. Mít klonové dvojče je dost vzácná věc, takže jsem se pokoušel docela úporně zjistit, jak k tomu došlo. Nebylo to společensky tak neúnosné, jako mít sourozence z<text:s/><text:soft-page-break/>otcovy strany nebo něco obdobně skandálního. Ale rychle jsem se naučil příliš o tom nemluvit před kamarády. Chtěli pak vědět, jak se to stalo, jak moje máma obešla zákony, které zakazují takové nespravedlivé upřednostňování,<text:s/><text:span text:style-name="T217">jedna osoba, jedno dítě,</text:span><text:s/>to je první morální lekce, kterou se děti učí, ještě dřív než<text:s/><text:span text:style-name="T218">O život nepřipravíš.<text:s/></text:span>Máma nebyla ve vězení, takže to muselo být legální. Ale jak? A proč? Nikdy o tom nemluvila, ale Jubilant by snad mohla.</text:p>
      <text:p text:style-name="Text">Večeři jsme snědli ve stísněném tichu přerušovaném rozpačitými pokusy o konverzaci. Na Jubilant byly vidět následky kulturního šoku a náporu na nervy. Docela jsem tomu rozuměl, když jsem se kolem sebe rozhlédl jejíma očima. Náměsíční, tedy vlastně Lunárníci, prožijí celý svůj život zahrabaní ve skále a potřebují kolem sebe přítomnost pevných a hmotných zdí. Ven moc nechodí, a když, tak jsou zabalení do ocelovo-plastového kokonu, který vnímají všude kolem sebe, a ven se dívají okénkem. Připadala si strašně nechráněná a pokoušela se to statečně zvládat. Když jste uvnitř domu ze silové bubliny, můžete si připadat, jako byste seděli na otevřené plošině pod pálícím slunce. Zevnitř je bublina totiž neviditelná.</text:p>
      <text:p text:style-name="Text">Když jsem si uvědomil, že ji to znervózňuje, zapnul jsem polarizaci. Teď vypadala bublina jako barevné sklo.</text:p>
      <text:p text:style-name="Text">„Díky, ale to nebylo nutné,“ prohlásila rezolutně. „Musím si na to zvyknout. Jen bych si přála, abyste tu někde měli<text:s/><text:span text:style-name="T219">zdi,</text:span><text:s/>do kterých bych se mohla dívat.“</text:p>
      <text:p text:style-name="Text">Víc než kdy jindy bylo jasné, že Dorothy něco znepokojuje. Nevšimla si Jubilantina neklidu a to jí nebylo vůbec podobné. Měla zajistit nějaké závěsy, aby měl náš host pocit bezpečí.</text:p>
      <text:p text:style-name="Text">Z nesouvislé konverzace u stolu jsem se přece jen něco dověděl. Jubilant se rozešla se svou matkou, když jí bylo deset Z-let, což byl naprosto výjimečný věk na něco takového. Jedinými důvody pro rozchod v takovémto věku jsou opravdu neuvěřitelné věci jako šílenství nebo náboženská posedlost. O Jubilantině pěstounce jsem toho moc nevěděl, dokonce ani její jméno, ale věděl jsem, že s Dorothy byly na Luně velmi dobré kamarádky. Otázka jak a proč Dorothy opustila své dítě a vzala si mě, štěp z hlavního kmene, byla nějak provázána s tímto vztahem.</text:p>
      <text:soft-page-break/>
      <text:p text:style-name="Text">„Nikdy jsme se moc nesblížily, aspoň co si pamatuju,“ vyprávěla Jubilant. „Vykládala mi bláznivé věci, prostě nezapadala. Nemohla jsem to tak docela vysvětlit, ale soud se mnou souhlasil. Pomohlo mi, že jsem měla dobrého právníka.“</text:p>
      <text:p text:style-name="Text">„Možná za to trochu mohl ten neobvyklý vztah,“ zkusil jsem napovědět. „Víš, co myslím. Není tak úplně běžné vyrůstat s pěstounkou místo se skutečnou matkou.“ Moje poznámka se setkala s tak zarytým mlčením, že jsem se rozhodl neříct po zbytek večeře už raději ani slovo. Vyměnily si několik významných pohledů.</text:p>
      <text:p text:style-name="Text">„Ano, možná to s tím souviselo. Tak či tak, do tří let od tvého odletu na Merkur jsem věděla, že to nevydržím. Měla jsem jet s tebou. Byla jsem jen děcko, ale i tak jsem chtěla jet s tebou.“ Dívala se upřeně na Dorothy, která stejně upřeně zkoumala povrch stolu. Jubilant přestala jíst.</text:p>
      <text:p text:style-name="Text">„Asi bude lepší, když o tom nebudeme mluvit.“</text:p>
      <text:p text:style-name="Text">K mému překvapení Dorothy souhlasila. To mi hodně napovědělo. Nebudou o tom mluvit, protože přede mnou něco tají.</text:p>
      <text:p text:style-name="Text">Jubilant si po obědě trochu zdřímla. Řekla, že by se mnou šla ráda do jeskyně, ale musí si odpočinout kvůli gravitaci. Zatímco spala, pokusil jsem se znovu přimět Dorothy, aby mi pověděla celý příběh o svém životě na Luně.</text:p>
      <text:p text:style-name="Text">„Ale<text:s/><text:span text:style-name="T220">jak to,</text:span><text:s/>že jsem vůbec naživu? Říkáš, že jsi nechala Jubilant, své jediné dítě, když jí byly tři roky, u kamarádky, která se o ni měla na Luně postarat.<text:s/><text:span text:style-name="T221">Nechtěla</text:span><text:s/>sis ji vzít s sebou?“</text:p>
      <text:p text:style-name="Text">Unaveně se na mě zadívala. Tohle už jsme spolu zažili mockrát.</text:p>
      <text:p text:style-name="Text">„Timmy, už tři roky jsi dospělý. Řekla jsem ti, že můžeš odejít, když budeš chtít. Brzy to stejně uděláš. Ale do tohohle mě už netahej, prosím.“</text:p>
      <text:p text:style-name="Text">„Mami, dobře víš, že na tebe nemůžu tlačit. Ale mohla bys mít vůči mně respekt a přestat mě vodit za nos? Je v tom víc než jen to.“</text:p>
      <text:p text:style-name="Text">„Ano! Ano, je toho víc. Ale já to chci nechat za sebou. Je to záležitost osobního soukromí. Mohl bys ty mít respekt vůči mně a přestat mě do toho tahat?“ Nikdy předtím jsem ji neviděl tak rozzlobenou. Vstala, prošla zdí a vydala se dolů z kopce. V půlce svahu se rozběhla. Vyrazil jsem za ní, ale po pár krocích jsem to<text:s/><text:soft-page-break/>vzdal a vrátil se zpět. Stejně jsem nevěděl, co bych jí řekl, nenapadlo mě nic, co už jsem neřekl dřív.</text:p>
      <text:p text:style-name="Text">K jeskyni jsme se dostali po krátkých etapách. Jubilant se po odpočinku cítila mnohem lépe, stále ale měla problémy na příkrých stoupáních.</text:p>
      <text:p text:style-name="Text">Nebyl jsem v jeskyni čtyři světloroky a nehrál si v ní ještě déle. Pro děti<text:s/>to ale stále bylo velmi oblíbené místo. Byly jich tu mraky.</text:p>
      <text:p text:style-name="Text">Stáli jsme na úzké římse přehlížející rtuťové jezírko a tentokrát byla Jubilant opravdu ohromená. Rtuťové jezírko je na dně úzké rokle, kterou kdysi dávno přehradilo zemětřesení. Jedna strana rokle je neustále ve stínu, protože směřuje na sever a slunce v naší zeměpisné šířce nikdy nevystoupí tak vysoko. Na dně rokle je tůňka – dvacet metrů na šířku, sto metrů na délku a asi pět metrů hluboká. Aspoň myslíme, že pět metrů – jen si zkuste odhadnout hloubku rtuťového jezera. Olovnice se do něj noří jako do hustého sirupu a všechno ostatní plave. Děti byly zrovna uprostřed na slušně velkém balvanu, který používaly jako člun.</text:p>
      <text:p text:style-name="Text">To všechno je sice hezké, ale bylo retrográdní léto a teplota šplhala ke svému maximu. Rtuť se tak blížila k bodu varu a všude kolem byla hustá pára. Když jí procházely proudy elektronů ze slunce, rozzářila se, zablikala a zavířila v přízračné indigové bouři. Hladina byla nízko, jezírko se ale nikdy nevyvařilo úplně, protože rtuť se srážela na zastíněné skalní stěně a z ní pak stékala zpět do tůňky.</text:p>
      <text:p text:style-name="Text">„Odkud se všechna ta rtuť bere?“ zeptala se Jubilant, když zase popadla dech.</text:p>
      <text:p text:style-name="Text">„Něco je přírodní, ale většinou pochází z továren v přístavu. Je to vedlejší produkt jakýchsi fúzních procesů, pro který nemůžou najít žádné použití, tak ji vypouštějí do prostředí. Je moc těžká na to, aby odtekla, takže se během tmaroku kondenzuje v údolích. Tohle je na srážení obzvlášť dobré. Kdysi jsem si tu hrával, když jsem byl mladší.“</text:p>
      <text:p text:style-name="Text">Udělalo to na ni velký dojem. Na Luně nic takového nemají. Z toho, co jsem slyšel, je Luna zvenku pořádně nudná. Miliardy let se tam nic nepohne.</text:p>
      <text:soft-page-break/>
      <text:p text:style-name="Text">„Nikdy jsem nic tak krásného neviděla. Co tu tak třeba děláte? Asi to bude moc husté, než aby se v tom dalo plavat?“</text:p>
      <text:p text:style-name="Text">„Lip ses trefit nemohla. Do té hmoty můžeš silou ponořit ruku maximálně tak půl metru hluboko. Pokud bys udržela rovnováhu, mohla bys tam stát a ponořila by ses jen asi patnáct centimetrů. To ale neznamená, že se nedá plavat vůbec – můžeš plavat<text:s/><text:span text:style-name="T222">na</text:span><text:s/>tom. Pojďme dolů, ukážu ti to.“</text:p>
      <text:p text:style-name="Text">Nepřestávala fascinovaně zírat na ionizovaný mrak, šla ale za mnou. Ten oblak vás prostě zhypnotizuje. Nejprve vám připadá, že je celý purpurový. Potom si začnete všímat dalších barev, ale jen koutky očí. Nikdy je nemůžete vidět přímo, jsou moc slabé. Ale jsou tam. Způsobují je lokální nečistoty z jiných plynů.</text:p>
      <text:p text:style-name="Text">Docela chápu, že si lidé vyráběli z ionizovaných plynů lampy: z neonu, argonu, rtuti a podobně. Sestupovat ke rtuťové tůňce je jako nořit se do světla jedné z těch starých lamp.</text:p>
      <text:p text:style-name="Text">V půlce svahu Jubilant povolila kolena. Pole skafandru ztuhlo při prvním nárazu, jen co spadla na záda a začala se smýkat dolů. V době, kdy žbluňkla do jezírka, z ní byla jen ztuhlá socha, zmrzlá v nešikovné poloze, jak se pokoušela zabránit pádu. Sklouzla se po hladině tůňky a zastavila se vleže na zádech.</text:p>
      <text:p text:style-name="Text">Skočil jsem za Jubilant a setrvačností dojel až k ní. Pokoušela se vstát a zrovna zjišťovala, že to nejde. Po chvíli se začala smát, když si uvědomila, že musí vypadat pěkně hloupě.</text:p>
      <text:p text:style-name="Text">„Tady si nemůžeš stoupnout, i kdyby ses snažila, jak chceš. Podívej, jak se tu dá pohybovat.“ Přetočil jsem se na břicho a začal jsem máchat pažemi jako při plavání. Začnete tak, že je dáte před sebe, a potom s nimi dlouhým krouživým pohybem táhnete kolem boků. Čím silněji zabíráte do rtuti, tím rychleji se pohybujete. A pohybujete se do té doby, než ponoříte prsty na nohou. Jezírko nemá žádné tření.</text:p>
      <text:p text:style-name="Text">Za chvíli plavala vedle mě a moc si to užívala. A já vlastně taky. Proč přestaneme dělat tolik fajn věcí, když vyrosteme? V celé sluneční soustavě není nic lepšího než plavání na rtuti. Všechno se mi to teď vracelo, to čiré potěšení z klouzání po zrcadlové hladině, zatímco bradou před sebou vyrýváte brázdu. S očima těsně nad povrchem máte pocit neskutečné rychlosti.</text:p>
      <text:soft-page-break/>
      <text:p text:style-name="Text">Několik dětí hrálo hokej. Chtěl jsem se k nim přidat, ale podle toho, jak nás sledovaly, jsem si uvědomil, že jsme na ně moc velcí a že tu podle nich vlastně ani nemáme co pohledávat. To bylo docela tvrdé. Plavání jsem si ale i tak užíval.</text:p>
      <text:p text:style-name="Text">Po několika hodinách si Jubilant potřebovala odpočinout. Ukázal jsem jí, jak se to dá udělat a přitom se nevracet na břeh – získat tři opěrné body tím, že si člověk sedne s široce roztaženýma nohama. To je asi jediná věc, která se dá na rtuti dělat, kromě toho, že na ní normálně ležíte. V jakékoliv jiné poloze, ať už se opřete, jak chcete, vždy vám opora uklouzne. Jubilant si s ležením vystačila.</text:p>
      <text:p text:style-name="Text">„Stále si nemůžu zvyknout, že se můžu koukat přímo do slunce,“ pronesla. „Začínám si pomalu myslet, že tu máte možná lepší systém než my. Myslím s těmi interními skafandry.“</text:p>
      <text:p text:style-name="Text">„Přemýšlel jsem o tom,“ zareagoval jsem. „Vy, námě… lunárníci netrávíte tak moc času na povrchu, aby byly silové skafandry potřeba. Bylo by s nimi moc starostí a hodně by to stálo, hlavně u dětí. Nevěřila bys, na kolik vyjde mít dítě ve skafandrech. Dorothy bude dluhy splácet ještě dvacet let.“</text:p>
      <text:p text:style-name="Text">„Ano, ale možná to stojí za to. Jasně, chápu, máš pravdu, že by to bylo drahé, ale já z nich už nevyrostu. Jak dlouho vydrží?“</text:p>
      <text:p text:style-name="Text">„Měly by se vyměňovat každé dva až tři roky.“ Nabral jsem do dlaně trochu rtuti a nechal jsem ji mezi prsty skapávat na její hruď. Zkoušel jsem vymyslet nějakou okliku, jak začít hovor o Dorothy a o tom, co o ní Jubilant ví. Po několika nepovedených začátcích jsem se zeptal přímo, čemu se to pokoušely při rozhovoru vyhnout.</text:p>
      <text:p text:style-name="Text">Nevytáhl jsem z ní nic.</text:p>
      <text:p text:style-name="Text">„Co je tamhle v té dutině?“ zeptala se a přetočila se na břicho.</text:p>
      <text:p text:style-name="Text">„To je ta jeskyně.“</text:p>
      <text:p text:style-name="Text">„Co je vevnitř?“</text:p>
      <text:p text:style-name="Text">„Ukážu ti to, když mi povíš, co chci vědět.“</text:p>
      <text:p text:style-name="Text">Zadívala se na mě. „Nebuď dětinský, Timothy. Pokud by tvoje matka chtěla, aby ses dověděl o jejím životě na Luně, řekla by ti to sama. Já s tím nemám nic společného.“</text:p>
      <text:p text:style-name="Text">„Nebudu dětinský, až se ke mně jako k dítěti přestaneš chovat. Jsme oba dospělí. Můžeš mi říct, co se ti zlíbí, aniž by ses mé matky ptala.“</text:p>
      <text:soft-page-break/>
      <text:p text:style-name="Text">„Nechrne to být.“</text:p>
      <text:p text:style-name="Text">„To mi říká každý. Ale jo, klidně, běž si teda do jeskyně sama.“ A přesně to udělala. Seděl jsem na jezeře a mračil se na celý svět. Nelíbilo se mi, že mě udržují v nevědomosti, a hlavně se mi nelíbilo, že si o mně moji příbuzní povídají kdovíco.</text:p>
      <text:p text:style-name="Text">Jen mě trochu mátlo, jak důležitá pro mě začala být touha dozvědět se víc o skutečném důvodu Dorothina stěhování na Merkur. Žil jsem sedmnáct let, aniž by mě to zajímalo, a nijak mi to nevadilo. Ale teď, když jsem uvažoval o věcech, které mi vyprávěla jako dítěti, uvědomil jsem si, že to nedává smysl. Příchod Jubilant mě přiměl všechno znovu prozkoumat. Proč nechala Jubilant na Luně? Proč si místo ní vzala<text:s/>klonovaného potomka?</text:p>
      <text:p text:style-name="Text">Jeskyni představuje dutina v čele rokle, z jejíhož ústí vytéká pramen rtuti. To se děje celý světlorok, na vrcholu léta je ale proud trochu silnější. Způsobovaly to rtuťové výpary soustřeďující se v jeskyni, kde se srážely a stékaly po stěnách. Našel jsem Jubilant uprostřed vnitřního jezírka, úplně v tranzu. Ionizační svit v jeskyni vypadal mnohem jasněji než venku, kde musel soupeřit se slunečním světlem. Pokud se k tomu přidá tisíce pramínků rtuti vrhajících odrazy, dostanete místo, které musíte napřed vidět, abyste uvěřili, že existuje.</text:p>
      <text:p text:style-name="Text">„Poslouchej, je mi líto, že jsem tě tak otravoval. Chtěl jsem…“</text:p>
      <text:p text:style-name="Text">„Pšššt,“ mávla na mě rukou. Sledovala kapky dopadající ze stropu do izolovaných kaluží na podlaze jeskyně. Na hladině se po dopadu netvořily žádné kruhy. Sedl jsem si vedle ní a taky jsem se díval.</text:p>
      <text:p text:style-name="Text">„Myslím, že by mi nevadilo tady žít,“ pronesla snad po hodině.</text:p>
      <text:p text:style-name="Text">„Mám pocit, že jsem nikdy neuvažoval, že bych žil někde jinde.“</text:p>
      <text:p text:style-name="Text">Podívala se na mě, ale potom se zase odvrátila. Chtěla zjistit, jak se tvářím, ale viděla jen svůj vlastní rozmazaný obraz.</text:p>
      <text:p text:style-name="Text">„Myslela jsem, že chceš být lodním kapitánem.“</text:p>
      <text:p text:style-name="Text">„No, to ano. Ale vždycky bych se vracel zpátky.“ Několik minut jsem nic neříkal a přemýšlel o tom, co mě stále víc a víc znepokojovalo.</text:p>
      <text:p text:style-name="Text">„Vlastně možná nakonec budu dělat raději něco jiného.“</text:p>
      <text:p text:style-name="Text">„Proč?“</text:p>
      <text:soft-page-break/>
      <text:p text:style-name="Text">„Víš, velení hvězdoletu už asi nebude, co bývalo. Chápeš, co tím myslím?“</text:p>
      <text:p text:style-name="Text">Podívala se na mě znovu a tentokrát se opravdu hodně snažila rozluštit můj výraz.</text:p>
      <text:p text:style-name="Text">„Možná ano.“</text:p>
      <text:p text:style-name="Text">„Já vím, co si myslíš. Hodně dětí se chce stát lodními kapitány. Vyrostou z toho. Možná, že i já. Připadá mi, že jsem se narodil o století později na to, co bych chtěl. Už sotva najdeš loď, ve které je kapitán něco víc než figurka. Skutečným pánem lodi je komise počítačů. Ty dělají<text:s/><text:span text:style-name="T223">všechnu</text:span><text:s/>práci. Kapitán už nemůže ani jejich rozhodnutí změnit.“</text:p>
      <text:p text:style-name="Text">„Netušila jsem, že je to až tak zlé.“</text:p>
      <text:p text:style-name="Text">„Ještě horší. Všechny pasažérské linky přecházejí na zcela automatizované lodě. U tras s vysokým přetížením to tak už je, podle teorie, že posádka bude po pár cestách při pěti G z větší části nepoužitelná.“</text:p>
      <text:p text:style-name="Text">Hloubal jsem nad smutným faktem o naší moderní civilizaci: doba romantiky byla pryč. Sluneční soustava byla zkrocená. Už v ní nezbylo místo pro dobrodružství.</text:p>
      <text:p text:style-name="Text">„Mohl bys jít do kometární zóny,“ navrhla.</text:p>
      <text:p text:style-name="Text">„To je jediná věc, kvůli které bych na pilotní výcvik ještě šel. Tam člověk nepotřebuje počítač, aby lovil černé díry. Uvažoval jsem, že bych si sehnal místo a koupil cestu minulý tmarok, když mi bylo kvůli tomu všemu fakt špatně. Ale zkusím napřed získat nějaký pilotní výcvik, než odejdu.“</text:p>
      <text:p text:style-name="Text">„To by se mohlo hodit.“</text:p>
      <text:p text:style-name="Text">„Nevím. Mluví se o tom, že se budou zavírat kurzy astrogace. Možná ji budu muset studovat jako samouk.“</text:p>
      <text:p text:style-name="Text">„Nemyslíš, že bychom už měli jít? Začínám mít hlad.“</text:p>
      <text:p text:style-name="Text">„Ne, zůstaňme tu ještě chvíli. Moc se mi tu líbí.“</text:p>
      <text:p text:style-name="Text">Jsem přesvědčený, že jsme tam byli minimálně pět hodin. Zeptal jsem se jí na zájem o enviromentální inženýrství a dostal nečekaně upřímnou odpověď. O své vytoužené profesi prohlásila: „Když jsem se rozešla se svou matkou, zjistila jsem, že mě baví vytvářet bezpečná místa pro život. Nepřipadala jsem si v té době zrovna jistě.“ Později si našla i jiné důvody, ale připustila, že nejvíc ji<text:s/><text:soft-page-break/>poháněla právě touha po jistotě. Přemýšlel jsem o jejím podivném dětství. Byla jedinou osobou, co jsem kdy znal, která nevyrůstala se svou přirozenou matkou.</text:p>
      <text:p text:style-name="Text">„Taky jsem přemýšlela o tom, že bych se vydala do vnější soustavy,“ dodala po další dlouhé pauze. „Třeba na Pluto. Možná se tam někdy potkáme.“</text:p>
      <text:p text:style-name="Text">„To je možný.“</text:p>
      <text:p text:style-name="Text">Země se trochu zatřásla; nic moc, ale stačilo to na to, aby se kaluže rtuti rozhýbaly a Jubilant se začala mít k odchodu. Proplétali jsme se ven mezi loužemi, když došlo k dlouhému, kolébavému otřesu a fialový přísvit se ztratil. Shodilo nás to na podlahu a zůstali jsme v úplné tmě.</text:p>
      <text:p text:style-name="Text">„Co to bylo?“ začínala se jí v hlase ozývat panika.</text:p>
      <text:p text:style-name="Text">„Vypadá to, že nás to tu zablokovalo. U vchodu nejspíš došlo k závalu. Zůstaň sedět na místě a já si tě najdu.“</text:p>
      <text:p text:style-name="Text">„Kde jsi? Nemůžu tě najít. Timothy!“</text:p>
      <text:p text:style-name="Text">„Vydrž na místě a za chvíli na tebe narazím. Zůstaň v klidu, stačí zůstat v klidu, není se čeho bát. Dostanou nás odsud za pár hodin.“</text:p>
      <text:p text:style-name="Text">„Timothy, nemůžu tě najít, nevím, kde…“ Pleskla mě do obličeje dlaní a vzápětí se ke mně tiskla jako klíště. Pevně jsem ji držel a utěšoval. O pár hodin dřív bych jí kvůli jejímu chování pohrdal, ale teď už jsem ji chápal víc. Kromě toho, nikomu se moc nelíbí být pohřbený zaživa. Ani mně ne. Objímal jsem ji, dokud jsem neucítil, že se trochu uvolňuje.</text:p>
      <text:p text:style-name="Text">„Promiň.“</text:p>
      <text:p text:style-name="Text">„Neomlouvej se, poprvé mi bylo stejně. Jsem rád, že tu jsi. Být pohřbený sám je mnohem horší než být jen pohřbený zaživa. Teď si sedni a dělej, co ti řeknu. Otoč svůj přívodní ventil úplně doleva. Máš to? Teď využíváme kyslík na nejnižší možnou míru. Musíme zůstat co nejvíc bez pohybu, jak to jde, abychom se moc neohřívali.“</text:p>
      <text:p text:style-name="Text">„Dobře. Co dál?“</text:p>
      <text:p text:style-name="Text">„No, pro začátek – hraješ šachy?“</text:p>
      <text:p text:style-name="Text">„Cože? To je všechno? Nemusíme zapnout nějaký signál nebo tak něco?“</text:p>
      <text:p text:style-name="Text">„Už jsem to udělal.“</text:p>
      <text:soft-page-break/>
      <text:p text:style-name="Text">„Co kdyby tě to zavalilo úplně a tvůj skafandr by ztvrdl, aby tě to nerozmačkalo? Jak bys ho zapnul potom?“</text:p>
      <text:p text:style-name="Text">„Zapíná se automaticky, pokud skafandr zůstane tuhý víc než jednu minutu.“</text:p>
      <text:p text:style-name="Text">„Aha. Tak dobře. Pěšec na e4.“</text:p>
      <text:p text:style-name="Text">Vzdali jsme hru asi po patnáctém tahu. Nejsem tak dobrý na vizualizaci herní desky, a i když jí to šlo, byla příliš nervózní, než aby mohla tahy plánovat moc dopředu. A já jsem začínal být nervózní. Pokud byl vchod zavalený štěrkem, jak jsem předpokládal, měli by nás odsud vyhrabat ani ne za hodinu. Odhad času ve tmě jsem měl nacvičený a od zemětřesení už mu sely uplynout tak dvě hodiny. Muselo to být horší, než jsem si myslel. Mohlo trvat celý den, než se přes zával dostanou až k nám.</text:p>
      <text:p text:style-name="Text">„Překvapilo mě, že když jsem tě objala, mohla jsem se tě dotýkat. Myslím lim kůže, ne jen skafandru.“</text:p>
      <text:p text:style-name="Text">„Myslím, že jsem cítil, jak se třeseš. Skafandry splynou. Když se mě dotkneš, máme na sobě jeden skafandr místo dvou. Někdy se to hodí.“</text:p>
      <text:p text:style-name="Text">Leželi jsme bok po boku ve rtuťovém jezírku a objímali se rukama. Utěšovalo nás to.</text:p>
      <text:p text:style-name="Text">„Chceš říct… chápu. Můžeš se ve skafandru i milovat. Tohle naznačuješ?“</text:p>
      <text:p text:style-name="Text">„Měla bys to někdy zkusit ve rtuťovém jezírku. To je vůbec nejlepší.“</text:p>
      <text:p text:style-name="Text">„Jsme ve rtuťovém jezírku.“</text:p>
      <text:p text:style-name="Text">„Ale milovat se si netroufneme. Přehřálo by nás to. Ta rezerva může být ještě potřeba.“</text:p>
      <text:p text:style-name="Text">Byla potichu, ale ucítil jsem, jak mě ještě silněji přitiskla pažemi k sobě. „Je to špatný, Timothy?“</text:p>
      <text:p text:style-name="Text">„Ne, ale můžeme tu zůstat trochu déle. Časem můžeš dostat žízeň. Vydržíš?“</text:p>
      <text:p text:style-name="Text">„To je škoda, že se nemůžeme milovat. Nemusela bych na to aspoň myslet.“</text:p>
      <text:p text:style-name="Text">„Vydržíš?“</text:p>
      <text:p text:style-name="Text">„Vydržím.“</text:p>
      <text:soft-page-break/>
      <text:p text:style-name="Text">„Timothy, nedoplnila jsem si svůj zásobník, než jsme vyšli z domu. Je v tom nějaký problém?“</text:p>
      <text:p text:style-name="Text">Myslím, že jsem na sobě nedal nic znát, ale vyděsila mě pěkně. Přemýšlel jsem o tom a nenapadalo mě nic, na co by to mohlo mít vliv. Při cestě do domu použila kyslíku nejvíc tak na hodinu, i při zvýšené míře ochlazování. Najednou jsem si ale vzpomenul, jak chladná byla její kůže, když mi skočila do náruče.</text:p>
      <text:p text:style-name="Text">„Jubilant, když jsi vycházela z domu, měla jsi skafandr nastavený na maximální chlazení?“</text:p>
      <text:p text:style-name="Text">„Ne, ale zvedla jsem si ho po cestě. Bylo hrozně<text:s/><text:span text:style-name="T224">horko.</text:span><text:s/>Myslela jsem si, že omdlím, jak jsem byla unavená.“</text:p>
      <text:p text:style-name="Text">„A po otřesech sis ho nestáhla?“</text:p>
      <text:p text:style-name="Text">„To máš pravdu.“</text:p>
      <text:p text:style-name="Text">Provedl jsem nějaké hrubé odhady a výsledky se mi vůbec nelíbily. Podle nejpesimističtějších předpokladů jí nemuselo zbývat vzduchu na víc než pět hodin. Venku by měla tak dvanáct hodin. A tyhle jednoduché počty zvládala stejně dobře jako já – nebyl důvod pokoušet se to před ní skrývat.</text:p>
      <text:p text:style-name="Text">„Pojď ke mně blíž,“ vyzval jsem ji. Zmátlo ji to, protože už teď jsme byli tak blízko, jak se jen dalo. Chtěl jsem ale, aby se dotkly naše přívodní ventily. Propojil jsem je a počkal tři sekundy.</text:p>
      <text:p text:style-name="Text">„Teď se tlak v našich zásobnících vyrovnal.“</text:p>
      <text:p text:style-name="Text">„Proč jsi to udělal? Ne, Timothy, to jsi neměl. To byla moje chyba, že jsem si nedala pozor.“</text:p>
      <text:p text:style-name="Text">„Udělal jsem to i pro sebe. Jak bych mohl sám se sebou žít, kdybys tu umřela a já ti mohl pomoci? Ber to takhle.“</text:p>
      <text:p text:style-name="Text">„Timothy, odpovím na všechny otázky o tvé mámě, na které se chceš zeptat.“</text:p>
      <text:p text:style-name="Text">To bylo poprvé, co mě opravdu naštvala. Nerozčililo mě, že si zapomněla doplnit zásobník. Ani to s tím chlazením. To byla víc moje vina než její. Udělal jsem z rychlosti chlazení hru a neřekl jí tak úplně, jak důležité je nechávat si dostatečnou rezervu. Nevzala mě vážně a teď jsme dopláceli na můj vtípek. Udělal jsem chybu v předpokladu, že když je odborníkem na lunární bezpečnost, tak se o sebe dokáže postarat. Jak by mohla, když neměla realistický odhad možných hrozeb?</text:p>
      <text:soft-page-break/>
      <text:p text:style-name="Text">Ale tahle nabídka zněla příliš jako platba za kyslík, a to se na Merkuru nedělá. Když jste v úzkých, o vzduch se vždycky podělíte. Děkovat za to je nezdvořilé.</text:p>
      <text:p text:style-name="Text"><text:span text:style-name="T225">„Nemysli</text:span><text:s/>si, že mi něco dlužíš. Tak to není.“</text:p>
      <text:p text:style-name="Text">„Kvůli tomu jsem to nenabízela. Ale jestli tu máme umřít, připadá mi jako hloupost držet si tajemství. Dává to smysl?“</text:p>
      <text:p text:style-name="Text">„Ne. Pokud máme umřít, k čemu to je všechno mi povědět? K čemu mi to bude dobré? A ani tak by to nedávalo smysl. O umírání se zatím nedá ani<text:s/><text:span text:style-name="T226">zdaleka</text:span><text:s/>mluvit.“</text:p>
      <text:p text:style-name="Text">„Aspoň bychom nějak vyplnili čas.“</text:p>
      <text:p text:style-name="Text">Povzdechl jsem si. V tuhle chvíli opravdu nebylo důležité vědět, co jsem se z ní pokoušel dostat před tím.</text:p>
      <text:p text:style-name="Text">„Tak dobře. Otázka číslo jedna: Proč tě Dorothy nechala tam, když se odstěhovala na Merkur?“ Jakmile jsem tu otázku položil, začala být najednou zase důležitá.</text:p>
      <text:p text:style-name="Text">„Protože není naší matkou. Rozvedla se s naší matkou, když mi bylo deset.“</text:p>
      <text:p text:style-name="Text">V šoku jsem se prudce posadil.</text:p>
      <text:p text:style-name="Text">„Dorothy není… potom teda… je moje pěstounka? Celou tu dobu říkala, že je…“</text:p>
      <text:p text:style-name="Text">„Ne, není tvoje pěstounka, technicky ne. Je tvůj otec.“</text:p>
      <text:p text:style-name="Text">„COŽE?“</text:p>
      <text:p text:style-name="Text">„Je tvůj otec.“</text:p>
      <text:p text:style-name="Text">„Jak ksakru…<text:s/><text:span text:style-name="T227">ote</text:span><text:span text:style-name="T228">c<text:s/></text:span>Co to je za šaškárnu? Kdo kdy, k čertu, věděl, kdo je jeho<text:s/><text:span text:style-name="T229">ote</text:span><text:span text:style-name="T230">c</text:span>“</text:p>
      <text:p text:style-name="Text">„Já,“ odpověděla suše. „A teď i ty.“</text:p>
      <text:p text:style-name="Text">„Myslím, že bys mi to měla raději povyprávět od začátku.“</text:p>
      <text:p text:style-name="Text">Udělala to, a všechno sedělo, bez ohledu na to, jak bizarní se fakta zdála.</text:p>
      <text:p text:style-name="Text">Dorothy a matka Jubilant (moje matka!) byly členy náboženské sekty, která si říkala První principy. Pochopil jsem, že měli spoustu ujetých nápadů, ale nejbizarnější ze všech měl co do činění s čímsi zvaným ‚rodinná jednotka‘. Skládalo se to z matky a otce,<text:s/><text:span text:style-name="T231">obou žijících ve stejné domácnosti,</text:span><text:s/>a tuctu dětí.</text:p>
      <text:p text:style-name="Text">První principy nešly až tak daleko, stále se držely konvence Jedna osoba – jedno dítě – což bylo taky velmi dobře, protože jinak by se<text:s/><text:soft-page-break/>namísto odtažité tolerance dočkaly lynčování – líbila se jim ale představa toho, že oba biologičtí rodiče žijí společně a vychovávají své dvě děti.</text:p>
      <text:p text:style-name="Text">Tak byli Dorothy a Lesk (tak se jmenovala, tehdy na Luně si říkali Záře a Lesk) ‚oddáni‘<text:s/>a Lesk převzala u prvního dítěte ženskou roli. Počala ho, porodila a dala mu jméno Jubilant.</text:p>
      <text:p text:style-name="Text">Potom se vztah začal rozpadat, jak by tušil kdokoli, kdo je jen trochu při smyslech. Nevím toho o historii moc, ale trochu přece jen – o tom, jak to bylo kdysi na Staré Zemi. Manželé zabíjeli manželky, ženy zabíjely muže, rodiče bili děti, války, hladomory – tohle všechno. Nevím, kolik z toho zapříčinila ta rodinná jednotka, ale muselo být docela tvrdé si někoho ‚vzít‘<text:s/>a až následně zjistit, že to nebyl ten pravý. Takže si to člověk vybíjel na dětech. Nemusím být zrovna sociolog, aby mi to došlo.</text:p>
      <text:p text:style-name="Text">S jejich vztahem, i když byl ze začátku možná plný záře a lesku, to šlo po následující tři roky vytrvale z kopce. Dostali se až do bodu, kdy Záře se svou partnerkou nedokázal vydržet ani na té samé planetě. Miloval ale dítě a dokonce na něj myslel jako na svoje vlastní. Jenže zkuste něco takového prohlásit u soudu. Moderní právní věda neuznává ani<text:s/><text:span text:style-name="T232">koncept</text:span><text:s/>otcovství, o nic víc než uznává božské právo králů vládnout. Záře neměl žádný zákonný nárok, o který by se mohl opřít. Dítě patřilo Lesku.</text:p>
      <text:p text:style-name="Text">Ale moje matka (nebo<text:s/><text:span text:style-name="T233">pěstounka,</text:span><text:s/>stále se mi nedařilo zvyknout na to, že otec) našla kompromis. Litovat toho, že nemůže vzít Jubilant s sebou, bylo k ničemu. Musel to akceptovat. Ale mohl si vzít aspoň kousek z ní. A to jsem byl já. Takže se přestěhoval na Merkur s klonovaným dítětem, změnil si pohlaví a vychovával mě až do dospělosti, aniž by se kdykoliv zmínil o Prvních principech.</text:p>
      <text:p text:style-name="Text">I když se jednalo o zásadní odhalení, postupně jsem se uklidňoval, jak jsem se dovídal stále víc podrobností. Měl jsem plno otázek a přežití šlo na chvíli stranou.</text:p>
      <text:p text:style-name="Text">„Ne, Dorothy už není členem té církve. To byl jeden z důvodů rozchodu. Pokud vím, tak Lesk je dnes<text:s/><text:span text:style-name="T234">jediným</text:span><text:s/>členem. Církev nevydržela moc dlouho. Páry, které ji většinou tvořily, se rozpadly při manželských svárech. Kvůli tomu soud svolil s mým odloučením. Lesk se mi pokoušela vnucovat své náboženství, a když jsem o tom<text:s/><text:soft-page-break/>vykládala svým kamarádům, smáli se mi. Nechtěla jsem to tak, i když mi bylo teprve deset, a řekla jsem u soudu, že podle mě je moje matka šílená. Soud s tím souhlasil.“</text:p>
      <text:p text:style-name="Text">„Tak… takže Dorothy ještě svoje jedno dítě neměla. Myslíš, že stále ještě nějaké mít může? Jak by to bylo po právní stránce?“</text:p>
      <text:p text:style-name="Text">„Podle všeho to záleží jen na Dorothy. Soudům se to líbit nebude, ale je to její právo na porod, a to nemůžou popřít. Zařídila si povolení, že tě může vychovat, díky mezeře v zákonech, protože odešla na Merkur a dostala se tak mimo pravomoc lunárních soudů. Tu mezeru opravili krátce poté, co jste odjeli. Takže ty a já jsme docela výjimeční. Co si o tom myslíš?“</text:p>
      <text:p text:style-name="Text">„Nevím. Asi bych měl raději normální rodinu. Co mám teď Dorothy říct?“</text:p>
      <text:p text:style-name="Text">Objala mě a já jí za to byl hrozně vděčný. Připadal jsem si hrozně malý a osamělý. Její příběh se ještě usazoval a já už se začínal bát, jak budu reagovat, až si uvědomím všechny důsledky.</text:p>
      <text:p text:style-name="Text">„Neříkala bych jí nic. Proč bys měl? Asi by ti to řekla, když bys měl letět do kometárního pásu, ale i kdyby ne, co z toho? K čemu by to bylo? Nebyla snad dobrá matka? Máš nějaké stížnosti? Je biologická skutečnost mateřství až tak důležitá? Myslím si, že ne. Myslím, že láska je důležitější, a viděla jsem, jak ráda tě má.“</text:p>
      <text:p text:style-name="Text">„Ale ona je můj otec! Jak se s tím mám vyrovnat?“</text:p>
      <text:p text:style-name="Text">„Ani to nezkoušej. Mám podezření, že otcové své děti milovali víceméně stejně jako matky, ještě tehdy, když bylo otcovství něčím víc než inseminací.“</text:p>
      <text:p text:style-name="Text">„Možná máš pravdu. Asi to tak je.“ Pevně mě držela v té tmě.</text:p>
      <text:p text:style-name="Text">„To se ví, že to tak je.“</text:p>
      <text:p text:style-name="Text">Za tři hodiny se ozvalo rachocení a nás znovu obklopil fialový přísvit.</text:p>
      <text:p text:style-name="Text">Vyšli jsme do slunečního světla a drželi se za ruce. Čekala tam na nás záchranná četa, culící se od ucha k uchu a poklepávající nás po zádech. Naplnili nám zásobníky a my si mohli dovolit plýtvat kyslíkem, aby nám konečně uschnul pot na kůži.</text:p>
      <text:p text:style-name="Text">„Bylo to zlé?“ zeptal jsem se velitele záchranářů.</text:p>
      <text:p text:style-name="Text">„Střední rozsah. Vy dva jste jedni z posledních, které jsme vykopali. Dostali jste zabrat?“</text:p>
      <text:soft-page-break/>
      <text:p text:style-name="Text">Podíval jsem se na Jubilant, která se tvářila, jako by právě vstala z mrtvých, a šklebila se na celé kolo jako šílenec. Na chvíli jsem se zamyslel.</text:p>
      <text:p text:style-name="Text">„Ne. Všechno bez problémů.“</text:p>
      <text:p text:style-name="Text">Vylezli jsme po skalnatém svahu a já se ohlédl zpátky. Při zemětřesení se do rtuťové tůně sesunulo několik tun kamení. Ještě horší bylo, že hráz na spodním konci byla zničená. Většina rtuti odtekla do širšího údolí dole. Bylo jasné, že rtuťová jeskyně už nikdy nebude tím magickým místem jako v mém dětství. Bylo to smutné. Měl jsem to tu rád a připadalo mi, že toho tam dole nechávám opravdu hodně.</text:p>
      <text:p text:style-name="Text">Otočil jsem se dopředu a vyrazil směrem k našemu domu a k Dorothy.</text:p>
      <text:p text:style-name="Text"/>
      <text:p text:style-name="P235">Překlad Karel Makovský, původně F&amp;SF 2/1975</text:p>
      <text:p text:style-name="P236"/>
      <text:h text:style-name="Nadpis1" text:outline-level="1"><text:bookmark-start text:name="bookmark30"/><text:bookmark-start text:name="_Toc327124950"/><text:soft-page-break/>Ansarské roční doby<text:bookmark-end text:name="_Toc327124950"/></text:h>
      <text:p text:style-name="P237">(SEASONS OF THE ANSARAC)</text:p>
      <text:h text:style-name="Nadpis2" text:outline-level="2"><text:bookmark-start text:name="_Toc327124951"/>Ursula K Le Guinov<text:bookmark-end text:name="bookmark30"/>á<text:bookmark-end text:name="_Toc327124951"/></text:h>
      <text:p text:style-name="P238"/>
      <text:p text:style-name="P239"/>
      <text:p text:style-name="Text">Kdysi jsem dlouho hovořila s jedním starým Ansarem. Potkala jsem ho v jeho Meziplanárním hostelu, který se nachází na rozlehlém ostrově ve vodách Velkého západního oceánu, daleko od migračních tras Ansarů. Je to jediné místo, které dnes smějí návštěvníci z jiných rovin navštívit.</text:p>
      <text:p text:style-name="Text">Kergemmeg tam žije jako domorodý hostitel a průvodce, aby předvedl turistům aspoň náznak místního koloritu, protože jinak to tam vypadá jako tropický ostrov v kterékoli ze stovky rovin – slunečný, větrný, lenivý, krásný, s vějířovitými stromy, zlatými písky a mohutnými, modrozelenými vlnami s bělostnou hřívou, které se rozbíjejí o útes za lagunou. Většina turistů přijíždí plachtit, chytat ryby, sbírat věci vyplavené na pláže nebo popíjet kvašené ii a nijak se nezajímá o rovinu ani o jejího jediného původního obyvatele, se kterým se kdy setkali. Nejdřív si ho samozřejmě prohlédnou a vyfotografují, protože vypadá impozantně: na výšku měří skoro dva metry deset, je hubený, silný, toporný, trochu schýlený věkem, a má úzkou hlavu, velké, kulaté, zlatočerné oči a zobák. Zobák působí dojmem všechno nebo nic a brání tak tomu, aby obličej vybavený zobákem umožňoval stejnou paletu výrazů jako ten, na němž jsou nos a ústa oddělené, ale Kergemmegovy oči a obočí prozrazují jeho emoce velice zřetelně. Je možná starý, ale je plný vášní.</text:p>
      <text:p text:style-name="Text">Trochu se mezi lhostejnými turisty nudil a cítil osaměle, a když ve mně našel ochotného posluchače (určitě ne prvního ani posledního, ale momentálně jediného), s potěšením mi o svých lidech vyprávěl, když jsme za dlouhých, příjemných večerů seděli nad vysokými sklenicemi vychlazeného ii v nachové tmě prozářené světly hvězd, jasem mořských vln plných světélkujících tvorů a pulsujícím třpytem oblaků světlušek vysoko v korunách vějířovitých stromů.</text:p>
      <text:soft-page-break/>
      <text:p text:style-name="Text">Řekl, že Ansarové odnepaměti dodržovali Řád. Nazýval to<text:s/><text:span text:style-name="T240">Madan.</text:span><text:s/>Řád mého lidu; řád, jak se věci dělají; řád, jak věci jsou; řád, kterým se věci řídí; řád, který je ukrytý ve slově<text:s/><text:span text:style-name="T241">pořád:</text:span><text:s/>jejich slovo, stejně jako naše, všechny tyto významy obsahovalo. „<text:bookmark-start text:name="OLE_LINK1"/><text:bookmark-start text:name="OLE_LINK2"/>Potom jsme se<text:s/><text:bookmark-end text:name="OLE_LINK1"/><text:bookmark-end text:name="OLE_LINK2"/>od<text:s/>Řádu odchýlili,“ prohlásil. „Nakrátko. Teď už to znovu děláme tak, jak jsme to dělali pořád.“</text:p>
      <text:p text:style-name="Text">Lidé vám budou neustále tvrdit: „toto jsme dělali pořád“, a vy pak zjistíte, že jejich<text:s/><text:span text:style-name="T242">pořád</text:span><text:s/>znamená jednu dvě generace nebo jedno dvě století, nanejvýš jedno dvě tisíciletí. Kulturní způsoby a zvyklosti jsou mrknutí ve srovnání se způsoby a zvyklostmi těla, druhu. Ve skutečnosti je velice málo toho, co lidé z naší roviny dělají pořád kromě toho, že hledají potravu, pijí, spí, zpívají, mluví, rozmnožují se, starají se o děti a pravděpodobně se do jisté míry spolčují. Vlastně by se na to dalo pohlížet jako na naši lidskou podstatu, jak málo behaviorálními imperativy se řídíme. Jak jsme pružní v hledání nových činností, nových způsobů. Jak důvtipně, vynalézavě, zoufale hledáme tu správnou cestu, pravdivou cestu, Řád, o němž si myslíme, že jsme jej dávno ztratili v houštinách novinek, příležitostí a voleb…</text:p>
      <text:p text:style-name="Text">Ansarové měli poněkud jinou volbu než my, možná omezenější. Je však zajímavá.</text:p>
      <text:p text:style-name="Text">Jejich planeta má větší slunce než naše a je od něho dál, takže má sice rotaci a sklon osy do značné míry stejné jako Země, ale její rok trvá zhruba čtyřiadvacet našich. A roční doby tomu svou délkou a neuspěchaností odpovídají: každá z nich trvá šest našich let.</text:p>
      <text:p text:style-name="Text">V každé rovině a v každém podnebí, které má jaro, je toto období časem plození, kdy se rodí nový život, a pro tvory, kteří žijí jen několik ročních dob nebo několik let, je počátek jara také dobou páření, kdy nový život začíná. Tak je to i u Ansarů, jejichž život je z jejich pohledu dlouhý tři roky.</text:p>
      <text:p text:style-name="Text">Obývají dva světadíly, jeden, který se rozkládá na rovníku a maličko na sever od něho, a druhý, který se táhne k severnímu pólu; oba jsou propojené dlouhým, hornatým pevninským mostem, podobně jako Severní a Jižní Amerika, i když všechno je to v menším měřítku. Zbytek planety tvoří oceán s několika souostrovími<text:s/><text:soft-page-break/>a samostatnými velkými ostrovy, z nichž žádný není osídlen kromě toho, který využívá Meziplanární agentura.</text:p>
      <text:p text:style-name="Text">Podle Kergemmega rok začíná, když ve městech v nížinách a pouštích na jihu rozhlásí Roční kněží příslušnou zprávu, načež se shromáždí velké davy, aby sledovaly, jak se slunce zastaví na vrcholku jisté věže nebo za úsvitu probodne světelným šípem jistý cíl: okamžik slunovratu. Odteď narůstající teplo sežehne jižní pastviny a stepi porostlé planými obilovinami a řeky v dlouhém období sucha ztratí vodu, městské studny vyschnou. Jaro postupuje se sluncem na sever, rozpouští sníh ze vzdálených kopců, rozjasňuje údolí zelenou barvou… A Ansarové postupují se sluncem.</text:p>
      <text:p text:style-name="Text">„Tak já mizím,“ řekne na ulici města starý známý druhému starému známému. „Nashle!“ A mladí lidé, téměř jednoletí – pro nás by to byli lidé, kteří mají jednadvacet, dvaadvacet – opustí své domácnosti a skupiny kamarádů, své univerzity a sportovní kluby, a vyhledají ve spletitých bytových komplexech, společných obydlích a městských ubytovnách toho či onoho rodiče, se kterým se v létě rozloučili. Přijdou jakoby<text:s/>nic a prohodí: „Ahoj, tati,“ nebo „Ahoj, mami. Vypadá to, že všichni se vracejí na sever.“ A rodič, opatrně, aby neurazil nabídkou vedení na dlouhé cestě, kterou před polovinou potomkova života přišli, odpoví: „Ano, sám jsem o tom přemýšlel. Bylo by určitě hezké mít tě s námi. Tvoje sestra je ve vedlejším pokoji, balí.“</text:p>
      <text:p text:style-name="Text">A tak lidé po jednom, po dvou nebo po třech opouštějí město. Exodus je dlouhý proces, který nemá žádný řád. Někteří lidé odejdou poměrně brzy po slunovratu a jiní o nich říkají: „Ti mají naspěch,“ nebo „Sennenne tam prostě musí být první, aby zabrala starou parcelu.“ Někteří lidé zůstávají ve městě, dokud není skoro prázdné, a pořád se nemohou odhodlat, aby opustili ty horké a tiché ulice, ta smutná, opuštěná náměstí beze stínu, která celý dlouhý půlrok tak kypěla davy a hudbou. Ale ti první i ti poslední se vydají po cestách, které vedou na sever. A jakmile vyrazí, postupují rychle.</text:p>
      <text:p text:style-name="Text">Většina jich má s sebou jen to, co jsou schopni odnést v batohu nebo naložit na rubu (podle toho, jak to Kergemmeg popisoval, je ruba něco jako malý osel porostlý peřím). Někteří obchodníci, kteří v pouštním období zbohatli, vyrazí s celými konvoji rub naložených<text:s/><text:soft-page-break/>zbožím a poklady. Většina lidí sice cestuje samostatně nebo v malých rodinných skupinkách, ale na oblíbenějších trasách jdou poměrně těsně za sebou. V místech, kde je postup obtížný a starší a slabší lidé potřebují pomoci s obstaráváním a nošením potravy, se dočasně tvoří větší skupiny.</text:p>
      <text:p text:style-name="Text">Cesty na sever se neúčastní žádné děti.</text:p>
      <text:p text:style-name="Text">Kergemmeg nevěděl, kolik Ansarů je, ale odhadoval to na řádově statisíce, možná milion. Do migrace se zapojují všichni.</text:p>
      <text:p text:style-name="Text">Když se dostanou do hornatých Středních zemí, neshlukují se, nýbrž se rozejdou po stovkách různých tras, z nichž některé jich využívá mnoho, jiné jen pár, některé jsou jasně značené, jiné jsou tak tajné, že místa, kde mění směr, dokážou najít jen ti, kteří po nich už někdy šli. „Tehdy je dobré mít s sebou tříleté,“ prohlásil Kergemmeg. „Někoho, kdo tudy šel už dvakrát.“ Postupují velice nalehko a velice rychle. Živí se tím, co jim dá země, s výjimkou suchých horských výšin, kde, jak řekl: „Odlehčují batohy.“ A nahoře, v průsmycích a vysoko položených kaňonech, štvané ruby z obchodnických karavan začnou klopýtat, dostávat záchvaty třasu a umírat chladem a vyčerpáním. Pokud se obchodník přesto snaží hnát je dál, lidé na cestě jim sundají náklad, propustí je a vlastního soumara nechají jít s nimi. Zvířata se belhají a drápou na jih, zpět dolů do pouště. Zboží, které nesla, skončí poházené kolem cesty, takže si může vzít každý, ale nikdo si nic nebere, nanejvýš trochu jídla, pokud je třeba. Nestojí o věci, které by museli nést, které by je zpomalovaly. Do údolí travin, lesů, jezer a třpytivých řek na severu se blíží jaro, chladivé a voňavé jaro, a oni tam chtějí být, až přijde.</text:p>
      <text:p text:style-name="Text">Když jsem Kergemmega poslouchala, představovala jsem si, že kdyby člověk mohl vidět migraci shora, všechny ty lidi, jak se proplétají tisícovkou pěšin a stezek, bylo by to jako pozorovat naše severozápadní pobřeží na jaře před stem, dvěma sty lety, kdy každý tok, od míli široké Columbie po ten nejtenčí potok, zrudl tahem lososů.</text:p>
      <text:p text:style-name="Text">Lososi zplodí potomstvo a zemřou, když dosáhnou svého cíle, a někteří Ansarové jdou domů také zemřít: ti, pro které je to třetí migrace na sever, ti tříletí, na něž bychom se dívali jako na lidi, kteří mají sedmdesát a víc. Někteří z nich až na konec pouti nedojdou.<text:s/><text:soft-page-break/>Vyčerpáni útrapami a těžkou cestou zůstanou pozadu. Když lidé projdou kolem starého muže nebo ženy, kteří sedí u cesty, možná s nimi prohodí jedno dvě slova, pomohou zbudovat jednoduchý úkryt, darují jim trochu jídla, ale nepobízejí je, aby šli s nimi. Pokud je starší člověk velice slabý nebo nemocný, může se stát, že počkají jednu nebo dvě noci, dokud je případně nevystřídá další migrant. Pokud najdou u cesty starého člověka, který zemřel, tělo pohřbí. Na záda, s nohama k severu: na cestě domů.</text:p>
      <text:p text:style-name="Text">Kergemmeg řekl, že cesty na sever lemuje mnoho, velice mnoho hrobů. Čtvrtou migraci neabsolvoval nikdo.</text:p>
      <text:p text:style-name="Text">Mladší lidé, ti, pro něž je to první a druhá migrace, pospíchají, mačkají se ve vysokých horských průsmycích, načež se rozptýlí ještě víc do šířky v nespočtu stezek přes stepi, když se Střední země na sever od hor rozšíří. Než dorazí na vlastní severní území, jsou mohutné lidské řeky rozmělněné do tisíců říček, které se stáčejí východním a západním směrem.</text:p>
      <text:p text:style-name="Text">Když dojdou do příjemné kopcovité krajiny, kde je už tráva zelená a stromy obrůstají listím, jeden ze skupinky se zastaví. „Tak jsme tady,“ řekne máma. „Tady to je.“ Do očí jí vhrknou slzy a zasměje se tichým, krákavým ansarským smíchem. „Šuku, vzpomínáš si na to místo?“</text:p>
      <text:p text:style-name="Text">A dcera, která neměla ani půl roku, když odsud odešla – nějakých jedenáct, měřeno našimi lety – se užasle, ohromeně rozhlédne, rozesměje se a zvolá: „Ale tam to bylo<text:s/><text:span text:style-name="T243">větší</text:span><text:s/>než tady!“</text:p>
      <text:p text:style-name="Text">Pak se možná Šuku rozhlédne po povědomých loukách, kde se narodila, k tak tak viditelné střeše nejbližších sousedů, a napadne ji, jestli Kimimmid a jeho otec, kteří je dostihli, několik nocí s nimi tábořili a potom šli napřed, tam už jsou a zabydleli se, a pokud ano, jestli Kimimmid přijde na návštěvu.</text:p>
      <text:p text:style-name="Text">Lidé, kteří žili ve městech pod sluncem namačkaní na sebe, v pospolité a neustálé směsici, obývali spolu místnosti, spali spolu v postelích, měli společnou práci a hry, dělali všechno společně ve skupinách a davech, se teď totiž úplně rozdělili, rodiny i přátelé, každý do malého, osamoceného domku tady v krajině luk, nebo dál na severu v pahorkatině, nebo ještě dál na severu v zemi jezer. Ale i když se všichni rozptýlili jako zrnka písku z rozbitých přesýpacích<text:s/><text:soft-page-break/>hodin, vazby, které je spojují, se nezpřetrhaly, pouze změnily. Teď se scházejí nikoli ve skupinách a davech, nikoli po desítkách, stovkách a tisících, ale po dvojicích.</text:p>
      <text:p text:style-name="Text">„Tak tady jsi!“ řekne Šučina matka, když Šučin otec otevře dveře domečku na kraji louky. „Musel jsi přijít jen několik dní před námi.“</text:p>
      <text:p text:style-name="Text">„Vítejte doma,“ pronese otec důstojně. Oči se mu lesknou. Oba dospělí se vezmou za ruce a pomalu zvednou úzké, zobákem opatřené hlavy v určitém pozdravu, který je důvěrný, a přitom obřadný. Šuku si náhle vzpomene, že je viděla to dělat, když byla malá holčička, když tady dávno žili. Tady v rodišti.</text:p>
      <text:p text:style-name="Text">„Kimimmid se na tebe včera ptal,“ řekne Šučin otec a tiše, kdákavě se zasměje.</text:p>
      <text:p text:style-name="Text">Jaro přichází, jaro už k nim dorazilo. Teď je čekají jarní obřady.</text:p>
      <text:p text:style-name="Text">Kimimmid přijde přes louku na návštěvu. Povídají si se Šuku, procházejí se po louce a dole u potoka. Zanedlouho, po dni, týdnu nebo dvou, se jí zeptá, jestli by si nechtěla zatančit. „No, já nevím,“ řekne Šuku, ale když ho vidí, jak tam stojí, vysoký a vzpřímený, s hlavou lehce zvrácenou, v postoji, kterým se tanec zahajuje, také se postaví; zpočátku má hlavu skloněnou, i když stojí rovně, s rukama podél těla; ale pak dostane chuť zvrátit hlavu dozadu, ještě víc, ruce rozpřáhnout doširoka, víc… a tančit, tančit s ním.</text:p>
      <text:p text:style-name="Text">A co dělají Šučini a Kimimmidovi rodiče, v zahrádce nebo ve starém sadu, ne-li totéž? Postaví se proti sobě, zvednou svou hrdou, úzkou hlavu, potom muž vyskočí, s rukama zvednutýma nad hlavu, mocně skočí a ukloní se, hluboce se ukloní, a žena se také ukloní… A tak to pokračuje, namlouvací tanec. Lidé teď tančí po celém severním kontinentu.</text:p>
      <text:p text:style-name="Text">Mezi starší páry, které se znovu namlouvají, obnovují své manželství, se neplete nikdo. Ale Kimimmid si měl dát pozor. Jednou večer přijde přes louku mladík, s nímž se Šuku ještě nikdy nesetkala; bydlí několik mil daleko. Doslechl se o Sučině kráse. Posadí se a povídá si s ní. Řekne jí, že staví nový dům, v hájku, na hezkém místě, odkud to má blíž k jejímu domovu než ke svému. Byl by rád, kdyby mu se stavbou domu poradila. Velice rád by si s ní někdy zatančil. Třeba dnes večer, jenom chviličku, jeden dva kroky, než odejde, ano?</text:p>
      <text:soft-page-break/>
      <text:p text:style-name="Text">Je skvělý tanečník. Když s ním Suku tančí travou v pozdním večeru začínajícího jara, má pocit, že létá, unášena mocným větrem. Zavře oči, ruce se jí odlepí od boků, jako by se jich zmocnil vítr, a setkají se s jeho rukama…</text:p>
      <text:p text:style-name="Text">Její rodiče budou žít spolu v domě u louky. Další děti už mít nebudou, protože jejich čas pominul, ale budou se milovat stejně často jako v době, když spolu byli poprvé. Šuku si vybere jednoho z nápadníků, po pravdě toho nového. Odejde bydlet k němu a pomiluje se s ním v domě, který spolu dostaví. Jejich stavění, tanec, zahradničení, jídlo, spánek, všechno, co dělají, přejde v milování. A Šuku v patřičnou dobu otěhotní; a v patřičném čase porodí dvě malé děti. Každé se narodí v pevné bílé membráně nebo pouzdře. Oba rodiče roztrhnou ochranný obal rukama a zobáky, vysvobodí maličkého, schouleného novorozence, který zvedne nepatrný zobáček a slepě zapípá. Už otevírá zobáček, lačný potravy, lačný života.</text:p>
      <text:p text:style-name="Text">Ale druhé dítě, to menší, lačné není, nemá se k světu. Přestože Šuku a její manžel je oba láskyplně krmí, přestože přijde i Šučina matka, krmí je vlastním zobákem a ustavičně je kolébají, když pláče, maličká slábne a ztrácí se před očima. Jednou ráno, když leží v náruči své babičky, se malá zkroutí, zalapá po dechu a pak znehybní. Babička se hořce rozpláče, neboť<text:s/>si vzpomene na Šučina bratříčka, který nežil ani tak dlouho, a snaží se Šuku utěšit. Otec děťátka vykope za novým domem, mezi pučícími stromy dlouhého jara, malý hrob. Slzy mu padají z očí, jak kope. Ale druhé dítě, velká holčička Kikirri, pípá, kdáká, jí a roste jako z vody.</text:p>
      <text:p text:style-name="Text">Přibližně v době, kdy se Kikirri začíná stavět na nohy a pokřikovat „Tá!“ na otce, „Má!“ na matku a babičku a „Ne!“, když se jí řekne, aby přestala s tím, co právě dělá, se Šuku narodí další dítě. Jak se u druhých početí stává často, je to jedináček. Hezký chlapec, drobný, ale hladový. Roste rychle.</text:p>
      <text:p text:style-name="Text">Bude to poslední Šučino dítě. Budou se s manželem dál milovat, kdykoli budou chtít, v radostech a klidu doby květů, v čase plodů, za teplých dní a mírných nocí, v chládku pod stromy a venku na louce, v horku a bzukotu letního poledne, ale bude to, jak se říká, láska pro potěšení; nevzejde z toho nic než láska samotná.</text:p>
      <text:soft-page-break/>
      <text:p text:style-name="Text">Děti se Ansarům rodí pouze na začátku severního jara, krátce po návratu do jejich rodiště. Některé páry vychovají čtyři děti, mnohé tři; ale pokud se prvním dvěma daří dobře, často ke druhému početí ani nedojde.</text:p>
      <text:p text:style-name="Text">„Jste ušetřeni naší kletby populační exploze,“ řekla jsem Kergemmegovi, když se mi s tím vším svěřil. A on souhlasil, když jsem mu chvíli povídala o své rovině.</text:p>
      <text:p text:style-name="Text">Nechtěl však, abych si myslela, že Ansarové nemají ve věci sexu a reprodukce žádnou volbu. Párové vazby jsou pravidlem, ale lidská vůle a paličatost je mění, ohýbá a rozbíjí, a on o těch výjimkách hovořil. Mnohé párové vazby existují mezi dvěma muži nebo dvěma ženami. Takové páry a jiné, které jsou bezdětné, často dostanou dítě od páru, který má tři nebo čtyři, nebo přijmou a vychovají osiřelé dítě. Jsou lidé, kteří si nenajdou žádného partnera, a lidé, kteří jich mají několik najednou nebo po sobě. Samozřejmě existuje cizoložství. A dochází ke znásilnění. Pro dívku je špatné, když je mezi posledními migranty přicházejícími od jihu, neboť sexuální touha je už u takových opozdilců silná a mladým ženám se až příliš často stává, že jsou hromadně znásilněny a přijdou do svého rodiště ztýrané, bez partnera a těhotné. Muž, který si nenajde partnerku nebo je se svou ženou nespokojený, může opustit dům a živit se jako prodavač jehel a příze, brusič nebo dráteník; zboží takových tuláků lidé vítají, ale na jejich motivy pohlížejí s nedůvěrou.</text:p>
      <text:p text:style-name="Text">Když jsme strávili hovorem na verandě v mírném mořském větříku několik takových třpytivých nachových večerů, zeptala jsem se Kergemmega na jeho vlastní život. Řekl, že dodržoval Madan, pravidlo, Řád, ve všech ohledech kromě jednoho. Našel si partnerku po své první migraci na sever. Žena mu porodila dvě děti, obě z prvního početí, děvče a chlapce, kteří s nimi samozřejmě v patřičný čas odešli na jih. Celá rodina se znovu sešla při jeho druhé migraci na sever a oba potomci se provdali a oženili blízko, takže znal svých pět vnoučat dobře. Spolu se ženou strávili většinu svého třetího období na jihu v různých městech; ona, učitelka astronomie, odjela dál na jih do Observatoře, zatímco on zůstal v<text:s/>Terke Keteru, aby studoval se skupinou filozofů. Zemřela velice náhle na infarkt. Byl na pohřbu. Krátce poté absolvoval cestu zpátky na sever se svým<text:s/><text:soft-page-break/>synem a vnuky. „Nechyběla mi, dokud jsem se nevrátil domů,“ řekl věcně. „Ale přijít zpátky do našeho domu, žít tam bez ní – to bylo něco, co jsem nedokázal. Náhodou jsem se doslechl, že se hledá někdo, kdo by vítal cizince na tomto ostrově. Uvažoval jsem o nejlepším způsobu, jak zemřít, a tohle mi připadalo jako určitý bod na půli cesty. Ostrov uprostřed oceánu, na kterém není nikdo jiný z mého lidu… ne vyloženě život a ne vyloženě smrt. Ta myšlenka mě pobavila. A tak jsem tady.“ Bylo mu hodně přes ansarské tři roky; podle našich let se blížil k osmdesátce, třebaže se na něm jeho věk projevoval jen mírným schýlením v ramenou a čistým stříbrem jeho hřebínku.</text:p>
      <text:p text:style-name="Text">Další noc mi vyprávěl o migrantech na jih, popisoval, jak je Ansarovi, když teplé dny severního léta začnou ubývat a krátit se. Veškeré sklizňové práce jsou hotovy, obilí je uloženo ve vzduchotěsných komorách na další rok, pomalu rostoucí jedlé kořeny jsou zasazeny, aby přezimovaly a na jaře byly připravené; děti se rychle natahují do výšky, jsou živé a čím dál neklidnější, život v rodišti je víc nudí, mají čím dál silnější sklony toulat se a přátelit se s dětmi sousedů. Život je tady příjemný, ale stejný, pořád stejný, a láska pro potěšení ztratila svou naléhavost. Jednu noc, oblačnou noc, kdy je ve vzduchu cítit chlad, si manželka vedle na posteli povzdechne a zašeptá: „Víš co? Stýská se mi po městě.“ A ono se ti vybaví v mocné vlně světla a tepla – davy, hluboké ulice a vysoké domy plné lidí, Roční věž vysoko nad tím vším – sportovní arény planoucí sluncem, náměstí plná luceren a hudby, kde si můžeš sednout ke kavárenskému stolku, pít ů a povídat si až do půli noci – staří přátelé, přátelé, na které jsi celou tu dobu nepomyslel – a cizinci – jak je to dávno, co jsi naposledy zahlédl nový obličej? Jak je to dávno, co jsi naposledy slyšel novou myšlenku, dostal nový nápad? Čas města, čas vyrazit za sluncem!</text:p>
      <text:p text:style-name="Text">„Zlatíčko,“ řekne matka, „nemůžeme vzít s sebou na jih celou tvou sbírku kamenů, musíš si vybrat jen ty nejzvláštnější,“ a dcera zaprotestuje: „Ale já je klidně<text:s/><text:span text:style-name="T244">ponesu\</text:span><text:s/>Slibuju!“ Když je nakonec přinucena se vzdát, najde si zvláštní, tajné místo, kde její kameny zůstanou, dokud se nevrátí, a vůbec ji nenapadne, že další rok, až přijde zpátky domů, ji už sbírka kamenů z dětství nebude zajímat. A<text:s/><text:soft-page-break/>skoro si ani neuvědomuje, že začala na tu velkou cestu a neznámé země, které ji čekají, soustavně myslet. Město! Co se dělá ve městě? Jsou tam sbírky kamenů?</text:p>
      <text:p text:style-name="Text">„Ano,“ odpoví otec. „V muzeu. Moc pěkné sbírky. Až budeš ve škole, vezmou vás do všech muzeí na návštěvu.“</text:p>
      <text:p text:style-name="Text">Ve škole?</text:p>
      <text:p text:style-name="Text">„Bude se ti to líbit,“ řekne matka s absolutní jistotou.</text:p>
      <text:p text:style-name="Text">„Škola je ten nejlepší čas na světě,“ prohlásí teta Kekki. „Mně se ve škole líbilo tolik, že budu letos možná učit.“</text:p>
      <text:p text:style-name="Text">Migrace na jih je úplně jiná záležitost než migrace na sever. Není to rozptylování, ale shlukování, scházení. Není nahodilá, ale organizovaná, plánovaná všemi rodinami v oblasti mnoho dní předem. Vyrazí společně, pět, deset nebo patnáct rodin, a v noci společně táboří. Na vozících a dvoukolácích si s sebou vezou spoustu jídla, potřeby pro vaření, palivo, aby si na pláních bez stromů mohli rozdělat oheň, teplé oblečení do horských průsmyků a léky na nemoci, které je můžou cestou potkat.</text:p>
      <text:p text:style-name="Text">Migrace na jih se neúčastní žádní staří lidé – nikdo, kdo by měl na naše roky víc než nějakých sedmdesát. Ti, kteří už tři migrace absolvovali, zůstanou. Seskupí se na farmách nebo v městečkách, která kolem nich vyrostla, nebo dožijí do konce svých dní se svým partnerem nebo sami v domě, v němž trávili jara a léta svého života. (Domnívám se, že když Kergemmeg tvrdil, že dodržel řád svého lidu ve všech ohledech kromě jednoho, myslel tím, že nezůstal doma, ale odjel na ostrov.) ‚Zimní loučení‘, jak se tomu říká, mezi mladými odcházejícími na jih a starými, kteří zůstávají doma, je bolestivé. Ale klidné. Prostě to tak musí být.</text:p>
      <text:p text:style-name="Text">Pouze ti, již zůstanou, spatří nádheru podzimu na severních územích, modravou délku soumraku, první nezřetelné kresby ledu na jezeře. Někteří namalovali obrazy nebo zanechali dopisy, v nichž tyto věci popisují dětem a vnukům, které už nikdy neuvidí. Většina jich zemře před dlouhou, předlouhou tmou a chladem zimy. Nepřežije ji žádný.</text:p>
      <text:p text:style-name="Text">Jak skupinky migrantů scházejí ke Středním zemím, připojují se k nim další přicházející od východu a západu, až v noci pokrývá blikání táborových ohňů širou step od jednoho obzoru k druhému.<text:s/><text:soft-page-break/>Lidé u táboráků zpívají a tichý zpěv se vznáší ve tmě mezi ohníčky a hvězdami. Cestou na jih nepospíchají. Postupují poklidně, ne po dlouhých úsecích, ale jsou v pohybu neustále. Když dorazí do podhůří hor, velké masy se znovu rozdělí do množství různých tras, rozptýlí se, protože je příjemnější, když je jich na stezce méně, než následovat velké davy a plahočit se v prachu a odpadcích, které po sobě zanechají. Nahoře ve výšinách a průsmycích, kde se dá projít jen několika cestami, se musejí znovu spojit. Snaží se toho využít, a tak se vesele vítají a nabízejí si jídlo, oheň a úkryt. Všichni jsou laskaví na děti, ty půlroční, pro které jsou strmé horské cesty obtížné a často děsivé; kvůli dětem zpomalují tempo postupu.</text:p>
      <text:p text:style-name="Text">A jednou večer, když už to vypadá, že s horami zápasí celou věčnost, dojdou vysoko položeným, kamenitým průsmykem k vyhlídce – Jižní stěně, Božskému zobáku nebo Skalisku. Tam se zastaví a rozhlédnou se daleko do šířky a daleko do hloubky po sluncem ozářených jižních rovinách, po nekonečných polích planých obilovin. A možná zahlédnou i několik vzdálených, nezřetelných, fialových šmouh – zdí a věží měst tyčících se pod sluncem.</text:p>
      <text:p text:style-name="Text">Na sestupné části cesty jdou rychleji a jedí méně. Prach z jejich postupu za nimi vytváří velký mrak.</text:p>
      <text:p text:style-name="Text">Dojdou do měst – je jich celkem devět, z nichž největší je Terke Keter – plných písku, ticha a slunce. Vevalí se branami a dveřmi dovnitř, zaplní ulice, zapálí lucerny, načerpají vodu z přetékajících studní, shodí své lůžkoviny v prázdných místnostech a začnou pokřikovat z okna do okna, ze střechy na střechu.</text:p>
      <text:p text:style-name="Text">Život ve městech se tolik liší od života na farmách, že tomu děti ani nemohou uvěřit. Jsou neklidné a nesvé, odmítají. Je tady tolik hluku, stěžují si. Je tady horko. Říkají, že se nedá jít někam, kde by byl člověk sám. První noci pláčou steskem po domově. Ale jakmile se podaří zorganizovat vyučování, začnou chodit do škol, kde potkají všechny ostatní ve svém věku, a všichni jsou neklidní, nesví, odmítaví, plaší, dychtiví a divocí vzrušením. Ještě doma se naučili číst, psát a počítat, tak jako se naučili tesařskému řemeslu a farmaření, naučili je to rodiče; ale tady jsou pokročilé kurzy, knihovny, muzea, umělecké galerie, hudební koncerty, učitelé umění, literatury, matematiky, astronomie, architektury, filozofie – jsou tady<text:s/><text:soft-page-break/>nejrůznější sporty, hry, tělesná cvičení a někde ve městě se každou noc tančí kruhové tance – a hlavně, jsou tady všichni ostatní na světě, všichni natěsnaní do těchto žlutých zdí, všichni společně se potkávají, hovoří, pracují a přemýšlejí v nekonečném kvasu názorů a činností.</text:p>
      <text:p text:style-name="Text">Rodiče málokdy zůstávají ve městech spolu. Nežije se tam v párech, ale ve skupinách. Rozejdou se, drží se přátel, činností, kariér a příležitostně se vídají. Děti zůstanou zpočátku s jedním nebo druhým rodičem, ale po čase i ony chtějí být samostatné a odejdou žít do některého z hromadných příbytků pro mladé, do společného domu nebo univerzitní koleje. Mladí muži a ženy žijí spolu, stejně jako dospělí. Tam, kde není sexualita, není pohlaví příliš důležité.</text:p>
      <text:p text:style-name="Text">Ve městech pod sluncem totiž dělají všechno kromě milování.</text:p>
      <text:p text:style-name="Text">Milují, nenávidí, učí se, tvoří, usilovně přemýšlejí a tvrdě pracují; vášnivě se radují a zoufale trpí, vedou plný lidský život a na sex ani nepomyslí – pokud nejsou filozofové, jak dodal s dokonalým pokerovým výrazem Kergemmeg.</text:p>
      <text:p text:style-name="Text">Všechny jejich úspěchy, monumenty, jichž jako lidé dosáhli, náleží městům pod sluncem, jejichž věže a veřejné budovy, jak jsem viděla v obrázkové knize, kterou mi Kergemmeg ukázal, se různí, od přísné čistoty k zanícené velkoleposti. Vznikají tam jejich knihy, po staletí se tam formují jejich myšlenky a náboženství. Veškerá historie, kulturní kontinuita je právě tam.</text:p>
      <text:p text:style-name="Text">To, o co se starají na severu, je kontinuita jejich existence coby živých bytostí.</text:p>
      <text:p text:style-name="Text">Kergemmeg řekl, že v době, kdy jsou na jihu, jim jejich sexualita vůbec nechybí. Musela jsem ho vzít za slovo. Pro nás může být obtížné si to představit, ale od něho to vyznělo jako prosté konstatování faktu.</text:p>
      <text:p text:style-name="Text">A jak se tu snažím převyprávět, co mi řekl, připadá mi nesprávné popisovat jejich život ve městě jako život v celibátu nebo cudnosti. Tam, kde není touha, není pevnost ani abstinence, ale spíš něco, co by se dalo nazvat, v radikálním smyslu toho slova, nevinností. Jejich manželský život je pro ně prázdná vzpomínka bez významu. Pokud pár zůstane spolu nebo se na jihu často setkává, je to proto, že jsou to neobvykle dobří přátelé – proto, že se milují. Ale milují i jiné své<text:s/><text:soft-page-break/>přátele. Nikdy nežijí izolovaně od ostatních lidí. Ve velkých bytových domech měst je málo soukromí – nikdo se o ně nestará. Život je tam společný, aktivní, družný, pospolitý a plný rozkoší.</text:p>
      <text:p text:style-name="Text">Dny se však pomalu oteplují, vzduch vysychá. Ve vzduchu je cítit neklid. Stíny začnou dopadat jinak. A v ulicích se shromáždí davy, aby si poslechly, jak Roční kněží vyhlásí slunovrat, a dívaly se, jak se slunce zastaví, posečká a stočí se na jih.</text:p>
      <text:p text:style-name="Text">Lidé začnou opouštět města, jeden tady, dva tam, rodina onde… Znovu se to probudí, ten tichý hormonální hukot v krvi, první nezřetelný náznak touhy nebo vzpomínka, poznání těla, že přichází jeho království.</text:p>
      <text:p text:style-name="Text">Mladí lidé jdou za tím poznáním slepě, aniž by věděli, že to vědí. Manželské páry svedou zpět dohromady všechny jejich vybledlé vzpomínky, velice příjemné. Jít domů, jít domů a být tam spolu!</text:p>
      <text:p text:style-name="Text">Všechno, co se dozvídali a co dělali ty tisíce dní a nocí ve městech, zůstane za nimi, sbalené, odložené. Dokud se znovu nevrátí na jih…</text:p>
      <text:p text:style-name="Text">„Proto bylo tak snadné svést nás z cesty,“ řekl Kergemmeg. „Protože se naše životy na severu a na jihu tak liší, že vám jiným připadají nesouvislé, neúplné. A my je nejsme schopni racionálně spojit. Neumíme náš Madan vysvětlit nebo ospravedlnit těm, kteří žijí pouze jeden život. Když do naší roviny zavítali Bayderové, řekli nám, že náš Řád je pouhý instinkt a že žijeme jako zvířata. Zastyděli jsme se.“</text:p>
      <text:p text:style-name="Text">(Později jsem se na Kergemmegovy ‚Baydery‘ podívala do<text:s/><text:span text:style-name="T245">Planární encyklopedie,</text:span><text:s/>kde jsem našla heslo pro Beidry z Unonské roviny, agresivní a průbojnou civilizaci s velice moderními materiálovými technologiemi, která se nejednou dostala do potíží s Meziplanární agenturou za nežádoucí zasahování do jiných rovin. Turistický průvodce jim přiděluje symboly, které znamenají zajímavé zejména pro techniky, počítačové programátory a systémové analytiky.)</text:p>
      <text:p text:style-name="Text">Kergemmeg o nich mluvil s jistou bolestí. Hlas se mu změnil, přiškrtil se. Byl dítě, když dorazili – náhoda tomu chtěla, že jako vůbec první návštěvníci z jiné roviny. Přemýšlel o nich pak po zbytek svého života.</text:p>
      <text:soft-page-break/>
      <text:p text:style-name="Text">„Řekli nám, že bychom se měli ujmout vlády nad svými životy. Neměli bychom vést dva oddělené položivoty, ale žít naplno pořád, po celý rok, jak to dělají inteligentní bytosti. Byli to úžasní lidé s širokými vědomostmi, vyspělou vědou, žijící v poklidu a přepychu. Pro ně jsme byli skutečně o málo víc než zvířata. Řekli nám a ukázali nám, jak žijí jiné civilizace v jiných rovinách. Pochopili jsme, že jsme hloupí, když se polovinu života obejdeme bez potěšení ze sexu. Pochopili jsme, že jsme hloupí, když trávíme tolik času a energie přecházením mezi jihem a severem pěšky, když můžeme vyrobit lodě, cesty a auta nebo letadla a přesouvat se sem a tam stokrát za rok, pokud se nám bude chtít. Pochopili jsme, že můžeme na severu postavit velká města a na jihu farmy. Proč ne? Náš Madan byl marnotratný a absurdní, řídili jsme se při něm pouhým živočišným pudem. Abychom se ho zbavili, stačilo vzít si léčivý přípravek, který nám Bayderové dali. A naše děti léky brát nemusely, mohly se nechat pozměnit bayderskou genetickou vědou. Pak by nás sexuální touha nenechala na pokoji až do pokročilého stáří, jako tomu bylo u Bayderů. A žena by pak mohla otěhotnět kdykoli před menopauzou – dokonce i na jihu. A počet dětí by nebyl omezený… Byli dychtiví nám tyto léky poskytnout. Věděli jsme, že jejich lékaři jsou moudří. Jakmile k nám zavítali, dali nám prostředky na některé naše nemoci, které lidi vyléčily jako zázrakem. Tolik toho vědě li. Viděli jsme, jak létají svými letadly, záviděli jsme jim a styděli jsme se.</text:p>
      <text:p text:style-name="Text">Přivezli nám stroje. Snažili jsme se jezdit po našich úzkých, kamenitých cestách auty, která nám dali. Poslali techniky, aby nás vedli, a my jsme začali budovat obrovskou dálnici přes Střední země. Výbušninami od Bayderů jsme odstřelili hory, aby dálnice mohla být široká a rovná, z jihu na sever a ze severu na jih. Můj otec tam byl jako dělník. Nějakou dobu na té stavbě pracovaly tisíce mužů. Byli to muži z jižních farem… Pouze muži. Po ženách se nechtělo, aby tu práci šly dělat. Bayderské ženy takovou práci nedělaly. Zeny mají být doma s dětmi, říkali nám, když muži pracují.“</text:p>
      <text:p text:style-name="Text">Kergemmeg se zamyšleně napil svého u a zahleděl se ke třpytivému moři a obloze poseté hvězdami.</text:p>
      <text:p text:style-name="Text">„Zeny přicházely z farem a hovořily s muži,“ řekl. „Říkaly, abychom poslouchali je, nejenom Baydery… Zeny možná necítí<text:s/><text:soft-page-break/>hanbu tak jako muži. Jejich hanba je možná jiná, spíš záležitost těla než ducha. Na autech, letadlech a buldozerech jim příliš nezáleželo, ale hodně jim záleželo na lécích, které nás měly změnit, a pravidlech týkajících se toho, kdo dělá jakou práci. Ostatně, u nás žena porodí dítě, ale oba rodiče je krmí, oba o ně pečují. Proč by dítě mělo zůstat pouze s matkou? Tak se ptaly. Jak může samotná žena vychovat čtyři děti? Nebo víc než čtyři děti? Bylo to nelidské. A pak, ve městech, proč by měly rodiny zůstávat pohromadě? Dítě pak své rodiče nechce, rodiče nechtějí dítě, všichni mají jiné věci na práci… Zeny o tom s námi hovořily a my jsme se spolu s nimi snažili o tom hovořit s Baydery.</text:p>
      <text:p text:style-name="Text">Řekli: ‚To všechno se změní. Uvidíte. Nedokážete správně uvažovat. Je to pouze důsledek vašich hormonů, vašeho genetického programování, které napravíme. Potom vás vaše iracionální a zbytečné vzorce chování nebudou omezovat.‘</text:p>
      <text:p text:style-name="Text">My jsme odpověděli: ‚Ale nebudou nás omezovat<text:s/><text:span text:style-name="T246">vaše</text:span><text:s/>iracionální a zbytečné vzorce chování?‘</text:p>
      <text:p text:style-name="Text">Muži, kteří pracovali na dálnici, začali odhazovat nářadí a opouštět mohutné stroje, které nám Bayderové poskytli. Říkali: ‚K čemu potřebujeme tuto dálnici, když máme tisícovku vlastních cest?‘ A vyrazili na jih po starých pěšinách a stezkách.</text:p>
      <text:p text:style-name="Text">Toto všechno se totiž stalo – podle mne naštěstí – ke konci severního období. Na severu, kde žijeme všichni odděleně a trávíme tolik času dvořením se, milováním a vychováváním dětí, jsme byli – jak to mám vyjádřit – víc krátkozrací, vnímaví, zranitelní. Tou dobou jsme se právě začali stahovat dohromady. Když jsme došli na jih, jakmile jsme byli všichni ve městech pod sluncem, mohli jsme se shromažďovat, dohadovat, poslouchat argumenty a zvažovat, co je pro nás jako lidi nejlepší.</text:p>
      <text:p text:style-name="Text">Poté, co jsme to udělali, znovu si promluvili s Baydery a nechali je s námi hovořit, svolali jsme Velký konsensus, o jakých se mluví v pověstech a ve starých záznamech z Ročních věží, kde se uchovávají naše dějiny. Každý Ansar se dostavil do Roční věže svého města a hlasoval o této volbě: máme se řídit bayderským řádem, nebo Madanem? Pokud bychom se řídili jejich řádem, měli mezi námi zůstat; pokud bychom si zvolili svůj, měli odejít. Zvolili jsme si<text:s/><text:soft-page-break/>vlastní řád.“ Velice tiše zacvakal zobákem, jak se zasmál. „Byl jsem v té době půlroček. Také jsem hlasoval.“</text:p>
      <text:p text:style-name="Text">Nemusela jsem se ptát, jak hlasoval, ale zeptala jsem se, jestli byli Bayderové ochotní odejít.</text:p>
      <text:p text:style-name="Text">„Někteří z nich snášeli argumenty, jiní vyhrožovali,“ řekl. „Mluvili o svých válkách a zbraních. Jsem si jistý, že nás mohli naprosto zničit. Ale neudělali to. Možná námi natolik pohrdali, že se ani nechtěli obtěžovat. Nebo je odvolaly jejich války. Tou dobou už nás navštívili lidé z Meziplanární agentury a s největší pravděpodobností to byla jejich zásluha, že nás Bayderové opustili v míru. Dost nás bylo tak vylekaných, že jsme při dalším hlasování odsouhlasili, že žádné další návštěvníky nechceme. Proto teď agentura zajišťuje, aby cizinci jezdili pouze na tento ostrov. Nejsem si jistý, jestli jsme se v tom rozhodli správně. Někdy si myslím, že ano, někdy pochybuji. Proč se bojíme jiných národů, jiných řádů? Nemůžou být všechny jako ten bayderský.“</text:p>
      <text:p text:style-name="Text">„Podle mě jste rozhodli správně,“ ujistila jsem ho. „Ale říkám to proti své vůli. Velice ráda bych se setkala s nějakou ansarskou ženou, s vašimi dětmi, viděla města pod sluncem! Moc ráda bych vás viděla tančit!“</text:p>
      <text:p text:style-name="Text">„To ale vidět můžeš,“ řekl a vstal. Možná jsme tu noc vypili trochu víc ú než obvykle.</text:p>
      <text:p text:style-name="Text">V mihotavé tmě verandy nad pláží se vztyčil do mohutné výšky. Narovnal se v ramenou a dal hlavu dozadu. Hřebínek na jeho temeni, ve svitu hvězd stříbrný, se pomalu vztyčil jako ztuhlý chochol. Kergemmeg zvedl paže nad hlavu. Byl to postoj starodávného španělského tanečníka, divoce elegantní, napjatý a mužný. Nevyskočil, bylo mu ostatně osmdesát, ale nějakým způsobem to vypadalo, jako by vyskočil, a pak se hluboce, elegantně uklonil. Zobákem začal vyklepávat rychlý dvoudobý rytmus a dvakrát dupl. Nohy jako by se mu kmitaly ve složité krokové sestavě, zatímco horní polovina těla zůstávala napjatá a rovná. Pak ke mně natáhl paže v rozmáchlém gestu, jako by mě chtěl obejmout. Seděla jsem tam, skoro až vyděšená krásou a vášnivostí jeho tance.</text:p>
      <text:soft-page-break/>
      <text:p text:style-name="Text">A potom se zarazil a zasmál se. Byl udýchaný. Posadil se a přejel si rukou po čele a po hřebínku. Trochu při tom funěl. „Koneckonců, není období namlouvání,“ prohlásil.</text:p>
      <text:p text:style-name="Text"/>
      <text:p text:style-name="P247">Překlad Petr Kotrle, původně F&amp;SF 2/2003</text:p>
      <text:p text:style-name="P248"/>
      <text:h text:style-name="Nadpis1" text:outline-level="1"><text:bookmark-start text:name="_Toc327124952"/><text:soft-page-break/>Nimitseahpah<text:bookmark-end text:name="_Toc327124952"/></text:h>
      <text:p text:style-name="P249"><text:bookmark-start text:name="bookmark32"/><text:span text:style-name="T250">(Nimitseahpah)</text:span><text:bookmark-end text:name="bookmark32"/></text:p>
      <text:h text:style-name="Nadpis2" text:outline-level="2"><text:bookmark-start text:name="_Toc327124953"/>Nancy Etchemendyová<text:bookmark-end text:name="_Toc327124953"/></text:h>
      <text:p text:style-name="P251"/>
      <text:p text:style-name="Text">Pokud po mně chcete, abych vám vyprávěla příběh za noci, jako je tahle, kdy vítr vyje v kaňonech jako živá bytost, napadá mě pouze jeden, který by to mohl být. Dobře vím, že až se odeberu do postele, někdo z vás zamumlá, že jsem jenom stará a bláznivá vdova, která by už dávno ani neměla být mezi živými. Až moc dobře rozumím tomu, že existují pravdy, které jsou příliš děsivé, než aby se jim dalo věřit. Ale pořád jsou to pravdy. Události, které vám nyní vylíčím, mě pronásledovaly každé větrné noci po víc desetiletí, než bych chtěla spočítat – od dob, kdy tomuto městu dávaly život zlaté a stříbrné doly, a zlo bylo možné rozpoznat a vycítit a dalo se před ním i chránit, nebo jsme si to alespoň mysleli. Podejte mi tu deku. Přiložte do ohně a já začnu.</text:p>
      <text:p text:style-name="Text">Psal se rok 1905, i když jen taktak, protože byla teprve polovina ledna, když mě Jesse vzal na náš první výlet k starému pahpocketskému dolu a jeho bájnému strážci.</text:p>
      <text:p text:style-name="Text">Zdálo se, že překotný hornický rozvoj v Pactolusu neodvratně utichá a rodiny odsud proudily pryč pomalým vytrvalým pramínkem. Nikdo nevěděl, jestli se z toho obec dostane nebo ne. Kdyby to město bylo člověkem, doktor by mu doporučil sepsat závěť a dát si věci do pořádku, protože to s ním nevypadalo dobře.</text:p>
      <text:p text:style-name="Text">Byla to smutná a tíživá doba pro nás pro všechny. Rozhodně tedy pro Jesse a mě. Byli jsme svoji teprve několik let. Z toho jsme deset měsíců strávili tady v poušti, osmdesát mil od čehokoliv, protože Jesse byl důlním inženýrem a teprve nedávno dokončil školu. Dostal několik pracovních nabídek, ale Pactolus to vyhrál, protože Double Silver Company nám k jeho mzdě nabídla dům –<text:s/><text:span text:style-name="T252">velký</text:span><text:s/>dům, a my chtěli mít hodně dětí. Teď ale město umíralo.</text:p>
      <text:p text:style-name="Text">Měla jsem pocit, jako bych umírala také. Právě jsem přišla o naše třetí dítě, malého chlapečka, který se narodil příliš brzy a mrtvý. Byla jsem proto slabá a bledá, neschopná podívat se do vlastního srdce v<text:s/><text:soft-page-break/>obavě, co bych tam našla. Hřbitov v Pactolusu se zdál být zaplavený mrtvými miminky, nešlo jen o to mé, ale o děti všech ostatních, někdy zemřely společně se svými matkami. Už jsem nedokázala rozmlouvat s Bohem, i když jsem nerozuměla tomu, proč to tak je. Kdybych se nebyla tak moc snažila nic necítit, uvědomila bych si, že na Něj mám vztek.</text:p>
      <text:p text:style-name="Text">Toho lednového dne, v sobotu, byl vzduch neočekávaně teplý –‚lednová obleva‘, jak by řekli pamětníci. A Jesse, který se bez košile holil u umyvadla, spokojený, že může cítit čerstvý vzduch na kůži, se otočil, objal mě a řekl: „Kezzie, dovol mi, abych tě vzal na piknik. Udělá ti to dobře. Nemusíš nic dělat. Jenom se posad. Sám připravím košík, pokud ti nebudou vadit pomačkané sendviče.“ Usmíval se jako dítě. Ach, jak moc jsme se milovali.</text:p>
      <text:p text:style-name="Text">Zatímco krájel chleba a dával na něj zbytky kuřete ze včerejška, vyprávěl mi, že se doslechl o zajímavém místě. O opuštěném pahpocketském dolu.</text:p>
      <text:p text:style-name="Text">A tak jsem si oblékla starou sukni. Na silnicích bylo bláta až po kolena a já si nechtěla zničit některou z těch hezkých. Jesse osedlal Hlušinu, našeho koně, a pak jsme na něj oba nasedli a pomalu jeli mezi pelyňky a jalovci směrem k Pahpocketu. Jak jsme se tak plahočili kupředu a teplé slunce nám zahřívalo ramena, Jesse mi pověděl, co mu o tom místě prozradil Davey, starý horník, se kterým se znal.</text:p>
      <text:p text:style-name="Text">Před čtyřiceti lety byl pahpocketský důl jedním z nejbohatších v zemi. Byl také nejhlubším v celé historii, nakolik to kdo mohl posoudit, a že jich bylo hodně, kteří to mohli posoudit, protože v těch dobách byl celý stát přímo zaplaven důlními experty. Horníci sledovali žílu zlaté rudy, která vypadala, že vede pořád dolů a dolů a je pořád širší a bohatší.</text:p>
      <text:p text:style-name="Text">Pak došlo k tomu, čeho se všichni horníci obávají. Něco se hodně ošklivě zvrtlo a téměř všech sto padesát mužů, co bylo toho dne ve štolách, zemřelo. Podrobnosti týkající se neštěstí byly velmi kusé, říkal Jesse. Ať už se tam stalo cokoliv, bylo to natolik nezvyklé, že celá událost zůstala zahalena v legendách a pověstech. Přeživší (těch bylo velmi málo) mluvili o věcech, kterým nikdo příčetný nevěřil. Důl ožil. Horníci možná propíchli srdce temnoty a to je za trest<text:s/><text:soft-page-break/>pozřelo. Všechny stroje se najednou zastavily – vzduchové kompresory, velké vodní pumpy, důlní klece – a nebylo možné je znovu nastartovat. Muži byli hromadně vtaženi do prázdnoty, sedm tisíc stop pod zem. Záchranné skupiny zmizely. Nikdy se nenašlo jediné tělo.</text:p>
      <text:p text:style-name="Text">Jesse měkce mlasknul na Hlušinu, aby jej popohnal přes pahorek, a dovyprávěl svůj příběh. „Davey říká, že se majitelé snažili všechno urovnat a důl znovu otevřít, ale nikdy se jim to nepodařilo. Nikdo už tam dolů jít nechtěl, dokonce ani Číňani, a víš, že ti nejsou moc vybíraví, pokud jde o práci. Lidé říkají, že je to místo prokleté. U cornwallských horníků se dá pochopit, že se drží zpátky. Ale Číňané? To už něco znamená.“</text:p>
      <text:p text:style-name="Text">Hlušina s námi vyklusal do svahu a pak jsme dole na úpatí kopce spatřili, co zbylo z pahpocketského dolu.</text:p>
      <text:p text:style-name="Text">I po tak krátké době, jakou jsem strávila v hornickém prostředí, jsem poznala, že s tím místem není něco v pořádku, když uvážíme předpokládaný rozsah důlních prací. Jistě, byl tam strmě nasypaný odval šedivé hlušiny; střeva Země vytahaná nahoru kubík po kubíku. A v okolí byla roztroušená obvyklá sestava masivního zrezivělého vybavení. Zvláštní bylo, že tam nestály žádné zachované budovy, pouze pokroucené hromady vlnitého plechu. Dokonce i těžní věž ležela v troskách.</text:p>
      <text:p text:style-name="Text">Díky tomu zela hlavní šachta temně z úbočí kopce. Hlavní šachty velkých dolů, které jsem doposud viděla, byly vždy zakryty budovami a vybavením. Takhle odkrytá působila jaksi nepatřičně, jako důstojný starý muž s vyndanou protézou. Připadalo mi, že se nepatří, abych se na ni dívala.</text:p>
      <text:p text:style-name="Text">Přesto jsem ale nedokázala odvrátit pohled. Protože přímo před těmi velkými prázdnými ústy seděla absurdní, jako kost bílá pěnovcová figura, dvakrát vyšší než člověk.</text:p>
      <text:p text:style-name="Text">Sesedli jsme z koně a já vyšla o kousek nahoru, abych se lépe podívala. Byla jsem tak užaslá, že jsem si zapomněla přidržet lem sukně, takže rychle nasákl tajícím sněhem. Bylo těžké říct, jestli je ta věc jenom kusem kamene neobvyklého tvaru nebo jestli byla nějakým způsobem nahrubo opracována. I když jsem se dívala pečlivě, nenašla jsem jedinou stopu, o které by se dalo bez<text:s/><text:soft-page-break/>pochybností říct, že ji zanechal nástroj. Věděla jsem, že pěnovec někdy nabývá úžasných a nezvyklých tvarů naprosto bez lidské pomoci, ale tohle popíralo možnost, že by se mohlo jednat o dílo náhody.</text:p>
      <text:p text:style-name="Text">Nešlo to nijak jednoduše popsat. Velká boulovitá hlava vypadala částečně jako lví a částečně jako lidská, i když její zvířecí rty od sebe oddělovaly tvary podobné dlouhým vlčím zubům. Mělo to ozdobnou čelenku, nebo možná hustou rovnou hřívu, ze které vykukovaly malé zdeformované bytosti. Sedící tělo vypadalo jako tělo pumy, až na dolní končetiny, které mohly být koňské nebo možná psí. Zadní pár nohou, které byly tak nějak nepatřičně obtočené zrezivělými železnými řetězy, byl napůl zakryt svěšenýma rukama. Křídla – na kterých bylo kdysi možná kamenné peří – byla trochu roztažená do stran, i když se zdála nemotorná a asymetrická. Nebylo to otočené směrem ven, do světa, ale dovnitř, do dolu, s krkem vyvráceným dozadu a s pohledem upřeným do nebe, jako by to toužilo uniknout ze Země.</text:p>
      <text:p text:style-name="Text">„Co to je?“ řekla jsem, když ke mně Jesse došel s piknikovým košíkem.</text:p>
      <text:p text:style-name="Text">„Říkají, že je to indiánská obdoba chrliče. Byl tam umístěn, aby navěky střežil zlo v dole.“ Zasmál se, pevně přesvědčen o pošetilosti toho příběhu. „Po tom neštěstí to sem až od jezera Niminaa přitáhla pomocí mezků Wuzzie s cylindrem a její kmen. Poháněče zaplatili zlatem.“</text:p>
      <text:p text:style-name="Text">Wuzzie s cylindrem jsem trochu znala – byla to místní stařena z kmene Pajutů, která se potulovala ulicemi města oblečená v plášti z králičích kožek a klobouku ze stračího peří. Mnoho indiánů jsme vůbec neznali, protože dávali přednost čistotě a svobodě pouště a nikdy se k Pactolusu nepřibližovali. Většina z těch, které jsme znali, trávila čas žebráním před hospodou nebo zpíjením se do němoty v bočních uličkách. Ale Wuzzie nikdy. Kamkoliv šla, kráčela vždy cílevědomě. Něco ve způsobu, jakým se nesla, nebo možná v pohledu jejích velice černých očí způsobovalo, že muži smekali klobouky a ženy uctivě pokyvovaly, když šla kolem. Rovněž jsem to nutkání pociťovala a celá jsem se vždy rozechvěla, když se naše cesty zkřížily před obchodem nebo řeznictvím.</text:p>
      <text:soft-page-break/>
      <text:p text:style-name="Text">Také jsem věděla, že jezero Niminaa leží mnoho mil odsud. Kamenná socha byla masivní a k jejímu odtažení bylo jistě potřeba tucet nebo i víc mezků. Kde by stará indiánka vzala tolik zlata?</text:p>
      <text:p text:style-name="Text">Pokusila jsem se zasmát spolu s Jessem, ale byl to nucený smích. Rostla ve mně podivná jistota, jakýsi druh pronikavého chvění, které začínalo v chodidlech a prostupovalo mi útrobami až do srdce. Byl to proud soustrasti k mrtvým mužům, či snad lásky, a bezpochyby vděčnost vůči Wuzzie a jejím lidem, protože jsem v tom okamžiku byla přesvědčená, že nás ta monstrózní socha skutečně před něčím chrání.</text:p>
      <text:p text:style-name="Text">Byla jsem tím natolik pohlcena, že se mi před očima vyrojily černé skvrny a já ztratila rovnováhu. V dalším okamžiku jsem zjistila, že mám obličej přitisknutý k té podivné, hrozivé postavě. Drsný kámen mi poškrábal tvář.</text:p>
      <text:p text:style-name="Text">Pěnovec byl trochu teplý, nejspíš díky pouštnímu slunci, které dokáže být silné i v zimě. Měl znepokojivě příjemnou vůni, možná proto, že byl vlhký od tajícího sněhu – čišela z něj skrytá síla jako z půdy na jaře. Když jsem od něho ucouvla, cítila jsem se tak podivně uklidněná, že se mi po tvářích rozkutálely slzy.</text:p>
      <text:p text:style-name="Text">Bylo to poprvé od chvíle, co jsem ztratila dítě, kdy jsem byla schopná plakat. Jesse ke mně přispěchal, zezadu mě objal, hladil po vlasech a šeptal mi konejšivá slůvka do ucha. Stála jsem tam vmáčknutá mezi svým manželem a téměř hmatatelným ochranným štítem chrliče, pokud to bylo opravdu to, co jsem cítila, a slzy mi tekly proudem. Konečně jsem byla schopná zahájit dlouhý proces zbavování se svého smutku.</text:p>
      <text:p text:style-name="Text">O několik týdnů později se u nás zastavil duchovní z episkopálního kostela, otec Marshall. Pozvala jsem ho dál.</text:p>
      <text:p text:style-name="Text">S šálkem čaje a naším posledním koláčkem vratce položenými na koleně řekl: „Paní Mayhewová, vím, že jste v posledních měsících zakusila těžké časy. Modlili jsme se za vás. Proto nemusíte na mou otázku odpovídat hned. Ale starosta mě poslal, abych se zeptal, jestli byste nechtěla zvážit možnost stát se učitelkou v naší škole.“</text:p>
      <text:p text:style-name="Text">Mlčela jsem asi minutu. Ta otázka byla tak nečekaná, že mi chvíli trvalo, než jsem ji vstřebala. „Ale já myslela, že už učitelku máme,“ řekla jsem.</text:p>
      <text:soft-page-break/>
      <text:p text:style-name="Text">„No, měli jsme, ale zdá se, že zima pro ni byla příliš tvrdá.“</text:p>
      <text:p text:style-name="Text">Ano, pomyslela jsem si. Hluboký sníh a vítr drsný jako pěst. Polovina dolů zavřená a ve městě po nich nezbylo nic než vdovy a děti bez otců. Lidé tak deprimovaní, že spolu ani nemluví. Doktor odešel. Žádná knihovna. Žádná kultura. Kdykoliv do obchodu dorazil balík potištěné látky, byl to málem důvod k oslavám, a poště to trvalo dva, někdy i tři týdny všemi směry. Ach ano, rozuměla jsem tomu, proč by ženě mohla zdejší zima připadat příliš tvrdá.</text:p>
      <text:p text:style-name="Text">„Co přivedlo starostu k myšlence, že se na takovou práci hodím?“ zeptala jsem se.</text:p>
      <text:p text:style-name="Text">Otec Marshall se usmál. „Schvaluji vaši skromnost,“ řekli „Ale je nám známo, že jste na Východě chodila na vysokou školu. Jste bezpochyby nejvzdělanější žena v Pactolusu. No a mně se zdálo, že byste teď mohla přivítat možnost nějak se zaměstnat. Třeba abyste se nemusela zabývat vlastním trápením.“ Přátelsky naklonil hlavu.</text:p>
      <text:p text:style-name="Text">Uvědomila jsem si, že mu úsměv oplácím. I když jsem nikdy předtím neučila, ta myšlenka se mi zalíbila. „Promyslím si to,“ slíbila jsem.</text:p>
      <text:p text:style-name="Text">„Budeme vám vděční.“ Otec Marshall se zvedl k odchodu, a když jsem ho vyprovázela ke dveřím, dodal: „Nemusí to být nastálo, pokud nebudete chtít. Doufám, že to přijmete.“</text:p>
      <text:p text:style-name="Text">Promýšlela jsem si to, ale netrvalo dlouho, než jsem se rozhodla. Měl pravdu. Moje vzdělání na Bamardu a skutečnost, že jsem trochu cestovala, ze mě na tomto odlehlém místě dělaly mimořádnou ženu. Neměla jsem žádné vlastní děti. Neměla jsem jak trávit čas, kromě toho, že jsem se motala po domě, věnovala se pečení, na které padlo příliš mnoho našeho vzácného cukru, a občas přišila ztracený knoflík. Zamlouvalo by se mi být užitečná. A peníze navíc by se nám rozhodně hodily, vzhledem k tomu, že jsem se provdala z lásky, proti přání svých rodičů, a tak byl Jesseho skromný příjem všechno, co jsme měli.</text:p>
      <text:p text:style-name="Text">Na druhý den jsem souhlasila, že tu práci vezmu, a tím se přede mnou otevřela stránka Pactolusu, kterou jsem doposud neviděla.</text:p>
      <text:p text:style-name="Text">Pochybuji, že existuje lepší způsob, jak poznat město, než trávit celé dny s místními dětmi. Budova pactoluské školy byla postavena tak, aby pojala třicet žáků, ale toho jara jich bylo pouze osmnáct. Což<text:s/><text:soft-page-break/>bylo jenom dobře, protože jsem i tak měla s jejich učením plné ruce práce.</text:p>
      <text:p text:style-name="Text">Nejmladšímu bylo šest a nejstaršímu habánovi šestnáct. Bylo tam jedenáct dívek, většina z nich dobře vychovaná a dychtivá zavděčit se. A pak tam bylo sedm chlapců, každý z nich tím či oním způsobem problémový. Jesus a Xavier, ovčákovi synové, skoro nemluvili anglicky a působili dojmem, že nikdy předtím nedrželi v ruce knihu. Phinney, Doyle a Quince, ve věku od deseti do třinácti let, byli plní nevybouřené energie a bezmyšlenkovité krutosti. Phinneyho otec vlastnil bar, Doylův byl prospektor divokého vzezření a Quincův – zaměstnáním horník – byl mrtvý.</text:p>
      <text:p text:style-name="Text">Pak tam byli Nev Treleaven a Jacques Dechain, o kterých tenhle příběh ve skutečnosti je a jejichž osudy byly propleteny jak vzájemně, tak s pahpocketským dolem a s jeho podivným strážcem.</text:p>
      <text:p text:style-name="Text">Nev vypadal na třináct nebo na čtrnáct, měl tmavé vlasy, ale světlou pleť a oči jako moře u Azurového pobřeží. Někdy sedával venku a poslouchal za oknem, ale odmítal jít dovnitř do třídy. Jednou mi řekl, po hodině a půl přemlouvání, že se mu nelíbí být ve škole. Ze je tam příliš horko, je malá a plná pachů lidí. Že tam nemůže dýchat. Klaustrofobie, usoudila jsem. A skutečně vypadal napůl jako divoch. Mnohokrát jsem ho viděla běžet křovinatou krajinou jako antilopu nebo mustanga, bez nějaké zjevné příčiny, kromě radosti z běhu samotného.</text:p>
      <text:p text:style-name="Text">Ptala jsem se na něj v obchodě, jehož majitel, pan Oxoby, vypadal, že ví něco úplně o každém. Tam jsem se s velkým překvapením dozvěděla, že jediná matka, kterou kdy Nev Treleaven poznal, byla Wuzzie s cylindrem. Oxoby mi sdělil, že Nevova matka zemřela při jeho porodu. Nevův otec, Dub, zamlklý horník vychovaný v hornickém Cornwallu, byl natolik zdrcen její smrtí, že se z něj stal samotář trávící většinu času osaměle v nedalekých kopcích. Často býval pryč celé týdny, aby se pak ve městě objevil s pytlem plným zlatých nuggetů nebo vozíkem naloženým prvotřídní stříbrnou rudou. Většina lidí si myslela, že tam má někde bohatou těžební parcelu, ale nikdo to nevěděl jistě.</text:p>
      <text:p text:style-name="Text">Pan Treleaven uzavřel s Wuzzie dohodu krátce po smrti své ženy. Měla dohlédnout na malého Nevlina a starat se o něj nejlépe, jak<text:s/><text:soft-page-break/>bude umět, a výměnou za to dostávala zlato, i když pan Oxoby mi s ústy přikrytými rukou pošeptal, že se tam možná jedná i o výměnu jiného druhu, jestli prý vím, jak to myslí – a já věděla, i když jsem o tom dost pochybovala.</text:p>
      <text:p text:style-name="Text">Skutečnost, že Neva vychovávali Pajutové, vysvětlovala mnohé o jeho chování a také to, jak se k němu chovaly ostatní děti. Vypadalo to, že se ho bojí. Říkám to proto, že si ho nikdy nedobíraly ani se mu neposmívaly tváří v tvář. Udržovaly si velice uctivý odstup. Kdykoliv si však myslely, že se nedívá, nazývaly ho míšencem a podivínem. Kdykoliv se mezi nimi objevily vši, sváděly to na něj, i když s nikým z nich nikdy nepřišel fyzicky do styku a byl cítit lépe než někteří z nich. Říkaly, že ho jeho indiánská matka naučila černé magii. Jakákoliv smůla byla ‚Nevovou kletbou‘. Dávaly mu za vinu dokonce i velké bouře.</text:p>
      <text:p text:style-name="Text">Brzy se z něj stal vyděděnec, i když to bylo nejspíš to nejvlídnější a nejpozornější dítě v celém Pactolusu. Během dlouhých let, která jsem tu strávila, jsem často přemýšlela o důvodech tohoto ostrakizmu. Lidé se vždy bojí toho, co je cizí, a to Nev rozhodně byl – neznámý a nepředvídatelný ve všech směrech. Ale tu a tam, obvykle během temných hodin po půlnoci, ve mně rostlo nechtěné přesvědčení: možná byl Nev Treleaven vyděděncem z dobrého důvodu, protože nebyl tak docela člověkem. Jak jinak by se daly vysvětlit události, o kterých vám budu vyprávět?</text:p>
      <text:p text:style-name="Text">Jacques Dechain byl naopak lidštější než většina ostatních.</text:p>
      <text:p text:style-name="Text">Jeho rodina dorazila do Pactolusu až v březnu toho roku – dva měsíce poté, co jsem začala učit. Pocházeli z Paříže. Profesor Dechain si vzal na Sorbonně dovolenou, aby se mohl věnovat archeologickému výzkumu skupiny neobvyklých petroglyfů, které kdosi objevil v úzkém kaňonu na druhé straně jezera Niminaa. Jacques byl v té době jejich jediným dítětem. Bylo mu dvanáct, ačkoliv jsem ho odhadovala na deset, když jsem ho poprvé viděla, ne proto, že by byl malý – byl průměrně vysoký a trochu zavalitý – ale kvůli tomu, jak se choval. Měl v sobě sklony k fantazírování, které způsobovalo, že ve vzdálených horách viděl spící draky a sebe považoval za statečného rytíře ve vyhnanství. A snadno se rozplakal.</text:p>
      <text:soft-page-break/>
      <text:p text:style-name="Text">On a Nev měli jednu věc společnou, a to svou odlišnost od ostatních. Jacques mluvil gramaticky dokonalou angličtinou, avšak s těžkým květnatým přízvukem. Dívkám se to líbilo a Jesus a<text:s/>Xavier, kteří sami s angličtinou zápasili, vypadali, že si toho ani nevšimli. Ovšem Phinney, Doyle a Quince poskakovali kolem, napodobovali ho a řvali smíchy. Vlastně si z něj utahovali při každé příležitosti. Naznačovali, že je zženštilý, protože měl krásný, dobře nacvičený rukopis. Dělali si legraci z jeho oběda, který mu matka vždy nádherně zabalila spolu s lněným ubrouskem, stříbrným příborem a čínským porcelánem. Dělali si legraci dokonce i z jeho jména.</text:p>
      <text:p text:style-name="Text">Zdálo se, že s chlapci tohoto ražení nemá Jacques naprosto žádné zkušenosti. Vůbec nevěděl, jak si s nimi poradit. Neměl prakticky žádný smysl pro humor a to málo, co měl, bylo ostatním dětem naprosto cizí. Neuměl se prát ani odrazit posměšky důvtipem. Proto ho to vždy rozzlobilo nebo rozrušilo natolik, až se rozplakal.</text:p>
      <text:p text:style-name="Text">Povzbuzeni touto ideální a vytouženou reakcí mu ti trapiči ukradli v kůži vázanou knihu francouzské filozofie, se kterou se na ně snažil udělat dojem. Nosil nezvyklý klobouk z těžké světlé plsti, se švihácký tvarovaným okrajem, který mu radostně sebrali a hodili do bláta. Stříleli po něm z praků malými bodavými kamínky. Do školní lavice mu dali koňský trus. Pokud šlo o týrání Jacquese, neznala jejich vynalézavost mezí.</text:p>
      <text:p text:style-name="Text">Dělala jsem pro jeho ochranu, co bylo v mých silách, ale nemohla jsem u něj být neustále, ani na něj dohlížet, když škola skončila. A navíc ho to jen ještě víc zahanbovalo. Promluvila jsem si o tom problému jednou odpoledne u čaje s jeho rodiči, ale nezdálo se, že by to příliš pomohlo. Nakonec to nejlepší, co jsem mohla udělat, bylo zakázat posměšky během vyučovacích hodin, naučit děti trochu francouzský a doufat, že si to chlapci mezi sebou nějak urovnají.</text:p>
      <text:p text:style-name="Text">Mezitím jsem zjistila, že otec Marshall věděl, co dělá. Dvojitá náplast v podobě času a starostlivosti o jiné udělala své, a jsem si jistá, že on to čekal. Můj smutek nad ztrátou našeho syna, který jsem celou zimu nosila v srdci jako temnou krvavou ránu po kulce, se začal konečně hojit.</text:p>
      <text:p text:style-name="Text">Hojení je podivná věc, někdy je bolestivé a někdy je těžké poznat, že k němu dochází. Jak jaro přecházelo v léto a dny se<text:s/><text:soft-page-break/>prodlužovaly, přemáhalo mě nutkání, které jsem nedokázala vysvětlit ani pochopit. Pociťovala jsem silnou potřebu toulat se samotná po kopcích, kde jsem mohla plakat a naříkat, kolik jsem chtěla, beze strachu, že mě někdo uvidí.</text:p>
      <text:p text:style-name="Text">Strávila jsem v té době mnoho odpolední rychlou a namáhavou chůzí křovinatou krajinou, pouze s těmi nejobyčejnějšími cíli – záblesk na vzdáleném svahu, opuštěná bouda trčící ze žlutého podrostu, zajímavý skalní výchoz. Po celou tu dobu moje bolest klesala a rostla jako ledová řeka během oblevy.</text:p>
      <text:p text:style-name="Text">Během jednoho z těch odpolední jsem zjistila, že mám hlavu plnou neodbytných myšlenek na ‚chrlič‘ u pahpocketského dolu. I když jsem si na tu sochu od ledna mnohokrát vzpomněla, viděla jsem ji jenom tenkrát s Jessem. Myslím, že jsem se jí napůl bála, nebo jsem se bála té černé díry, kterou střežila.</text:p>
      <text:p text:style-name="Text">Ale toho dne jsem cítila téměř šílenou potřebu znovu ji vyhledat, dotknout se jí a ujistit se, že jsme pořád v bezpečí a život bude pokračovat, alespoň pro některé z nás. Takže jsem vyrazila k Pahpocketu. Nejdřív jsem byla uvnitř napjatá a zoufalá, jako vždy, když jsem vyrážela na tyto procházky. Ale den byl jasný a teplý, vzduch byl prosycený pryskyřičnou vůní kvetoucích pelyňků a bzukotem včel. Měla jsem skvělý rozhled na míle daleko – na bezútěšné šedozelené kopce, ostré stíny, skalní výchozy – a čím déle jsem šla, tím krásnější se to všechno zdálo.</text:p>
      <text:p text:style-name="Text">Než jsem se dostala k Pahpocketu, byla jsem v rozpoložení, které jsem v duchu nazývala svým pouštním stavem mysli – poklidná a skoro až znepokojivě si vědoma svého okolí. Přelezla jsem přes hřeben pahorku před dolem a s překvapením jsem zjistila, že jsem nebyla jediná, kdo toho dne myslel na kamennou figuru. Stáli vedle ní Jacques a Nev a rozmlouvali.</text:p>
      <text:p text:style-name="Text">Nebyla jsem dost blízko na to, abych slyšela, o čem mluví. A zdálo se pravděpodobné, že by se Nev rozplynul jako dým, kdyby věděl, že jsem někde poblíž. Zvědavost proto překonala mé zábrany a já se plazila mezi balvany a trsy pelyňku, dokud jsem se nedostala ke skrytému skalnímu výklenku skvěle se hodícímu pro tajné naslouchání.</text:p>
      <text:soft-page-break/>
      <text:p text:style-name="Text">„Má mocné jméno. Nimitseahpah. Pajutové ho nikdy nevyslovují nahlas. Pouze ho šeptají, stejně jako staří horníci,“ slyšela jsem říkat Neva.</text:p>
      <text:p text:style-name="Text">Jacques sochu poplácal dlaní, jako se po boku plácá oblíbený kůň. Trochu při tom ucuknul, jako by ho překvapilo, jaký je ten kámen na omak, ale nechtěl to na sobě dát znát. „Takových už jsem viděl spoustu. Je to jenom chrlič, navíc velmi špatně udělaný. Kus kamene se směšným obličejem. V Paříži jsou všude.“</text:p>
      <text:p text:style-name="Text">Dokonce i na tu dálku mi to znělo jako falešné hrdinství. Ale možná jsem byla předpojatá, protože jsem si dobře pamatovala, jaké to bylo, když jsem se té bledé figury dotkla já.<text:s/><text:span text:style-name="T253">Nimitseahpah,</text:span><text:s/>šeptala jsem si sama pro sebe, vychutnávala si to slovo a až v tu chvíli jsem si uvědomila, že jsem toužila nazvat strážce jménem.</text:p>
      <text:p text:style-name="Text">„Mýlíš se,“ řekl Nev. „Je to víc než jenom kámen. Umístili ho sem, aby zadržel temnotu, kterou horníci vyrušili. Má moc. Copak to necítíš?“ Jacques zamrkal a na chvíli zaváhal, než téměř tvrdohlavě zavrtěl hlavou. „Cítit? Co bych měl cítit?“</text:p>
      <text:p text:style-name="Text">Nev se kousnul do rtu ve snaze vysvětlit něco, co mu připadalo složité. „Místo, kde se světlo střetává s temnotou. Rovnováha. Je to pocit jako… jako odpoledne před bouřkou. Hučení. Uvnitř tebe.“</text:p>
      <text:p text:style-name="Text">S dalším zavrtěním hlavy, tentokrát téměř opovržlivým, Jacques řekl: „To má být vtip?“</text:p>
      <text:p text:style-name="Text">Nev na něj klidně hleděl. „Ne.“</text:p>
      <text:p text:style-name="Text">Jacques nakopnul jeden z řetězů obtáčejících soše nohy. Nevovi zaškubalo tváří.</text:p>
      <text:p text:style-name="Text">„Phinney a Doyle říkají, že jsi šílený, Treleavene. Možná mají pravdu.“ Nev se měkce zasmál a odpověděl, jak to často dělával, vlastní otázkou. „O tobě říkají, že jsi maminčin mazánek. Je<text:s/><text:span text:style-name="T254">to</text:span><text:s/>pravda?“</text:p>
      <text:p text:style-name="Text">Jacquesova tvář prudce zrudla, obě pěsti u boků se sevřely, ústa se hýbala, ale žádná slova z nich nevyšla.</text:p>
      <text:p text:style-name="Text">Nev si ho změřil se zvláštním výrazem, něčím mezi zamračením a úsměvem. „Vědí, že je nenávidíš. Proto ti nenávist oplácejí.“</text:p>
      <text:p text:style-name="Text">Konečně z Jacquese vyletěla slova. „Nemusel bych je nenávidět, kdyby se ke mně chovali líp! Copak to nevidíš?“</text:p>
      <text:soft-page-break/>
      <text:p text:style-name="Text">„Na tom nezáleží. Mohl bys je přimět k čemukoliv. Stačí je přestat nenávidět.“</text:p>
      <text:p text:style-name="Text">„Ty<text:s/><text:span text:style-name="T255">jsi</text:span><text:s/>šílený,“ řekl Jacques a zasmál se. Znělo to skoro jako štěkání. „Tebe nenávidí taky, víš.“</text:p>
      <text:p text:style-name="Text">Nev se zahleděl do dáli, kde se zvedaly Desatoyské hory, nachové v odpoledním světle. Na jeho obličeji už nebylo ani stopy po úsměvu. „Ne. Není to nenávist. Bojí se mě. Nejsem jako oni. Nejsem jako nikdo jiný.“</text:p>
      <text:p text:style-name="Text">„Já se tě nebojím,“ odsekl Jacques a uraženě se napřímil.</text:p>
      <text:p text:style-name="Text">„Ale budeš,“ řekl Nev.</text:p>
      <text:p text:style-name="Text">Bez dalšího slova se otočil a vyrazil pryč, do křovinatého podrostu. „Kam jdeš?“ zakřičel Jacques.</text:p>
      <text:p text:style-name="Text">Ale Nev neodpověděl. Jeho lehký krok se změnil v běh a během několika sekund zmizel z dohledu.</text:p>
      <text:p text:style-name="Text">Jacques zařval. Nebylo to slovo, jenom rozzlobený výkřik. Sehnul se, popadl kámen velký jako jeho pěst a s veškerou silou slepé zuřivosti ho hodil do důlní šachty. Nárazy a chřestění padajícího kamene byly slyšet velmi dlouho.</text:p>
      <text:p text:style-name="Text">Dalšího dne bylo 2. května, 1905. Úterý. To datum má v mé mysli pevné místo, jako kdyby tam bylo vypálené nebo vysekané dlátem. Úsvit byl bez mráčku, ráno nečekaně teplé. Ptáci byli potichu a nebyli vidět, hmyz nepřetržitě bzučel.</text:p>
      <text:p text:style-name="Text">Věděla jsem, že to bude náročný den, dokonce ještě předtím, než jsem zazvonila na školní zvonec. Tessie Penrynová a její nejlepší kamarádka Beth Youngová se na hřišti popraly a vytahaly za vlasy kvůli tomu, které z nich patří vyřezávaný dřevěný koník, což se jim rozhodně nepodobalo.</text:p>
      <text:p text:style-name="Text">Phinneyho jsem našla skrčeného a plačícího za plotem. Jeho otec, který dlouho spával, protože pracoval v baru, ho zmlátil za to, že dělal u snídaně moc velký hluk. Pomohla jsem mu umýt se u ruční pumpy, ale sebevětší množství mýdla a vody nemohlo odstranit zranění z jeho tváře, natožpak z jeho rozhněvaného mladého srdce.</text:p>
      <text:p text:style-name="Text">Zlost si vylil na Jacquesovi. Začal ho popichovat kvůli jeho přízvuku, což už byla obehraná písnička, ale toho dne bylo v těch krutostech něco nového. Phinney nadával Jacquesovi francouzský. Naučil se to od samotného Jacquese a jsem přesvědčená, že to byla ta<text:s/><text:soft-page-break/>poslední kapka. Phinney to navíc díky svému daru pro napodobování dělal odporně dobře. Quince a Doyle se k němu s velkou chutí přidali.</text:p>
      <text:p text:style-name="Text">Všichni byli mrzutí. Děti se hašteřily jako vrabčáci u krmítka a mně nejednou došla trpělivost a ostře jsem je okřikla. Také jsem cítila napětí, jako by se někde hromadila statická elektřina – ve skalách, na nebi, ve vzduchu mezi lidmi, a vše směřovalo k nevyhnutelnému výboji.</text:p>
      <text:p text:style-name="Text">Kolem druhé hodiny se nízko na nebi jihozápadně od města objevila hradba ošklivých černých mraků. Krátce nato vetřelo Strašlivé trio Jacquesovi do vlasů chuchvalec jalovcové smůly. Nechala jsem je stát každého v jiném koutě třídy, zatímco jsem se snažila vyčistit tu lepivou hmotu. Jacquesovi zuřivostí tekly slzy a já se zrovna rozhodla uchýlit k nůžkám, když se dveře s třeskem rozletěly.</text:p>
      <text:p text:style-name="Text">Všichni jsme se tím směrem podívali, šokováni náhlým hlukem. Stál tam Nev a za ním vířily šedivé mraky. Poryv vzduchu s sebou nesl zápach vlhkého prachu a pelyňku, což je pach typický pro horské pouště, ze kterého se mi dodnes ježí chlupy na krku. Je to znamení, že déšť není daleko.</text:p>
      <text:p text:style-name="Text">Nev se viditelně chvěl. „Žene se sem veliká bouře,“ varoval. „Schovejte se.“ Pak byl opět pryč a rychle běžel ke středu města.</text:p>
      <text:p text:style-name="Text">Ještě než se dveře zavřely, mnoho dětí už vyskočilo z lavic do uliček a brebentilo jedno přes druhé. Několik z nich dokonce vykřiklo. Zvedla jsem pravítko a udeřila jím do svého stolu. Hluk přitáhl jejich pozornost, alespoň na jednu dvě vteřiny.</text:p>
      <text:p text:style-name="Text">„Žáci! Okamžitě se posaďte,“ nakázala jsem svým nejpřísnějším učitelským hlasem.</text:p>
      <text:p text:style-name="Text">„Ale paní Mayhewová, když Nev tvrdí, že bude bouře, tak má vždycky pravdu. Dokonce i můj táta to říká,“ pronesla Sally Deidesheimerová. Obvykle byla velmi plachá a tichá, takže tohle byla nejdelší věta, jakou jsem ji kdy slyšela vyslovit.</text:p>
      <text:p text:style-name="Text">Pak se postavil Jesus, ovčákův habánský syn. S pohledem upřeným na podlahu vytáhl ze zadní kapsy svůj zmuchlaný plstěný klobouk, nasadil si ho na hlavu a řekl: „Paničko Mayhewová, já<text:s/><text:soft-page-break/>muset říct Aita. Velice se omlouvat.“ S tím popadl svého mladšího bratra Xaviera a vyběhl ven najít jejich koně.</text:p>
      <text:p text:style-name="Text">Po tomhle už nebylo možné zastavit žádného z nich. Během chvilky byla místnost prázdná. Stála jsem v otevřených dveřích a hleděla ven. Vítr zesílil a teplota rychle klesala. Nebe mělo temně šedou barvu podlitiny. Vůně blížícího se deště byla všudypřítomná. Vzduch byl tak nabitý napětím, až mi naskočila husí kůže.</text:p>
      <text:p text:style-name="Text">Venku na hřišti si Jacques Dechain, pořád zaslepený zuřivostí, s vlasy slepenými smůlou a trčícími v ostnech všemi směry, vybral přesně tenhle okamžik pro svou pomstu. Podařilo se mu sebrat Quincemu prak ze zadní kapsy, kde ho obvykle nosil. Nyní střílel kameny na své tři nepřátele tak rychle, jak je jen stíhal zvedat. Většina výstřelů šla mimo. Nemyslím si, že by kdy předtím držel v ruce prak, natožpak s ním trénoval. Ale jeden kamínek škrábnul Phinneyho na líci a zanechal po sobě mělkou krvavou stopu pod okem, které mu toho rána zmaloval otec. To bylo víc, než dokázal Phinney snést.</text:p>
      <text:p text:style-name="Text">„Zabiju tě, ty malej zženštilej bastarde!“ vykřikl.</text:p>
      <text:p text:style-name="Text">„Zkus to! No tak, zkus to!“ zařval Jacques. Vyslal na Phinneyho poslední nepřesnou střelu z Quinceho praku. Šla úplně vedle, ale než dopadla na zem, Jacques už běžel křovinatým podrostem pryč.</text:p>
      <text:p text:style-name="Text">Phinney vykřikl: „Za ním!“ A pak on a Quince a Doyle vyrazili za Jacquesem způsobem, který dával tušit, že tentokrát to bude vážné.</text:p>
      <text:p text:style-name="Text">Zavolala jsem na ně, aby se zastavili, ale buď mě neslyšeli, nebo mi nevěnovali pozornost.</text:p>
      <text:p text:style-name="Text">Takže jsem si zvedla sukni tak vysoko ke kolenům, že by z toho otce Marshalla nejspíš ranila mrtvice, a rozeběhla se za nimi proti sílícímu větru.</text:p>
      <text:p text:style-name="Text">Jacques byl docela dobrý běžec – ne tak dobrý jako Nev, ale přece jen docela dobrý. Udržoval při běhu rovnováhu a vyhýbal se trsům pelyňku, které nedokázal přeskočit. A ze začátku byl rychlý, takže získal před svými pronásledovateli slušný náskok. Neměl však jejich výdrž. Vzdálenost se pomalu zkracovala. Taky mi už docházel dech, když vtom jsem si uvědomila, kam nás vede.</text:p>
      <text:soft-page-break/>
      <text:p text:style-name="Text">Nejdříve jsem ztratila z dohledu Jacquese. Pak i Phinneyho, Doyla a Quince, kteří byli rovněž notný kus přede mnou. Ale na tom nezáleželo. Věděla jsem, kam míří. Vyběhla jsem na nyní tak důvěrně známý pahorek nad pahpocketským dolem.</text:p>
      <text:p text:style-name="Text">Jacques stál vedle neforemné kamenné figury a byl tak udýchaný, až se mu zvedaly boky. Nad hlavou držel kámen tak veliký, že jsem se divila, kde vzal sílu s ním pohnout, natož ho zvednout. Tvář měl zkroucenou úsilím udržet ho zvednutý.</text:p>
      <text:p text:style-name="Text">Ostatní chlapci se zastavili v uctivé vzdálenosti.</text:p>
      <text:p text:style-name="Text">Křičela jsem na ně, zatímco jsem klouzala po svahu směrem k dolu, ale tou dobou už vítr foukal skutečně silně, rval nám vlasy a oděv a zasypával nás pískem. A také nesl můj hlas špatným směrem.</text:p>
      <text:p text:style-name="Text">Když jsem se dostala blíž, slyšela jsem Doyla volajícího na Jacquese: „Zbláznil ses?“</text:p>
      <text:p text:style-name="Text">Jacques byl v takovém stavu, že na ně křičel francouzský.<text:s/>Nemohli mu rozumět, ale nevypadal, že by si toho všimnul, a pokud i ano, myslím, že už mu na tom ani trochu nezáleželo. Ale já uměla francouzský dobře díky studiu na vysoké škole a cestám do zahraničí. A z Jacquesových slov mi tuhla krev v žilách. Volně přeloženo, říkal, že si to s nimi vyřídí jednou provždy, a že se uvidí, kdo zabije koho.</text:p>
      <text:p text:style-name="Text">„Okamžitě toho nechte!“ křičela jsem a běžela k nim.</text:p>
      <text:p text:style-name="Text">Phinney se ke mně otočil s otevřenými ústy a zvolal: „Paní Mayhewová?“ zjevně šokovaný, že mě tam vidí.</text:p>
      <text:p text:style-name="Text">„Ano! Jacquesi, polož ten kámen!“ rozkázala jsem.</text:p>
      <text:p text:style-name="Text">Ale ubohý Jacques Dechain se už dostal příliš daleko za hranice své výdrže. Po tvářích mu tekly slzy a smál se jako šílenec. „Budete toho vážně litovat!“ volal, stále francouzský. „Uvolním to. Budete toho vážně litovat!“</text:p>
      <text:p text:style-name="Text">Otočil se k soše a najednou jsem zcela přesně věděla, co chce udělat.</text:p>
      <text:p text:style-name="Text">V dole bylo něco, co dokázalo lidi na místě zabít. A Nimitseahpah byl to jediné, co stálo mezi Jacquesem a tou silou.</text:p>
      <text:p text:style-name="Text">Kdoví kde se tam vzal Nev. Možná nás pozoroval z nějakého úkrytu, jako jsem to předtím udělala já. Nebo snad nějak věděl, co se<text:s/><text:soft-page-break/>v Pahpocketu děje. Děti tvrdily, že mluví jazykem větru, který mu říká věci, jimž nikdo jiný nerozuměl.</text:p>
      <text:p text:style-name="Text">Z ničeho nic se řítil k Jacquesovi a křičel: „Ne! Ne!“</text:p>
      <text:p text:style-name="Text">Doslova se vymrštil do vzduchu. Já už mezitím také vyrazila směrem k Jacquesovi. Nedostala jsem se však k němu, protože jsem upadla do hlušiny, kterou tam navál vítr. Nev neupadl. Zasáhl Jacquese s plným nasazením a srazil ho k zemi. O chviličku se však opozdil. Veliký balvan už vyletěl Jacquesovi z rukou. Ozval se dutý praskavý zvuk. Ucítila jsem ostrou bolest kdesi za očima. Dívala jsem se, jak se hlídač z porézního pěnovce tříští, hlava se zmučeným výrazem opouští obscénní tělo a to se odděluje od nohou a jejich těžkých okovů, vše ve spršce bledého prachu a nevysvětlitelného oslnivého světla. Smutek mě probodl jako kopí. Přísahám, že jsem slyšela, jak Nimitseahpah řve. Od té doby ho pořád slýchávám, za nocí, kdy vítr vane údolím, a nikdy se nemůžu rozhodnout, jestli je to výkřik jásavé radosti nebo bolesti.</text:p>
      <text:p text:style-name="Text">Nevšimla jsem si toho, ale kus rozbité sochy mě tvrdě zasáhl do hlavy. Jediné, co jsem v tu chvíli vnímala, bylo to, že se svět zdál být podivně vykolejený ze svého obvyklého stavu.</text:p>
      <text:p text:style-name="Text">Zdálo se mi, že mě něco studeného jako lednová noc táhne pískem k hlavní pahpocketské šachtě. Roztáhla jsem paže ve snaze něčeho se zachytit a nahmatala jsem Nimitseahpahův těžký rozbitý podstavec. Viděla jsem Phinneyho, Doyla a Quince, jak kolem mě s křikem kloužou po břiše. Měla jsem pocit, jako by se země kolem šachty naklonila a zvedla nahoru, jako stěna trychtýře.</text:p>
      <text:p text:style-name="Text">„Chyťte se mě!“ křičela jsem.</text:p>
      <text:p text:style-name="Text">Na zbytek si jen velmi těžko vzpomínám přesně. Jako vodítko mi slouží jenom sled útržkovitých dojmů. Ozývalo se strašlivé vytí. Vzduch byl hodně studený. Jeden z chlapců se mě chytil za kotník. Později jsem tam měla modřiny. Předpokládám, že to musel být Quince. Neviděla jsem na něj. Cítila jsem jen křečovité sevření a slyšela jeho křik. Vzpomínám si, jak se Phinney zachytil mého lokte a propracovával se odtamtud nahoru, aby se také mohl zachytit zbytků sochy. Na chvíli jsem zahlédla Jacquésův obličej zkřivený hrůzou, načež mi bleskla hlavou myšlenka: chudák Jacques. Nepromýšlel si celou věc předem dostatečně, aby si uvědomil svoje<text:s/><text:soft-page-break/>vlastní ohrožení, nebo mu to v tom afektu bylo jedno. Všechny děti v tomhle věku mívají takové okamžiky, i když jenom málokteré kvůli tomu musí zemřít.</text:p>
      <text:p text:style-name="Text">V paměti se mi nejvýrazněji zachytila krátká vzpomínka na Neva. Stál zázračně rovně, s pažemi doširoka rozpaženými, s krkem zvráceným dozadu v po zici – pro všechno na světě – jako Nimitseahpah. Temná síla dolu ho k sobě táhla za šaty a vlasy, ale nějaká jiná síla ho držela tam, kde stál.</text:p>
      <text:p text:style-name="Text">Jsem si jistá, že zvolal: „Pomoz mi!“ Nejdřív jsem si myslela, že volá na mě, nebo na jedno z dětí, nebo na Boha. O chvilku později vzduch potemněl zaplněn létajícími předměty – deskami, větvemi, balvany, kusy kovu – a já si uvědomila, že mluvil k bouři.</text:p>
      <text:p text:style-name="Text">Dál mám<text:s/>v paměti mezeru. Probudila jsem se ve vlastní posteli. Bylo ráno. Svět za oknem mi připomínal šálek z čínského porcelánu, oslnivě bílý a modrý. Sněžilo, ale obloha byla jasná a čistá. Větve malé švestky na našem dvoře byly svěšené, rašící květy zničené.</text:p>
      <text:p text:style-name="Text">Jesse mi řekl, že v Pahpocketu došlo k neštěstí. Jacques a Doyle zmizeli. Chrlič<text:s/>byl pryč. Podle všeho došlo k závalu. Lidé doufali, že budu vědět, co se stalo.</text:p>
      <text:p text:style-name="Text">Okamžitě jsem věděla, že Jacques a Doyle zmizeli navždy, hluboko v hrdle toho, co Nimitseahpah tak přičinlivě střežil, a že leží vedle těch sto padesáti mužů, kteří už tam dole spali. Stejně tak jsem věděla, že Nev Treleaven zachránil život mně, Phinneymu a Quincemu. A že byla pravda, co říkal. Nebyl jako ostatní. Dříve nebo později se ho všichni, kdo ho znali, začali bát.</text:p>
      <text:p text:style-name="Text">Trvalo dlouho, než jsem o tom mohla mluvit nebo na onu událost vůbec myslet bez toho, abych cítila velkou bolest, a ještě mnohem déle trvalo, než jsem dokázala přečkat bouřku, aniž bych se znovu rozbrečela kvůli všem těm dětem, které toho roku zemřely.</text:p>
      <text:p text:style-name="Text">Několik týdnů po událostech u Pahpocketu jsem Jesse prosila, aby mě vzal odtud nebo mě poslal domů. Řekl: „Kezzie, doly jsou vše, co znám. Mohl bych tě vzít do Tonopahu nebo Goldfieldu, ale nemyslím si, že by to příliš pomohlo. Jsou to větší města, alespoň zatím. Ale všechna hornická města čelí buď rozmachu, nebo úpadku a všechna jsou plná smrti. Kdybys odešla a vrátila se domů, já…“ Hleděl na podlahu, pak ven z okna. Pozorovala jsem, jak se mu<text:s/><text:soft-page-break/>zatínají a vystupují svaly na čelisti a kazí tak její jemnou a energickou linii. Po nějakém čase si odkašlal, podíval se na mě a řekl: „Zůstaň se mnou. Slibuju, že se postarám, abys tady byla šťastná.“</text:p>
      <text:p text:style-name="Text">Pomyslela jsem na rána v naší kuchyni, na jeho ruku na mém boku, když se mnou za východu slunce rozzářeně tančil waltz napříč místností. Pomyslela jsem na probouzení v prázdné posteli dva tisíce mil od něj, na nějakém čistém a civilizovaném místě, kde nikdy nebyl cítit pelyněk, ale nečekal tam na mě jeho úsměv. A pomyslela jsem na svou třídu a zbývajících šestnáct dětí, které se bez své učitelky možná nikdy nenaučí číst nebo počítat. Políbila jsem ho a zůstala.</text:p>
      <text:p text:style-name="Text">Ne že by to bylo lehké. Uplynuly ještě dva dlouhé a chudé roky, než se v roce 1907 situace v Pactolusu zlepšila díky objevení bohatého ložiska v Double Silver Mine. Jesse a já jsme nikdy neměli děti, ať už jsme je chtěli sebevíc. Ale postupem doby jsem začala milovat všechny děti v Pactolusu, kromě jednoho, jako kdyby byly moje vlastní. A to stačilo.</text:p>
      <text:p text:style-name="Text">Tím jedním byl samozřejmě Nev Treleaven, od kterého se láska odrážela jako ledové kroupy. Dospěl a vzal si za ženu Pajutku, kterou v Pactolusu do té doby nikdo nepotkal – nádherné děvče, stejně podivné a divoké jako on. Měli spolu čtyři děti, všechny pojmenované podle stromů, ročních dob a dalších přírodních jevů. Jedno zemřelo malé, dvě se odstěhovaly, a to poslední jménem Reka všichni znají. Ten malý domek, který Nev pro svou rodinu postavil, můžete pořád vidět, kousek od řeky, naproti Moffatovu ranči. Je postavený z lahví spojených maltou, jejichž hrdla směrují všechna ven. A když do nich fouká vítr, dům sténá jako smutná, smutná živá bytost: Poslouchejte. Zrovna teď to můžete slyšet. To nejsou kojoti. To je vítr v Nevlinově domě. Udělejte radost staré ženě a přihoďte pár polínek na ten skomírající oheň. Dnes v noci je chladno, uvnitř i venku.</text:p>
      <text:p text:style-name="Text"/>
      <text:p text:style-name="P256">Překlad<text:s/>Ludovít Plata, původně F&amp;SF 1/2004</text:p>
      <text:p text:style-name="Text"/>
      <text:p text:style-name="P25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Book Antiqua" svg:font-family="Book Antiqua" style:font-family-generic="roman" style:font-pitch="variable" svg:panose-1="2 4 6 2 5 3 5 3 3 4"/>
    <style:font-face style:name="Candara" svg:font-family="Candara" style:font-family-generic="swiss" style:font-pitch="variable" svg:panose-1="2 14 5 2 3 3 3 2 2 4"/>
    <style:font-face style:name="Sylfaen" svg:font-family="Sylfaen" style:font-family-generic="roman" style:font-pitch="variable" svg:panose-1="1 10 5 2 5 3 6 3 3 3"/>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CordiaUPC" svg:font-family="CordiaUPC" style:font-family-generic="swiss" style:font-pitch="variable" svg:panose-1="2 11 3 4 2 2 2 2 2 4"/>
    <style:font-face style:name="Constantia" svg:font-family="Constantia" style:font-family-generic="roman" style:font-pitch="variable" svg:panose-1="2 3 6 2 5 3 6 3 3 3"/>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cs" fo:country="CZ" style:language-asian="en" style:country-asian="US" style:language-complex="ar" style:country-complex="SA" style:text-combine="none" fo:hyphenate="true"/>
    </style:default-style>
    <style:style style:name="Nadpis1" style:display-name="Nadpis 1" style:family="paragraph" style:parent-style-name="Normální" style:next-style-name="Normální" style:default-outline-level="1">
      <style:paragraph-properties fo:keep-with-next="always" fo:keep-together="always" fo:text-align="center" fo:margin-top="0.3333in"/>
      <style:text-properties style:font-name="Arial" style:font-name-asian="Times New Roman" style:font-name-complex="Arial" fo:font-weight="bold" style:font-weight-asian="bold" style:font-weight-complex="bold" style:use-window-font-color="true" fo:font-size="26pt" style:font-size-asian="26pt" style:font-size-complex="14pt" fo:hyphenate="false"/>
    </style:style>
    <style:style style:name="Nadpis2" style:display-name="Nadpis 2" style:family="paragraph" style:parent-style-name="Normální" style:next-style-name="Normální" style:default-outline-level="2">
      <style:paragraph-properties fo:keep-with-next="always" fo:keep-together="always" fo:text-align="center" fo:margin-top="0.1388in"/>
      <style:text-properties style:font-name="Arial" style:font-name-asian="Times New Roman" style:font-name-complex="Arial" fo:font-weight="bold" style:font-weight-asian="bold" style:font-weight-complex="bold" style:use-window-font-color="true" fo:font-size="18pt" style:font-size-asian="18pt" style:font-size-complex="13pt" fo:hyphenate="false"/>
    </style:style>
    <style:style style:name="Nadpis3" style:display-name="Nadpis 3" style:family="paragraph" style:parent-style-name="Normální" style:next-style-name="Normální"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style:use-window-font-color="true" fo:hyphenate="false"/>
    </style:style>
    <style:style style:name="Normální" style:display-name="Normální" style:family="paragraph">
      <style:paragraph-properties fo:widows="0" fo:orphans="0" fo:margin-bottom="0in" fo:line-height="100%"/>
      <style:text-properties style:font-name="Courier New" style:font-name-asian="Courier New" style:font-name-complex="Courier New" fo:color="#000000" fo:font-size="12pt" style:font-size-asian="12pt" style:font-size-complex="12pt" style:language-asian="cs" style:country-asian="CZ" fo:hyphenate="false"/>
    </style:style>
    <style:style style:name="Standardnípísmoodstavce" style:display-name="Standardní písmo odstavce" style:family="text"/>
    <style:style style:name="Text" style:display-name="Text" style:family="paragraph">
      <style:paragraph-properties fo:text-align="justify" fo:margin-bottom="0in" fo:line-height="100%" fo:text-indent="0.2361in"/>
      <style:text-properties style:font-name="Times New Roman" style:font-name-complex="Times New Roman" fo:font-size="12pt" style:font-size-asian="12pt" fo:hyphenate="false"/>
    </style:style>
    <style:style style:name="TextChar" style:display-name="Text Char" style:family="text" style:parent-style-name="Standardnípísmoodstavce">
      <style:text-properties style:font-name="Times New Roman" style:font-name-complex="Times New Roman" fo:font-size="12pt" style:font-size-asian="12pt"/>
    </style:style>
    <style:style style:name="Hypertextovýodkaz" style:display-name="Hypertextový odkaz" style:family="text" style:parent-style-name="Standardnípísmoodstavce">
      <style:text-properties fo:color="#0066CC" style:text-underline-type="single" style:text-underline-style="solid" style:text-underline-width="auto" style:text-underline-mode="continuous"/>
    </style:style>
    <style:style style:name="Nadpis511ptNetučnéNekurzívaMalápísmenaŘádkování0pt" style:display-name="Nadpis #5 + 11 pt;Ne tučné;Ne kurzíva;Malá písmena;Řádkování 0 pt" style:family="text" style:parent-style-name="Standardnípísmoodstavce">
      <style:text-properties style:font-name="Book Antiqua" style:font-name-asian="Book Antiqua" style:font-name-complex="Book Antiqua" fo:font-weight="bold" style:font-weight-asian="bold" style:font-weight-complex="bold" fo:font-style="italic" style:font-style-asian="italic" style:font-style-complex="italic" fo:font-variant="small-caps" style:text-line-through-type="none" fo:color="#000000" fo:letter-spacing="0.0006in" style:text-scale="100%" style:text-position="0% 100%" fo:font-size="11pt" style:font-size-asian="11pt" style:font-size-complex="11pt" style:text-underline-type="none" fo:language="en" fo:country="US"/>
    </style:style>
    <style:style style:name="Základnítext419ptKurzívaŘádkování-1pt" style:display-name="Základní text (4) + 19 pt;Kurzíva;Řádkování -1 pt" style:family="text" style:parent-style-name="Standardnípísmoodstavce">
      <style:text-properties style:font-name="Book Antiqua" style:font-name-asian="Book Antiqua" style:font-name-complex="Book Antiqua" fo:font-weight="normal" style:font-weight-asian="normal" style:font-weight-complex="normal" fo:font-style="italic" style:font-style-asian="italic" style:font-style-complex="italic" fo:font-variant="normal" style:text-line-through-type="none" fo:color="#000000" fo:letter-spacing="-0.018in" style:text-scale="100%" style:text-position="0% 100%" fo:font-size="19pt" style:font-size-asian="19pt" style:font-size-complex="19pt" style:text-underline-type="none" fo:language="cs" fo:country="CZ"/>
    </style:style>
    <style:style style:name="ZákladnítextCandara4ptTučnéMalápísmenaŘádkování0pt" style:display-name="Základní text + Candara;4 pt;Tučné;Malá písmena;Řádkování 0 pt" style:family="text" style:parent-style-name="Standardnípísmoodstavce">
      <style:text-properties style:font-name="Candara" style:font-name-asian="Candara" style:font-name-complex="Candara" fo:font-weight="bold" style:font-weight-asian="bold" style:font-weight-complex="bold" fo:font-style="normal" style:font-style-asian="normal" style:font-style-complex="normal" fo:font-variant="small-caps" style:text-line-through-type="none" fo:color="#000000" fo:letter-spacing="0.0097in" style:text-scale="100%" style:text-position="0% 100%" fo:font-size="4pt" style:font-size-asian="4pt" style:font-size-complex="4pt" style:text-underline-type="none" fo:language="cs" fo:country="CZ"/>
    </style:style>
    <style:style style:name="ZákladnítextCandara4ptTučnéŘádkování0pt" style:display-name="Základní text + Candara;4 pt;Tučné;Řádkování 0 pt" style:family="text" style:parent-style-name="Standardnípísmoodstavce">
      <style:text-properties style:font-name="Candara" style:font-name-asian="Candara" style:font-name-complex="Candara" fo:font-weight="bold" style:font-weight-asian="bold" style:font-weight-complex="bold" fo:font-style="normal" style:font-style-asian="normal" style:font-style-complex="normal" fo:font-variant="normal" style:text-line-through-type="none" fo:color="#000000" fo:letter-spacing="0.0097in" style:text-scale="100%" style:text-position="0% 100%" fo:font-size="4pt" style:font-size-asian="4pt" style:font-size-complex="4pt" style:text-underline-type="none" fo:language="cs" fo:country="CZ"/>
    </style:style>
    <style:style style:name="ZákladnítextKurzívaŘádkování0pt" style:display-name="Základní text + Kurzíva;Řádkování 0 pt" style:family="text" style:parent-style-name="Standardnípísmoodstavce">
      <style:text-properties style:font-name="Book Antiqua" style:font-name-asian="Book Antiqua" style:font-name-complex="Book Antiqua" fo:font-weight="normal" style:font-weight-asian="normal" style:font-weight-complex="normal" fo:font-style="italic" style:font-style-asian="italic" style:font-style-complex="italic" fo:font-variant="normal" style:text-line-through-type="none" fo:color="#000000" fo:letter-spacing="-0.0041in" style:text-scale="100%" style:text-position="0% 100%" fo:font-size="7pt" style:font-size-asian="7pt" style:font-size-complex="7pt" style:text-underline-type="none" fo:language="cs" fo:country="CZ"/>
    </style:style>
    <style:style style:name="Základnítext5NekurzívaŘádkování0pt" style:display-name="Základní text (5) + Ne kurzíva;Řádkování 0 pt" style:family="text" style:parent-style-name="Standardnípísmoodstavce">
      <style:text-properties style:font-name="Book Antiqua" style:font-name-asian="Book Antiqua" style:font-name-complex="Book Antiqua" fo:font-weight="normal" style:font-weight-asian="normal" style:font-weight-complex="normal" fo:font-style="italic" style:font-style-asian="italic" style:font-style-complex="italic" fo:font-variant="normal" style:text-line-through-type="none" fo:color="#000000" fo:letter-spacing="0.0013in" style:text-scale="100%" style:text-position="0% 100%" fo:font-size="7pt" style:font-size-asian="7pt" style:font-size-complex="7pt" style:text-underline-type="none" fo:language="cs" fo:country="CZ"/>
    </style:style>
    <style:style style:name="ZákladnítextCandara45ptŘádkování0pt" style:display-name="Základní text + Candara;4;5 pt;Řádkování 0 pt" style:family="text" style:parent-style-name="Standardnípísmoodstavce">
      <style:text-properties style:font-name="Candara" style:font-name-asian="Candara" style:font-name-complex="Candara" fo:font-weight="normal" style:font-weight-asian="normal" style:font-weight-complex="normal" fo:font-style="normal" style:font-style-asian="normal" style:font-style-complex="normal" fo:font-variant="normal" style:text-line-through-type="none" fo:color="#000000" fo:letter-spacing="0.0097in" style:text-scale="100%" style:text-position="0% 100%" fo:font-size="4.5pt" style:font-size-asian="4.5pt" style:font-size-complex="4.5pt" style:text-underline-type="none" fo:language="cs" fo:country="CZ"/>
    </style:style>
    <style:style style:name="Nadpis4235ptŘádkování0pt" style:display-name="Nadpis #4 + 23;5 pt;Řádkování 0 pt" style:family="text" style:parent-style-name="Standardnípísmoodstavce">
      <style:text-properties style:font-name="Sylfaen" style:font-name-asian="Sylfaen" style:font-name-complex="Sylfaen" fo:font-weight="normal" style:font-weight-asian="normal" style:font-weight-complex="normal" fo:font-style="normal" style:font-style-asian="normal" style:font-style-complex="normal" fo:font-variant="normal" style:text-line-through-type="none" fo:color="#000000" fo:letter-spacing="-0.0083in" style:text-scale="100%" style:text-position="0% 100%" fo:font-size="23.5pt" style:font-size-asian="23.5pt" style:font-size-complex="23.5pt" style:text-underline-type="none" fo:language="es" fo:country="ES"/>
    </style:style>
    <style:style style:name="Základnítext418ptTučnéKurzívaŘádkování0pt" style:display-name="Základní text (4) + 18 pt;Tučné;Kurzíva;Řádkování 0 pt" style:family="text" style:parent-style-name="Standardnípísmoodstavce">
      <style:text-properties style:font-name="Book Antiqua" style:font-name-asian="Book Antiqua" style:font-name-complex="Book Antiqua" fo:font-weight="bold" style:font-weight-asian="bold" style:font-weight-complex="bold" fo:font-style="italic" style:font-style-asian="italic" style:font-style-complex="italic" fo:font-variant="normal" style:text-line-through-type="none" fo:color="#000000" fo:letter-spacing="-0.009in" style:text-scale="100%" style:text-position="0% 100%" fo:font-size="18pt" style:font-size-asian="18pt" style:font-size-complex="18pt" style:text-underline-type="none" fo:language="cs" fo:country="CZ"/>
    </style:style>
    <style:style style:name="ZákladnítextCandara12ptTučné" style:display-name="Základní text + Candara;12 pt;Tučné" style:family="text" style:parent-style-name="Standardnípísmoodstavce">
      <style:text-properties style:font-name="Candara" style:font-name-asian="Candara" style:font-name-complex="Candara" fo:font-weight="bold" style:font-weight-asian="bold" style:font-weight-complex="bold" fo:font-style="normal" style:font-style-asian="normal" style:font-style-complex="normal" fo:font-variant="normal" style:text-line-through-type="none" fo:color="#000000" fo:letter-spacing="0.0013in" style:text-scale="100%" style:text-position="0% 100%" fo:font-size="12pt" style:font-size-asian="12pt" style:font-size-complex="12pt" style:text-underline-type="none" fo:language="cs" fo:country="CZ"/>
    </style:style>
    <style:style style:name="ZákladnítextTimesNewRoman85pt" style:display-name="Základní text + Times New Roman;8;5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13in" style:text-scale="100%" style:text-position="0% 100%" fo:font-size="8.5pt" style:font-size-asian="8.5pt" style:font-size-complex="8.5pt" style:text-underline-type="none" fo:language="cs" fo:country="CZ"/>
    </style:style>
    <style:style style:name="Základnítext5TimesNewRoman9ptŘádkování0pt" style:display-name="Základní text (5) + Times New Roman;9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48in" style:text-scale="100%" style:text-position="0% 100%" fo:font-size="9pt" style:font-size-asian="9pt" style:font-size-complex="9pt" style:text-underline-type="none" fo:language="cs" fo:country="CZ"/>
    </style:style>
    <style:style style:name="Základnítext5TimesNewRoman85ptNekurzívaŘádkování0pt" style:display-name="Základní text (5) + Times New Roman;8;5 pt;Ne kurzív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13in" style:text-scale="100%" style:text-position="0% 100%" fo:font-size="8.5pt" style:font-size-asian="8.5pt" style:font-size-complex="8.5pt" style:text-underline-type="none" fo:language="cs" fo:country="CZ"/>
    </style:style>
    <style:style style:name="ZákladnítextTimesNewRoman9ptKurzívaŘádkování0pt" style:display-name="Základní text + Times New Roman;9 pt;Kurzív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48in" style:text-scale="100%" style:text-position="0% 100%" fo:font-size="9pt" style:font-size-asian="9pt" style:font-size-complex="9pt" style:text-underline-type="none" fo:language="cs" fo:country="CZ"/>
    </style:style>
    <style:style style:name="ZákladnítextGeorgiaŘádkování0pt" style:display-name="Základní text + Georgia;Řádkování 0 pt" style:family="text" style:parent-style-name="Standardnípísmoodstavce">
      <style:text-properties style:font-name="Georgia" style:font-name-asian="Georgia" style:font-name-complex="Georgia" fo:font-weight="normal" style:font-weight-asian="normal" style:font-weight-complex="normal" fo:font-style="normal" style:font-style-asian="normal" style:font-style-complex="normal" fo:font-variant="normal" style:text-line-through-type="none" fo:color="#000000" fo:letter-spacing="0.009in" style:text-scale="100%" style:text-position="0% 100%" fo:font-size="7pt" style:font-size-asian="7pt" style:font-size-complex="7pt" style:text-underline-type="none" fo:language="cs" fo:country="CZ"/>
    </style:style>
    <style:style style:name="ZákladnítextGeorgia75ptKurzívaŘádkování0pt" style:display-name="Základní text + Georgia;7;5 pt;Kurzíva;Řádkování 0 pt" style:family="text" style:parent-style-name="Standardnípísmoodstavce">
      <style:text-properties style:font-name="Georgia" style:font-name-asian="Georgia" style:font-name-complex="Georgia" fo:font-weight="normal" style:font-weight-asian="normal" style:font-weight-complex="normal" fo:font-style="italic" style:font-style-asian="italic" style:font-style-complex="italic" fo:font-variant="normal" style:text-line-through-type="none" fo:color="#000000" fo:letter-spacing="normal" style:text-scale="100%" style:text-position="0% 100%" fo:font-size="7.5pt" style:font-size-asian="7.5pt" style:font-size-complex="7.5pt" style:text-underline-type="none"/>
    </style:style>
    <style:style style:name="ZákladnítextTimesNewRoman85ptMalápísmena" style:display-name="Základní text + Times New Roman;8;5 pt;Malá písmena"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small-caps" style:text-line-through-type="none" fo:color="#000000" fo:letter-spacing="0.0013in" style:text-scale="100%" style:text-position="0% 100%" fo:font-size="8.5pt" style:font-size-asian="8.5pt" style:font-size-complex="8.5pt" style:text-underline-type="none" fo:language="cs" fo:country="CZ"/>
    </style:style>
    <style:style style:name="Nadpis2TimesNewRoman235ptŘádkování0pt" style:display-name="Nadpis #2 + Times New Roman;23;5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13in" style:text-scale="100%" style:text-position="0% 100%" fo:font-size="23.5pt" style:font-size-asian="23.5pt" style:font-size-complex="23.5pt" style:text-underline-type="none" fo:language="cs" fo:country="CZ"/>
    </style:style>
    <style:style style:name="Nadpis619ptKurzívaŘádkování0pt" style:display-name="Nadpis #6 + 19 pt;Kurzív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83in" style:text-scale="100%" style:text-position="0% 100%" fo:font-size="19pt" style:font-size-asian="19pt" style:font-size-complex="19pt" style:text-underline-type="none" fo:language="en" fo:country="US"/>
    </style:style>
    <style:style style:name="Nadpis8TimesNewRoman9pt" style:display-name="Nadpis #8 + Times New Roman;9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9pt" style:font-size-asian="9pt" style:font-size-complex="9pt" style:text-underline-type="none"/>
    </style:style>
    <style:style style:name="Nadpis82TimesNewRoman10ptŘádkování0pt" style:display-name="Nadpis #8 (2) + Times New Roman;10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55in" style:text-scale="100%" style:text-position="0% 100%" fo:font-size="10pt" style:font-size-asian="10pt" style:font-size-complex="10pt" style:text-underline-type="none"/>
    </style:style>
    <style:style style:name="Nadpis7TimesNewRoman10ptŘádkování0pt" style:display-name="Nadpis #7 + Times New Roman;10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55in" style:text-scale="100%" style:text-position="0% 100%" fo:font-size="10pt" style:font-size-asian="10pt" style:font-size-complex="10pt" style:text-underline-type="none"/>
    </style:style>
    <style:style style:name="ZákladnítextVerdanaŘádkování0pt" style:display-name="Základní text + Verdana;Řádkování 0 pt" style:family="text" style:parent-style-name="Standardnípísmoodstavce">
      <style:text-properties style:font-name="Verdana" style:font-name-asian="Verdana" style:font-name-complex="Verdana"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7pt" style:font-size-asian="7pt" style:font-size-complex="7pt" style:text-underline-type="none" fo:language="cs" fo:country="CZ"/>
    </style:style>
    <style:style style:name="Základnítext6TimesNewRoman10ptŘádkování0pt" style:display-name="Základní text (6) + Times New Roman;10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55in" style:text-scale="100%" style:text-position="0% 100%" fo:font-size="10pt" style:font-size-asian="10pt" style:font-size-complex="10pt" style:text-underline-type="none"/>
    </style:style>
    <style:style style:name="Nadpis83TimesNewRoman9ptTučné" style:display-name="Nadpis #8 (3) + Times New Roman;9 pt;Tučné" style:family="text" style:parent-style-name="Standardnípísmoodstavce">
      <style:text-properties style:font-name="Times New Roman" style:font-name-asian="Times New Roman" style:font-name-complex="Times New Roman" fo:font-weight="bold" style:font-weight-asian="bold" style:font-weight-complex="bold" fo:font-style="normal" style:font-style-asian="normal" style:font-style-complex="normal" fo:font-variant="normal" style:text-line-through-type="none" fo:color="#000000" fo:letter-spacing="normal" style:text-scale="100%" style:text-position="0% 100%" fo:font-size="9pt" style:font-size-asian="9pt" style:font-size-complex="9pt" style:text-underline-type="none"/>
    </style:style>
    <style:style style:name="ZákladnítextGaramond4ptŘádkování0pt" style:display-name="Základní text + Garamond;4 pt;Řádkování 0 pt" style:family="text" style:parent-style-name="Standardnípísmoodstavce">
      <style:text-properties style:font-name="Garamond" style:font-name-asian="Garamond" style:font-name-complex="Garamond"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4pt" style:font-size-asian="4pt" style:font-size-complex="4pt" style:text-underline-type="none"/>
    </style:style>
    <style:style style:name="ZákladnítextCourierNew4ptŘádkování0pt" style:display-name="Základní text + Courier New;4 pt;Řádkování 0 pt" style:family="text" style:parent-style-name="Standardnípísmoodstavce">
      <style:text-properties style:font-name="Courier New" style:font-name-asian="Courier New" style:font-name-complex="Courier New"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4pt" style:font-size-asian="4pt" style:font-size-complex="4pt" style:text-underline-type="none" fo:language="cs" fo:country="CZ"/>
    </style:style>
    <style:style style:name="Nadpis9TimesNewRoman10ptŘádkování0pt" style:display-name="Nadpis #9 + Times New Roman;10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55in" style:text-scale="100%" style:text-position="0% 100%" fo:font-size="10pt" style:font-size-asian="10pt" style:font-size-complex="10pt" style:text-underline-type="none"/>
    </style:style>
    <style:style style:name="ZáhlavíneboZápatíTimesNewRomanŘádkování0pt" style:display-name="Záhlaví nebo Zápatí + Times New Roman;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55in" style:text-scale="100%" style:text-position="0% 100%" fo:font-size="6.5pt" style:font-size-asian="6.5pt" style:font-size-complex="6.5pt" style:text-underline-type="none" fo:language="cs" fo:country="CZ"/>
    </style:style>
    <style:style style:name="ZákladnítextTimesNewRoman6ptŘádkování0pt" style:display-name="Základní text + Times New Roman;6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27in" style:text-scale="100%" style:text-position="0% 100%" fo:font-size="6pt" style:font-size-asian="6pt" style:font-size-complex="6pt" style:text-underline-type="none" fo:language="cs" fo:country="CZ"/>
    </style:style>
    <style:style style:name="ZákladnítextGeorgia8ptŘádkování0pt" style:display-name="Základní text + Georgia;8 pt;Řádkování 0 pt" style:family="text" style:parent-style-name="Standardnípísmoodstavce">
      <style:text-properties style:font-name="Georgia" style:font-name-asian="Georgia" style:font-name-complex="Georgia" fo:font-weight="normal" style:font-weight-asian="normal" style:font-weight-complex="normal" fo:font-style="normal" style:font-style-asian="normal" style:font-style-complex="normal" fo:font-variant="normal" style:text-line-through-type="none" fo:color="#000000" fo:letter-spacing="0.0111in" style:text-scale="100%" style:text-position="0% 100%" fo:font-size="8pt" style:font-size-asian="8pt" style:font-size-complex="8pt" style:text-underline-type="none" fo:language="cs" fo:country="CZ"/>
    </style:style>
    <style:style style:name="ZákladnítextCordiaUPC14ptŘádkování0pt" style:display-name="Základní text + CordiaUPC;14 pt;Řádkování 0 pt" style:family="text" style:parent-style-name="Standardnípísmoodstavce">
      <style:text-properties style:font-name="CordiaUPC" style:font-name-asian="CordiaUPC" style:font-name-complex="CordiaUPC"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pt" style:font-size-asian="14pt" style:font-size-complex="14pt" style:text-underline-type="none"/>
    </style:style>
    <style:style style:name="Základnítext7CordiaUPC14ptŘádkování0pt" style:display-name="Základní text (7) + CordiaUPC;14 pt;Řádkování 0 pt" style:family="text" style:parent-style-name="Standardnípísmoodstavce">
      <style:text-properties style:font-name="CordiaUPC" style:font-name-asian="CordiaUPC" style:font-name-complex="CordiaUPC"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pt" style:font-size-asian="14pt" style:font-size-complex="14pt" style:text-underline-type="none"/>
    </style:style>
    <style:style style:name="Základnítext8CordiaUPC18ptŘádkování0pt" style:display-name="Základní text (8) + CordiaUPC;18 pt;Řádkování 0 pt" style:family="text" style:parent-style-name="Standardnípísmoodstavce">
      <style:text-properties style:font-name="CordiaUPC" style:font-name-asian="CordiaUPC" style:font-name-complex="CordiaUPC"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8pt" style:font-size-asian="18pt" style:font-size-complex="18pt" style:text-underline-type="none"/>
    </style:style>
    <style:style style:name="Základnítext9CordiaUPC16ptŘádkování0pt" style:display-name="Základní text (9) + CordiaUPC;16 pt;Řádkování 0 pt" style:family="text" style:parent-style-name="Standardnípísmoodstavce">
      <style:text-properties style:font-name="CordiaUPC" style:font-name-asian="CordiaUPC" style:font-name-complex="CordiaUPC"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6pt" style:font-size-asian="16pt" style:font-size-complex="16pt" style:text-underline-type="none"/>
    </style:style>
    <style:style style:name="ZákladnítextTimesNewRoman85ptŘádkování0pt" style:display-name="Základní text + Times New Roman;8;5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06in" style:text-scale="100%" style:text-position="0% 100%" fo:font-size="8.5pt" style:font-size-asian="8.5pt" style:font-size-complex="8.5pt" style:text-underline-type="none" fo:language="cs" fo:country="CZ"/>
    </style:style>
    <style:style style:name="Základnítext5TimesNewRoman9pt" style:display-name="Základní text (5) + Times New Roman;9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41in" style:text-scale="100%" style:text-position="0% 100%" fo:font-size="9pt" style:font-size-asian="9pt" style:font-size-complex="9pt" style:text-underline-type="none" fo:language="cs" fo:country="CZ"/>
    </style:style>
    <style:style style:name="ZáhlavíneboZápatí2TimesNewRoman9ptŘádkování0pt" style:display-name="Záhlaví nebo Zápatí (2) + Times New Roman;9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13in" style:text-scale="100%" style:text-position="0% 100%" fo:font-size="9pt" style:font-size-asian="9pt" style:font-size-complex="9pt" style:text-underline-type="none" fo:language="cs" fo:country="CZ"/>
    </style:style>
    <style:style style:name="Základnítext995ptŘádkování0pt" style:display-name="Základní text (9) + 9;5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27in" style:text-scale="100%" style:text-position="0% 100%" fo:font-size="9.5pt" style:font-size-asian="9.5pt" style:font-size-complex="9.5pt" style:text-underline-type="none" fo:language="cs" fo:country="CZ"/>
    </style:style>
    <style:style style:name="Základnítext9Verdana55ptTučnéŘádkování0pt" style:display-name="Základní text (9) + Verdana;5;5 pt;Tučné;Řádkování 0 pt" style:family="text" style:parent-style-name="Standardnípísmoodstavce">
      <style:text-properties style:font-name="Verdana" style:font-name-asian="Verdana" style:font-name-complex="Verdana" fo:font-weight="bold" style:font-weight-asian="bold" style:font-weight-complex="bold" fo:font-style="normal" style:font-style-asian="normal" style:font-style-complex="normal" fo:font-variant="normal" style:text-line-through-type="none" fo:color="#000000" fo:letter-spacing="normal" style:text-scale="100%" style:text-position="0% 100%" fo:font-size="5.5pt" style:font-size-asian="5.5pt" style:font-size-complex="5.5pt" style:text-underline-type="none"/>
    </style:style>
    <style:style style:name="Základnítext4TimesNewRoman115ptMalápísmenaŘádkování0pt" style:display-name="Základní text (4) + Times New Roman;11;5 pt;Malá písmen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small-caps" style:text-line-through-type="none" fo:color="#000000" fo:letter-spacing="0.0027in" style:text-scale="100%" style:text-position="0% 100%" fo:font-size="11.5pt" style:font-size-asian="11.5pt" style:font-size-complex="11.5pt" style:text-underline-type="none" fo:language="en" fo:country="US"/>
    </style:style>
    <style:style style:name="ZáhlavíneboZápatí3TimesNewRoman6ptŘádkování1pt" style:display-name="Záhlaví nebo Zápatí (3) + Times New Roman;6 pt;Řádkování 1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173in" style:text-scale="100%" style:text-position="0% 100%" fo:font-size="6pt" style:font-size-asian="6pt" style:font-size-complex="6pt" style:text-underline-type="none" fo:language="cs" fo:country="CZ"/>
    </style:style>
    <style:style style:name="ZákladnítextConstantia8ptŘádkování0pt" style:display-name="Základní text + Constantia;8 pt;Řádkování 0 pt" style:family="text" style:parent-style-name="Standardnípísmoodstavce">
      <style:text-properties style:font-name="Constantia" style:font-name-asian="Constantia" style:font-name-complex="Constantia" fo:font-weight="normal" style:font-weight-asian="normal" style:font-weight-complex="normal" fo:font-style="normal" style:font-style-asian="normal" style:font-style-complex="normal" fo:font-variant="normal" style:text-line-through-type="none" fo:color="#000000" fo:letter-spacing="0.0069in" style:text-scale="100%" style:text-position="0% 100%" fo:font-size="8pt" style:font-size-asian="8pt" style:font-size-complex="8pt" style:text-underline-type="none" fo:language="cs" fo:country="CZ"/>
    </style:style>
    <style:style style:name="Základnítext3TimesNewRoman9ptŘádkování0pt" style:display-name="Základní text (3) + Times New Roman;9 pt;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34in" style:text-scale="100%" style:text-position="0% 100%" fo:font-size="9pt" style:font-size-asian="9pt" style:font-size-complex="9pt" style:text-underline-type="none" fo:language="cs" fo:country="CZ"/>
    </style:style>
    <style:style style:name="Nadpis1019ptKurzívaŘádkování-1pt" style:display-name="Nadpis #10 + 19 pt;Kurzíva;Řádkování -1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138in" style:text-scale="100%" style:text-position="0% 100%" fo:font-size="19pt" style:font-size-asian="19pt" style:font-size-complex="19pt" style:text-underline-type="none" fo:language="en" fo:country="US"/>
    </style:style>
    <style:style style:name="ZákladnítextTimesNewRoman6ptKurzívaŘádkování0pt" style:display-name="Základní text + Times New Roman;6 pt;Kurzív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118in" style:text-scale="100%" style:text-position="0% 100%" fo:font-size="6pt" style:font-size-asian="6pt" style:font-size-complex="6pt" style:text-underline-type="none" fo:language="cs" fo:country="CZ"/>
    </style:style>
    <style:style style:name="Základnítext4TimesNewRoman115pt" style:display-name="Základní text (4) + Times New Roman;11;5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006in" style:text-scale="100%" style:text-position="0% 100%" fo:font-size="11.5pt" style:font-size-asian="11.5pt" style:font-size-complex="11.5pt" style:text-underline-type="none" fo:language="cs" fo:country="CZ"/>
    </style:style>
    <style:style style:name="ZáhlavíneboZápatíTimesNewRoman6ptŘádkování1pt" style:display-name="Záhlaví nebo Zápatí + Times New Roman;6 pt;Řádkování 1 pt" style:family="text" style:parent-style-name="Standardnípísmoodstavce">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0.0194in" style:text-scale="100%" style:text-position="0% 100%" fo:font-size="6pt" style:font-size-asian="6pt" style:font-size-complex="6pt" style:text-underline-type="none" fo:language="en" fo:country="US"/>
    </style:style>
    <style:style style:name="Nadpis102115ptNekurzívaŘádkování0pt" style:display-name="Nadpis #10 (2) + 11;5 pt;Ne kurzíva;Řádkování 0 pt" style:family="text" style:parent-style-name="Standardnípísmoodstavce">
      <style:text-properties style:font-name="Times New Roman" style:font-name-asian="Times New Roman" style:font-name-complex="Times New Roman" fo:font-weight="normal" style:font-weight-asian="normal" style:font-weight-complex="normal" fo:font-style="italic" style:font-style-asian="italic" style:font-style-complex="italic" fo:font-variant="normal" style:text-line-through-type="none" fo:color="#000000" fo:letter-spacing="0.0006in" style:text-scale="100%" style:text-position="0% 100%" fo:font-size="11.5pt" style:font-size-asian="11.5pt" style:font-size-complex="11.5pt" style:text-underline-type="none" fo:language="cs" fo:country="CZ"/>
    </style:style>
    <style:style style:name="Sledovanýodkaz" style:display-name="Sledovaný odkaz" style:family="text" style:parent-style-name="Standardnípísmoodstavce">
      <style:text-properties fo:color="#800080" style:text-underline-type="single" style:text-underline-style="solid" style:text-underline-width="auto" style:text-underline-mode="continuous"/>
    </style:style>
    <style:style style:name="Textbubliny" style:display-name="Text bubliny" style:family="paragraph" style:parent-style-name="Normální">
      <style:text-properties style:font-name="Tahoma" style:font-name-complex="Tahoma" fo:font-size="8pt" style:font-size-asian="8pt" style:font-size-complex="8pt" fo:hyphenate="false"/>
    </style:style>
    <style:style style:name="TextbublinyChar" style:display-name="Text bubliny Char" style:family="text" style:parent-style-name="Standardnípísmoodstavce">
      <style:text-properties style:font-name="Tahoma" style:font-name-asian="Courier New" style:font-name-complex="Tahoma" fo:color="#000000" fo:font-size="8pt" style:font-size-asian="8pt" style:font-size-complex="8pt" style:language-asian="cs" style:country-asian="CZ"/>
    </style:style>
    <style:style style:name="Nadpis1Char" style:display-name="Nadpis 1 Char" style:family="text" style:parent-style-name="Standardnípísmoodstavce">
      <style:text-properties style:font-name="Arial" style:font-name-asian="Times New Roman" style:font-name-complex="Arial" fo:font-weight="bold" style:font-weight-asian="bold" style:font-weight-complex="bold" fo:font-size="26pt" style:font-size-asian="26pt" style:font-size-complex="14pt" style:language-asian="cs" style:country-asian="CZ"/>
    </style:style>
    <style:style style:name="Nadpis2Char" style:display-name="Nadpis 2 Char" style:family="text" style:parent-style-name="Standardnípísmoodstavce">
      <style:text-properties style:font-name="Arial" style:font-name-asian="Times New Roman" style:font-name-complex="Arial" fo:font-weight="bold" style:font-weight-asian="bold" style:font-weight-complex="bold" fo:font-size="18pt" style:font-size-asian="18pt" style:font-size-complex="13pt" style:language-asian="cs" style:country-asian="CZ"/>
    </style:style>
    <style:style style:name="Nadpis3Char" style:display-name="Nadpis 3 Char" style:family="text" style:parent-style-name="Standardnípísmoodstavce">
      <style:text-properties style:font-name="Cambria" style:font-name-asian="Times New Roman" style:font-name-complex="Times New Roman" fo:font-weight="bold" style:font-weight-asian="bold" style:font-weight-complex="bold" fo:font-size="12pt" style:font-size-asian="12pt" style:font-size-complex="12pt" style:language-asian="cs" style:country-asian="CZ"/>
    </style:style>
    <style:style style:name="Nadpisobsahu" style:display-name="Nadpis obsahu" style:family="paragraph" style:parent-style-name="Nadpis1" style:next-style-name="Normální">
      <style:paragraph-properties fo:widows="2" fo:orphans="2" fo:text-align="start" fo:line-height="115%"/>
      <style:text-properties style:font-name="Cambria" style:font-name-complex="Times New Roman" fo:color="#365F91" fo:font-size="14pt" style:font-size-asian="14pt" fo:hyphenate="false"/>
    </style:style>
    <style:style style:name="Obsah1" style:display-name="Obsah 1" style:family="paragraph" style:parent-style-name="Normální" style:next-style-name="Normální" style:auto-update="true">
      <style:paragraph-properties fo:margin-bottom="0.0694in"/>
      <style:text-properties fo:hyphenate="false"/>
    </style:style>
    <style:style style:name="Obsah2" style:display-name="Obsah 2" style:family="paragraph" style:parent-style-name="Normální" style:next-style-name="Normální" style:auto-update="true">
      <style:paragraph-properties fo:margin-bottom="0.0694in" fo:margin-left="0.1666in">
        <style:tab-stops/>
      </style:paragraph-properties>
      <style:text-properties fo:hyphenate="false"/>
    </style:style>
    <style:style style:name="Obsah3" style:display-name="Obsah 3" style:family="paragraph" style:parent-style-name="Normální" style:next-style-name="Normální" style:auto-update="true">
      <style:paragraph-properties fo:margin-bottom="0.0694in"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5.827in" fo:page-height="8.268in" style:print-orientation="portrait" fo:margin-top="0.5902in" fo:margin-left="0.5902in" fo:margin-bottom="0.5902in" fo:margin-right="0.59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creator>Petr</dc:creator>
    <meta:creation-date>2012-06-10T18:42:00Z</meta:creation-date>
    <dc:date>2012-06-10T18:55:00Z</dc:date>
    <meta:template xlink:href="empty" xlink:type="simple"/>
    <meta:editing-cycles>4</meta:editing-cycles>
    <meta:editing-duration>PT780S</meta:editing-duration>
    <meta:document-statistic meta:page-count="257" meta:paragraph-count="1016" meta:word-count="73786" meta:character-count="508108" meta:row-count="3627" meta:non-whitespace-character-count="435338"/>
  </office:meta>
</office:document-meta>
</file>